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office:version="1.2">
  <office:body>
    <office:spreadsheet>
      <table:table table:name="Estrutura organizacional (SIORG)(Todos)">
        <table:table-row>
          <table:table-cell office:value-type="string">
            <text:p>CÓDIGO SIORG</text:p>
          </table:table-cell>
          <table:table-cell office:value-type="string">
            <text:p>CÓDIGO SIORG (PAI)</text:p>
          </table:table-cell>
          <table:table-cell office:value-type="string">
            <text:p>CÓDIGO TIPO UNIDADE</text:p>
          </table:table-cell>
          <table:table-cell office:value-type="string">
            <text:p>NOME</text:p>
          </table:table-cell>
          <table:table-cell office:value-type="string">
            <text:p>SIGLA</text:p>
          </table:table-cell>
          <table:table-cell office:value-type="string">
            <text:p>UNIDADE RAIZ</text:p>
          </table:table-cell>
          <table:table-cell office:value-type="string">
            <text:p>VERSÃO DA CONSULTA</text:p>
          </table:table-cell>
          <table:table-cell office:value-type="string">
            <text:p>DATA INICIAL DA VERSÃO</text:p>
          </table:table-cell>
          <table:table-cell office:value-type="string">
            <text:p>DATA FINAL DA VERSÃO</text:p>
          </table:table-cell>
          <table:table-cell office:value-type="string">
            <text:p>TELEFONE</text:p>
          </table:table-cell>
          <table:table-cell office:value-type="string">
            <text:p>E-MAIL</text:p>
          </table:table-cell>
          <table:table-cell office:value-type="string">
            <text:p>SITE</text:p>
          </table:table-cell>
          <table:table-cell office:value-type="string">
            <text:p>LOGRADOURO</text:p>
          </table:table-cell>
          <table:table-cell office:value-type="string">
            <text:p>NÚMERO</text:p>
          </table:table-cell>
          <table:table-cell office:value-type="string">
            <text:p>COMPLEMENTO</text:p>
          </table:table-cell>
          <table:table-cell office:value-type="string">
            <text:p>BAIRRO</text:p>
          </table:table-cell>
          <table:table-cell office:value-type="string">
            <text:p>CEP</text:p>
          </table:table-cell>
          <table:table-cell office:value-type="string">
            <text:p>UF</text:p>
          </table:table-cell>
          <table:table-cell office:value-type="string">
            <text:p>MUNICÍPIO</text:p>
          </table:table-cell>
          <table:table-cell office:value-type="string">
            <text:p>PAÍS</text:p>
          </table:table-cell>
          <table:table-cell office:value-type="string">
            <text:p>TIPO DE ENDEREÇO</text:p>
          </table:table-cell>
          <table:table-cell office:value-type="string">
            <text:p>HORÁRIO DE FUNCIONAMENTO</text:p>
          </table:table-cell>
        </table:table-row>
        <table:table-row>
          <table:table-cell office:value-type="string">
            <text:p>269895</text:p>
          </table:table-cell>
          <table:table-cell office:value-type="string">
            <text:p>228415</text:p>
          </table:table-cell>
          <table:table-cell office:value-type="string">
            <text:p>unidade-administrativa</text:p>
          </table:table-cell>
          <table:table-cell office:value-type="string">
            <text:p>Assessoria de Apoio Financeiro e Administrativo</text:p>
          </table:table-cell>
          <table:table-cell office:value-type="string">
            <text:p>AAFA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62</text:p>
          </table:table-cell>
          <table:table-cell office:value-type="string">
            <text:p>pra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78</text:p>
          </table:table-cell>
          <table:table-cell office:value-type="string">
            <text:p>228476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Administração</text:p>
          </table:table-cell>
          <table:table-cell office:value-type="string">
            <text:p>ADM</text:p>
          </table:table-cell>
          <table:table-cell office:value-type="string">
            <text:p>Não</text:p>
          </table:table-cell>
          <table:table-cell office:value-type="string">
            <text:p>110.0.0</text:p>
          </table:table-cell>
          <table:table-cell office:value-type="string">
            <text:p>2024-07-05</text:p>
          </table:table-cell>
          <table:table-cell office:value-type="string">
            <text:p/>
          </table:table-cell>
          <table:table-cell office:value-type="string">
            <text:p>(55) (88) 32219542</text:p>
          </table:table-cell>
          <table:table-cell office:value-type="string">
            <text:p>ccs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09839</text:p>
          </table:table-cell>
          <table:table-cell office:value-type="string">
            <text:p>228476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Administração Pública</text:p>
          </table:table-cell>
          <table:table-cell office:value-type="string">
            <text:p>ADM-PUB</text:p>
          </table:table-cell>
          <table:table-cell office:value-type="string">
            <text:p>Não</text:p>
          </table:table-cell>
          <table:table-cell office:value-type="string">
            <text:p>110.0.0</text:p>
          </table:table-cell>
          <table:table-cell office:value-type="string">
            <text:p>2024-07-05</text:p>
          </table:table-cell>
          <table:table-cell office:value-type="string">
            <text:p/>
          </table:table-cell>
          <table:table-cell office:value-type="string">
            <text:p>(55) (88) 32219542</text:p>
          </table:table-cell>
          <table:table-cell office:value-type="string">
            <text:p>ccs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750</text:p>
          </table:table-cell>
          <table:table-cell office:value-type="string">
            <text:p>228540</text:p>
          </table:table-cell>
          <table:table-cell office:value-type="string">
            <text:p>unidade-administrativa</text:p>
          </table:table-cell>
          <table:table-cell office:value-type="string">
            <text:p>Ambulatório de Especialidades Médicas</text:p>
          </table:table-cell>
          <table:table-cell office:value-type="string">
            <text:p>AEM</text:p>
          </table:table-cell>
          <table:table-cell office:value-type="string">
            <text:p>Não</text:p>
          </table:table-cell>
          <table:table-cell office:value-type="string">
            <text:p>105.3.6</text:p>
          </table:table-cell>
          <table:table-cell office:value-type="string">
            <text:p>2021-05-28</text:p>
          </table:table-cell>
          <table:table-cell office:value-type="string">
            <text:p/>
          </table:table-cell>
          <table:table-cell office:value-type="string">
            <text:p>(55) (88) 32219608; (55) (88) 32219623</text:p>
          </table:table-cell>
          <table:table-cell office:value-type="string">
            <text:p>ambulatorio.famed@ufca.edu.br</text:p>
          </table:table-cell>
          <table:table-cell office:value-type="string">
            <text:p/>
          </table:table-cell>
          <table:table-cell office:value-type="string">
            <text:p>R. Divino Salvador</text:p>
          </table:table-cell>
          <table:table-cell office:value-type="string">
            <text:p>284</text:p>
          </table:table-cell>
          <table:table-cell office:value-type="string">
            <text:p/>
          </table:table-cell>
          <table:table-cell office:value-type="string">
            <text:p>Alto do Rosário</text:p>
          </table:table-cell>
          <table:table-cell office:value-type="string">
            <text:p>63180000</text:p>
          </table:table-cell>
          <table:table-cell office:value-type="string">
            <text:p>CE</text:p>
          </table:table-cell>
          <table:table-cell office:value-type="string">
            <text:p>2301901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28</text:p>
          </table:table-cell>
          <table:table-cell office:value-type="string">
            <text:p>228527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Agronomia</text:p>
          </table:table-cell>
          <table:table-cell office:value-type="string">
            <text:p>AGRONOMIA</text:p>
          </table:table-cell>
          <table:table-cell office:value-type="string">
            <text:p>Não</text:p>
          </table:table-cell>
          <table:table-cell office:value-type="string">
            <text:p>110.0.0</text:p>
          </table:table-cell>
          <table:table-cell office:value-type="string">
            <text:p>2024-07-05</text:p>
          </table:table-cell>
          <table:table-cell office:value-type="string">
            <text:p/>
          </table:table-cell>
          <table:table-cell office:value-type="string">
            <text:p>(55) (88) 32219501</text:p>
          </table:table-cell>
          <table:table-cell office:value-type="string">
            <text:p>ccab@ufca.edu.br</text:p>
          </table:table-cell>
          <table:table-cell office:value-type="string">
            <text:p/>
          </table:table-cell>
          <table:table-cell office:value-type="string">
            <text:p>R. Ícaro de Sousa Moreira</text:p>
          </table:table-cell>
          <table:table-cell office:value-type="string">
            <text:p>126</text:p>
          </table:table-cell>
          <table:table-cell office:value-type="string">
            <text:p/>
          </table:table-cell>
          <table:table-cell office:value-type="string">
            <text:p>Muriti</text:p>
          </table:table-cell>
          <table:table-cell office:value-type="string">
            <text:p>63130025</text:p>
          </table:table-cell>
          <table:table-cell office:value-type="string">
            <text:p>CE</text:p>
          </table:table-cell>
          <table:table-cell office:value-type="string">
            <text:p>2304202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45370</text:p>
          </table:table-cell>
          <table:table-cell office:value-type="string">
            <text:p>228476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Arquivologia</text:p>
          </table:table-cell>
          <table:table-cell office:value-type="string">
            <text:p>ARQUIVO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47</text:p>
          </table:table-cell>
          <table:table-cell office:value-type="string">
            <text:p>ccsa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00877</text:p>
          </table:table-cell>
          <table:table-cell office:value-type="string">
            <text:p>228371</text:p>
          </table:table-cell>
          <table:table-cell office:value-type="string">
            <text:p>unidade-administrativa</text:p>
          </table:table-cell>
          <table:table-cell office:value-type="string">
            <text:p>Assessoria de Documentação, Protocolo e Dados Estratégicos</text:p>
          </table:table-cell>
          <table:table-cell office:value-type="string">
            <text:p>ASDOC</text:p>
          </table:table-cell>
          <table:table-cell office:value-type="string">
            <text:p>Não</text:p>
          </table:table-cell>
          <table:table-cell office:value-type="string">
            <text:p>106.22.2</text:p>
          </table:table-cell>
          <table:table-cell office:value-type="string">
            <text:p>2022-09-02</text:p>
          </table:table-cell>
          <table:table-cell office:value-type="string">
            <text:p/>
          </table:table-cell>
          <table:table-cell office:value-type="string">
            <text:p>(55) (88) 32219385</text:p>
          </table:table-cell>
          <table:table-cell office:value-type="string">
            <text:p>dcom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53909</text:p>
          </table:table-cell>
          <table:table-cell office:value-type="string">
            <text:p>228563</text:p>
          </table:table-cell>
          <table:table-cell office:value-type="string">
            <text:p>unidade-administrativa</text:p>
          </table:table-cell>
          <table:table-cell office:value-type="string">
            <text:p>Assessoria Técnica em Comunicação</text:p>
          </table:table-cell>
          <table:table-cell office:value-type="string">
            <text:p>ASS-TEC-COM</text:p>
          </table:table-cell>
          <table:table-cell office:value-type="string">
            <text:p>Não</text:p>
          </table:table-cell>
          <table:table-cell office:value-type="string">
            <text:p>110.18.0</text:p>
          </table:table-cell>
          <table:table-cell office:value-type="string">
            <text:p>2025-01-13</text:p>
          </table:table-cell>
          <table:table-cell office:value-type="string">
            <text:p/>
          </table:table-cell>
          <table:table-cell office:value-type="string">
            <text:p>(55) (88) 32219263</text:p>
          </table:table-cell>
          <table:table-cell office:value-type="string">
            <text:p>ng.prograd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744</text:p>
          </table:table-cell>
          <table:table-cell office:value-type="string">
            <text:p>228425</text:p>
          </table:table-cell>
          <table:table-cell office:value-type="string">
            <text:p>unidade-administrativa</text:p>
          </table:table-cell>
          <table:table-cell office:value-type="string">
            <text:p>Assessoria Técnica de Gestão de Dados</text:p>
          </table:table-cell>
          <table:table-cell office:value-type="string">
            <text:p>ASS-TEC-GD</text:p>
          </table:table-cell>
          <table:table-cell office:value-type="string">
            <text:p>Não</text:p>
          </table:table-cell>
          <table:table-cell office:value-type="string">
            <text:p>108.12.0</text:p>
          </table:table-cell>
          <table:table-cell office:value-type="string">
            <text:p>2023-05-11</text:p>
          </table:table-cell>
          <table:table-cell office:value-type="string">
            <text:p/>
          </table:table-cell>
          <table:table-cell office:value-type="string">
            <text:p>(55) (88) 32219309</text:p>
          </table:table-cell>
          <table:table-cell office:value-type="string">
            <text:p>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39730</text:p>
          </table:table-cell>
          <table:table-cell office:value-type="string">
            <text:p>228563</text:p>
          </table:table-cell>
          <table:table-cell office:value-type="string">
            <text:p>unidade-administrativa</text:p>
          </table:table-cell>
          <table:table-cell office:value-type="string">
            <text:p>Assessoria de Tecnologia da Informação</text:p>
          </table:table-cell>
          <table:table-cell office:value-type="string">
            <text:p>ASS-TEC-TI</text:p>
          </table:table-cell>
          <table:table-cell office:value-type="string">
            <text:p>Não</text:p>
          </table:table-cell>
          <table:table-cell office:value-type="string">
            <text:p>110.18.0</text:p>
          </table:table-cell>
          <table:table-cell office:value-type="string">
            <text:p>2025-01-13</text:p>
          </table:table-cell>
          <table:table-cell office:value-type="string">
            <text:p/>
          </table:table-cell>
          <table:table-cell office:value-type="string">
            <text:p>(55) (88) 32219263</text:p>
          </table:table-cell>
          <table:table-cell office:value-type="string">
            <text:p>ng.prograd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69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Auditoria Interna</text:p>
          </table:table-cell>
          <table:table-cell office:value-type="string">
            <text:p>AUDIN</text:p>
          </table:table-cell>
          <table:table-cell office:value-type="string">
            <text:p>Não</text:p>
          </table:table-cell>
          <table:table-cell office:value-type="string">
            <text:p>113.0.1</text:p>
          </table:table-cell>
          <table:table-cell office:value-type="string">
            <text:p>2025-11-13</text:p>
          </table:table-cell>
          <table:table-cell office:value-type="string">
            <text:p/>
          </table:table-cell>
          <table:table-cell office:value-type="string">
            <text:p>(55) (88) 32219491</text:p>
          </table:table-cell>
          <table:table-cell office:value-type="string">
            <text:p>audit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23</text:p>
          </table:table-cell>
          <table:table-cell office:value-type="string">
            <text:p>228519</text:p>
          </table:table-cell>
          <table:table-cell office:value-type="string">
            <text:p>unidade-administrativa</text:p>
          </table:table-cell>
          <table:table-cell office:value-type="string">
            <text:p>Núcleo da Biblioteca do Campus Barbalha</text:p>
          </table:table-cell>
          <table:table-cell office:value-type="string">
            <text:p>BCB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70</text:p>
          </table:table-cell>
          <table:table-cell office:value-type="string">
            <text:p>bcb.sib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21</text:p>
          </table:table-cell>
          <table:table-cell office:value-type="string">
            <text:p>228519</text:p>
          </table:table-cell>
          <table:table-cell office:value-type="string">
            <text:p>unidade-administrativa</text:p>
          </table:table-cell>
          <table:table-cell office:value-type="string">
            <text:p>Núcleo da Biblioteca do Campus Brejo Santo</text:p>
          </table:table-cell>
          <table:table-cell office:value-type="string">
            <text:p>BCBS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76</text:p>
          </table:table-cell>
          <table:table-cell office:value-type="string">
            <text:p>bcbs.sib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00110</text:p>
          </table:table-cell>
          <table:table-cell office:value-type="string">
            <text:p>228519</text:p>
          </table:table-cell>
          <table:table-cell office:value-type="string">
            <text:p>unidade-administrativa</text:p>
          </table:table-cell>
          <table:table-cell office:value-type="string">
            <text:p>Núcleo da Biblioteca do Campus Crato</text:p>
          </table:table-cell>
          <table:table-cell office:value-type="string">
            <text:p>BCC</text:p>
          </table:table-cell>
          <table:table-cell office:value-type="string">
            <text:p>Não</text:p>
          </table:table-cell>
          <table:table-cell office:value-type="string">
            <text:p>113.4.0</text:p>
          </table:table-cell>
          <table:table-cell office:value-type="string">
            <text:p>2026-02-05</text:p>
          </table:table-cell>
          <table:table-cell office:value-type="string">
            <text:p/>
          </table:table-cell>
          <table:table-cell office:value-type="string">
            <text:p>(55) (88) 32219473</text:p>
          </table:table-cell>
          <table:table-cell office:value-type="string">
            <text:p>bcc.sibi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80</text:p>
          </table:table-cell>
          <table:table-cell office:value-type="string">
            <text:p>228476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Biblitoeconomia</text:p>
          </table:table-cell>
          <table:table-cell office:value-type="string">
            <text:p>BIBL</text:p>
          </table:table-cell>
          <table:table-cell office:value-type="string">
            <text:p>Não</text:p>
          </table:table-cell>
          <table:table-cell office:value-type="string">
            <text:p>110.0.0</text:p>
          </table:table-cell>
          <table:table-cell office:value-type="string">
            <text:p>2024-07-05</text:p>
          </table:table-cell>
          <table:table-cell office:value-type="string">
            <text:p/>
          </table:table-cell>
          <table:table-cell office:value-type="string">
            <text:p>(55) (88) 32219542</text:p>
          </table:table-cell>
          <table:table-cell office:value-type="string">
            <text:p>ccs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88</text:p>
          </table:table-cell>
          <table:table-cell office:value-type="string">
            <text:p>228485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Biologia</text:p>
          </table:table-cell>
          <table:table-cell office:value-type="string">
            <text:p>BIOLOGIA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91</text:p>
          </table:table-cell>
          <table:table-cell office:value-type="string">
            <text:p>ife@ufca.edu.br</text:p>
          </table:table-cell>
          <table:table-cell office:value-type="string">
            <text:p/>
          </table:table-cell>
          <table:table-cell office:value-type="string">
            <text:p>R. Olegário Emidio de Araujo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Aldeota</text:p>
          </table:table-cell>
          <table:table-cell office:value-type="string">
            <text:p>63260000</text:p>
          </table:table-cell>
          <table:table-cell office:value-type="string">
            <text:p>CE</text:p>
          </table:table-cell>
          <table:table-cell office:value-type="string">
            <text:p>2302503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49</text:p>
          </table:table-cell>
          <table:table-cell office:value-type="string">
            <text:p>228448</text:p>
          </table:table-cell>
          <table:table-cell office:value-type="string">
            <text:p>unidade-administrativa</text:p>
          </table:table-cell>
          <table:table-cell office:value-type="string">
            <text:p>Coordenadoria Apoio às Compras</text:p>
          </table:table-cell>
          <table:table-cell office:value-type="string">
            <text:p>CAC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20</text:p>
          </table:table-cell>
          <table:table-cell office:value-type="string">
            <text:p>compra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33</text:p>
          </table:table-cell>
          <table:table-cell office:value-type="string">
            <text:p>228425</text:p>
          </table:table-cell>
          <table:table-cell office:value-type="string">
            <text:p>unidade-administrativa</text:p>
          </table:table-cell>
          <table:table-cell office:value-type="string">
            <text:p>Coordenadoria de Admissão e Dimensionamento</text:p>
          </table:table-cell>
          <table:table-cell office:value-type="string">
            <text:p>CAD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12</text:p>
          </table:table-cell>
          <table:table-cell office:value-type="string">
            <text:p>cad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16</text:p>
          </table:table-cell>
          <table:table-cell office:value-type="string">
            <text:p>228414</text:p>
          </table:table-cell>
          <table:table-cell office:value-type="string">
            <text:p>unidade-administrativa</text:p>
          </table:table-cell>
          <table:table-cell office:value-type="string">
            <text:p>Coordenadoria de Apoio ao Desenvolvimento Discente</text:p>
          </table:table-cell>
          <table:table-cell office:value-type="string">
            <text:p>CADD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62</text:p>
          </table:table-cell>
          <table:table-cell office:value-type="string">
            <text:p>apoiodiscente.pra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20</text:p>
          </table:table-cell>
          <table:table-cell office:value-type="string">
            <text:p>228414</text:p>
          </table:table-cell>
          <table:table-cell office:value-type="string">
            <text:p>unidade-administrativa</text:p>
          </table:table-cell>
          <table:table-cell office:value-type="string">
            <text:p>Coordenadoria de Atenção e Integração Estudantil</text:p>
          </table:table-cell>
          <table:table-cell office:value-type="string">
            <text:p>CAIE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62</text:p>
          </table:table-cell>
          <table:table-cell office:value-type="string">
            <text:p>caie.pra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0265</text:p>
          </table:table-cell>
          <table:table-cell office:value-type="string">
            <text:p>122391</text:p>
          </table:table-cell>
          <table:table-cell office:value-type="string">
            <text:p>unidade-colegiada</text:p>
          </table:table-cell>
          <table:table-cell office:value-type="string">
            <text:p>Câmara Acadêmica</text:p>
          </table:table-cell>
          <table:table-cell office:value-type="string">
            <text:p>CAM-ACAD</text:p>
          </table:table-cell>
          <table:table-cell office:value-type="string">
            <text:p>Não</text:p>
          </table:table-cell>
          <table:table-cell office:value-type="string">
            <text:p>106.6.0</text:p>
          </table:table-cell>
          <table:table-cell office:value-type="string">
            <text:p>2022-03-28</text:p>
          </table:table-cell>
          <table:table-cell office:value-type="string">
            <text:p/>
          </table:table-cell>
          <table:table-cell office:value-type="string">
            <text:p>(55) (88) 32219480</text:p>
          </table:table-cell>
          <table:table-cell office:value-type="string">
            <text:p>conselhos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0264</text:p>
          </table:table-cell>
          <table:table-cell office:value-type="string">
            <text:p>122391</text:p>
          </table:table-cell>
          <table:table-cell office:value-type="string">
            <text:p>unidade-colegiada</text:p>
          </table:table-cell>
          <table:table-cell office:value-type="string">
            <text:p>Câmara Administrativa</text:p>
          </table:table-cell>
          <table:table-cell office:value-type="string">
            <text:p>CAM-ADM</text:p>
          </table:table-cell>
          <table:table-cell office:value-type="string">
            <text:p>Não</text:p>
          </table:table-cell>
          <table:table-cell office:value-type="string">
            <text:p>106.6.0</text:p>
          </table:table-cell>
          <table:table-cell office:value-type="string">
            <text:p>2022-03-28</text:p>
          </table:table-cell>
          <table:table-cell office:value-type="string">
            <text:p/>
          </table:table-cell>
          <table:table-cell office:value-type="string">
            <text:p>(55) (88) 32219480</text:p>
          </table:table-cell>
          <table:table-cell office:value-type="string">
            <text:p>conselhos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27</text:p>
          </table:table-cell>
          <table:table-cell office:value-type="string">
            <text:p>228425</text:p>
          </table:table-cell>
          <table:table-cell office:value-type="string">
            <text:p>unidade-administrativa</text:p>
          </table:table-cell>
          <table:table-cell office:value-type="string">
            <text:p>Coordenadoria de Administração de Pessoal</text:p>
          </table:table-cell>
          <table:table-cell office:value-type="string">
            <text:p>CAP</text:p>
          </table:table-cell>
          <table:table-cell office:value-type="string">
            <text:p>Não</text:p>
          </table:table-cell>
          <table:table-cell office:value-type="string">
            <text:p>110.14.0</text:p>
          </table:table-cell>
          <table:table-cell office:value-type="string">
            <text:p>2024-10-31</text:p>
          </table:table-cell>
          <table:table-cell office:value-type="string">
            <text:p/>
          </table:table-cell>
          <table:table-cell office:value-type="string">
            <text:p>(55) (88) 32219310</text:p>
          </table:table-cell>
          <table:table-cell office:value-type="string">
            <text:p>cap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02</text:p>
          </table:table-cell>
          <table:table-cell office:value-type="string">
            <text:p>228598</text:p>
          </table:table-cell>
          <table:table-cell office:value-type="string">
            <text:p>unidade-administrativa</text:p>
          </table:table-cell>
          <table:table-cell office:value-type="string">
            <text:p>Coordenadoria de Acompanhamento das Relações Institucionais</text:p>
          </table:table-cell>
          <table:table-cell office:value-type="string">
            <text:p>CARI</text:p>
          </table:table-cell>
          <table:table-cell office:value-type="string">
            <text:p>Não</text:p>
          </table:table-cell>
          <table:table-cell office:value-type="string">
            <text:p>105.3.10</text:p>
          </table:table-cell>
          <table:table-cell office:value-type="string">
            <text:p>2021-05-28</text:p>
          </table:table-cell>
          <table:table-cell office:value-type="string">
            <text:p/>
          </table:table-cell>
          <table:table-cell office:value-type="string">
            <text:p>(55) (88) 32219376</text:p>
          </table:table-cell>
          <table:table-cell office:value-type="string">
            <text:p>diar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09</text:p>
          </table:table-cell>
          <table:table-cell office:value-type="string">
            <text:p>228506</text:p>
          </table:table-cell>
          <table:table-cell office:value-type="string">
            <text:p>unidade-administrativa</text:p>
          </table:table-cell>
          <table:table-cell office:value-type="string">
            <text:p>Coordenadoria de Artes</text:p>
          </table:table-cell>
          <table:table-cell office:value-type="string">
            <text:p>CARTES</text:p>
          </table:table-cell>
          <table:table-cell office:value-type="string">
            <text:p>Não</text:p>
          </table:table-cell>
          <table:table-cell office:value-type="string">
            <text:p>106.17.0</text:p>
          </table:table-cell>
          <table:table-cell office:value-type="string">
            <text:p>2022-07-25</text:p>
          </table:table-cell>
          <table:table-cell office:value-type="string">
            <text:p/>
          </table:table-cell>
          <table:table-cell office:value-type="string">
            <text:p>(55) (88) 32219245</text:p>
          </table:table-cell>
          <table:table-cell office:value-type="string">
            <text:p>artes.procul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0254</text:p>
          </table:table-cell>
          <table:table-cell office:value-type="string">
            <text:p>122391</text:p>
          </table:table-cell>
          <table:table-cell office:value-type="string">
            <text:p>unidade-colegiada</text:p>
          </table:table-cell>
          <table:table-cell office:value-type="string">
            <text:p>Conselho de Curadores</text:p>
          </table:table-cell>
          <table:table-cell office:value-type="string">
            <text:p>CC</text:p>
          </table:table-cell>
          <table:table-cell office:value-type="string">
            <text:p>Não</text:p>
          </table:table-cell>
          <table:table-cell office:value-type="string">
            <text:p>106.6.0</text:p>
          </table:table-cell>
          <table:table-cell office:value-type="string">
            <text:p>2022-03-28</text:p>
          </table:table-cell>
          <table:table-cell office:value-type="string">
            <text:p/>
          </table:table-cell>
          <table:table-cell office:value-type="string">
            <text:p>(55) (88) 32219480</text:p>
          </table:table-cell>
          <table:table-cell office:value-type="string">
            <text:p>conselhos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47</text:p>
          </table:table-cell>
          <table:table-cell office:value-type="string">
            <text:p>228546</text:p>
          </table:table-cell>
          <table:table-cell office:value-type="string">
            <text:p>unidade-administrativa</text:p>
          </table:table-cell>
          <table:table-cell office:value-type="string">
            <text:p>Coordenadoria de Controle Acadêmico</text:p>
          </table:table-cell>
          <table:table-cell office:value-type="string">
            <text:p>CCA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68</text:p>
          </table:table-cell>
          <table:table-cell office:value-type="string">
            <text:p>cca.proe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27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Centro de Ciências Agrárias e da Biodiversidade</text:p>
          </table:table-cell>
          <table:table-cell office:value-type="string">
            <text:p>CCAB</text:p>
          </table:table-cell>
          <table:table-cell office:value-type="string">
            <text:p>Não</text:p>
          </table:table-cell>
          <table:table-cell office:value-type="string">
            <text:p>108.18.0</text:p>
          </table:table-cell>
          <table:table-cell office:value-type="string">
            <text:p>2023-09-04</text:p>
          </table:table-cell>
          <table:table-cell office:value-type="string">
            <text:p/>
          </table:table-cell>
          <table:table-cell office:value-type="string">
            <text:p>(55) (88) 32219501</text:p>
          </table:table-cell>
          <table:table-cell office:value-type="string">
            <text:p>ccab@ufca.edu.br</text:p>
          </table:table-cell>
          <table:table-cell office:value-type="string">
            <text:p/>
          </table:table-cell>
          <table:table-cell office:value-type="string">
            <text:p>R. Ícaro de Sousa Moreira</text:p>
          </table:table-cell>
          <table:table-cell office:value-type="string">
            <text:p>126</text:p>
          </table:table-cell>
          <table:table-cell office:value-type="string">
            <text:p/>
          </table:table-cell>
          <table:table-cell office:value-type="string">
            <text:p>Muriti</text:p>
          </table:table-cell>
          <table:table-cell office:value-type="string">
            <text:p>63130025</text:p>
          </table:table-cell>
          <table:table-cell office:value-type="string">
            <text:p>CE</text:p>
          </table:table-cell>
          <table:table-cell office:value-type="string">
            <text:p>2304202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50</text:p>
          </table:table-cell>
          <table:table-cell office:value-type="string">
            <text:p>228448</text:p>
          </table:table-cell>
          <table:table-cell office:value-type="string">
            <text:p>unidade-administrativa</text:p>
          </table:table-cell>
          <table:table-cell office:value-type="string">
            <text:p>Coordenadoria de Contabilidade e Finanças</text:p>
          </table:table-cell>
          <table:table-cell office:value-type="string">
            <text:p>CCF</text:p>
          </table:table-cell>
          <table:table-cell office:value-type="string">
            <text:p>Não</text:p>
          </table:table-cell>
          <table:table-cell office:value-type="string">
            <text:p>110.24.0</text:p>
          </table:table-cell>
          <table:table-cell office:value-type="string">
            <text:p>2025-04-16</text:p>
          </table:table-cell>
          <table:table-cell office:value-type="string">
            <text:p/>
          </table:table-cell>
          <table:table-cell office:value-type="string">
            <text:p>(55) (88) 32219233</text:p>
          </table:table-cell>
          <table:table-cell office:value-type="string">
            <text:p>financa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74</text:p>
          </table:table-cell>
          <table:table-cell office:value-type="string">
            <text:p>228371</text:p>
          </table:table-cell>
          <table:table-cell office:value-type="string">
            <text:p>unidade-administrativa</text:p>
          </table:table-cell>
          <table:table-cell office:value-type="string">
            <text:p>Coordenadoria de Conteúdo Institucional</text:p>
          </table:table-cell>
          <table:table-cell office:value-type="string">
            <text:p>CCI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85</text:p>
          </table:table-cell>
          <table:table-cell office:value-type="string">
            <text:p>jornalismo.dcom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55</text:p>
          </table:table-cell>
          <table:table-cell office:value-type="string">
            <text:p>228448</text:p>
          </table:table-cell>
          <table:table-cell office:value-type="string">
            <text:p>unidade-administrativa</text:p>
          </table:table-cell>
          <table:table-cell office:value-type="string">
            <text:p>Coordenadoria de Contratos</text:p>
          </table:table-cell>
          <table:table-cell office:value-type="string">
            <text:p>CCON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25</text:p>
          </table:table-cell>
          <table:table-cell office:value-type="string">
            <text:p>contrato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76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Centro de Ciências Sociais Aplicadas</text:p>
          </table:table-cell>
          <table:table-cell office:value-type="string">
            <text:p>CCSA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542</text:p>
          </table:table-cell>
          <table:table-cell office:value-type="string">
            <text:p>ccs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33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Centro de Ciências e Tecnologia</text:p>
          </table:table-cell>
          <table:table-cell office:value-type="string">
            <text:p>CCT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579</text:p>
          </table:table-cell>
          <table:table-cell office:value-type="string">
            <text:p>cc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38</text:p>
          </table:table-cell>
          <table:table-cell office:value-type="string">
            <text:p>228425</text:p>
          </table:table-cell>
          <table:table-cell office:value-type="string">
            <text:p>unidade-administrativa</text:p>
          </table:table-cell>
          <table:table-cell office:value-type="string">
            <text:p>Coordenadoria de Desenvolvimento Pessoal</text:p>
          </table:table-cell>
          <table:table-cell office:value-type="string">
            <text:p>CDP</text:p>
          </table:table-cell>
          <table:table-cell office:value-type="string">
            <text:p>Não</text:p>
          </table:table-cell>
          <table:table-cell office:value-type="string">
            <text:p>110.14.0</text:p>
          </table:table-cell>
          <table:table-cell office:value-type="string">
            <text:p>2024-10-31</text:p>
          </table:table-cell>
          <table:table-cell office:value-type="string">
            <text:p/>
          </table:table-cell>
          <table:table-cell office:value-type="string">
            <text:p>(55) (88) 32219302</text:p>
          </table:table-cell>
          <table:table-cell office:value-type="string">
            <text:p>cdp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2374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Centro de Educação a Distância</text:p>
          </table:table-cell>
          <table:table-cell office:value-type="string">
            <text:p>CEAD</text:p>
          </table:table-cell>
          <table:table-cell office:value-type="string">
            <text:p>Não</text:p>
          </table:table-cell>
          <table:table-cell office:value-type="string">
            <text:p>106.16.0</text:p>
          </table:table-cell>
          <table:table-cell office:value-type="string">
            <text:p>2022-07-07</text:p>
          </table:table-cell>
          <table:table-cell office:value-type="string">
            <text:p/>
          </table:table-cell>
          <table:table-cell office:value-type="string">
            <text:p>(55) (88) 32219641</text:p>
          </table:table-cell>
          <table:table-cell office:value-type="string">
            <text:p>cead@ufca.edu.br</text:p>
          </table:table-cell>
          <table:table-cell office:value-type="string">
            <text:p/>
          </table:table-cell>
          <table:table-cell office:value-type="string">
            <text:p>Av. Josefa Nogueira Monteiro</text:p>
          </table:table-cell>
          <table:table-cell office:value-type="string">
            <text:p>1656</text:p>
          </table:table-cell>
          <table:table-cell office:value-type="string">
            <text:p/>
          </table:table-cell>
          <table:table-cell office:value-type="string">
            <text:p>Centro</text:p>
          </table:table-cell>
          <table:table-cell office:value-type="string">
            <text:p>63430000</text:p>
          </table:table-cell>
          <table:table-cell office:value-type="string">
            <text:p>CE</text:p>
          </table:table-cell>
          <table:table-cell office:value-type="string">
            <text:p>2305407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91</text:p>
          </table:table-cell>
          <table:table-cell office:value-type="string">
            <text:p>228380</text:p>
          </table:table-cell>
          <table:table-cell office:value-type="string">
            <text:p>unidade-administrativa</text:p>
          </table:table-cell>
          <table:table-cell office:value-type="string">
            <text:p>Coordenadoria de Editoração e Apoio a Publicações</text:p>
          </table:table-cell>
          <table:table-cell office:value-type="string">
            <text:p>CEAP</text:p>
          </table:table-cell>
          <table:table-cell office:value-type="string">
            <text:p>Não</text:p>
          </table:table-cell>
          <table:table-cell office:value-type="string">
            <text:p>108.14.0</text:p>
          </table:table-cell>
          <table:table-cell office:value-type="string">
            <text:p>2023-07-17</text:p>
          </table:table-cell>
          <table:table-cell office:value-type="string">
            <text:p/>
          </table:table-cell>
          <table:table-cell office:value-type="string">
            <text:p>(55) (88) 32219330</text:p>
          </table:table-cell>
          <table:table-cell office:value-type="string">
            <text:p>editora.prp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99</text:p>
          </table:table-cell>
          <table:table-cell office:value-type="string">
            <text:p>228598</text:p>
          </table:table-cell>
          <table:table-cell office:value-type="string">
            <text:p>unidade-administrativa</text:p>
          </table:table-cell>
          <table:table-cell office:value-type="string">
            <text:p>Coordenadoria de Estágios e Desenvolvimento Profissional</text:p>
          </table:table-cell>
          <table:table-cell office:value-type="string">
            <text:p>CEDP</text:p>
          </table:table-cell>
          <table:table-cell office:value-type="string">
            <text:p>Não</text:p>
          </table:table-cell>
          <table:table-cell office:value-type="string">
            <text:p>105.3.10</text:p>
          </table:table-cell>
          <table:table-cell office:value-type="string">
            <text:p>2021-05-28</text:p>
          </table:table-cell>
          <table:table-cell office:value-type="string">
            <text:p/>
          </table:table-cell>
          <table:table-cell office:value-type="string">
            <text:p>(55) (88) 32219377</text:p>
          </table:table-cell>
          <table:table-cell office:value-type="string">
            <text:p>estagios.diar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51</text:p>
          </table:table-cell>
          <table:table-cell office:value-type="string">
            <text:p>228546</text:p>
          </table:table-cell>
          <table:table-cell office:value-type="string">
            <text:p>unidade-administrativa</text:p>
          </table:table-cell>
          <table:table-cell office:value-type="string">
            <text:p>Coordenadoria de Ensino de Graduação</text:p>
          </table:table-cell>
          <table:table-cell office:value-type="string">
            <text:p>CEG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63</text:p>
          </table:table-cell>
          <table:table-cell office:value-type="string">
            <text:p>ceg.proe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9125</text:p>
          </table:table-cell>
          <table:table-cell office:value-type="string">
            <text:p>228377</text:p>
          </table:table-cell>
          <table:table-cell office:value-type="string">
            <text:p>unidade-administrativa</text:p>
          </table:table-cell>
          <table:table-cell office:value-type="string">
            <text:p>Coordenadoria Executiva de Logística</text:p>
          </table:table-cell>
          <table:table-cell office:value-type="string">
            <text:p>CEL</text:p>
          </table:table-cell>
          <table:table-cell office:value-type="string">
            <text:p>Não</text:p>
          </table:table-cell>
          <table:table-cell office:value-type="string">
            <text:p>106.16.0</text:p>
          </table:table-cell>
          <table:table-cell office:value-type="string">
            <text:p>2022-07-07</text:p>
          </table:table-cell>
          <table:table-cell office:value-type="string">
            <text:p/>
          </table:table-cell>
          <table:table-cell office:value-type="string">
            <text:p>(55) (88) 32219424</text:p>
          </table:table-cell>
          <table:table-cell office:value-type="string">
            <text:p>dl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07</text:p>
          </table:table-cell>
          <table:table-cell office:value-type="string">
            <text:p>228506</text:p>
          </table:table-cell>
          <table:table-cell office:value-type="string">
            <text:p>unidade-administrativa</text:p>
          </table:table-cell>
          <table:table-cell office:value-type="string">
            <text:p>Coordenadoria de Esporte e Cultura do Movimento</text:p>
          </table:table-cell>
          <table:table-cell office:value-type="string">
            <text:p>CEMOV</text:p>
          </table:table-cell>
          <table:table-cell office:value-type="string">
            <text:p>Não</text:p>
          </table:table-cell>
          <table:table-cell office:value-type="string">
            <text:p>108.6.0</text:p>
          </table:table-cell>
          <table:table-cell office:value-type="string">
            <text:p>2023-02-13</text:p>
          </table:table-cell>
          <table:table-cell office:value-type="string">
            <text:p/>
          </table:table-cell>
          <table:table-cell office:value-type="string">
            <text:p>(55) (88) 32219245</text:p>
          </table:table-cell>
          <table:table-cell office:value-type="string">
            <text:p>diversidade.procutl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75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Cerimonial da Reitoria</text:p>
          </table:table-cell>
          <table:table-cell office:value-type="string">
            <text:p>CERIMONIAL</text:p>
          </table:table-cell>
          <table:table-cell office:value-type="string">
            <text:p>Não</text:p>
          </table:table-cell>
          <table:table-cell office:value-type="string">
            <text:p>110.17.0</text:p>
          </table:table-cell>
          <table:table-cell office:value-type="string">
            <text:p>2025-01-13</text:p>
          </table:table-cell>
          <table:table-cell office:value-type="string">
            <text:p/>
          </table:table-cell>
          <table:table-cell office:value-type="string">
            <text:p>(55) (88) 32219425</text:p>
          </table:table-cell>
          <table:table-cell office:value-type="string">
            <text:p>cerimonial.reit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67</text:p>
          </table:table-cell>
          <table:table-cell office:value-type="string">
            <text:p>228448</text:p>
          </table:table-cell>
          <table:table-cell office:value-type="string">
            <text:p>unidade-administrativa</text:p>
          </table:table-cell>
          <table:table-cell office:value-type="string">
            <text:p>Coordenadoria Executiva</text:p>
          </table:table-cell>
          <table:table-cell office:value-type="string">
            <text:p>CEXEC</text:p>
          </table:table-cell>
          <table:table-cell office:value-type="string">
            <text:p>Não</text:p>
          </table:table-cell>
          <table:table-cell office:value-type="string">
            <text:p>110.24.0</text:p>
          </table:table-cell>
          <table:table-cell office:value-type="string">
            <text:p>2025-04-16</text:p>
          </table:table-cell>
          <table:table-cell office:value-type="string">
            <text:p/>
          </table:table-cell>
          <table:table-cell office:value-type="string">
            <text:p>(55) (88) 32219227</text:p>
          </table:table-cell>
          <table:table-cell office:value-type="string">
            <text:p>executiva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57</text:p>
          </table:table-cell>
          <table:table-cell office:value-type="string">
            <text:p>228546</text:p>
          </table:table-cell>
          <table:table-cell office:value-type="string">
            <text:p>unidade-administrativa</text:p>
          </table:table-cell>
          <table:table-cell office:value-type="string">
            <text:p>Coordenadoria para Fortalecimento da Qualidade do Ensino</text:p>
          </table:table-cell>
          <table:table-cell office:value-type="string">
            <text:p>CFOR</text:p>
          </table:table-cell>
          <table:table-cell office:value-type="string">
            <text:p>Não</text:p>
          </table:table-cell>
          <table:table-cell office:value-type="string">
            <text:p>108.15.0</text:p>
          </table:table-cell>
          <table:table-cell office:value-type="string">
            <text:p>2023-08-02</text:p>
          </table:table-cell>
          <table:table-cell office:value-type="string">
            <text:p/>
          </table:table-cell>
          <table:table-cell office:value-type="string">
            <text:p>(55) (88) 32219267</text:p>
          </table:table-cell>
          <table:table-cell office:value-type="string">
            <text:p>cfor.proe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0262</text:p>
          </table:table-cell>
          <table:table-cell office:value-type="string">
            <text:p>122391</text:p>
          </table:table-cell>
          <table:table-cell office:value-type="string">
            <text:p>unidade-colegiada</text:p>
          </table:table-cell>
          <table:table-cell office:value-type="string">
            <text:p>Comitê de Governança</text:p>
          </table:table-cell>
          <table:table-cell office:value-type="string">
            <text:p>CG</text:p>
          </table:table-cell>
          <table:table-cell office:value-type="string">
            <text:p>Não</text:p>
          </table:table-cell>
          <table:table-cell office:value-type="string">
            <text:p>113.1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356</text:p>
          </table:table-cell>
          <table:table-cell office:value-type="string">
            <text:p>comite.governan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98</text:p>
          </table:table-cell>
          <table:table-cell office:value-type="string">
            <text:p>228497</text:p>
          </table:table-cell>
          <table:table-cell office:value-type="string">
            <text:p>unidade-administrativa</text:p>
          </table:table-cell>
          <table:table-cell office:value-type="string">
            <text:p>Coordenadoria de Gestão das Ações</text:p>
          </table:table-cell>
          <table:table-cell office:value-type="string">
            <text:p>CGA</text:p>
          </table:table-cell>
          <table:table-cell office:value-type="string">
            <text:p>Não</text:p>
          </table:table-cell>
          <table:table-cell office:value-type="string">
            <text:p>106.13.0</text:p>
          </table:table-cell>
          <table:table-cell office:value-type="string">
            <text:p>2022-05-26</text:p>
          </table:table-cell>
          <table:table-cell office:value-type="string">
            <text:p/>
          </table:table-cell>
          <table:table-cell office:value-type="string">
            <text:p>(55) (88) 32219285</text:p>
          </table:table-cell>
          <table:table-cell office:value-type="string">
            <text:p>acoes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87354</text:p>
          </table:table-cell>
          <table:table-cell office:value-type="string">
            <text:p>228438</text:p>
          </table:table-cell>
          <table:table-cell office:value-type="string">
            <text:p>unidade-administrativa</text:p>
          </table:table-cell>
          <table:table-cell office:value-type="string">
            <text:p>Divisão de Gestão por Competências</text:p>
          </table:table-cell>
          <table:table-cell office:value-type="string">
            <text:p>CGC</text:p>
          </table:table-cell>
          <table:table-cell office:value-type="string">
            <text:p>Não</text:p>
          </table:table-cell>
          <table:table-cell office:value-type="string">
            <text:p>106.4.0</text:p>
          </table:table-cell>
          <table:table-cell office:value-type="string">
            <text:p>2022-01-14</text:p>
          </table:table-cell>
          <table:table-cell office:value-type="string">
            <text:p/>
          </table:table-cell>
          <table:table-cell office:value-type="string">
            <text:p>(55) (88) 32219307</text:p>
          </table:table-cell>
          <table:table-cell office:value-type="string">
            <text:p>cdp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54</text:p>
          </table:table-cell>
          <table:table-cell office:value-type="string">
            <text:p>228546</text:p>
          </table:table-cell>
          <table:table-cell office:value-type="string">
            <text:p>unidade-administrativa</text:p>
          </table:table-cell>
          <table:table-cell office:value-type="string">
            <text:p>Coordenadoria de Gestão de Dados Acadêmicos</text:p>
          </table:table-cell>
          <table:table-cell office:value-type="string">
            <text:p>CGDA</text:p>
          </table:table-cell>
          <table:table-cell office:value-type="string">
            <text:p>Não</text:p>
          </table:table-cell>
          <table:table-cell office:value-type="string">
            <text:p>108.15.0</text:p>
          </table:table-cell>
          <table:table-cell office:value-type="string">
            <text:p>2023-08-02</text:p>
          </table:table-cell>
          <table:table-cell office:value-type="string">
            <text:p/>
          </table:table-cell>
          <table:table-cell office:value-type="string">
            <text:p>(55) (88) 32219269</text:p>
          </table:table-cell>
          <table:table-cell office:value-type="string">
            <text:p>cgda.proe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13</text:p>
          </table:table-cell>
          <table:table-cell office:value-type="string">
            <text:p>228603</text:p>
          </table:table-cell>
          <table:table-cell office:value-type="string">
            <text:p>unidade-administrativa</text:p>
          </table:table-cell>
          <table:table-cell office:value-type="string">
            <text:p>Coordenadoria de Gestão de Infraestrutura e Licitações</text:p>
          </table:table-cell>
          <table:table-cell office:value-type="string">
            <text:p>CGIL</text:p>
          </table:table-cell>
          <table:table-cell office:value-type="string">
            <text:p>Não</text:p>
          </table:table-cell>
          <table:table-cell office:value-type="string">
            <text:p>109.1.0</text:p>
          </table:table-cell>
          <table:table-cell office:value-type="string">
            <text:p>2024-04-11</text:p>
          </table:table-cell>
          <table:table-cell office:value-type="string">
            <text:p/>
          </table:table-cell>
          <table:table-cell office:value-type="string">
            <text:p>(55) (88) 32219442</text:p>
          </table:table-cell>
          <table:table-cell office:value-type="string">
            <text:p>cgil.dinfr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07</text:p>
          </table:table-cell>
          <table:table-cell office:value-type="string">
            <text:p>228396</text:p>
          </table:table-cell>
          <table:table-cell office:value-type="string">
            <text:p>unidade-administrativa</text:p>
          </table:table-cell>
          <table:table-cell office:value-type="string">
            <text:p>Coordenadoria de Gestão de Processos e Riscos</text:p>
          </table:table-cell>
          <table:table-cell office:value-type="string">
            <text:p>CGPR</text:p>
          </table:table-cell>
          <table:table-cell office:value-type="string">
            <text:p>Não</text:p>
          </table:table-cell>
          <table:table-cell office:value-type="string">
            <text:p>113.16.0</text:p>
          </table:table-cell>
          <table:table-cell office:value-type="string">
            <text:p>2026-07-14</text:p>
          </table:table-cell>
          <table:table-cell office:value-type="string">
            <text:p/>
          </table:table-cell>
          <table:table-cell office:value-type="string">
            <text:p>(55) (88) 32219351</text:p>
          </table:table-cell>
          <table:table-cell office:value-type="string">
            <text:p>cgpp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08</text:p>
          </table:table-cell>
          <table:table-cell office:value-type="string">
            <text:p>228396</text:p>
          </table:table-cell>
          <table:table-cell office:value-type="string">
            <text:p>unidade-administrativa</text:p>
          </table:table-cell>
          <table:table-cell office:value-type="string">
            <text:p>Coordenadoria de Gestão de Sustentabilidade</text:p>
          </table:table-cell>
          <table:table-cell office:value-type="string">
            <text:p>CGS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52</text:p>
          </table:table-cell>
          <table:table-cell office:value-type="string">
            <text:p>sustentabilidade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85</text:p>
          </table:table-cell>
          <table:table-cell office:value-type="string">
            <text:p>228583</text:p>
          </table:table-cell>
          <table:table-cell office:value-type="string">
            <text:p>unidade-administrativa</text:p>
          </table:table-cell>
          <table:table-cell office:value-type="string">
            <text:p>Coordenadoria de Gestão e Segurança da Informação</text:p>
          </table:table-cell>
          <table:table-cell office:value-type="string">
            <text:p>CGSI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cgsi.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85</text:p>
          </table:table-cell>
          <table:table-cell office:value-type="string">
            <text:p>228380</text:p>
          </table:table-cell>
          <table:table-cell office:value-type="string">
            <text:p>unidade-administrativa</text:p>
          </table:table-cell>
          <table:table-cell office:value-type="string">
            <text:p>Coordenadoria de Inovação</text:p>
          </table:table-cell>
          <table:table-cell office:value-type="string">
            <text:p>CI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29</text:p>
          </table:table-cell>
          <table:table-cell office:value-type="string">
            <text:p>inova.prp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02</text:p>
          </table:table-cell>
          <table:table-cell office:value-type="string">
            <text:p>228497</text:p>
          </table:table-cell>
          <table:table-cell office:value-type="string">
            <text:p>unidade-administrativa</text:p>
          </table:table-cell>
          <table:table-cell office:value-type="string">
            <text:p>Coordenadoria de Integração, Fortalecimento e Assessoramento das Ações de Extensão</text:p>
          </table:table-cell>
          <table:table-cell office:value-type="string">
            <text:p>CIFA</text:p>
          </table:table-cell>
          <table:table-cell office:value-type="string">
            <text:p>Não</text:p>
          </table:table-cell>
          <table:table-cell office:value-type="string">
            <text:p>106.9.0</text:p>
          </table:table-cell>
          <table:table-cell office:value-type="string">
            <text:p>2022-05-09</text:p>
          </table:table-cell>
          <table:table-cell office:value-type="string">
            <text:p/>
          </table:table-cell>
          <table:table-cell office:value-type="string">
            <text:p>(55) (88) 32219287</text:p>
          </table:table-cell>
          <table:table-cell office:value-type="string">
            <text:p>cifa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97</text:p>
          </table:table-cell>
          <table:table-cell office:value-type="string">
            <text:p>228396</text:p>
          </table:table-cell>
          <table:table-cell office:value-type="string">
            <text:p>unidade-administrativa</text:p>
          </table:table-cell>
          <table:table-cell office:value-type="string">
            <text:p>Coordenadoria de Informação, Monitoramento e Avaliação Institucional</text:p>
          </table:table-cell>
          <table:table-cell office:value-type="string">
            <text:p>CIMAI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53</text:p>
          </table:table-cell>
          <table:table-cell office:value-type="string">
            <text:p>cimai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24131</text:p>
          </table:table-cell>
          <table:table-cell office:value-type="string">
            <text:p>228492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Cinema e Audiovisual</text:p>
          </table:table-cell>
          <table:table-cell office:value-type="string">
            <text:p>CINEMA</text:p>
          </table:table-cell>
          <table:table-cell office:value-type="string">
            <text:p>Não</text:p>
          </table:table-cell>
          <table:table-cell office:value-type="string">
            <text:p>113.11.0</text:p>
          </table:table-cell>
          <table:table-cell office:value-type="string">
            <text:p>2026-04-29</text:p>
          </table:table-cell>
          <table:table-cell office:value-type="string">
            <text:p/>
          </table:table-cell>
          <table:table-cell office:value-type="string">
            <text:p>(55) (88) 32219521</text:p>
          </table:table-cell>
          <table:table-cell office:value-type="string">
            <text:p>iisca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88</text:p>
          </table:table-cell>
          <table:table-cell office:value-type="string">
            <text:p>228583</text:p>
          </table:table-cell>
          <table:table-cell office:value-type="string">
            <text:p>unidade-administrativa</text:p>
          </table:table-cell>
          <table:table-cell office:value-type="string">
            <text:p>Coordenadoria de Infraestrutura de TI</text:p>
          </table:table-cell>
          <table:table-cell office:value-type="string">
            <text:p>CITI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citi.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63</text:p>
          </table:table-cell>
          <table:table-cell office:value-type="string">
            <text:p>228448</text:p>
          </table:table-cell>
          <table:table-cell office:value-type="string">
            <text:p>unidade-administrativa</text:p>
          </table:table-cell>
          <table:table-cell office:value-type="string">
            <text:p>Coordenadoria de Licitações</text:p>
          </table:table-cell>
          <table:table-cell office:value-type="string">
            <text:p>CL</text:p>
          </table:table-cell>
          <table:table-cell office:value-type="string">
            <text:p>Não</text:p>
          </table:table-cell>
          <table:table-cell office:value-type="string">
            <text:p>106.3.0</text:p>
          </table:table-cell>
          <table:table-cell office:value-type="string">
            <text:p>2021-11-25</text:p>
          </table:table-cell>
          <table:table-cell office:value-type="string">
            <text:p/>
          </table:table-cell>
          <table:table-cell office:value-type="string">
            <text:p>(55) (88) 32219228</text:p>
          </table:table-cell>
          <table:table-cell office:value-type="string">
            <text:p>licitacoe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26</text:p>
          </table:table-cell>
          <table:table-cell office:value-type="string">
            <text:p>228425</text:p>
          </table:table-cell>
          <table:table-cell office:value-type="string">
            <text:p>unidade-administrativa</text:p>
          </table:table-cell>
          <table:table-cell office:value-type="string">
            <text:p>Coordenadoria de Legislação de Pessoal</text:p>
          </table:table-cell>
          <table:table-cell office:value-type="string">
            <text:p>CL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05</text:p>
          </table:table-cell>
          <table:table-cell office:value-type="string">
            <text:p>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09</text:p>
          </table:table-cell>
          <table:table-cell office:value-type="string">
            <text:p>228603</text:p>
          </table:table-cell>
          <table:table-cell office:value-type="string">
            <text:p>unidade-administrativa</text:p>
          </table:table-cell>
          <table:table-cell office:value-type="string">
            <text:p>Coordenadoria de Manutenção</text:p>
          </table:table-cell>
          <table:table-cell office:value-type="string">
            <text:p>CMA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45</text:p>
          </table:table-cell>
          <table:table-cell office:value-type="string">
            <text:p>manutencao.dinfr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64</text:p>
          </table:table-cell>
          <table:table-cell office:value-type="string">
            <text:p>228448</text:p>
          </table:table-cell>
          <table:table-cell office:value-type="string">
            <text:p>unidade-administrativa</text:p>
          </table:table-cell>
          <table:table-cell office:value-type="string">
            <text:p>Coordenadoria de Materiais e Patrimônio</text:p>
          </table:table-cell>
          <table:table-cell office:value-type="string">
            <text:p>CM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32</text:p>
          </table:table-cell>
          <table:table-cell office:value-type="string">
            <text:p>cmp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39</text:p>
          </table:table-cell>
          <table:table-cell office:value-type="string">
            <text:p>228533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Ciências da Computação</text:p>
          </table:table-cell>
          <table:table-cell office:value-type="string">
            <text:p>COMPUTACAO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79</text:p>
          </table:table-cell>
          <table:table-cell office:value-type="string">
            <text:p>computacao.cc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0147</text:p>
          </table:table-cell>
          <table:table-cell office:value-type="string">
            <text:p>122391</text:p>
          </table:table-cell>
          <table:table-cell office:value-type="string">
            <text:p>unidade-colegiada</text:p>
          </table:table-cell>
          <table:table-cell office:value-type="string">
            <text:p>Conselho Universitário</text:p>
          </table:table-cell>
          <table:table-cell office:value-type="string">
            <text:p>CONSUNI</text:p>
          </table:table-cell>
          <table:table-cell office:value-type="string">
            <text:p>Não</text:p>
          </table:table-cell>
          <table:table-cell office:value-type="string">
            <text:p>106.6.0</text:p>
          </table:table-cell>
          <table:table-cell office:value-type="string">
            <text:p>2022-03-28</text:p>
          </table:table-cell>
          <table:table-cell office:value-type="string">
            <text:p/>
          </table:table-cell>
          <table:table-cell office:value-type="string">
            <text:p>(55) (88) 32219480</text:p>
          </table:table-cell>
          <table:table-cell office:value-type="string">
            <text:p>conselhos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79</text:p>
          </table:table-cell>
          <table:table-cell office:value-type="string">
            <text:p>228476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Ciências Contábeis</text:p>
          </table:table-cell>
          <table:table-cell office:value-type="string">
            <text:p>CONTABEIS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79</text:p>
          </table:table-cell>
          <table:table-cell office:value-type="string">
            <text:p>cc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74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Corregedoria</text:p>
          </table:table-cell>
          <table:table-cell office:value-type="string">
            <text:p>CORREGEDORIA</text:p>
          </table:table-cell>
          <table:table-cell office:value-type="string">
            <text:p>Não</text:p>
          </table:table-cell>
          <table:table-cell office:value-type="string">
            <text:p>110.19.0</text:p>
          </table:table-cell>
          <table:table-cell office:value-type="string">
            <text:p>2025-02-03</text:p>
          </table:table-cell>
          <table:table-cell office:value-type="string">
            <text:p/>
          </table:table-cell>
          <table:table-cell office:value-type="string">
            <text:p>(55) (88) 32219205</text:p>
          </table:table-cell>
          <table:table-cell office:value-type="string">
            <text:p>correged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08</text:p>
          </table:table-cell>
          <table:table-cell office:value-type="string">
            <text:p>228603</text:p>
          </table:table-cell>
          <table:table-cell office:value-type="string">
            <text:p>unidade-administrativa</text:p>
          </table:table-cell>
          <table:table-cell office:value-type="string">
            <text:p>Coordenadoria de Obras e Serviços de Engenharia</text:p>
          </table:table-cell>
          <table:table-cell office:value-type="string">
            <text:p>COSE</text:p>
          </table:table-cell>
          <table:table-cell office:value-type="string">
            <text:p>Não</text:p>
          </table:table-cell>
          <table:table-cell office:value-type="string">
            <text:p>113.15.0</text:p>
          </table:table-cell>
          <table:table-cell office:value-type="string">
            <text:p>2026-06-15</text:p>
          </table:table-cell>
          <table:table-cell office:value-type="string">
            <text:p/>
          </table:table-cell>
          <table:table-cell office:value-type="string">
            <text:p>(55) (88) 32219444</text:p>
          </table:table-cell>
          <table:table-cell office:value-type="string">
            <text:p>obras.dinfr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81</text:p>
          </table:table-cell>
          <table:table-cell office:value-type="string">
            <text:p>228380</text:p>
          </table:table-cell>
          <table:table-cell office:value-type="string">
            <text:p>unidade-administrativa</text:p>
          </table:table-cell>
          <table:table-cell office:value-type="string">
            <text:p>Coordenadoria de Pesquisa</text:p>
          </table:table-cell>
          <table:table-cell office:value-type="string">
            <text:p>C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27</text:p>
          </table:table-cell>
          <table:table-cell office:value-type="string">
            <text:p>pesquisa.prp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05</text:p>
          </table:table-cell>
          <table:table-cell office:value-type="string">
            <text:p>228603</text:p>
          </table:table-cell>
          <table:table-cell office:value-type="string">
            <text:p>unidade-administrativa</text:p>
          </table:table-cell>
          <table:table-cell office:value-type="string">
            <text:p>Coordenadoria de Projetos de Arquitetura</text:p>
          </table:table-cell>
          <table:table-cell office:value-type="string">
            <text:p>CPA</text:p>
          </table:table-cell>
          <table:table-cell office:value-type="string">
            <text:p>Não</text:p>
          </table:table-cell>
          <table:table-cell office:value-type="string">
            <text:p>105.4.0</text:p>
          </table:table-cell>
          <table:table-cell office:value-type="string">
            <text:p>2021-07-07</text:p>
          </table:table-cell>
          <table:table-cell office:value-type="string">
            <text:p/>
          </table:table-cell>
          <table:table-cell office:value-type="string">
            <text:p>(55) (88) 32219446</text:p>
          </table:table-cell>
          <table:table-cell office:value-type="string">
            <text:p>projetos.dinfr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12</text:p>
          </table:table-cell>
          <table:table-cell office:value-type="string">
            <text:p>228506</text:p>
          </table:table-cell>
          <table:table-cell office:value-type="string">
            <text:p>unidade-administrativa</text:p>
          </table:table-cell>
          <table:table-cell office:value-type="string">
            <text:p>Coordenadoria de Política e Diversidade Cultural</text:p>
          </table:table-cell>
          <table:table-cell office:value-type="string">
            <text:p>CPDC</text:p>
          </table:table-cell>
          <table:table-cell office:value-type="string">
            <text:p>Não</text:p>
          </table:table-cell>
          <table:table-cell office:value-type="string">
            <text:p>108.6.0</text:p>
          </table:table-cell>
          <table:table-cell office:value-type="string">
            <text:p>2023-02-13</text:p>
          </table:table-cell>
          <table:table-cell office:value-type="string">
            <text:p/>
          </table:table-cell>
          <table:table-cell office:value-type="string">
            <text:p>(55) (88) 32219245</text:p>
          </table:table-cell>
          <table:table-cell office:value-type="string">
            <text:p>politica.procul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591730</text:p>
          </table:table-cell>
          <table:table-cell office:value-type="string">
            <text:p>228414</text:p>
          </table:table-cell>
          <table:table-cell office:value-type="string">
            <text:p>unidade-administrativa</text:p>
          </table:table-cell>
          <table:table-cell office:value-type="string">
            <text:p>Coordenadoria de Políticas Estudantis</text:p>
          </table:table-cell>
          <table:table-cell office:value-type="string">
            <text:p>CPE</text:p>
          </table:table-cell>
          <table:table-cell office:value-type="string">
            <text:p>Não</text:p>
          </table:table-cell>
          <table:table-cell office:value-type="string">
            <text:p>113.3.0</text:p>
          </table:table-cell>
          <table:table-cell office:value-type="string">
            <text:p>2026-01-08</text:p>
          </table:table-cell>
          <table:table-cell office:value-type="string">
            <text:p/>
          </table:table-cell>
          <table:table-cell office:value-type="string">
            <text:p>(55) (88) 32219363</text:p>
          </table:table-cell>
          <table:table-cell office:value-type="string">
            <text:p>prae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00</text:p>
          </table:table-cell>
          <table:table-cell office:value-type="string">
            <text:p>228497</text:p>
          </table:table-cell>
          <table:table-cell office:value-type="string">
            <text:p>unidade-administrativa</text:p>
          </table:table-cell>
          <table:table-cell office:value-type="string">
            <text:p>Coordenadoria de Políticas Extensionistas</text:p>
          </table:table-cell>
          <table:table-cell office:value-type="string">
            <text:p>CPEX</text:p>
          </table:table-cell>
          <table:table-cell office:value-type="string">
            <text:p>Não</text:p>
          </table:table-cell>
          <table:table-cell office:value-type="string">
            <text:p>106.13.0</text:p>
          </table:table-cell>
          <table:table-cell office:value-type="string">
            <text:p>2022-05-26</text:p>
          </table:table-cell>
          <table:table-cell office:value-type="string">
            <text:p/>
          </table:table-cell>
          <table:table-cell office:value-type="string">
            <text:p>(55) (88) 32219286</text:p>
          </table:table-cell>
          <table:table-cell office:value-type="string">
            <text:p>cpex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88</text:p>
          </table:table-cell>
          <table:table-cell office:value-type="string">
            <text:p>228380</text:p>
          </table:table-cell>
          <table:table-cell office:value-type="string">
            <text:p>unidade-administrativa</text:p>
          </table:table-cell>
          <table:table-cell office:value-type="string">
            <text:p>Coordenadoria de Pós-Graduação</text:p>
          </table:table-cell>
          <table:table-cell office:value-type="string">
            <text:p>CPG</text:p>
          </table:table-cell>
          <table:table-cell office:value-type="string">
            <text:p>Não</text:p>
          </table:table-cell>
          <table:table-cell office:value-type="string">
            <text:p>108.14.0</text:p>
          </table:table-cell>
          <table:table-cell office:value-type="string">
            <text:p>2023-07-17</text:p>
          </table:table-cell>
          <table:table-cell office:value-type="string">
            <text:p/>
          </table:table-cell>
          <table:table-cell office:value-type="string">
            <text:p>(55) (88) 32219328</text:p>
          </table:table-cell>
          <table:table-cell office:value-type="string">
            <text:p>posgraduacao.prp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10</text:p>
          </table:table-cell>
          <table:table-cell office:value-type="string">
            <text:p>228396</text:p>
          </table:table-cell>
          <table:table-cell office:value-type="string">
            <text:p>unidade-administrativa</text:p>
          </table:table-cell>
          <table:table-cell office:value-type="string">
            <text:p>Coordenadoria de Planejamento e Gestão Estratégica</text:p>
          </table:table-cell>
          <table:table-cell office:value-type="string">
            <text:p>CPGE</text:p>
          </table:table-cell>
          <table:table-cell office:value-type="string">
            <text:p>Não</text:p>
          </table:table-cell>
          <table:table-cell office:value-type="string">
            <text:p>112.0.2</text:p>
          </table:table-cell>
          <table:table-cell office:value-type="string">
            <text:p>2025-09-12</text:p>
          </table:table-cell>
          <table:table-cell office:value-type="string">
            <text:p/>
          </table:table-cell>
          <table:table-cell office:value-type="string">
            <text:p>(55) (88) 32219355</text:p>
          </table:table-cell>
          <table:table-cell office:value-type="string">
            <text:p>cpge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02</text:p>
          </table:table-cell>
          <table:table-cell office:value-type="string">
            <text:p>228396</text:p>
          </table:table-cell>
          <table:table-cell office:value-type="string">
            <text:p>unidade-administrativa</text:p>
          </table:table-cell>
          <table:table-cell office:value-type="string">
            <text:p>Coordenadoria de Planejamento Orçamentário</text:p>
          </table:table-cell>
          <table:table-cell office:value-type="string">
            <text:p>CPO</text:p>
          </table:table-cell>
          <table:table-cell office:value-type="string">
            <text:p>Não</text:p>
          </table:table-cell>
          <table:table-cell office:value-type="string">
            <text:p>112.0.2</text:p>
          </table:table-cell>
          <table:table-cell office:value-type="string">
            <text:p>2025-09-12</text:p>
          </table:table-cell>
          <table:table-cell office:value-type="string">
            <text:p/>
          </table:table-cell>
          <table:table-cell office:value-type="string">
            <text:p>(55) (88) 32219347</text:p>
          </table:table-cell>
          <table:table-cell office:value-type="string">
            <text:p>cpco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43</text:p>
          </table:table-cell>
          <table:table-cell office:value-type="string">
            <text:p>228425</text:p>
          </table:table-cell>
          <table:table-cell office:value-type="string">
            <text:p>unidade-administrativa</text:p>
          </table:table-cell>
          <table:table-cell office:value-type="string">
            <text:p>Coordenadoria de Qualidade de Vida no Trabalho</text:p>
          </table:table-cell>
          <table:table-cell office:value-type="string">
            <text:p>CQVT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00</text:p>
          </table:table-cell>
          <table:table-cell office:value-type="string">
            <text:p>cqvt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23</text:p>
          </table:table-cell>
          <table:table-cell office:value-type="string">
            <text:p>228414</text:p>
          </table:table-cell>
          <table:table-cell office:value-type="string">
            <text:p>unidade-administrativa</text:p>
          </table:table-cell>
          <table:table-cell office:value-type="string">
            <text:p>Coordenadoria do Refeitório Universitário</text:p>
          </table:table-cell>
          <table:table-cell office:value-type="string">
            <text:p>CRU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62</text:p>
          </table:table-cell>
          <table:table-cell office:value-type="string">
            <text:p>ru.pra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93</text:p>
          </table:table-cell>
          <table:table-cell office:value-type="string">
            <text:p>228583</text:p>
          </table:table-cell>
          <table:table-cell office:value-type="string">
            <text:p>unidade-administrativa</text:p>
          </table:table-cell>
          <table:table-cell office:value-type="string">
            <text:p>Coordenadoria de Sistemas de Informação</text:p>
          </table:table-cell>
          <table:table-cell office:value-type="string">
            <text:p>CSI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csi.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59</text:p>
          </table:table-cell>
          <table:table-cell office:value-type="string">
            <text:p>228448</text:p>
          </table:table-cell>
          <table:table-cell office:value-type="string">
            <text:p>unidade-administrativa</text:p>
          </table:table-cell>
          <table:table-cell office:value-type="string">
            <text:p>Coordenadoria de Fiscalização de Serviços Terceirizados</text:p>
          </table:table-cell>
          <table:table-cell office:value-type="string">
            <text:p>CTER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06</text:p>
          </table:table-cell>
          <table:table-cell office:value-type="string">
            <text:p>cter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04</text:p>
          </table:table-cell>
          <table:table-cell office:value-type="string">
            <text:p>228396</text:p>
          </table:table-cell>
          <table:table-cell office:value-type="string">
            <text:p>unidade-administrativa</text:p>
          </table:table-cell>
          <table:table-cell office:value-type="string">
            <text:p>Coordenadoria de Transparência e Governança</text:p>
          </table:table-cell>
          <table:table-cell office:value-type="string">
            <text:p>CTG</text:p>
          </table:table-cell>
          <table:table-cell office:value-type="string">
            <text:p>Não</text:p>
          </table:table-cell>
          <table:table-cell office:value-type="string">
            <text:p>113.16.0</text:p>
          </table:table-cell>
          <table:table-cell office:value-type="string">
            <text:p>2026-07-14</text:p>
          </table:table-cell>
          <table:table-cell office:value-type="string">
            <text:p/>
          </table:table-cell>
          <table:table-cell office:value-type="string">
            <text:p>(55) (88) 32219348</text:p>
          </table:table-cell>
          <table:table-cell office:value-type="string">
            <text:p>ctgr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34</text:p>
          </table:table-cell>
          <table:table-cell office:value-type="string">
            <text:p>228433</text:p>
          </table:table-cell>
          <table:table-cell office:value-type="string">
            <text:p>unidade-administrativa</text:p>
          </table:table-cell>
          <table:table-cell office:value-type="string">
            <text:p>Divisão de Admissão</text:p>
          </table:table-cell>
          <table:table-cell office:value-type="string">
            <text:p>DA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03</text:p>
          </table:table-cell>
          <table:table-cell office:value-type="string">
            <text:p>cad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23290</text:p>
          </table:table-cell>
          <table:table-cell office:value-type="string">
            <text:p>228427</text:p>
          </table:table-cell>
          <table:table-cell office:value-type="string">
            <text:p>unidade-administrativa</text:p>
          </table:table-cell>
          <table:table-cell office:value-type="string">
            <text:p>Divisão de Apoio Administrativo</text:p>
          </table:table-cell>
          <table:table-cell office:value-type="string">
            <text:p>DAA-CAP</text:p>
          </table:table-cell>
          <table:table-cell office:value-type="string">
            <text:p>Não</text:p>
          </table:table-cell>
          <table:table-cell office:value-type="string">
            <text:p>110.2.0</text:p>
          </table:table-cell>
          <table:table-cell office:value-type="string">
            <text:p>2024-08-09</text:p>
          </table:table-cell>
          <table:table-cell office:value-type="string">
            <text:p/>
          </table:table-cell>
          <table:table-cell office:value-type="string">
            <text:p>(55) (88) 32219310</text:p>
          </table:table-cell>
          <table:table-cell office:value-type="string">
            <text:p>cap.progep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749</text:p>
          </table:table-cell>
          <table:table-cell office:value-type="string">
            <text:p>228463</text:p>
          </table:table-cell>
          <table:table-cell office:value-type="string">
            <text:p>unidade-administrativa</text:p>
          </table:table-cell>
          <table:table-cell office:value-type="string">
            <text:p>Divisão de Apoio Administrativo</text:p>
          </table:table-cell>
          <table:table-cell office:value-type="string">
            <text:p>DAA-CL</text:p>
          </table:table-cell>
          <table:table-cell office:value-type="string">
            <text:p>Não</text:p>
          </table:table-cell>
          <table:table-cell office:value-type="string">
            <text:p>106.3.0</text:p>
          </table:table-cell>
          <table:table-cell office:value-type="string">
            <text:p>2021-11-25</text:p>
          </table:table-cell>
          <table:table-cell office:value-type="string">
            <text:p/>
          </table:table-cell>
          <table:table-cell office:value-type="string">
            <text:p>(55) (88) 32219228</text:p>
          </table:table-cell>
          <table:table-cell office:value-type="string">
            <text:p>licitacoe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82599</text:p>
          </table:table-cell>
          <table:table-cell office:value-type="string">
            <text:p>228459</text:p>
          </table:table-cell>
          <table:table-cell office:value-type="string">
            <text:p>unidade-administrativa</text:p>
          </table:table-cell>
          <table:table-cell office:value-type="string">
            <text:p>Divisão de Apoio Administrativo</text:p>
          </table:table-cell>
          <table:table-cell office:value-type="string">
            <text:p>DAA-CTER</text:p>
          </table:table-cell>
          <table:table-cell office:value-type="string">
            <text:p>Não</text:p>
          </table:table-cell>
          <table:table-cell office:value-type="string">
            <text:p>105.10.0</text:p>
          </table:table-cell>
          <table:table-cell office:value-type="string">
            <text:p>2021-10-07</text:p>
          </table:table-cell>
          <table:table-cell office:value-type="string">
            <text:p/>
          </table:table-cell>
          <table:table-cell office:value-type="string">
            <text:p>(55) (88) 32219306</text:p>
          </table:table-cell>
          <table:table-cell office:value-type="string">
            <text:p>cter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10</text:p>
          </table:table-cell>
          <table:table-cell office:value-type="string">
            <text:p>228509</text:p>
          </table:table-cell>
          <table:table-cell office:value-type="string">
            <text:p>unidade-administrativa</text:p>
          </table:table-cell>
          <table:table-cell office:value-type="string">
            <text:p>Divisão de Articulação Artística</text:p>
          </table:table-cell>
          <table:table-cell office:value-type="string">
            <text:p>DAAR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45</text:p>
          </table:table-cell>
          <table:table-cell office:value-type="string">
            <text:p>artes.procul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57</text:p>
          </table:table-cell>
          <table:table-cell office:value-type="string">
            <text:p>228455</text:p>
          </table:table-cell>
          <table:table-cell office:value-type="string">
            <text:p>unidade-administrativa</text:p>
          </table:table-cell>
          <table:table-cell office:value-type="string">
            <text:p>Divisão de Acompanhamento e Controle</text:p>
          </table:table-cell>
          <table:table-cell office:value-type="string">
            <text:p>DAC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25</text:p>
          </table:table-cell>
          <table:table-cell office:value-type="string">
            <text:p>contrato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3495</text:p>
          </table:table-cell>
          <table:table-cell office:value-type="string">
            <text:p>228502</text:p>
          </table:table-cell>
          <table:table-cell office:value-type="string">
            <text:p>unidade-administrativa</text:p>
          </table:table-cell>
          <table:table-cell office:value-type="string">
            <text:p>Divisão de Apoio ao Designer Gráfico e a Comunicação Visual de Eventos</text:p>
          </table:table-cell>
          <table:table-cell office:value-type="string">
            <text:p>DADGCVE</text:p>
          </table:table-cell>
          <table:table-cell office:value-type="string">
            <text:p>Não</text:p>
          </table:table-cell>
          <table:table-cell office:value-type="string">
            <text:p>108.10.0</text:p>
          </table:table-cell>
          <table:table-cell office:value-type="string">
            <text:p>2023-04-24</text:p>
          </table:table-cell>
          <table:table-cell office:value-type="string">
            <text:p/>
          </table:table-cell>
          <table:table-cell office:value-type="string">
            <text:p>(55) (88) 32219287</text:p>
          </table:table-cell>
          <table:table-cell office:value-type="string">
            <text:p>cifa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48</text:p>
          </table:table-cell>
          <table:table-cell office:value-type="string">
            <text:p>228547</text:p>
          </table:table-cell>
          <table:table-cell office:value-type="string">
            <text:p>unidade-administrativa</text:p>
          </table:table-cell>
          <table:table-cell office:value-type="string">
            <text:p>Divisão de Admissão</text:p>
          </table:table-cell>
          <table:table-cell office:value-type="string">
            <text:p>DADM</text:p>
          </table:table-cell>
          <table:table-cell office:value-type="string">
            <text:p>Não</text:p>
          </table:table-cell>
          <table:table-cell office:value-type="string">
            <text:p>108.6.0</text:p>
          </table:table-cell>
          <table:table-cell office:value-type="string">
            <text:p>2023-02-13</text:p>
          </table:table-cell>
          <table:table-cell office:value-type="string">
            <text:p/>
          </table:table-cell>
          <table:table-cell office:value-type="string">
            <text:p>(55) (88) 32219268</text:p>
          </table:table-cell>
          <table:table-cell office:value-type="string">
            <text:p>admissao.progr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52</text:p>
          </table:table-cell>
          <table:table-cell office:value-type="string">
            <text:p>228551</text:p>
          </table:table-cell>
          <table:table-cell office:value-type="string">
            <text:p>unidade-administrativa</text:p>
          </table:table-cell>
          <table:table-cell office:value-type="string">
            <text:p>Divisão de Acompanhamento de Egressos</text:p>
          </table:table-cell>
          <table:table-cell office:value-type="string">
            <text:p>DAE</text:p>
          </table:table-cell>
          <table:table-cell office:value-type="string">
            <text:p>Não</text:p>
          </table:table-cell>
          <table:table-cell office:value-type="string">
            <text:p>106.27.0</text:p>
          </table:table-cell>
          <table:table-cell office:value-type="string">
            <text:p>2022-09-30</text:p>
          </table:table-cell>
          <table:table-cell office:value-type="string">
            <text:p/>
          </table:table-cell>
          <table:table-cell office:value-type="string">
            <text:p>(55) (88) 32219265</text:p>
          </table:table-cell>
          <table:table-cell office:value-type="string">
            <text:p>egressos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8:00 as 12:00  - 13:00 as 17:00</text:p>
          </table:table-cell>
        </table:table-row>
        <table:table-row>
          <table:table-cell office:value-type="string">
            <text:p>255434</text:p>
          </table:table-cell>
          <table:table-cell office:value-type="string">
            <text:p>228557</text:p>
          </table:table-cell>
          <table:table-cell office:value-type="string">
            <text:p>unidade-administrativa</text:p>
          </table:table-cell>
          <table:table-cell office:value-type="string">
            <text:p>Divisão de Aproximação com o Ensino Médio</text:p>
          </table:table-cell>
          <table:table-cell office:value-type="string">
            <text:p>DAEM</text:p>
          </table:table-cell>
          <table:table-cell office:value-type="string">
            <text:p>Não</text:p>
          </table:table-cell>
          <table:table-cell office:value-type="string">
            <text:p>106.9.0</text:p>
          </table:table-cell>
          <table:table-cell office:value-type="string">
            <text:p>2022-05-09</text:p>
          </table:table-cell>
          <table:table-cell office:value-type="string">
            <text:p/>
          </table:table-cell>
          <table:table-cell office:value-type="string">
            <text:p>(55) (88) 32219263</text:p>
          </table:table-cell>
          <table:table-cell office:value-type="string">
            <text:p>cfor.progr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8:00 as 12:00  - 13:00 as 17:00</text:p>
          </table:table-cell>
        </table:table-row>
        <table:table-row>
          <table:table-cell office:value-type="string">
            <text:p>228606</text:p>
          </table:table-cell>
          <table:table-cell office:value-type="string">
            <text:p>228605</text:p>
          </table:table-cell>
          <table:table-cell office:value-type="string">
            <text:p>unidade-administrativa</text:p>
          </table:table-cell>
          <table:table-cell office:value-type="string">
            <text:p>Divisão de Acessibilidade Física</text:p>
          </table:table-cell>
          <table:table-cell office:value-type="string">
            <text:p>DAF-DINFRA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446</text:p>
          </table:table-cell>
          <table:table-cell office:value-type="string">
            <text:p>projetos.dinfr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28</text:p>
          </table:table-cell>
          <table:table-cell office:value-type="string">
            <text:p>228427</text:p>
          </table:table-cell>
          <table:table-cell office:value-type="string">
            <text:p>unidade-administrativa</text:p>
          </table:table-cell>
          <table:table-cell office:value-type="string">
            <text:p>Divisão de Acompanhamento Financeiro e Orçamentário</text:p>
          </table:table-cell>
          <table:table-cell office:value-type="string">
            <text:p>DAFO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10</text:p>
          </table:table-cell>
          <table:table-cell office:value-type="string">
            <text:p>cap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60</text:p>
          </table:table-cell>
          <table:table-cell office:value-type="string">
            <text:p>228423</text:p>
          </table:table-cell>
          <table:table-cell office:value-type="string">
            <text:p>unidade-administrativa</text:p>
          </table:table-cell>
          <table:table-cell office:value-type="string">
            <text:p>Divisão de Apoio Financeiro</text:p>
          </table:table-cell>
          <table:table-cell office:value-type="string">
            <text:p>DAF-PRAE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362</text:p>
          </table:table-cell>
          <table:table-cell office:value-type="string">
            <text:p>ru.pra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37452</text:p>
          </table:table-cell>
          <table:table-cell office:value-type="string">
            <text:p>228608</text:p>
          </table:table-cell>
          <table:table-cell office:value-type="string">
            <text:p>unidade-administrativa</text:p>
          </table:table-cell>
          <table:table-cell office:value-type="string">
            <text:p>Divisão de Apoio à Fiscalização e Serviços de Engenharia</text:p>
          </table:table-cell>
          <table:table-cell office:value-type="string">
            <text:p>DAFSE</text:p>
          </table:table-cell>
          <table:table-cell office:value-type="string">
            <text:p>Não</text:p>
          </table:table-cell>
          <table:table-cell office:value-type="string">
            <text:p>113.15.0</text:p>
          </table:table-cell>
          <table:table-cell office:value-type="string">
            <text:p>2026-06-15</text:p>
          </table:table-cell>
          <table:table-cell office:value-type="string">
            <text:p/>
          </table:table-cell>
          <table:table-cell office:value-type="string">
            <text:p>(55) (88) 32219450</text:p>
          </table:table-cell>
          <table:table-cell office:value-type="string">
            <text:p>obras.dinfra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75</text:p>
          </table:table-cell>
          <table:table-cell office:value-type="string">
            <text:p>228374</text:p>
          </table:table-cell>
          <table:table-cell office:value-type="string">
            <text:p>unidade-administrativa</text:p>
          </table:table-cell>
          <table:table-cell office:value-type="string">
            <text:p>Divisão de Acessibilidade Informacional</text:p>
          </table:table-cell>
          <table:table-cell office:value-type="string">
            <text:p>DAI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85</text:p>
          </table:table-cell>
          <table:table-cell office:value-type="string">
            <text:p>jornalismo.dcom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00524</text:p>
          </table:table-cell>
          <table:table-cell office:value-type="string">
            <text:p>228443</text:p>
          </table:table-cell>
          <table:table-cell office:value-type="string">
            <text:p>unidade-administrativa</text:p>
          </table:table-cell>
          <table:table-cell office:value-type="string">
            <text:p>Divisão de Apoio Médico</text:p>
          </table:table-cell>
          <table:table-cell office:value-type="string">
            <text:p>DAM</text:p>
          </table:table-cell>
          <table:table-cell office:value-type="string">
            <text:p>Não</text:p>
          </table:table-cell>
          <table:table-cell office:value-type="string">
            <text:p>108.9.0</text:p>
          </table:table-cell>
          <table:table-cell office:value-type="string">
            <text:p>2023-04-12</text:p>
          </table:table-cell>
          <table:table-cell office:value-type="string">
            <text:p/>
          </table:table-cell>
          <table:table-cell office:value-type="string">
            <text:p>(55) (88) 32219314</text:p>
          </table:table-cell>
          <table:table-cell office:value-type="string">
            <text:p>cqvt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10</text:p>
          </table:table-cell>
          <table:table-cell office:value-type="string">
            <text:p>228609</text:p>
          </table:table-cell>
          <table:table-cell office:value-type="string">
            <text:p>unidade-administrativa</text:p>
          </table:table-cell>
          <table:table-cell office:value-type="string">
            <text:p>Divisão de Aquisição e Manutenção de Equipamentos</text:p>
          </table:table-cell>
          <table:table-cell office:value-type="string">
            <text:p>DAME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45</text:p>
          </table:table-cell>
          <table:table-cell office:value-type="string">
            <text:p>manutencao.dinfr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17</text:p>
          </table:table-cell>
          <table:table-cell office:value-type="string">
            <text:p>228416</text:p>
          </table:table-cell>
          <table:table-cell office:value-type="string">
            <text:p>unidade-administrativa</text:p>
          </table:table-cell>
          <table:table-cell office:value-type="string">
            <text:p>Divisão de Apoio à Permanência</text:p>
          </table:table-cell>
          <table:table-cell office:value-type="string">
            <text:p>DA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65</text:p>
          </table:table-cell>
          <table:table-cell office:value-type="string">
            <text:p>divisaopsicopedagogica.pra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68030</text:p>
          </table:table-cell>
          <table:table-cell office:value-type="string">
            <text:p>228443</text:p>
          </table:table-cell>
          <table:table-cell office:value-type="string">
            <text:p>unidade-administrativa</text:p>
          </table:table-cell>
          <table:table-cell office:value-type="string">
            <text:p>Divisão de Apoio Administrativo</text:p>
          </table:table-cell>
          <table:table-cell office:value-type="string">
            <text:p>DApAdm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14</text:p>
          </table:table-cell>
          <table:table-cell office:value-type="string">
            <text:p>cqvt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20</text:p>
          </table:table-cell>
          <table:table-cell office:value-type="string">
            <text:p>228618</text:p>
          </table:table-cell>
          <table:table-cell office:value-type="string">
            <text:p>unidade-administrativa</text:p>
          </table:table-cell>
          <table:table-cell office:value-type="string">
            <text:p>Divisão de Atendimento à Pessoa com Deficiência</text:p>
          </table:table-cell>
          <table:table-cell office:value-type="string">
            <text:p>DAPCD</text:p>
          </table:table-cell>
          <table:table-cell office:value-type="string">
            <text:p>Não</text:p>
          </table:table-cell>
          <table:table-cell office:value-type="string">
            <text:p>106.6.0</text:p>
          </table:table-cell>
          <table:table-cell office:value-type="string">
            <text:p>2022-03-28</text:p>
          </table:table-cell>
          <table:table-cell office:value-type="string">
            <text:p/>
          </table:table-cell>
          <table:table-cell office:value-type="string">
            <text:p>(55) (88) 32219375</text:p>
          </table:table-cell>
          <table:table-cell office:value-type="string">
            <text:p>acessibilidade.reit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25423</text:p>
          </table:table-cell>
          <table:table-cell office:value-type="string">
            <text:p>228381</text:p>
          </table:table-cell>
          <table:table-cell office:value-type="string">
            <text:p>unidade-administrativa</text:p>
          </table:table-cell>
          <table:table-cell office:value-type="string">
            <text:p>Divisão de Acompanhamento dos Projetos de Pesquisa e das Bolsas de Iniciação Científica</text:p>
          </table:table-cell>
          <table:table-cell office:value-type="string">
            <text:p>DAPPBIC</text:p>
          </table:table-cell>
          <table:table-cell office:value-type="string">
            <text:p>Não</text:p>
          </table:table-cell>
          <table:table-cell office:value-type="string">
            <text:p>108.17.0</text:p>
          </table:table-cell>
          <table:table-cell office:value-type="string">
            <text:p>2023-08-21</text:p>
          </table:table-cell>
          <table:table-cell office:value-type="string">
            <text:p/>
          </table:table-cell>
          <table:table-cell office:value-type="string">
            <text:p>(55) (88) 32219332</text:p>
          </table:table-cell>
          <table:table-cell office:value-type="string">
            <text:p>pesquisa.prp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90</text:p>
          </table:table-cell>
          <table:table-cell office:value-type="string">
            <text:p>228388</text:p>
          </table:table-cell>
          <table:table-cell office:value-type="string">
            <text:p>unidade-administrativa</text:p>
          </table:table-cell>
          <table:table-cell office:value-type="string">
            <text:p>Divisão de Apoio aos Programas de Pós-Graduação - Lato Sensu</text:p>
          </table:table-cell>
          <table:table-cell office:value-type="string">
            <text:p>DAPPGLS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28</text:p>
          </table:table-cell>
          <table:table-cell office:value-type="string">
            <text:p>posgraduacao.prp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89</text:p>
          </table:table-cell>
          <table:table-cell office:value-type="string">
            <text:p>228388</text:p>
          </table:table-cell>
          <table:table-cell office:value-type="string">
            <text:p>unidade-administrativa</text:p>
          </table:table-cell>
          <table:table-cell office:value-type="string">
            <text:p>Divisão de Apoio aos Programas de Pós-Graduação - Stricto Sensu</text:p>
          </table:table-cell>
          <table:table-cell office:value-type="string">
            <text:p>DAPPGSS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28</text:p>
          </table:table-cell>
          <table:table-cell office:value-type="string">
            <text:p>posgraduacao.prp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31150</text:p>
          </table:table-cell>
          <table:table-cell office:value-type="string">
            <text:p>228472</text:p>
          </table:table-cell>
          <table:table-cell office:value-type="string">
            <text:p>unidade-administrativa</text:p>
          </table:table-cell>
          <table:table-cell office:value-type="string">
            <text:p>Divisão de Acordos e Redes de Cooperação Internacional</text:p>
          </table:table-cell>
          <table:table-cell office:value-type="string">
            <text:p>DARCI</text:p>
          </table:table-cell>
          <table:table-cell office:value-type="string">
            <text:p>Não</text:p>
          </table:table-cell>
          <table:table-cell office:value-type="string">
            <text:p>110.6.0</text:p>
          </table:table-cell>
          <table:table-cell office:value-type="string">
            <text:p>2024-09-12</text:p>
          </table:table-cell>
          <table:table-cell office:value-type="string">
            <text:p/>
          </table:table-cell>
          <table:table-cell office:value-type="string">
            <text:p>(55) (88) 32219455</text:p>
          </table:table-cell>
          <table:table-cell office:value-type="string">
            <text:p>sci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76439</text:p>
          </table:table-cell>
          <table:table-cell office:value-type="string">
            <text:p>228578</text:p>
          </table:table-cell>
          <table:table-cell office:value-type="string">
            <text:p>unidade-administrativa</text:p>
          </table:table-cell>
          <table:table-cell office:value-type="string">
            <text:p>Divisão Administrativa de Arquivo</text:p>
          </table:table-cell>
          <table:table-cell office:value-type="string">
            <text:p>DARQ</text:p>
          </table:table-cell>
          <table:table-cell office:value-type="string">
            <text:p>Não</text:p>
          </table:table-cell>
          <table:table-cell office:value-type="string">
            <text:p>108.15.0</text:p>
          </table:table-cell>
          <table:table-cell office:value-type="string">
            <text:p>2023-08-02</text:p>
          </table:table-cell>
          <table:table-cell office:value-type="string">
            <text:p/>
          </table:table-cell>
          <table:table-cell office:value-type="string">
            <text:p>(55) (88) 32219435</text:p>
          </table:table-cell>
          <table:table-cell office:value-type="string">
            <text:p>arquivo.sedo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3488</text:p>
          </table:table-cell>
          <table:table-cell office:value-type="string">
            <text:p>228498</text:p>
          </table:table-cell>
          <table:table-cell office:value-type="string">
            <text:p>unidade-administrativa</text:p>
          </table:table-cell>
          <table:table-cell office:value-type="string">
            <text:p>Divisão de Admissibilidade e Seleção</text:p>
          </table:table-cell>
          <table:table-cell office:value-type="string">
            <text:p>DAS</text:p>
          </table:table-cell>
          <table:table-cell office:value-type="string">
            <text:p>Não</text:p>
          </table:table-cell>
          <table:table-cell office:value-type="string">
            <text:p>108.15.0</text:p>
          </table:table-cell>
          <table:table-cell office:value-type="string">
            <text:p>2023-08-02</text:p>
          </table:table-cell>
          <table:table-cell office:value-type="string">
            <text:p/>
          </table:table-cell>
          <table:table-cell office:value-type="string">
            <text:p>(55) (88) 32219285</text:p>
          </table:table-cell>
          <table:table-cell office:value-type="string">
            <text:p>acoes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63950</text:p>
          </table:table-cell>
          <table:table-cell office:value-type="string">
            <text:p>228416</text:p>
          </table:table-cell>
          <table:table-cell office:value-type="string">
            <text:p>unidade-administrativa</text:p>
          </table:table-cell>
          <table:table-cell office:value-type="string">
            <text:p>Divisão de Apoio à Saúde Mental do Estudante</text:p>
          </table:table-cell>
          <table:table-cell office:value-type="string">
            <text:p>DASME</text:p>
          </table:table-cell>
          <table:table-cell office:value-type="string">
            <text:p>Não</text:p>
          </table:table-cell>
          <table:table-cell office:value-type="string">
            <text:p>105.7.0</text:p>
          </table:table-cell>
          <table:table-cell office:value-type="string">
            <text:p>2021-07-30</text:p>
          </table:table-cell>
          <table:table-cell office:value-type="string">
            <text:p/>
          </table:table-cell>
          <table:table-cell office:value-type="string">
            <text:p>(55) (88) 32219362</text:p>
          </table:table-cell>
          <table:table-cell office:value-type="string">
            <text:p>apoiodiscente.pra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39</text:p>
          </table:table-cell>
          <table:table-cell office:value-type="string">
            <text:p>228443</text:p>
          </table:table-cell>
          <table:table-cell office:value-type="string">
            <text:p>unidade-administrativa</text:p>
          </table:table-cell>
          <table:table-cell office:value-type="string">
            <text:p>Divisão de Atenção à Saúde do Servidor</text:p>
          </table:table-cell>
          <table:table-cell office:value-type="string">
            <text:p>DASS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07</text:p>
          </table:table-cell>
          <table:table-cell office:value-type="string">
            <text:p>cdp.progep@hotmail.com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89</text:p>
          </table:table-cell>
          <table:table-cell office:value-type="string">
            <text:p>228588</text:p>
          </table:table-cell>
          <table:table-cell office:value-type="string">
            <text:p>unidade-administrativa</text:p>
          </table:table-cell>
          <table:table-cell office:value-type="string">
            <text:p>Divisão de Apoio de Tecnologia da Informação</text:p>
          </table:table-cell>
          <table:table-cell office:value-type="string">
            <text:p>DATI</text:p>
          </table:table-cell>
          <table:table-cell office:value-type="string">
            <text:p>Não</text:p>
          </table:table-cell>
          <table:table-cell office:value-type="string">
            <text:p>108.1.0</text:p>
          </table:table-cell>
          <table:table-cell office:value-type="string">
            <text:p>2022-11-10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dati.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52</text:p>
          </table:table-cell>
          <table:table-cell office:value-type="string">
            <text:p>228450</text:p>
          </table:table-cell>
          <table:table-cell office:value-type="string">
            <text:p>unidade-administrativa</text:p>
          </table:table-cell>
          <table:table-cell office:value-type="string">
            <text:p>Divisão de Contabilidade</text:p>
          </table:table-cell>
          <table:table-cell office:value-type="string">
            <text:p>DC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33</text:p>
          </table:table-cell>
          <table:table-cell office:value-type="string">
            <text:p>financa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42</text:p>
          </table:table-cell>
          <table:table-cell office:value-type="string">
            <text:p>228438</text:p>
          </table:table-cell>
          <table:table-cell office:value-type="string">
            <text:p>unidade-administrativa</text:p>
          </table:table-cell>
          <table:table-cell office:value-type="string">
            <text:p>Divisão de Capacitação</text:p>
          </table:table-cell>
          <table:table-cell office:value-type="string">
            <text:p>DCA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02</text:p>
          </table:table-cell>
          <table:table-cell office:value-type="string">
            <text:p>cdp.progep@hotmail.com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31</text:p>
          </table:table-cell>
          <table:table-cell office:value-type="string">
            <text:p>228427</text:p>
          </table:table-cell>
          <table:table-cell office:value-type="string">
            <text:p>unidade-administrativa</text:p>
          </table:table-cell>
          <table:table-cell office:value-type="string">
            <text:p>Divisão de Cadastro e Atendimento ao Servidor</text:p>
          </table:table-cell>
          <table:table-cell office:value-type="string">
            <text:p>DCAS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10</text:p>
          </table:table-cell>
          <table:table-cell office:value-type="string">
            <text:p>cap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87</text:p>
          </table:table-cell>
          <table:table-cell office:value-type="string">
            <text:p>228585</text:p>
          </table:table-cell>
          <table:table-cell office:value-type="string">
            <text:p>unidade-administrativa</text:p>
          </table:table-cell>
          <table:table-cell office:value-type="string">
            <text:p>Divisão de Contratações e Contratos</text:p>
          </table:table-cell>
          <table:table-cell office:value-type="string">
            <text:p>DCC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cgsi.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54970</text:p>
          </table:table-cell>
          <table:table-cell office:value-type="string">
            <text:p>228599</text:p>
          </table:table-cell>
          <table:table-cell office:value-type="string">
            <text:p>unidade-administrativa</text:p>
          </table:table-cell>
          <table:table-cell office:value-type="string">
            <text:p>Divisão da Central de Estágios</text:p>
          </table:table-cell>
          <table:table-cell office:value-type="string">
            <text:p>DCE</text:p>
          </table:table-cell>
          <table:table-cell office:value-type="string">
            <text:p>Não</text:p>
          </table:table-cell>
          <table:table-cell office:value-type="string">
            <text:p>105.3.10</text:p>
          </table:table-cell>
          <table:table-cell office:value-type="string">
            <text:p>2021-05-28</text:p>
          </table:table-cell>
          <table:table-cell office:value-type="string">
            <text:p/>
          </table:table-cell>
          <table:table-cell office:value-type="string">
            <text:p>(55) (88) 32219377</text:p>
          </table:table-cell>
          <table:table-cell office:value-type="string">
            <text:p>estagios.diar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51</text:p>
          </table:table-cell>
          <table:table-cell office:value-type="string">
            <text:p>228450</text:p>
          </table:table-cell>
          <table:table-cell office:value-type="string">
            <text:p>unidade-administrativa</text:p>
          </table:table-cell>
          <table:table-cell office:value-type="string">
            <text:p>Divisão de Conformidade de Gestão</text:p>
          </table:table-cell>
          <table:table-cell office:value-type="string">
            <text:p>DCG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33</text:p>
          </table:table-cell>
          <table:table-cell office:value-type="string">
            <text:p>financa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94</text:p>
          </table:table-cell>
          <table:table-cell office:value-type="string">
            <text:p>228593</text:p>
          </table:table-cell>
          <table:table-cell office:value-type="string">
            <text:p>unidade-administrativa</text:p>
          </table:table-cell>
          <table:table-cell office:value-type="string">
            <text:p>Divisão de Configuração e Dados</text:p>
          </table:table-cell>
          <table:table-cell office:value-type="string">
            <text:p>DCOD</text:p>
          </table:table-cell>
          <table:table-cell office:value-type="string">
            <text:p>Não</text:p>
          </table:table-cell>
          <table:table-cell office:value-type="string">
            <text:p>108.20.0</text:p>
          </table:table-cell>
          <table:table-cell office:value-type="string">
            <text:p>2023-10-05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csi.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71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Diretoria de Comunicação</text:p>
          </table:table-cell>
          <table:table-cell office:value-type="string">
            <text:p>DCOM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85</text:p>
          </table:table-cell>
          <table:table-cell office:value-type="string">
            <text:p>dcom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03</text:p>
          </table:table-cell>
          <table:table-cell office:value-type="string">
            <text:p>228467</text:p>
          </table:table-cell>
          <table:table-cell office:value-type="string">
            <text:p>unidade-administrativa</text:p>
          </table:table-cell>
          <table:table-cell office:value-type="string">
            <text:p>Divisão de Controle Orçamentário</text:p>
          </table:table-cell>
          <table:table-cell office:value-type="string">
            <text:p>DCO-PROAD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347</text:p>
          </table:table-cell>
          <table:table-cell office:value-type="string">
            <text:p>cpco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31</text:p>
          </table:table-cell>
          <table:table-cell office:value-type="string">
            <text:p>228402</text:p>
          </table:table-cell>
          <table:table-cell office:value-type="string">
            <text:p>unidade-administrativa</text:p>
          </table:table-cell>
          <table:table-cell office:value-type="string">
            <text:p>Divisão de Controle Orçamentário</text:p>
          </table:table-cell>
          <table:table-cell office:value-type="string">
            <text:p>DCO-PROPLAN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239</text:p>
          </table:table-cell>
          <table:table-cell office:value-type="string">
            <text:p>cpo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37</text:p>
          </table:table-cell>
          <table:table-cell office:value-type="string">
            <text:p>228433</text:p>
          </table:table-cell>
          <table:table-cell office:value-type="string">
            <text:p>unidade-administrativa</text:p>
          </table:table-cell>
          <table:table-cell office:value-type="string">
            <text:p>Divisão de Concurso Público</text:p>
          </table:table-cell>
          <table:table-cell office:value-type="string">
            <text:p>DCPUB</text:p>
          </table:table-cell>
          <table:table-cell office:value-type="string">
            <text:p>Não</text:p>
          </table:table-cell>
          <table:table-cell office:value-type="string">
            <text:p>108.21.0</text:p>
          </table:table-cell>
          <table:table-cell office:value-type="string">
            <text:p>2023-10-06</text:p>
          </table:table-cell>
          <table:table-cell office:value-type="string">
            <text:p/>
          </table:table-cell>
          <table:table-cell office:value-type="string">
            <text:p>(55) (88) 32219303</text:p>
          </table:table-cell>
          <table:table-cell office:value-type="string">
            <text:p>cad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69949</text:p>
          </table:table-cell>
          <table:table-cell office:value-type="string">
            <text:p>228427</text:p>
          </table:table-cell>
          <table:table-cell office:value-type="string">
            <text:p>unidade-administrativa</text:p>
          </table:table-cell>
          <table:table-cell office:value-type="string">
            <text:p>Divisão de Controle de Vínculos</text:p>
          </table:table-cell>
          <table:table-cell office:value-type="string">
            <text:p>DCV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10</text:p>
          </table:table-cell>
          <table:table-cell office:value-type="string">
            <text:p>cap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60</text:p>
          </table:table-cell>
          <table:table-cell office:value-type="string">
            <text:p>228551</text:p>
          </table:table-cell>
          <table:table-cell office:value-type="string">
            <text:p>unidade-administrativa</text:p>
          </table:table-cell>
          <table:table-cell office:value-type="string">
            <text:p>Divisão de Diagnóstico e Acompanhamento dos Cursos de Graduação</text:p>
          </table:table-cell>
          <table:table-cell office:value-type="string">
            <text:p>DDACG</text:p>
          </table:table-cell>
          <table:table-cell office:value-type="string">
            <text:p>Não</text:p>
          </table:table-cell>
          <table:table-cell office:value-type="string">
            <text:p>104.1.0</text:p>
          </table:table-cell>
          <table:table-cell office:value-type="string">
            <text:p>2020-04-22</text:p>
          </table:table-cell>
          <table:table-cell office:value-type="string">
            <text:p/>
          </table:table-cell>
          <table:table-cell office:value-type="string">
            <text:p>(55) (88) 32219267</text:p>
          </table:table-cell>
          <table:table-cell office:value-type="string">
            <text:p>cfor.proe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8:00 as 12:00  - 13:00 as 17:00</text:p>
          </table:table-cell>
        </table:table-row>
        <table:table-row>
          <table:table-cell office:value-type="string">
            <text:p>228592</text:p>
          </table:table-cell>
          <table:table-cell office:value-type="string">
            <text:p>228588</text:p>
          </table:table-cell>
          <table:table-cell office:value-type="string">
            <text:p>unidade-administrativa</text:p>
          </table:table-cell>
          <table:table-cell office:value-type="string">
            <text:p>Divisão de Data Center</text:p>
          </table:table-cell>
          <table:table-cell office:value-type="string">
            <text:p>DDC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citi.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36</text:p>
          </table:table-cell>
          <table:table-cell office:value-type="string">
            <text:p>228433</text:p>
          </table:table-cell>
          <table:table-cell office:value-type="string">
            <text:p>unidade-administrativa</text:p>
          </table:table-cell>
          <table:table-cell office:value-type="string">
            <text:p>Divisão de Dimensionamento</text:p>
          </table:table-cell>
          <table:table-cell office:value-type="string">
            <text:p>DDIM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303</text:p>
          </table:table-cell>
          <table:table-cell office:value-type="string">
            <text:p>cad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582391</text:p>
          </table:table-cell>
          <table:table-cell office:value-type="string">
            <text:p>228388</text:p>
          </table:table-cell>
          <table:table-cell office:value-type="string">
            <text:p>unidade-administrativa</text:p>
          </table:table-cell>
          <table:table-cell office:value-type="string">
            <text:p>Divisão de Diplomas de Pós-Graduação</text:p>
          </table:table-cell>
          <table:table-cell office:value-type="string">
            <text:p>DDPG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328</text:p>
          </table:table-cell>
          <table:table-cell office:value-type="string">
            <text:p>posgraduacao.prpi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44</text:p>
          </table:table-cell>
          <table:table-cell office:value-type="string">
            <text:p>228443</text:p>
          </table:table-cell>
          <table:table-cell office:value-type="string">
            <text:p>unidade-administrativa</text:p>
          </table:table-cell>
          <table:table-cell office:value-type="string">
            <text:p>Divisão de Estudo e Avaliação da Saúde do Servidor</text:p>
          </table:table-cell>
          <table:table-cell office:value-type="string">
            <text:p>DEASS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00</text:p>
          </table:table-cell>
          <table:table-cell office:value-type="string">
            <text:p>cqvt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54</text:p>
          </table:table-cell>
          <table:table-cell office:value-type="string">
            <text:p>228450</text:p>
          </table:table-cell>
          <table:table-cell office:value-type="string">
            <text:p>unidade-administrativa</text:p>
          </table:table-cell>
          <table:table-cell office:value-type="string">
            <text:p>Divisão de Execução Financeira</text:p>
          </table:table-cell>
          <table:table-cell office:value-type="string">
            <text:p>DEF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33</text:p>
          </table:table-cell>
          <table:table-cell office:value-type="string">
            <text:p>financa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85588</text:p>
          </table:table-cell>
          <table:table-cell office:value-type="string">
            <text:p>228463</text:p>
          </table:table-cell>
          <table:table-cell office:value-type="string">
            <text:p>unidade-administrativa</text:p>
          </table:table-cell>
          <table:table-cell office:value-type="string">
            <text:p>Divisão de Execução de Licitação</text:p>
          </table:table-cell>
          <table:table-cell office:value-type="string">
            <text:p>DEL</text:p>
          </table:table-cell>
          <table:table-cell office:value-type="string">
            <text:p>Não</text:p>
          </table:table-cell>
          <table:table-cell office:value-type="string">
            <text:p>106.3.0</text:p>
          </table:table-cell>
          <table:table-cell office:value-type="string">
            <text:p>2021-11-25</text:p>
          </table:table-cell>
          <table:table-cell office:value-type="string">
            <text:p/>
          </table:table-cell>
          <table:table-cell office:value-type="string">
            <text:p>(55) (88) 32219228</text:p>
          </table:table-cell>
          <table:table-cell office:value-type="string">
            <text:p>licitacoe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59729</text:p>
          </table:table-cell>
          <table:table-cell office:value-type="string">
            <text:p>228500</text:p>
          </table:table-cell>
          <table:table-cell office:value-type="string">
            <text:p>unidade-administrativa</text:p>
          </table:table-cell>
          <table:table-cell office:value-type="string">
            <text:p>Divisão de Elaboração, Monitoramento e Avaliação da Política de Extensão</text:p>
          </table:table-cell>
          <table:table-cell office:value-type="string">
            <text:p>DEMAPE</text:p>
          </table:table-cell>
          <table:table-cell office:value-type="string">
            <text:p>Não</text:p>
          </table:table-cell>
          <table:table-cell office:value-type="string">
            <text:p>110.23.0</text:p>
          </table:table-cell>
          <table:table-cell office:value-type="string">
            <text:p>2025-03-13</text:p>
          </table:table-cell>
          <table:table-cell office:value-type="string">
            <text:p/>
          </table:table-cell>
          <table:table-cell office:value-type="string">
            <text:p>(55) (88) 32219288</text:p>
          </table:table-cell>
          <table:table-cell office:value-type="string">
            <text:p>cpex.proex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53</text:p>
          </table:table-cell>
          <table:table-cell office:value-type="string">
            <text:p>228450</text:p>
          </table:table-cell>
          <table:table-cell office:value-type="string">
            <text:p>unidade-administrativa</text:p>
          </table:table-cell>
          <table:table-cell office:value-type="string">
            <text:p>Divisão de Execução Orçamentária</text:p>
          </table:table-cell>
          <table:table-cell office:value-type="string">
            <text:p>DEO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33</text:p>
          </table:table-cell>
          <table:table-cell office:value-type="string">
            <text:p>financa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87349</text:p>
          </table:table-cell>
          <table:table-cell office:value-type="string">
            <text:p>228402</text:p>
          </table:table-cell>
          <table:table-cell office:value-type="string">
            <text:p>unidade-administrativa</text:p>
          </table:table-cell>
          <table:table-cell office:value-type="string">
            <text:p>Divisão de Estudos e Projetos</text:p>
          </table:table-cell>
          <table:table-cell office:value-type="string">
            <text:p>DEP</text:p>
          </table:table-cell>
          <table:table-cell office:value-type="string">
            <text:p>Não</text:p>
          </table:table-cell>
          <table:table-cell office:value-type="string">
            <text:p>111.2.0</text:p>
          </table:table-cell>
          <table:table-cell office:value-type="string">
            <text:p>2025-07-10</text:p>
          </table:table-cell>
          <table:table-cell office:value-type="string">
            <text:p/>
          </table:table-cell>
          <table:table-cell office:value-type="string">
            <text:p>(55) (88) 32219239</text:p>
          </table:table-cell>
          <table:table-cell office:value-type="string">
            <text:p>cpo.proplan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78</text:p>
          </table:table-cell>
          <table:table-cell office:value-type="string">
            <text:p>299125</text:p>
          </table:table-cell>
          <table:table-cell office:value-type="string">
            <text:p>unidade-administrativa</text:p>
          </table:table-cell>
          <table:table-cell office:value-type="string">
            <text:p>Departamento de Acompanhamento da Residência Universitária</text:p>
          </table:table-cell>
          <table:table-cell office:value-type="string">
            <text:p>DEPAR</text:p>
          </table:table-cell>
          <table:table-cell office:value-type="string">
            <text:p>Não</text:p>
          </table:table-cell>
          <table:table-cell office:value-type="string">
            <text:p>108.15.0</text:p>
          </table:table-cell>
          <table:table-cell office:value-type="string">
            <text:p>2023-08-02</text:p>
          </table:table-cell>
          <table:table-cell office:value-type="string">
            <text:p/>
          </table:table-cell>
          <table:table-cell office:value-type="string">
            <text:p>(55) (88) 32219424</text:p>
          </table:table-cell>
          <table:table-cell office:value-type="string">
            <text:p>dl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22803</text:p>
          </table:table-cell>
          <table:table-cell office:value-type="string">
            <text:p>299125</text:p>
          </table:table-cell>
          <table:table-cell office:value-type="string">
            <text:p>unidade-administrativa</text:p>
          </table:table-cell>
          <table:table-cell office:value-type="string">
            <text:p>Departamento de Espaços</text:p>
          </table:table-cell>
          <table:table-cell office:value-type="string">
            <text:p>DEPESP</text:p>
          </table:table-cell>
          <table:table-cell office:value-type="string">
            <text:p>Não</text:p>
          </table:table-cell>
          <table:table-cell office:value-type="string">
            <text:p>108.16.0</text:p>
          </table:table-cell>
          <table:table-cell office:value-type="string">
            <text:p>2023-08-04</text:p>
          </table:table-cell>
          <table:table-cell office:value-type="string">
            <text:p/>
          </table:table-cell>
          <table:table-cell office:value-type="string">
            <text:p>(55) (88) 32219424</text:p>
          </table:table-cell>
          <table:table-cell office:value-type="string">
            <text:p>dl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8772</text:p>
          </table:table-cell>
          <table:table-cell office:value-type="string">
            <text:p>228605</text:p>
          </table:table-cell>
          <table:table-cell office:value-type="string">
            <text:p>unidade-administrativa</text:p>
          </table:table-cell>
          <table:table-cell office:value-type="string">
            <text:p>Divisão de Elaboração de Projetos para Novos Espaços</text:p>
          </table:table-cell>
          <table:table-cell office:value-type="string">
            <text:p>DEPNE</text:p>
          </table:table-cell>
          <table:table-cell office:value-type="string">
            <text:p>Não</text:p>
          </table:table-cell>
          <table:table-cell office:value-type="string">
            <text:p>106.15.0</text:p>
          </table:table-cell>
          <table:table-cell office:value-type="string">
            <text:p>2022-07-05</text:p>
          </table:table-cell>
          <table:table-cell office:value-type="string">
            <text:p/>
          </table:table-cell>
          <table:table-cell office:value-type="string">
            <text:p>(55) (88) 32219450</text:p>
          </table:table-cell>
          <table:table-cell office:value-type="string">
            <text:p>projetos.dinfr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79</text:p>
          </table:table-cell>
          <table:table-cell office:value-type="string">
            <text:p>299125</text:p>
          </table:table-cell>
          <table:table-cell office:value-type="string">
            <text:p>unidade-administrativa</text:p>
          </table:table-cell>
          <table:table-cell office:value-type="string">
            <text:p>Departamento de Transportes</text:p>
          </table:table-cell>
          <table:table-cell office:value-type="string">
            <text:p>DEPTRAN</text:p>
          </table:table-cell>
          <table:table-cell office:value-type="string">
            <text:p>Não</text:p>
          </table:table-cell>
          <table:table-cell office:value-type="string">
            <text:p>106.16.0</text:p>
          </table:table-cell>
          <table:table-cell office:value-type="string">
            <text:p>2022-07-07</text:p>
          </table:table-cell>
          <table:table-cell office:value-type="string">
            <text:p/>
          </table:table-cell>
          <table:table-cell office:value-type="string">
            <text:p>(55) (88) 32219424</text:p>
          </table:table-cell>
          <table:table-cell office:value-type="string">
            <text:p>deptran.dl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3490</text:p>
          </table:table-cell>
          <table:table-cell office:value-type="string">
            <text:p>228500</text:p>
          </table:table-cell>
          <table:table-cell office:value-type="string">
            <text:p>unidade-administrativa</text:p>
          </table:table-cell>
          <table:table-cell office:value-type="string">
            <text:p>Divisão de Edição e Revisão de Textos</text:p>
          </table:table-cell>
          <table:table-cell office:value-type="string">
            <text:p>DERT</text:p>
          </table:table-cell>
          <table:table-cell office:value-type="string">
            <text:p>Não</text:p>
          </table:table-cell>
          <table:table-cell office:value-type="string">
            <text:p>106.9.0</text:p>
          </table:table-cell>
          <table:table-cell office:value-type="string">
            <text:p>2022-05-09</text:p>
          </table:table-cell>
          <table:table-cell office:value-type="string">
            <text:p/>
          </table:table-cell>
          <table:table-cell office:value-type="string">
            <text:p>(55) (88) 32219286</text:p>
          </table:table-cell>
          <table:table-cell office:value-type="string">
            <text:p>cpex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95</text:p>
          </table:table-cell>
          <table:table-cell office:value-type="string">
            <text:p>228492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Bacharelado em Design</text:p>
          </table:table-cell>
          <table:table-cell office:value-type="string">
            <text:p>DESIGN-BACH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21</text:p>
          </table:table-cell>
          <table:table-cell office:value-type="string">
            <text:p>iis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09837</text:p>
          </table:table-cell>
          <table:table-cell office:value-type="string">
            <text:p>228492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Design de Produto</text:p>
          </table:table-cell>
          <table:table-cell office:value-type="string">
            <text:p>DESIGN-PRODUTO</text:p>
          </table:table-cell>
          <table:table-cell office:value-type="string">
            <text:p>Não</text:p>
          </table:table-cell>
          <table:table-cell office:value-type="string">
            <text:p>110.0.0</text:p>
          </table:table-cell>
          <table:table-cell office:value-type="string">
            <text:p>2024-07-05</text:p>
          </table:table-cell>
          <table:table-cell office:value-type="string">
            <text:p/>
          </table:table-cell>
          <table:table-cell office:value-type="string">
            <text:p>(55) (88) 32219521</text:p>
          </table:table-cell>
          <table:table-cell office:value-type="string">
            <text:p>iis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55</text:p>
          </table:table-cell>
          <table:table-cell office:value-type="string">
            <text:p>228554</text:p>
          </table:table-cell>
          <table:table-cell office:value-type="string">
            <text:p>unidade-administrativa</text:p>
          </table:table-cell>
          <table:table-cell office:value-type="string">
            <text:p>Divisão de Estatística</text:p>
          </table:table-cell>
          <table:table-cell office:value-type="string">
            <text:p>DEST</text:p>
          </table:table-cell>
          <table:table-cell office:value-type="string">
            <text:p>Não</text:p>
          </table:table-cell>
          <table:table-cell office:value-type="string">
            <text:p>104.1.0</text:p>
          </table:table-cell>
          <table:table-cell office:value-type="string">
            <text:p>2020-04-22</text:p>
          </table:table-cell>
          <table:table-cell office:value-type="string">
            <text:p/>
          </table:table-cell>
          <table:table-cell office:value-type="string">
            <text:p>(55) (88) 32219269</text:p>
          </table:table-cell>
          <table:table-cell office:value-type="string">
            <text:p>cgda.proe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8:00 as 12:00  - 13:00 as 17:00</text:p>
          </table:table-cell>
        </table:table-row>
        <table:table-row>
          <table:table-cell office:value-type="string">
            <text:p>228550</text:p>
          </table:table-cell>
          <table:table-cell office:value-type="string">
            <text:p>228547</text:p>
          </table:table-cell>
          <table:table-cell office:value-type="string">
            <text:p>unidade-administrativa</text:p>
          </table:table-cell>
          <table:table-cell office:value-type="string">
            <text:p>Divisão de Fluxo Acadêmico</text:p>
          </table:table-cell>
          <table:table-cell office:value-type="string">
            <text:p>DFA</text:p>
          </table:table-cell>
          <table:table-cell office:value-type="string">
            <text:p>Não</text:p>
          </table:table-cell>
          <table:table-cell office:value-type="string">
            <text:p>104.1.0</text:p>
          </table:table-cell>
          <table:table-cell office:value-type="string">
            <text:p>2020-04-22</text:p>
          </table:table-cell>
          <table:table-cell office:value-type="string">
            <text:p/>
          </table:table-cell>
          <table:table-cell office:value-type="string">
            <text:p>(55) (88) 32219268</text:p>
          </table:table-cell>
          <table:table-cell office:value-type="string">
            <text:p>fluxoacademico.proe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8:00 as 12:00  - 13:00 as 17:00</text:p>
          </table:table-cell>
        </table:table-row>
        <table:table-row>
          <table:table-cell office:value-type="string">
            <text:p>228503</text:p>
          </table:table-cell>
          <table:table-cell office:value-type="string">
            <text:p>228502</text:p>
          </table:table-cell>
          <table:table-cell office:value-type="string">
            <text:p>unidade-administrativa</text:p>
          </table:table-cell>
          <table:table-cell office:value-type="string">
            <text:p>Divisão de Fortalecimento e Apoio às Ações de Extensão</text:p>
          </table:table-cell>
          <table:table-cell office:value-type="string">
            <text:p>DFAAE</text:p>
          </table:table-cell>
          <table:table-cell office:value-type="string">
            <text:p>Não</text:p>
          </table:table-cell>
          <table:table-cell office:value-type="string">
            <text:p>106.9.0</text:p>
          </table:table-cell>
          <table:table-cell office:value-type="string">
            <text:p>2022-05-09</text:p>
          </table:table-cell>
          <table:table-cell office:value-type="string">
            <text:p/>
          </table:table-cell>
          <table:table-cell office:value-type="string">
            <text:p>(55) (88) 32219287</text:p>
          </table:table-cell>
          <table:table-cell office:value-type="string">
            <text:p>cifa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11</text:p>
          </table:table-cell>
          <table:table-cell office:value-type="string">
            <text:p>228509</text:p>
          </table:table-cell>
          <table:table-cell office:value-type="string">
            <text:p>unidade-administrativa</text:p>
          </table:table-cell>
          <table:table-cell office:value-type="string">
            <text:p>Divisão de Formação Artística</text:p>
          </table:table-cell>
          <table:table-cell office:value-type="string">
            <text:p>DFAR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45</text:p>
          </table:table-cell>
          <table:table-cell office:value-type="string">
            <text:p>artes.procul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01</text:p>
          </table:table-cell>
          <table:table-cell office:value-type="string">
            <text:p>228512</text:p>
          </table:table-cell>
          <table:table-cell office:value-type="string">
            <text:p>unidade-administrativa</text:p>
          </table:table-cell>
          <table:table-cell office:value-type="string">
            <text:p>Divisão de Fomento à Curricularização da Cultura</text:p>
          </table:table-cell>
          <table:table-cell office:value-type="string">
            <text:p>DFCC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86</text:p>
          </table:table-cell>
          <table:table-cell office:value-type="string">
            <text:p>procul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29</text:p>
          </table:table-cell>
          <table:table-cell office:value-type="string">
            <text:p>228427</text:p>
          </table:table-cell>
          <table:table-cell office:value-type="string">
            <text:p>unidade-administrativa</text:p>
          </table:table-cell>
          <table:table-cell office:value-type="string">
            <text:p>Divisão de Gerenciamento e Análise de Processos</text:p>
          </table:table-cell>
          <table:table-cell office:value-type="string">
            <text:p>DGA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10</text:p>
          </table:table-cell>
          <table:table-cell office:value-type="string">
            <text:p>cap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56</text:p>
          </table:table-cell>
          <table:table-cell office:value-type="string">
            <text:p>228455</text:p>
          </table:table-cell>
          <table:table-cell office:value-type="string">
            <text:p>unidade-administrativa</text:p>
          </table:table-cell>
          <table:table-cell office:value-type="string">
            <text:p>Divisão de Gestão de Atas de Registro de Preços</text:p>
          </table:table-cell>
          <table:table-cell office:value-type="string">
            <text:p>DGAR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25</text:p>
          </table:table-cell>
          <table:table-cell office:value-type="string">
            <text:p>contrato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59451</text:p>
          </table:table-cell>
          <table:table-cell office:value-type="string">
            <text:p>228512</text:p>
          </table:table-cell>
          <table:table-cell office:value-type="string">
            <text:p>unidade-administrativa</text:p>
          </table:table-cell>
          <table:table-cell office:value-type="string">
            <text:p>Divisão de Gerenciamento de Bolsas</text:p>
          </table:table-cell>
          <table:table-cell office:value-type="string">
            <text:p>DGB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245</text:p>
          </table:table-cell>
          <table:table-cell office:value-type="string">
            <text:p>politica.procult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58</text:p>
          </table:table-cell>
          <table:table-cell office:value-type="string">
            <text:p>228455</text:p>
          </table:table-cell>
          <table:table-cell office:value-type="string">
            <text:p>unidade-administrativa</text:p>
          </table:table-cell>
          <table:table-cell office:value-type="string">
            <text:p>Divisão de Gestão de Contratos</text:p>
          </table:table-cell>
          <table:table-cell office:value-type="string">
            <text:p>DGC-PROAD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225</text:p>
          </table:table-cell>
          <table:table-cell office:value-type="string">
            <text:p>contrato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41</text:p>
          </table:table-cell>
          <table:table-cell office:value-type="string">
            <text:p>228438</text:p>
          </table:table-cell>
          <table:table-cell office:value-type="string">
            <text:p>unidade-administrativa</text:p>
          </table:table-cell>
          <table:table-cell office:value-type="string">
            <text:p>Divisão de Gestão de Carreiras</text:p>
          </table:table-cell>
          <table:table-cell office:value-type="string">
            <text:p>DGC-PROGEP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301</text:p>
          </table:table-cell>
          <table:table-cell office:value-type="string">
            <text:p>cdp.progep@hotmail.com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40</text:p>
          </table:table-cell>
          <table:table-cell office:value-type="string">
            <text:p>228438</text:p>
          </table:table-cell>
          <table:table-cell office:value-type="string">
            <text:p>unidade-administrativa</text:p>
          </table:table-cell>
          <table:table-cell office:value-type="string">
            <text:p>Divisão de Gestão de Desempenho</text:p>
          </table:table-cell>
          <table:table-cell office:value-type="string">
            <text:p>DGD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01</text:p>
          </table:table-cell>
          <table:table-cell office:value-type="string">
            <text:p>cdp.progep@hotmail.com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00</text:p>
          </table:table-cell>
          <table:table-cell office:value-type="string">
            <text:p>228410</text:p>
          </table:table-cell>
          <table:table-cell office:value-type="string">
            <text:p>unidade-administrativa</text:p>
          </table:table-cell>
          <table:table-cell office:value-type="string">
            <text:p>Divisão de Gestão Estratégica</text:p>
          </table:table-cell>
          <table:table-cell office:value-type="string">
            <text:p>DGE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53</text:p>
          </table:table-cell>
          <table:table-cell office:value-type="string">
            <text:p>cpge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05</text:p>
          </table:table-cell>
          <table:table-cell office:value-type="string">
            <text:p>228404</text:p>
          </table:table-cell>
          <table:table-cell office:value-type="string">
            <text:p>unidade-administrativa</text:p>
          </table:table-cell>
          <table:table-cell office:value-type="string">
            <text:p>Divisão de Governança e Inovação Institucional</text:p>
          </table:table-cell>
          <table:table-cell office:value-type="string">
            <text:p>DGII</text:p>
          </table:table-cell>
          <table:table-cell office:value-type="string">
            <text:p>Não</text:p>
          </table:table-cell>
          <table:table-cell office:value-type="string">
            <text:p>110.10.0</text:p>
          </table:table-cell>
          <table:table-cell office:value-type="string">
            <text:p>2024-10-31</text:p>
          </table:table-cell>
          <table:table-cell office:value-type="string">
            <text:p/>
          </table:table-cell>
          <table:table-cell office:value-type="string">
            <text:p>(55) (88) 32219348</text:p>
          </table:table-cell>
          <table:table-cell office:value-type="string">
            <text:p>ctgr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00229</text:p>
          </table:table-cell>
          <table:table-cell office:value-type="string">
            <text:p>228613</text:p>
          </table:table-cell>
          <table:table-cell office:value-type="string">
            <text:p>unidade-administrativa</text:p>
          </table:table-cell>
          <table:table-cell office:value-type="string">
            <text:p>Divisão de Gestão de Infraestrutura e Licitações</text:p>
          </table:table-cell>
          <table:table-cell office:value-type="string">
            <text:p>DGIL</text:p>
          </table:table-cell>
          <table:table-cell office:value-type="string">
            <text:p>Não</text:p>
          </table:table-cell>
          <table:table-cell office:value-type="string">
            <text:p>109.1.0</text:p>
          </table:table-cell>
          <table:table-cell office:value-type="string">
            <text:p>2024-04-11</text:p>
          </table:table-cell>
          <table:table-cell office:value-type="string">
            <text:p/>
          </table:table-cell>
          <table:table-cell office:value-type="string">
            <text:p>(55) (88) 32219442</text:p>
          </table:table-cell>
          <table:table-cell office:value-type="string">
            <text:p>cgil.dinfra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00</text:p>
          </table:table-cell>
          <table:table-cell office:value-type="string">
            <text:p>228438</text:p>
          </table:table-cell>
          <table:table-cell office:value-type="string">
            <text:p>unidade-administrativa</text:p>
          </table:table-cell>
          <table:table-cell office:value-type="string">
            <text:p>Divisão de Gestão Pedagógica</text:p>
          </table:table-cell>
          <table:table-cell office:value-type="string">
            <text:p>DG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11</text:p>
          </table:table-cell>
          <table:table-cell office:value-type="string">
            <text:p>cdp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25069</text:p>
          </table:table-cell>
          <table:table-cell office:value-type="string">
            <text:p>228507</text:p>
          </table:table-cell>
          <table:table-cell office:value-type="string">
            <text:p>unidade-administrativa</text:p>
          </table:table-cell>
          <table:table-cell office:value-type="string">
            <text:p>Divisão de Gerenciamento de Práticas Esportivas</text:p>
          </table:table-cell>
          <table:table-cell office:value-type="string">
            <text:p>DGPE</text:p>
          </table:table-cell>
          <table:table-cell office:value-type="string">
            <text:p>Não</text:p>
          </table:table-cell>
          <table:table-cell office:value-type="string">
            <text:p>110.4.0</text:p>
          </table:table-cell>
          <table:table-cell office:value-type="string">
            <text:p>2024-08-19</text:p>
          </table:table-cell>
          <table:table-cell office:value-type="string">
            <text:p/>
          </table:table-cell>
          <table:table-cell office:value-type="string">
            <text:p>(55) (88) 32219249</text:p>
          </table:table-cell>
          <table:table-cell office:value-type="string">
            <text:p>esporte.procult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84648</text:p>
          </table:table-cell>
          <table:table-cell office:value-type="string">
            <text:p>228407</text:p>
          </table:table-cell>
          <table:table-cell office:value-type="string">
            <text:p>unidade-administrativa</text:p>
          </table:table-cell>
          <table:table-cell office:value-type="string">
            <text:p>Divisão de Gestão de Riscos</text:p>
          </table:table-cell>
          <table:table-cell office:value-type="string">
            <text:p>DGR</text:p>
          </table:table-cell>
          <table:table-cell office:value-type="string">
            <text:p>Não</text:p>
          </table:table-cell>
          <table:table-cell office:value-type="string">
            <text:p>113.16.0</text:p>
          </table:table-cell>
          <table:table-cell office:value-type="string">
            <text:p>2026-07-14</text:p>
          </table:table-cell>
          <table:table-cell office:value-type="string">
            <text:p/>
          </table:table-cell>
          <table:table-cell office:value-type="string">
            <text:p>(55) (88) 32219348</text:p>
          </table:table-cell>
          <table:table-cell office:value-type="string">
            <text:p>ctgr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12</text:p>
          </table:table-cell>
          <table:table-cell office:value-type="string">
            <text:p>228609</text:p>
          </table:table-cell>
          <table:table-cell office:value-type="string">
            <text:p>unidade-administrativa</text:p>
          </table:table-cell>
          <table:table-cell office:value-type="string">
            <text:p>Divisão de Gerência do Sistema de Combate a Incêndio</text:p>
          </table:table-cell>
          <table:table-cell office:value-type="string">
            <text:p>DGSCI</text:p>
          </table:table-cell>
          <table:table-cell office:value-type="string">
            <text:p>Não</text:p>
          </table:table-cell>
          <table:table-cell office:value-type="string">
            <text:p>105.4.0</text:p>
          </table:table-cell>
          <table:table-cell office:value-type="string">
            <text:p>2021-07-07</text:p>
          </table:table-cell>
          <table:table-cell office:value-type="string">
            <text:p/>
          </table:table-cell>
          <table:table-cell office:value-type="string">
            <text:p>(55) (88) 32219445</text:p>
          </table:table-cell>
          <table:table-cell office:value-type="string">
            <text:p>manutencao.dinfr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63425</text:p>
          </table:table-cell>
          <table:table-cell office:value-type="string">
            <text:p>228502</text:p>
          </table:table-cell>
          <table:table-cell office:value-type="string">
            <text:p>unidade-administrativa</text:p>
          </table:table-cell>
          <table:table-cell office:value-type="string">
            <text:p>Divisão de Integração às Ações de Extensão</text:p>
          </table:table-cell>
          <table:table-cell office:value-type="string">
            <text:p>DIAE</text:p>
          </table:table-cell>
          <table:table-cell office:value-type="string">
            <text:p>Não</text:p>
          </table:table-cell>
          <table:table-cell office:value-type="string">
            <text:p>108.10.0</text:p>
          </table:table-cell>
          <table:table-cell office:value-type="string">
            <text:p>2023-04-24</text:p>
          </table:table-cell>
          <table:table-cell office:value-type="string">
            <text:p/>
          </table:table-cell>
          <table:table-cell office:value-type="string">
            <text:p>(55) (88) 32219287</text:p>
          </table:table-cell>
          <table:table-cell office:value-type="string">
            <text:p>cifa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98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Diretoria de Articulação e Relações Institucionais</text:p>
          </table:table-cell>
          <table:table-cell office:value-type="string">
            <text:p>DIARI</text:p>
          </table:table-cell>
          <table:table-cell office:value-type="string">
            <text:p>Não</text:p>
          </table:table-cell>
          <table:table-cell office:value-type="string">
            <text:p>105.3.11</text:p>
          </table:table-cell>
          <table:table-cell office:value-type="string">
            <text:p>2021-05-28</text:p>
          </table:table-cell>
          <table:table-cell office:value-type="string">
            <text:p/>
          </table:table-cell>
          <table:table-cell office:value-type="string">
            <text:p>(55) (88) 32219376</text:p>
          </table:table-cell>
          <table:table-cell office:value-type="string">
            <text:p>diar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99</text:p>
          </table:table-cell>
          <table:table-cell office:value-type="string">
            <text:p>228397</text:p>
          </table:table-cell>
          <table:table-cell office:value-type="string">
            <text:p>unidade-administrativa</text:p>
          </table:table-cell>
          <table:table-cell office:value-type="string">
            <text:p>Divisão de Informação e Fomento</text:p>
          </table:table-cell>
          <table:table-cell office:value-type="string">
            <text:p>DIF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53</text:p>
          </table:table-cell>
          <table:table-cell office:value-type="string">
            <text:p>cimai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3489</text:p>
          </table:table-cell>
          <table:table-cell office:value-type="string">
            <text:p>228500</text:p>
          </table:table-cell>
          <table:table-cell office:value-type="string">
            <text:p>unidade-administrativa</text:p>
          </table:table-cell>
          <table:table-cell office:value-type="string">
            <text:p>Divisão de Legislação e Normalização</text:p>
          </table:table-cell>
          <table:table-cell office:value-type="string">
            <text:p>DILEN</text:p>
          </table:table-cell>
          <table:table-cell office:value-type="string">
            <text:p>Não</text:p>
          </table:table-cell>
          <table:table-cell office:value-type="string">
            <text:p>106.9.0</text:p>
          </table:table-cell>
          <table:table-cell office:value-type="string">
            <text:p>2022-05-09</text:p>
          </table:table-cell>
          <table:table-cell office:value-type="string">
            <text:p/>
          </table:table-cell>
          <table:table-cell office:value-type="string">
            <text:p>(55) (88) 32219286</text:p>
          </table:table-cell>
          <table:table-cell office:value-type="string">
            <text:p>cpex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551951</text:p>
          </table:table-cell>
          <table:table-cell office:value-type="string">
            <text:p>228397</text:p>
          </table:table-cell>
          <table:table-cell office:value-type="string">
            <text:p>unidade-administrativa</text:p>
          </table:table-cell>
          <table:table-cell office:value-type="string">
            <text:p>Divisão de Indicadores e Monitoramento</text:p>
          </table:table-cell>
          <table:table-cell office:value-type="string">
            <text:p>DIM</text:p>
          </table:table-cell>
          <table:table-cell office:value-type="string">
            <text:p>Não</text:p>
          </table:table-cell>
          <table:table-cell office:value-type="string">
            <text:p>112.1.0</text:p>
          </table:table-cell>
          <table:table-cell office:value-type="string">
            <text:p>2025-10-09</text:p>
          </table:table-cell>
          <table:table-cell office:value-type="string">
            <text:p/>
          </table:table-cell>
          <table:table-cell office:value-type="string">
            <text:p>(55) (88) 32219353</text:p>
          </table:table-cell>
          <table:table-cell office:value-type="string">
            <text:p>cimai.proplan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03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Diretoria de Infraestrutura</text:p>
          </table:table-cell>
          <table:table-cell office:value-type="string">
            <text:p>DINFRA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40</text:p>
          </table:table-cell>
          <table:table-cell office:value-type="string">
            <text:p>dinfr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53</text:p>
          </table:table-cell>
          <table:table-cell office:value-type="string">
            <text:p>228551</text:p>
          </table:table-cell>
          <table:table-cell office:value-type="string">
            <text:p>unidade-administrativa</text:p>
          </table:table-cell>
          <table:table-cell office:value-type="string">
            <text:p>Divisão de Implantação e Reformulação Curricular</text:p>
          </table:table-cell>
          <table:table-cell office:value-type="string">
            <text:p>DIRC</text:p>
          </table:table-cell>
          <table:table-cell office:value-type="string">
            <text:p>Não</text:p>
          </table:table-cell>
          <table:table-cell office:value-type="string">
            <text:p>104.1.0</text:p>
          </table:table-cell>
          <table:table-cell office:value-type="string">
            <text:p>2020-04-22</text:p>
          </table:table-cell>
          <table:table-cell office:value-type="string">
            <text:p/>
          </table:table-cell>
          <table:table-cell office:value-type="string">
            <text:p>(55) (88) 32219264</text:p>
          </table:table-cell>
          <table:table-cell office:value-type="string">
            <text:p>ceg.proe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8:00 as 12:00  - 13:00 as 17:00</text:p>
          </table:table-cell>
        </table:table-row>
        <table:table-row>
          <table:table-cell office:value-type="string">
            <text:p>228377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Diretoria de Logística e Apoio Operacional</text:p>
          </table:table-cell>
          <table:table-cell office:value-type="string">
            <text:p>DLA</text:p>
          </table:table-cell>
          <table:table-cell office:value-type="string">
            <text:p>Não</text:p>
          </table:table-cell>
          <table:table-cell office:value-type="string">
            <text:p>106.16.0</text:p>
          </table:table-cell>
          <table:table-cell office:value-type="string">
            <text:p>2022-07-07</text:p>
          </table:table-cell>
          <table:table-cell office:value-type="string">
            <text:p/>
          </table:table-cell>
          <table:table-cell office:value-type="string">
            <text:p>(55) (88) 32219424</text:p>
          </table:table-cell>
          <table:table-cell office:value-type="string">
            <text:p>dl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87310</text:p>
          </table:table-cell>
          <table:table-cell office:value-type="string">
            <text:p>228408</text:p>
          </table:table-cell>
          <table:table-cell office:value-type="string">
            <text:p>unidade-administrativa</text:p>
          </table:table-cell>
          <table:table-cell office:value-type="string">
            <text:p>Divisão de Legislação Ambiental</text:p>
          </table:table-cell>
          <table:table-cell office:value-type="string">
            <text:p>DLAMB</text:p>
          </table:table-cell>
          <table:table-cell office:value-type="string">
            <text:p>Não</text:p>
          </table:table-cell>
          <table:table-cell office:value-type="string">
            <text:p>111.2.0</text:p>
          </table:table-cell>
          <table:table-cell office:value-type="string">
            <text:p>2025-07-10</text:p>
          </table:table-cell>
          <table:table-cell office:value-type="string">
            <text:p/>
          </table:table-cell>
          <table:table-cell office:value-type="string">
            <text:p>(55) (88) 32219352</text:p>
          </table:table-cell>
          <table:table-cell office:value-type="string">
            <text:p>sustentabilidade.proplan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09</text:p>
          </table:table-cell>
          <table:table-cell office:value-type="string">
            <text:p>228408</text:p>
          </table:table-cell>
          <table:table-cell office:value-type="string">
            <text:p>unidade-administrativa</text:p>
          </table:table-cell>
          <table:table-cell office:value-type="string">
            <text:p>Divisão de Logística e Projetos Sustentáveis</text:p>
          </table:table-cell>
          <table:table-cell office:value-type="string">
            <text:p>DLPS</text:p>
          </table:table-cell>
          <table:table-cell office:value-type="string">
            <text:p>Não</text:p>
          </table:table-cell>
          <table:table-cell office:value-type="string">
            <text:p>108.6.0</text:p>
          </table:table-cell>
          <table:table-cell office:value-type="string">
            <text:p>2023-02-13</text:p>
          </table:table-cell>
          <table:table-cell office:value-type="string">
            <text:p/>
          </table:table-cell>
          <table:table-cell office:value-type="string">
            <text:p>(55) (88) 32219352</text:p>
          </table:table-cell>
          <table:table-cell office:value-type="string">
            <text:p>sustentabilidade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552430</text:p>
          </table:table-cell>
          <table:table-cell office:value-type="string">
            <text:p>228459</text:p>
          </table:table-cell>
          <table:table-cell office:value-type="string">
            <text:p>unidade-administrativa</text:p>
          </table:table-cell>
          <table:table-cell office:value-type="string">
            <text:p>Divisão de Limpeza e Zeladoria</text:p>
          </table:table-cell>
          <table:table-cell office:value-type="string">
            <text:p>DLZ</text:p>
          </table:table-cell>
          <table:table-cell office:value-type="string">
            <text:p>Não</text:p>
          </table:table-cell>
          <table:table-cell office:value-type="string">
            <text:p>112.2.0</text:p>
          </table:table-cell>
          <table:table-cell office:value-type="string">
            <text:p>2025-10-09</text:p>
          </table:table-cell>
          <table:table-cell office:value-type="string">
            <text:p/>
          </table:table-cell>
          <table:table-cell office:value-type="string">
            <text:p>(55) (88) 32219306</text:p>
          </table:table-cell>
          <table:table-cell office:value-type="string">
            <text:p>cter.proad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66</text:p>
          </table:table-cell>
          <table:table-cell office:value-type="string">
            <text:p>228464</text:p>
          </table:table-cell>
          <table:table-cell office:value-type="string">
            <text:p>unidade-administrativa</text:p>
          </table:table-cell>
          <table:table-cell office:value-type="string">
            <text:p>Divisão de Materiais</text:p>
          </table:table-cell>
          <table:table-cell office:value-type="string">
            <text:p>DMAT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22</text:p>
          </table:table-cell>
          <table:table-cell office:value-type="string">
            <text:p>materiai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11</text:p>
          </table:table-cell>
          <table:table-cell office:value-type="string">
            <text:p>228609</text:p>
          </table:table-cell>
          <table:table-cell office:value-type="string">
            <text:p>unidade-administrativa</text:p>
          </table:table-cell>
          <table:table-cell office:value-type="string">
            <text:p>Divisão de Manutenção Elétrica</text:p>
          </table:table-cell>
          <table:table-cell office:value-type="string">
            <text:p>DME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45</text:p>
          </table:table-cell>
          <table:table-cell office:value-type="string">
            <text:p>manutencao.dinfr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99</text:p>
          </table:table-cell>
          <table:table-cell office:value-type="string">
            <text:p>228498</text:p>
          </table:table-cell>
          <table:table-cell office:value-type="string">
            <text:p>unidade-administrativa</text:p>
          </table:table-cell>
          <table:table-cell office:value-type="string">
            <text:p>Divisão de Monitoramento e Sistema de Informações</text:p>
          </table:table-cell>
          <table:table-cell office:value-type="string">
            <text:p>DMSI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85</text:p>
          </table:table-cell>
          <table:table-cell office:value-type="string">
            <text:p>acoes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07</text:p>
          </table:table-cell>
          <table:table-cell office:value-type="string">
            <text:p>228608</text:p>
          </table:table-cell>
          <table:table-cell office:value-type="string">
            <text:p>unidade-administrativa</text:p>
          </table:table-cell>
          <table:table-cell office:value-type="string">
            <text:p>Divisão de Obras Elétricas</text:p>
          </table:table-cell>
          <table:table-cell office:value-type="string">
            <text:p>DOE</text:p>
          </table:table-cell>
          <table:table-cell office:value-type="string">
            <text:p>Não</text:p>
          </table:table-cell>
          <table:table-cell office:value-type="string">
            <text:p>105.3.0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46</text:p>
          </table:table-cell>
          <table:table-cell office:value-type="string">
            <text:p>projetos.dinfr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65</text:p>
          </table:table-cell>
          <table:table-cell office:value-type="string">
            <text:p>228464</text:p>
          </table:table-cell>
          <table:table-cell office:value-type="string">
            <text:p>unidade-administrativa</text:p>
          </table:table-cell>
          <table:table-cell office:value-type="string">
            <text:p>Divisão de Patrimônio</text:p>
          </table:table-cell>
          <table:table-cell office:value-type="string">
            <text:p>D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23</text:p>
          </table:table-cell>
          <table:table-cell office:value-type="string">
            <text:p>patrimonio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59</text:p>
          </table:table-cell>
          <table:table-cell office:value-type="string">
            <text:p>228557</text:p>
          </table:table-cell>
          <table:table-cell office:value-type="string">
            <text:p>unidade-administrativa</text:p>
          </table:table-cell>
          <table:table-cell office:value-type="string">
            <text:p>Divisão de Programas Acadêmicos</text:p>
          </table:table-cell>
          <table:table-cell office:value-type="string">
            <text:p>DPA</text:p>
          </table:table-cell>
          <table:table-cell office:value-type="string">
            <text:p>Não</text:p>
          </table:table-cell>
          <table:table-cell office:value-type="string">
            <text:p>104.1.0</text:p>
          </table:table-cell>
          <table:table-cell office:value-type="string">
            <text:p>2020-04-22</text:p>
          </table:table-cell>
          <table:table-cell office:value-type="string">
            <text:p/>
          </table:table-cell>
          <table:table-cell office:value-type="string">
            <text:p>(55) (88) 32219267</text:p>
          </table:table-cell>
          <table:table-cell office:value-type="string">
            <text:p>cfor.proe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8:00 as 12:00  - 13:00 as 17:00</text:p>
          </table:table-cell>
        </table:table-row>
        <table:table-row>
          <table:table-cell office:value-type="string">
            <text:p>228616</text:p>
          </table:table-cell>
          <table:table-cell office:value-type="string">
            <text:p>228608</text:p>
          </table:table-cell>
          <table:table-cell office:value-type="string">
            <text:p>unidade-administrativa</text:p>
          </table:table-cell>
          <table:table-cell office:value-type="string">
            <text:p>Divisão de Projetos Complementares</text:p>
          </table:table-cell>
          <table:table-cell office:value-type="string">
            <text:p>DPC</text:p>
          </table:table-cell>
          <table:table-cell office:value-type="string">
            <text:p>Não</text:p>
          </table:table-cell>
          <table:table-cell office:value-type="string">
            <text:p>105.4.0</text:p>
          </table:table-cell>
          <table:table-cell office:value-type="string">
            <text:p>2021-07-07</text:p>
          </table:table-cell>
          <table:table-cell office:value-type="string">
            <text:p/>
          </table:table-cell>
          <table:table-cell office:value-type="string">
            <text:p>(55) (88) 32219442</text:p>
          </table:table-cell>
          <table:table-cell office:value-type="string">
            <text:p>obras.dinfr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748</text:p>
          </table:table-cell>
          <table:table-cell office:value-type="string">
            <text:p>228449</text:p>
          </table:table-cell>
          <table:table-cell office:value-type="string">
            <text:p>unidade-administrativa</text:p>
          </table:table-cell>
          <table:table-cell office:value-type="string">
            <text:p>Divisão de Planejamento e Controle de Compras</text:p>
          </table:table-cell>
          <table:table-cell office:value-type="string">
            <text:p>DPCC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21</text:p>
          </table:table-cell>
          <table:table-cell office:value-type="string">
            <text:p>compra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32</text:p>
          </table:table-cell>
          <table:table-cell office:value-type="string">
            <text:p>228427</text:p>
          </table:table-cell>
          <table:table-cell office:value-type="string">
            <text:p>unidade-administrativa</text:p>
          </table:table-cell>
          <table:table-cell office:value-type="string">
            <text:p>Divisão de Provimento de Cargos e Funções</text:p>
          </table:table-cell>
          <table:table-cell office:value-type="string">
            <text:p>DPCF</text:p>
          </table:table-cell>
          <table:table-cell office:value-type="string">
            <text:p>Não</text:p>
          </table:table-cell>
          <table:table-cell office:value-type="string">
            <text:p>108.7.0</text:p>
          </table:table-cell>
          <table:table-cell office:value-type="string">
            <text:p>2023-02-22</text:p>
          </table:table-cell>
          <table:table-cell office:value-type="string">
            <text:p/>
          </table:table-cell>
          <table:table-cell office:value-type="string">
            <text:p>(55) (88) 32219310</text:p>
          </table:table-cell>
          <table:table-cell office:value-type="string">
            <text:p>cap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08</text:p>
          </table:table-cell>
          <table:table-cell office:value-type="string">
            <text:p>228507</text:p>
          </table:table-cell>
          <table:table-cell office:value-type="string">
            <text:p>unidade-administrativa</text:p>
          </table:table-cell>
          <table:table-cell office:value-type="string">
            <text:p>Divisão de Projetos em Cultura do Movimento</text:p>
          </table:table-cell>
          <table:table-cell office:value-type="string">
            <text:p>DPCM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45</text:p>
          </table:table-cell>
          <table:table-cell office:value-type="string">
            <text:p>diversidade.procul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02353</text:p>
          </table:table-cell>
          <table:table-cell office:value-type="string">
            <text:p>228374</text:p>
          </table:table-cell>
          <table:table-cell office:value-type="string">
            <text:p>unidade-administrativa</text:p>
          </table:table-cell>
          <table:table-cell office:value-type="string">
            <text:p>Divisão de Produção e Curadoria de Registros Imagéticos</text:p>
          </table:table-cell>
          <table:table-cell office:value-type="string">
            <text:p>DPCRI</text:p>
          </table:table-cell>
          <table:table-cell office:value-type="string">
            <text:p>Não</text:p>
          </table:table-cell>
          <table:table-cell office:value-type="string">
            <text:p>106.25.0</text:p>
          </table:table-cell>
          <table:table-cell office:value-type="string">
            <text:p>2022-09-16</text:p>
          </table:table-cell>
          <table:table-cell office:value-type="string">
            <text:p/>
          </table:table-cell>
          <table:table-cell office:value-type="string">
            <text:p>(55) (88) 32219385</text:p>
          </table:table-cell>
          <table:table-cell office:value-type="string">
            <text:p>jornalismo.dcom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25191</text:p>
          </table:table-cell>
          <table:table-cell office:value-type="string">
            <text:p>228557</text:p>
          </table:table-cell>
          <table:table-cell office:value-type="string">
            <text:p>unidade-administrativa</text:p>
          </table:table-cell>
          <table:table-cell office:value-type="string">
            <text:p>Divisão Pedagógica de Ensino e Aprendizagem</text:p>
          </table:table-cell>
          <table:table-cell office:value-type="string">
            <text:p>DPEA</text:p>
          </table:table-cell>
          <table:table-cell office:value-type="string">
            <text:p>Não</text:p>
          </table:table-cell>
          <table:table-cell office:value-type="string">
            <text:p>113.12.0</text:p>
          </table:table-cell>
          <table:table-cell office:value-type="string">
            <text:p>2026-05-07</text:p>
          </table:table-cell>
          <table:table-cell office:value-type="string">
            <text:p/>
          </table:table-cell>
          <table:table-cell office:value-type="string">
            <text:p>(55) (88) 32219261</text:p>
          </table:table-cell>
          <table:table-cell office:value-type="string">
            <text:p>cfor.prograd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82</text:p>
          </table:table-cell>
          <table:table-cell office:value-type="string">
            <text:p>228381</text:p>
          </table:table-cell>
          <table:table-cell office:value-type="string">
            <text:p>unidade-administrativa</text:p>
          </table:table-cell>
          <table:table-cell office:value-type="string">
            <text:p>Divisão de Projetos e Grupos de Pesquisa</text:p>
          </table:table-cell>
          <table:table-cell office:value-type="string">
            <text:p>DPG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27</text:p>
          </table:table-cell>
          <table:table-cell office:value-type="string">
            <text:p>pesquisa.prp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32310</text:p>
          </table:table-cell>
          <table:table-cell office:value-type="string">
            <text:p>228385</text:p>
          </table:table-cell>
          <table:table-cell office:value-type="string">
            <text:p>unidade-administrativa</text:p>
          </table:table-cell>
          <table:table-cell office:value-type="string">
            <text:p>Divisão de Propriedade Intelectual e Transferência Tecnológica</text:p>
          </table:table-cell>
          <table:table-cell office:value-type="string">
            <text:p>DPITT</text:p>
          </table:table-cell>
          <table:table-cell office:value-type="string">
            <text:p>Não</text:p>
          </table:table-cell>
          <table:table-cell office:value-type="string">
            <text:p>110.7.0</text:p>
          </table:table-cell>
          <table:table-cell office:value-type="string">
            <text:p>2024-09-20</text:p>
          </table:table-cell>
          <table:table-cell office:value-type="string">
            <text:p/>
          </table:table-cell>
          <table:table-cell office:value-type="string">
            <text:p>(55) (88) 32219329</text:p>
          </table:table-cell>
          <table:table-cell office:value-type="string">
            <text:p>inova.prpi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11</text:p>
          </table:table-cell>
          <table:table-cell office:value-type="string">
            <text:p>228410</text:p>
          </table:table-cell>
          <table:table-cell office:value-type="string">
            <text:p>unidade-administrativa</text:p>
          </table:table-cell>
          <table:table-cell office:value-type="string">
            <text:p>Divisão de Planejamento</text:p>
          </table:table-cell>
          <table:table-cell office:value-type="string">
            <text:p>DPLAN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55</text:p>
          </table:table-cell>
          <table:table-cell office:value-type="string">
            <text:p>cpge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30</text:p>
          </table:table-cell>
          <table:table-cell office:value-type="string">
            <text:p>228427</text:p>
          </table:table-cell>
          <table:table-cell office:value-type="string">
            <text:p>unidade-administrativa</text:p>
          </table:table-cell>
          <table:table-cell office:value-type="string">
            <text:p>Divisão de Pagamento de Pessoal</text:p>
          </table:table-cell>
          <table:table-cell office:value-type="string">
            <text:p>DP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10</text:p>
          </table:table-cell>
          <table:table-cell office:value-type="string">
            <text:p>cap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79</text:p>
          </table:table-cell>
          <table:table-cell office:value-type="string">
            <text:p>228578</text:p>
          </table:table-cell>
          <table:table-cell office:value-type="string">
            <text:p>unidade-administrativa</text:p>
          </table:table-cell>
          <table:table-cell office:value-type="string">
            <text:p>Divisão de Protocolo e Correspondências</text:p>
          </table:table-cell>
          <table:table-cell office:value-type="string">
            <text:p>DPRC</text:p>
          </table:table-cell>
          <table:table-cell office:value-type="string">
            <text:p>Não</text:p>
          </table:table-cell>
          <table:table-cell office:value-type="string">
            <text:p>106.9.0</text:p>
          </table:table-cell>
          <table:table-cell office:value-type="string">
            <text:p>2022-05-09</text:p>
          </table:table-cell>
          <table:table-cell office:value-type="string">
            <text:p/>
          </table:table-cell>
          <table:table-cell office:value-type="string">
            <text:p>(55) (88) 32219431</text:p>
          </table:table-cell>
          <table:table-cell office:value-type="string">
            <text:p>sedo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98</text:p>
          </table:table-cell>
          <table:table-cell office:value-type="string">
            <text:p>228407</text:p>
          </table:table-cell>
          <table:table-cell office:value-type="string">
            <text:p>unidade-administrativa</text:p>
          </table:table-cell>
          <table:table-cell office:value-type="string">
            <text:p>Divisão de Processos</text:p>
          </table:table-cell>
          <table:table-cell office:value-type="string">
            <text:p>DPROC</text:p>
          </table:table-cell>
          <table:table-cell office:value-type="string">
            <text:p>Não</text:p>
          </table:table-cell>
          <table:table-cell office:value-type="string">
            <text:p>108.15.0</text:p>
          </table:table-cell>
          <table:table-cell office:value-type="string">
            <text:p>2023-08-02</text:p>
          </table:table-cell>
          <table:table-cell office:value-type="string">
            <text:p/>
          </table:table-cell>
          <table:table-cell office:value-type="string">
            <text:p>(55) (88) 32219351</text:p>
          </table:table-cell>
          <table:table-cell office:value-type="string">
            <text:p>cgpp.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87309</text:p>
          </table:table-cell>
          <table:table-cell office:value-type="string">
            <text:p>228410</text:p>
          </table:table-cell>
          <table:table-cell office:value-type="string">
            <text:p>unidade-administrativa</text:p>
          </table:table-cell>
          <table:table-cell office:value-type="string">
            <text:p>Divisão de Projetos Estratégicos</text:p>
          </table:table-cell>
          <table:table-cell office:value-type="string">
            <text:p>DPROJ</text:p>
          </table:table-cell>
          <table:table-cell office:value-type="string">
            <text:p>Não</text:p>
          </table:table-cell>
          <table:table-cell office:value-type="string">
            <text:p>113.17.0</text:p>
          </table:table-cell>
          <table:table-cell office:value-type="string">
            <text:p>2026-07-14</text:p>
          </table:table-cell>
          <table:table-cell office:value-type="string">
            <text:p/>
          </table:table-cell>
          <table:table-cell office:value-type="string">
            <text:p>(55) (88) 32219355</text:p>
          </table:table-cell>
          <table:table-cell office:value-type="string">
            <text:p>cpge.proplan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18</text:p>
          </table:table-cell>
          <table:table-cell office:value-type="string">
            <text:p>228416</text:p>
          </table:table-cell>
          <table:table-cell office:value-type="string">
            <text:p>unidade-administrativa</text:p>
          </table:table-cell>
          <table:table-cell office:value-type="string">
            <text:p>Divisão de Atenção e Qualidade de Vida do Estudante</text:p>
          </table:table-cell>
          <table:table-cell office:value-type="string">
            <text:p>DQVE</text:p>
          </table:table-cell>
          <table:table-cell office:value-type="string">
            <text:p>Não</text:p>
          </table:table-cell>
          <table:table-cell office:value-type="string">
            <text:p>106.1.0</text:p>
          </table:table-cell>
          <table:table-cell office:value-type="string">
            <text:p>2021-10-26</text:p>
          </table:table-cell>
          <table:table-cell office:value-type="string">
            <text:p/>
          </table:table-cell>
          <table:table-cell office:value-type="string">
            <text:p>(55) (88) 32219365</text:p>
          </table:table-cell>
          <table:table-cell office:value-type="string">
            <text:p>divisaopsicopedagogica.pra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90</text:p>
          </table:table-cell>
          <table:table-cell office:value-type="string">
            <text:p>228588</text:p>
          </table:table-cell>
          <table:table-cell office:value-type="string">
            <text:p>unidade-administrativa</text:p>
          </table:table-cell>
          <table:table-cell office:value-type="string">
            <text:p>Divisão de Redes e Telefonia</text:p>
          </table:table-cell>
          <table:table-cell office:value-type="string">
            <text:p>DRT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citi.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594</text:p>
          </table:table-cell>
          <table:table-cell office:value-type="string">
            <text:p>228575</text:p>
          </table:table-cell>
          <table:table-cell office:value-type="string">
            <text:p>unidade-administrativa</text:p>
          </table:table-cell>
          <table:table-cell office:value-type="string">
            <text:p>Divisão de Sonorização</text:p>
          </table:table-cell>
          <table:table-cell office:value-type="string">
            <text:p>DS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25</text:p>
          </table:table-cell>
          <table:table-cell office:value-type="string">
            <text:p>cerimonial.reit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95</text:p>
          </table:table-cell>
          <table:table-cell office:value-type="string">
            <text:p>228593</text:p>
          </table:table-cell>
          <table:table-cell office:value-type="string">
            <text:p>unidade-administrativa</text:p>
          </table:table-cell>
          <table:table-cell office:value-type="string">
            <text:p>Divisão de Sistemas Administrativos</text:p>
          </table:table-cell>
          <table:table-cell office:value-type="string">
            <text:p>DSA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csi.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21</text:p>
          </table:table-cell>
          <table:table-cell office:value-type="string">
            <text:p>228618</text:p>
          </table:table-cell>
          <table:table-cell office:value-type="string">
            <text:p>unidade-administrativa</text:p>
          </table:table-cell>
          <table:table-cell office:value-type="string">
            <text:p>Divisão de Serviços Acessíveis</text:p>
          </table:table-cell>
          <table:table-cell office:value-type="string">
            <text:p>DSAC</text:p>
          </table:table-cell>
          <table:table-cell office:value-type="string">
            <text:p>Não</text:p>
          </table:table-cell>
          <table:table-cell office:value-type="string">
            <text:p>106.6.0</text:p>
          </table:table-cell>
          <table:table-cell office:value-type="string">
            <text:p>2022-03-28</text:p>
          </table:table-cell>
          <table:table-cell office:value-type="string">
            <text:p/>
          </table:table-cell>
          <table:table-cell office:value-type="string">
            <text:p>(55) (88) 32219375</text:p>
          </table:table-cell>
          <table:table-cell office:value-type="string">
            <text:p>acessibilidade.reit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35</text:p>
          </table:table-cell>
          <table:table-cell office:value-type="string">
            <text:p>228433</text:p>
          </table:table-cell>
          <table:table-cell office:value-type="string">
            <text:p>unidade-administrativa</text:p>
          </table:table-cell>
          <table:table-cell office:value-type="string">
            <text:p>Divisão de Seleção e Contratação Temporária</text:p>
          </table:table-cell>
          <table:table-cell office:value-type="string">
            <text:p>DSCT</text:p>
          </table:table-cell>
          <table:table-cell office:value-type="string">
            <text:p>Não</text:p>
          </table:table-cell>
          <table:table-cell office:value-type="string">
            <text:p>108.21.0</text:p>
          </table:table-cell>
          <table:table-cell office:value-type="string">
            <text:p>2023-10-06</text:p>
          </table:table-cell>
          <table:table-cell office:value-type="string">
            <text:p/>
          </table:table-cell>
          <table:table-cell office:value-type="string">
            <text:p>(55) (88) 32219303</text:p>
          </table:table-cell>
          <table:table-cell office:value-type="string">
            <text:p>cad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96</text:p>
          </table:table-cell>
          <table:table-cell office:value-type="string">
            <text:p>228593</text:p>
          </table:table-cell>
          <table:table-cell office:value-type="string">
            <text:p>unidade-administrativa</text:p>
          </table:table-cell>
          <table:table-cell office:value-type="string">
            <text:p>Divisão de Sistemas de Informação Educacionais</text:p>
          </table:table-cell>
          <table:table-cell office:value-type="string">
            <text:p>DSE</text:p>
          </table:table-cell>
          <table:table-cell office:value-type="string">
            <text:p>Não</text:p>
          </table:table-cell>
          <table:table-cell office:value-type="string">
            <text:p>105.6.0</text:p>
          </table:table-cell>
          <table:table-cell office:value-type="string">
            <text:p>2021-07-29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csi.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97</text:p>
          </table:table-cell>
          <table:table-cell office:value-type="string">
            <text:p>228585</text:p>
          </table:table-cell>
          <table:table-cell office:value-type="string">
            <text:p>unidade-administrativa</text:p>
          </table:table-cell>
          <table:table-cell office:value-type="string">
            <text:p>Divisão de Segurança da Informação</text:p>
          </table:table-cell>
          <table:table-cell office:value-type="string">
            <text:p>DSI</text:p>
          </table:table-cell>
          <table:table-cell office:value-type="string">
            <text:p>Não</text:p>
          </table:table-cell>
          <table:table-cell office:value-type="string">
            <text:p>106.15.0</text:p>
          </table:table-cell>
          <table:table-cell office:value-type="string">
            <text:p>2022-07-05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cgsi.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24</text:p>
          </table:table-cell>
          <table:table-cell office:value-type="string">
            <text:p>228423</text:p>
          </table:table-cell>
          <table:table-cell office:value-type="string">
            <text:p>unidade-administrativa</text:p>
          </table:table-cell>
          <table:table-cell office:value-type="string">
            <text:p>Divisão de Saúde e Nutrição</text:p>
          </table:table-cell>
          <table:table-cell office:value-type="string">
            <text:p>DSN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62</text:p>
          </table:table-cell>
          <table:table-cell office:value-type="string">
            <text:p>ru.pra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22</text:p>
          </table:table-cell>
          <table:table-cell office:value-type="string">
            <text:p>228420</text:p>
          </table:table-cell>
          <table:table-cell office:value-type="string">
            <text:p>unidade-administrativa</text:p>
          </table:table-cell>
          <table:table-cell office:value-type="string">
            <text:p>Divisão de Serviço Social e Articulação Estudantil</text:p>
          </table:table-cell>
          <table:table-cell office:value-type="string">
            <text:p>DSSAE</text:p>
          </table:table-cell>
          <table:table-cell office:value-type="string">
            <text:p>Não</text:p>
          </table:table-cell>
          <table:table-cell office:value-type="string">
            <text:p>105.4.0</text:p>
          </table:table-cell>
          <table:table-cell office:value-type="string">
            <text:p>2021-07-07</text:p>
          </table:table-cell>
          <table:table-cell office:value-type="string">
            <text:p/>
          </table:table-cell>
          <table:table-cell office:value-type="string">
            <text:p>(55) (88) 32219362</text:p>
          </table:table-cell>
          <table:table-cell office:value-type="string">
            <text:p>caie.pra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85587</text:p>
          </table:table-cell>
          <table:table-cell office:value-type="string">
            <text:p>228463</text:p>
          </table:table-cell>
          <table:table-cell office:value-type="string">
            <text:p>unidade-administrativa</text:p>
          </table:table-cell>
          <table:table-cell office:value-type="string">
            <text:p>Divisão de Suporte Técnico Administrativo</text:p>
          </table:table-cell>
          <table:table-cell office:value-type="string">
            <text:p>DSTA</text:p>
          </table:table-cell>
          <table:table-cell office:value-type="string">
            <text:p>Não</text:p>
          </table:table-cell>
          <table:table-cell office:value-type="string">
            <text:p>106.3.0</text:p>
          </table:table-cell>
          <table:table-cell office:value-type="string">
            <text:p>2021-11-25</text:p>
          </table:table-cell>
          <table:table-cell office:value-type="string">
            <text:p/>
          </table:table-cell>
          <table:table-cell office:value-type="string">
            <text:p>(55) (88) 32219228</text:p>
          </table:table-cell>
          <table:table-cell office:value-type="string">
            <text:p>licitacoe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86</text:p>
          </table:table-cell>
          <table:table-cell office:value-type="string">
            <text:p>228585</text:p>
          </table:table-cell>
          <table:table-cell office:value-type="string">
            <text:p>unidade-administrativa</text:p>
          </table:table-cell>
          <table:table-cell office:value-type="string">
            <text:p>Divisão de Serviços de TI</text:p>
          </table:table-cell>
          <table:table-cell office:value-type="string">
            <text:p>DSTI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cgsi.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83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Diretoria de Tecnologia da Informação</text:p>
          </table:table-cell>
          <table:table-cell office:value-type="string">
            <text:p>DTI</text:p>
          </table:table-cell>
          <table:table-cell office:value-type="string">
            <text:p>Não</text:p>
          </table:table-cell>
          <table:table-cell office:value-type="string">
            <text:p>112.0.0</text:p>
          </table:table-cell>
          <table:table-cell office:value-type="string">
            <text:p>2025-09-09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34</text:p>
          </table:table-cell>
          <table:table-cell office:value-type="string">
            <text:p>228533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Engenharia Civil</text:p>
          </table:table-cell>
          <table:table-cell office:value-type="string">
            <text:p>ENG-CIVIL</text:p>
          </table:table-cell>
          <table:table-cell office:value-type="string">
            <text:p>Não</text:p>
          </table:table-cell>
          <table:table-cell office:value-type="string">
            <text:p>110.0.0</text:p>
          </table:table-cell>
          <table:table-cell office:value-type="string">
            <text:p>2024-07-05</text:p>
          </table:table-cell>
          <table:table-cell office:value-type="string">
            <text:p/>
          </table:table-cell>
          <table:table-cell office:value-type="string">
            <text:p>(55) (88) 32219579</text:p>
          </table:table-cell>
          <table:table-cell office:value-type="string">
            <text:p>cc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09838</text:p>
          </table:table-cell>
          <table:table-cell office:value-type="string">
            <text:p>228533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Engenharia de Materiais</text:p>
          </table:table-cell>
          <table:table-cell office:value-type="string">
            <text:p>ENG-MAT</text:p>
          </table:table-cell>
          <table:table-cell office:value-type="string">
            <text:p>Não</text:p>
          </table:table-cell>
          <table:table-cell office:value-type="string">
            <text:p>110.0.0</text:p>
          </table:table-cell>
          <table:table-cell office:value-type="string">
            <text:p>2024-07-05</text:p>
          </table:table-cell>
          <table:table-cell office:value-type="string">
            <text:p/>
          </table:table-cell>
          <table:table-cell office:value-type="string">
            <text:p>(55) (88) 32219579</text:p>
          </table:table-cell>
          <table:table-cell office:value-type="string">
            <text:p>cc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59749</text:p>
          </table:table-cell>
          <table:table-cell office:value-type="string">
            <text:p>228533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Engenharia de Software</text:p>
          </table:table-cell>
          <table:table-cell office:value-type="string">
            <text:p>ENG-SOFT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67</text:p>
          </table:table-cell>
          <table:table-cell office:value-type="string">
            <text:p>cct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40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Faculdade de Medicina</text:p>
          </table:table-cell>
          <table:table-cell office:value-type="string">
            <text:p>FAMED</text:p>
          </table:table-cell>
          <table:table-cell office:value-type="string">
            <text:p>Não</text:p>
          </table:table-cell>
          <table:table-cell office:value-type="string">
            <text:p>108.18.0</text:p>
          </table:table-cell>
          <table:table-cell office:value-type="string">
            <text:p>2023-09-04</text:p>
          </table:table-cell>
          <table:table-cell office:value-type="string">
            <text:p/>
          </table:table-cell>
          <table:table-cell office:value-type="string">
            <text:p>(55) (88) 32219605</text:p>
          </table:table-cell>
          <table:table-cell office:value-type="string">
            <text:p>famed@ufca.edu.br</text:p>
          </table:table-cell>
          <table:table-cell office:value-type="string">
            <text:p/>
          </table:table-cell>
          <table:table-cell office:value-type="string">
            <text:p>R. Divino Salvador</text:p>
          </table:table-cell>
          <table:table-cell office:value-type="string">
            <text:p>284</text:p>
          </table:table-cell>
          <table:table-cell office:value-type="string">
            <text:p/>
          </table:table-cell>
          <table:table-cell office:value-type="string">
            <text:p>Alto do Rosário</text:p>
          </table:table-cell>
          <table:table-cell office:value-type="string">
            <text:p>63180000</text:p>
          </table:table-cell>
          <table:table-cell office:value-type="string">
            <text:p>CE</text:p>
          </table:table-cell>
          <table:table-cell office:value-type="string">
            <text:p>2301901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18552</text:p>
          </table:table-cell>
          <table:table-cell office:value-type="string">
            <text:p>228540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Farmácia</text:p>
          </table:table-cell>
          <table:table-cell office:value-type="string">
            <text:p>FARMACIA</text:p>
          </table:table-cell>
          <table:table-cell office:value-type="string">
            <text:p>Não</text:p>
          </table:table-cell>
          <table:table-cell office:value-type="string">
            <text:p>113.9.0</text:p>
          </table:table-cell>
          <table:table-cell office:value-type="string">
            <text:p>2026-04-07</text:p>
          </table:table-cell>
          <table:table-cell office:value-type="string">
            <text:p/>
          </table:table-cell>
          <table:table-cell office:value-type="string">
            <text:p>(55) (88) 32219600</text:p>
          </table:table-cell>
          <table:table-cell office:value-type="string">
            <text:p>farmacia.famed@ufca.edu.br</text:p>
          </table:table-cell>
          <table:table-cell office:value-type="string">
            <text:p/>
          </table:table-cell>
          <table:table-cell office:value-type="string">
            <text:p>Rua Divino Salvador</text:p>
          </table:table-cell>
          <table:table-cell office:value-type="string">
            <text:p>284</text:p>
          </table:table-cell>
          <table:table-cell office:value-type="string">
            <text:p/>
          </table:table-cell>
          <table:table-cell office:value-type="string">
            <text:p>Alto do Rosário</text:p>
          </table:table-cell>
          <table:table-cell office:value-type="string">
            <text:p>63180000</text:p>
          </table:table-cell>
          <table:table-cell office:value-type="string">
            <text:p>CE</text:p>
          </table:table-cell>
          <table:table-cell office:value-type="string">
            <text:p>2301901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18906</text:p>
          </table:table-cell>
          <table:table-cell office:value-type="string">
            <text:p>228492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Bacharelado em Filosofia</text:p>
          </table:table-cell>
          <table:table-cell office:value-type="string">
            <text:p>FILOSOFIA-BACH</text:p>
          </table:table-cell>
          <table:table-cell office:value-type="string">
            <text:p>Não</text:p>
          </table:table-cell>
          <table:table-cell office:value-type="string">
            <text:p>110.0.0</text:p>
          </table:table-cell>
          <table:table-cell office:value-type="string">
            <text:p>2024-07-05</text:p>
          </table:table-cell>
          <table:table-cell office:value-type="string">
            <text:p/>
          </table:table-cell>
          <table:table-cell office:value-type="string">
            <text:p>(55) (88) 32219521</text:p>
          </table:table-cell>
          <table:table-cell office:value-type="string">
            <text:p>iis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18905</text:p>
          </table:table-cell>
          <table:table-cell office:value-type="string">
            <text:p>228492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Licenciatura em Filosofia</text:p>
          </table:table-cell>
          <table:table-cell office:value-type="string">
            <text:p>FILOSOFIA-LIC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21</text:p>
          </table:table-cell>
          <table:table-cell office:value-type="string">
            <text:p>iis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86</text:p>
          </table:table-cell>
          <table:table-cell office:value-type="string">
            <text:p>228485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Física</text:p>
          </table:table-cell>
          <table:table-cell office:value-type="string">
            <text:p>FISICA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91</text:p>
          </table:table-cell>
          <table:table-cell office:value-type="string">
            <text:p>ife@ufca.edu.br</text:p>
          </table:table-cell>
          <table:table-cell office:value-type="string">
            <text:p/>
          </table:table-cell>
          <table:table-cell office:value-type="string">
            <text:p>R. Olegário Emidio de Araujo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Aldeota</text:p>
          </table:table-cell>
          <table:table-cell office:value-type="string">
            <text:p>63260000</text:p>
          </table:table-cell>
          <table:table-cell office:value-type="string">
            <text:p>CE</text:p>
          </table:table-cell>
          <table:table-cell office:value-type="string">
            <text:p>2302503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65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Gabinete da Reitoria</text:p>
          </table:table-cell>
          <table:table-cell office:value-type="string">
            <text:p>GR</text:p>
          </table:table-cell>
          <table:table-cell office:value-type="string">
            <text:p>Não</text:p>
          </table:table-cell>
          <table:table-cell office:value-type="string">
            <text:p>113.17.0</text:p>
          </table:table-cell>
          <table:table-cell office:value-type="string">
            <text:p>2026-07-14</text:p>
          </table:table-cell>
          <table:table-cell office:value-type="string">
            <text:p/>
          </table:table-cell>
          <table:table-cell office:value-type="string">
            <text:p>(55) (88) 32219202</text:p>
          </table:table-cell>
          <table:table-cell office:value-type="string">
            <text:p>gabinet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48218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Hospital Veterinário Universitário</text:p>
          </table:table-cell>
          <table:table-cell office:value-type="string">
            <text:p>HVU</text:p>
          </table:table-cell>
          <table:table-cell office:value-type="string">
            <text:p>Não</text:p>
          </table:table-cell>
          <table:table-cell office:value-type="string">
            <text:p>113.17.0</text:p>
          </table:table-cell>
          <table:table-cell office:value-type="string">
            <text:p>2026-07-14</text:p>
          </table:table-cell>
          <table:table-cell office:value-type="string">
            <text:p/>
          </table:table-cell>
          <table:table-cell office:value-type="string">
            <text:p>(55) (88) 32219508</text:p>
          </table:table-cell>
          <table:table-cell office:value-type="string">
            <text:p>ccab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85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Instituto de Formação de Educadores</text:p>
          </table:table-cell>
          <table:table-cell office:value-type="string">
            <text:p>IFE</text:p>
          </table:table-cell>
          <table:table-cell office:value-type="string">
            <text:p>Não</text:p>
          </table:table-cell>
          <table:table-cell office:value-type="string">
            <text:p>105.3.4</text:p>
          </table:table-cell>
          <table:table-cell office:value-type="string">
            <text:p>2021-05-28</text:p>
          </table:table-cell>
          <table:table-cell office:value-type="string">
            <text:p/>
          </table:table-cell>
          <table:table-cell office:value-type="string">
            <text:p>(55) (88) 32219591</text:p>
          </table:table-cell>
          <table:table-cell office:value-type="string">
            <text:p>ife@ufca.edu.br</text:p>
          </table:table-cell>
          <table:table-cell office:value-type="string">
            <text:p/>
          </table:table-cell>
          <table:table-cell office:value-type="string">
            <text:p>R. Olegário Emidio de Araujo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Aldeota</text:p>
          </table:table-cell>
          <table:table-cell office:value-type="string">
            <text:p>63260000</text:p>
          </table:table-cell>
          <table:table-cell office:value-type="string">
            <text:p>CE</text:p>
          </table:table-cell>
          <table:table-cell office:value-type="string">
            <text:p>2302503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92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Instituto Interdisciplinar de Sociedade, Cultura e Arte</text:p>
          </table:table-cell>
          <table:table-cell office:value-type="string">
            <text:p>IISCA</text:p>
          </table:table-cell>
          <table:table-cell office:value-type="string">
            <text:p>Não</text:p>
          </table:table-cell>
          <table:table-cell office:value-type="string">
            <text:p>110.16.0</text:p>
          </table:table-cell>
          <table:table-cell office:value-type="string">
            <text:p>2024-12-12</text:p>
          </table:table-cell>
          <table:table-cell office:value-type="string">
            <text:p/>
          </table:table-cell>
          <table:table-cell office:value-type="string">
            <text:p>(55) (88) 32219521</text:p>
          </table:table-cell>
          <table:table-cell office:value-type="string">
            <text:p>iis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09836</text:p>
          </table:table-cell>
          <table:table-cell office:value-type="string">
            <text:p>228492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Jornalismo</text:p>
          </table:table-cell>
          <table:table-cell office:value-type="string">
            <text:p>JORNALISMO</text:p>
          </table:table-cell>
          <table:table-cell office:value-type="string">
            <text:p>Não</text:p>
          </table:table-cell>
          <table:table-cell office:value-type="string">
            <text:p>110.0.0</text:p>
          </table:table-cell>
          <table:table-cell office:value-type="string">
            <text:p>2024-07-05</text:p>
          </table:table-cell>
          <table:table-cell office:value-type="string">
            <text:p/>
          </table:table-cell>
          <table:table-cell office:value-type="string">
            <text:p>(55) (88) 32219521</text:p>
          </table:table-cell>
          <table:table-cell office:value-type="string">
            <text:p>iis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9105</text:p>
          </table:table-cell>
          <table:table-cell office:value-type="string">
            <text:p>228540</text:p>
          </table:table-cell>
          <table:table-cell office:value-type="string">
            <text:p>unidade-administrativa</text:p>
          </table:table-cell>
          <table:table-cell office:value-type="string">
            <text:p>Assessoria Técnica dos Laboratórios da FAMED</text:p>
          </table:table-cell>
          <table:table-cell office:value-type="string">
            <text:p>LAB-FAMED</text:p>
          </table:table-cell>
          <table:table-cell office:value-type="string">
            <text:p>Não</text:p>
          </table:table-cell>
          <table:table-cell office:value-type="string">
            <text:p>106.16.0</text:p>
          </table:table-cell>
          <table:table-cell office:value-type="string">
            <text:p>2022-07-07</text:p>
          </table:table-cell>
          <table:table-cell office:value-type="string">
            <text:p/>
          </table:table-cell>
          <table:table-cell office:value-type="string">
            <text:p>(55) (88) 32219600</text:p>
          </table:table-cell>
          <table:table-cell office:value-type="string">
            <text:p>fame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96</text:p>
          </table:table-cell>
          <table:table-cell office:value-type="string">
            <text:p>228492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Letras/Libras</text:p>
          </table:table-cell>
          <table:table-cell office:value-type="string">
            <text:p>LETRAS-LIBRAS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21</text:p>
          </table:table-cell>
          <table:table-cell office:value-type="string">
            <text:p>iis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90</text:p>
          </table:table-cell>
          <table:table-cell office:value-type="string">
            <text:p>228485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Licenciatura Interdisciplinar em Ciências Naturais e Matemática</text:p>
          </table:table-cell>
          <table:table-cell office:value-type="string">
            <text:p>LICNM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91</text:p>
          </table:table-cell>
          <table:table-cell office:value-type="string">
            <text:p>ife@ufca.edu.br</text:p>
          </table:table-cell>
          <table:table-cell office:value-type="string">
            <text:p/>
          </table:table-cell>
          <table:table-cell office:value-type="string">
            <text:p>R. Olegário Emidio de Araujo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Aldeota</text:p>
          </table:table-cell>
          <table:table-cell office:value-type="string">
            <text:p>63260000</text:p>
          </table:table-cell>
          <table:table-cell office:value-type="string">
            <text:p>CE</text:p>
          </table:table-cell>
          <table:table-cell office:value-type="string">
            <text:p>2302503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91</text:p>
          </table:table-cell>
          <table:table-cell office:value-type="string">
            <text:p>228485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Matemática</text:p>
          </table:table-cell>
          <table:table-cell office:value-type="string">
            <text:p>MAT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91</text:p>
          </table:table-cell>
          <table:table-cell office:value-type="string">
            <text:p>ife@ufca.edu.br</text:p>
          </table:table-cell>
          <table:table-cell office:value-type="string">
            <text:p/>
          </table:table-cell>
          <table:table-cell office:value-type="string">
            <text:p>R. Olegário Emidio de Araujo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Aldeota</text:p>
          </table:table-cell>
          <table:table-cell office:value-type="string">
            <text:p>63260000</text:p>
          </table:table-cell>
          <table:table-cell office:value-type="string">
            <text:p>CE</text:p>
          </table:table-cell>
          <table:table-cell office:value-type="string">
            <text:p>2302503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38</text:p>
          </table:table-cell>
          <table:table-cell office:value-type="string">
            <text:p>228533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Matemática Computacional</text:p>
          </table:table-cell>
          <table:table-cell office:value-type="string">
            <text:p>MAT-COMP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79</text:p>
          </table:table-cell>
          <table:table-cell office:value-type="string">
            <text:p>matcomp.cc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09841</text:p>
          </table:table-cell>
          <table:table-cell office:value-type="string">
            <text:p>228540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Medicina</text:p>
          </table:table-cell>
          <table:table-cell office:value-type="string">
            <text:p>MED</text:p>
          </table:table-cell>
          <table:table-cell office:value-type="string">
            <text:p>Não</text:p>
          </table:table-cell>
          <table:table-cell office:value-type="string">
            <text:p>110.0.0</text:p>
          </table:table-cell>
          <table:table-cell office:value-type="string">
            <text:p>2024-07-05</text:p>
          </table:table-cell>
          <table:table-cell office:value-type="string">
            <text:p/>
          </table:table-cell>
          <table:table-cell office:value-type="string">
            <text:p>(55) (88) 32219605</text:p>
          </table:table-cell>
          <table:table-cell office:value-type="string">
            <text:p>famed@ufca.edu.br</text:p>
          </table:table-cell>
          <table:table-cell office:value-type="string">
            <text:p/>
          </table:table-cell>
          <table:table-cell office:value-type="string">
            <text:p>R. Divino Salvador</text:p>
          </table:table-cell>
          <table:table-cell office:value-type="string">
            <text:p>284</text:p>
          </table:table-cell>
          <table:table-cell office:value-type="string">
            <text:p/>
          </table:table-cell>
          <table:table-cell office:value-type="string">
            <text:p>Alto do Rosário</text:p>
          </table:table-cell>
          <table:table-cell office:value-type="string">
            <text:p>63180000</text:p>
          </table:table-cell>
          <table:table-cell office:value-type="string">
            <text:p>CE</text:p>
          </table:table-cell>
          <table:table-cell office:value-type="string">
            <text:p>2301901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32</text:p>
          </table:table-cell>
          <table:table-cell office:value-type="string">
            <text:p>228527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Medicina Veterinária</text:p>
          </table:table-cell>
          <table:table-cell office:value-type="string">
            <text:p>MED-VET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01</text:p>
          </table:table-cell>
          <table:table-cell office:value-type="string">
            <text:p>ccab@ufca.edu.br</text:p>
          </table:table-cell>
          <table:table-cell office:value-type="string">
            <text:p/>
          </table:table-cell>
          <table:table-cell office:value-type="string">
            <text:p>R. Ícaro de Sousa Moreira</text:p>
          </table:table-cell>
          <table:table-cell office:value-type="string">
            <text:p>126</text:p>
          </table:table-cell>
          <table:table-cell office:value-type="string">
            <text:p/>
          </table:table-cell>
          <table:table-cell office:value-type="string">
            <text:p>Muriti</text:p>
          </table:table-cell>
          <table:table-cell office:value-type="string">
            <text:p>63130025</text:p>
          </table:table-cell>
          <table:table-cell office:value-type="string">
            <text:p>CE</text:p>
          </table:table-cell>
          <table:table-cell office:value-type="string">
            <text:p>2304202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94</text:p>
          </table:table-cell>
          <table:table-cell office:value-type="string">
            <text:p>228492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Música</text:p>
          </table:table-cell>
          <table:table-cell office:value-type="string">
            <text:p>MUSICA</text:p>
          </table:table-cell>
          <table:table-cell office:value-type="string">
            <text:p>Não</text:p>
          </table:table-cell>
          <table:table-cell office:value-type="string">
            <text:p>110.0.0</text:p>
          </table:table-cell>
          <table:table-cell office:value-type="string">
            <text:p>2024-07-05</text:p>
          </table:table-cell>
          <table:table-cell office:value-type="string">
            <text:p/>
          </table:table-cell>
          <table:table-cell office:value-type="string">
            <text:p>(55) (88) 32219521</text:p>
          </table:table-cell>
          <table:table-cell office:value-type="string">
            <text:p>iis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71</text:p>
          </table:table-cell>
          <table:table-cell office:value-type="string">
            <text:p>228470</text:p>
          </table:table-cell>
          <table:table-cell office:value-type="string">
            <text:p>unidade-administrativa</text:p>
          </table:table-cell>
          <table:table-cell office:value-type="string">
            <text:p>Núcleo de Apoio Administrativo</text:p>
          </table:table-cell>
          <table:table-cell office:value-type="string">
            <text:p>NAADM</text:p>
          </table:table-cell>
          <table:table-cell office:value-type="string">
            <text:p>Não</text:p>
          </table:table-cell>
          <table:table-cell office:value-type="string">
            <text:p>108.15.0</text:p>
          </table:table-cell>
          <table:table-cell office:value-type="string">
            <text:p>2023-08-02</text:p>
          </table:table-cell>
          <table:table-cell office:value-type="string">
            <text:p/>
          </table:table-cell>
          <table:table-cell office:value-type="string">
            <text:p>(55) (88) 32219496</text:p>
          </table:table-cell>
          <table:table-cell office:value-type="string">
            <text:p>secretaria.procurad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59710</text:p>
          </table:table-cell>
          <table:table-cell office:value-type="string">
            <text:p>228565</text:p>
          </table:table-cell>
          <table:table-cell office:value-type="string">
            <text:p>unidade-administrativa</text:p>
          </table:table-cell>
          <table:table-cell office:value-type="string">
            <text:p>Núcleo de Apoio às Comissões de Carreira</text:p>
          </table:table-cell>
          <table:table-cell office:value-type="string">
            <text:p>NACC</text:p>
          </table:table-cell>
          <table:table-cell office:value-type="string">
            <text:p>Não</text:p>
          </table:table-cell>
          <table:table-cell office:value-type="string">
            <text:p>113.6.0</text:p>
          </table:table-cell>
          <table:table-cell office:value-type="string">
            <text:p>2026-03-02</text:p>
          </table:table-cell>
          <table:table-cell office:value-type="string">
            <text:p/>
          </table:table-cell>
          <table:table-cell office:value-type="string">
            <text:p>(55) (88) 32219208</text:p>
          </table:table-cell>
          <table:table-cell office:value-type="string">
            <text:p>gabinete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740</text:p>
          </table:table-cell>
          <table:table-cell office:value-type="string">
            <text:p>228497</text:p>
          </table:table-cell>
          <table:table-cell office:value-type="string">
            <text:p>unidade-administrativa</text:p>
          </table:table-cell>
          <table:table-cell office:value-type="string">
            <text:p>Núcleo de Apoio à Divulgação e à Difusão da Extensão</text:p>
          </table:table-cell>
          <table:table-cell office:value-type="string">
            <text:p>NADDE</text:p>
          </table:table-cell>
          <table:table-cell office:value-type="string">
            <text:p>Não</text:p>
          </table:table-cell>
          <table:table-cell office:value-type="string">
            <text:p>106.9.0</text:p>
          </table:table-cell>
          <table:table-cell office:value-type="string">
            <text:p>2022-05-09</text:p>
          </table:table-cell>
          <table:table-cell office:value-type="string">
            <text:p/>
          </table:table-cell>
          <table:table-cell office:value-type="string">
            <text:p>(55) (88) 32219292</text:p>
          </table:table-cell>
          <table:table-cell office:value-type="string">
            <text:p>divulgacao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41</text:p>
          </table:table-cell>
          <table:table-cell office:value-type="string">
            <text:p>228540</text:p>
          </table:table-cell>
          <table:table-cell office:value-type="string">
            <text:p>unidade-administrativa</text:p>
          </table:table-cell>
          <table:table-cell office:value-type="string">
            <text:p>Núcleo de Apoio a Estágios</text:p>
          </table:table-cell>
          <table:table-cell office:value-type="string">
            <text:p>NAES</text:p>
          </table:table-cell>
          <table:table-cell office:value-type="string">
            <text:p>Não</text:p>
          </table:table-cell>
          <table:table-cell office:value-type="string">
            <text:p>105.3.6</text:p>
          </table:table-cell>
          <table:table-cell office:value-type="string">
            <text:p>2021-05-28</text:p>
          </table:table-cell>
          <table:table-cell office:value-type="string">
            <text:p/>
          </table:table-cell>
          <table:table-cell office:value-type="string">
            <text:p>(55) (88) 32219603</text:p>
          </table:table-cell>
          <table:table-cell office:value-type="string">
            <text:p>naes.famed@ufca.edu.br</text:p>
          </table:table-cell>
          <table:table-cell office:value-type="string">
            <text:p/>
          </table:table-cell>
          <table:table-cell office:value-type="string">
            <text:p>R. Divino Salvador</text:p>
          </table:table-cell>
          <table:table-cell office:value-type="string">
            <text:p>284</text:p>
          </table:table-cell>
          <table:table-cell office:value-type="string">
            <text:p/>
          </table:table-cell>
          <table:table-cell office:value-type="string">
            <text:p>Alto do Rosário</text:p>
          </table:table-cell>
          <table:table-cell office:value-type="string">
            <text:p>63180000</text:p>
          </table:table-cell>
          <table:table-cell office:value-type="string">
            <text:p>CE</text:p>
          </table:table-cell>
          <table:table-cell office:value-type="string">
            <text:p>2301901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519313</text:p>
          </table:table-cell>
          <table:table-cell office:value-type="string">
            <text:p>228603</text:p>
          </table:table-cell>
          <table:table-cell office:value-type="string">
            <text:p>unidade-administrativa</text:p>
          </table:table-cell>
          <table:table-cell office:value-type="string">
            <text:p>Núcleo de Apoio a Fiscalização de Obras e Adaptações</text:p>
          </table:table-cell>
          <table:table-cell office:value-type="string">
            <text:p>NAFOA</text:p>
          </table:table-cell>
          <table:table-cell office:value-type="string">
            <text:p>Não</text:p>
          </table:table-cell>
          <table:table-cell office:value-type="string">
            <text:p>111.6.0</text:p>
          </table:table-cell>
          <table:table-cell office:value-type="string">
            <text:p>2025-09-04</text:p>
          </table:table-cell>
          <table:table-cell office:value-type="string">
            <text:p/>
          </table:table-cell>
          <table:table-cell office:value-type="string">
            <text:p>(55) (88) 32219450</text:p>
          </table:table-cell>
          <table:table-cell office:value-type="string">
            <text:p>dinfra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25211</text:p>
          </table:table-cell>
          <table:table-cell office:value-type="string">
            <text:p>228474</text:p>
          </table:table-cell>
          <table:table-cell office:value-type="string">
            <text:p>unidade-administrativa</text:p>
          </table:table-cell>
          <table:table-cell office:value-type="string">
            <text:p>Núcleo de Apoio à Gestão da Ética Pública</text:p>
          </table:table-cell>
          <table:table-cell office:value-type="string">
            <text:p>NAGEP</text:p>
          </table:table-cell>
          <table:table-cell office:value-type="string">
            <text:p>Não</text:p>
          </table:table-cell>
          <table:table-cell office:value-type="string">
            <text:p>113.12.0</text:p>
          </table:table-cell>
          <table:table-cell office:value-type="string">
            <text:p>2026-05-07</text:p>
          </table:table-cell>
          <table:table-cell office:value-type="string">
            <text:p/>
          </table:table-cell>
          <table:table-cell office:value-type="string">
            <text:p>(55) (88) 32219205</text:p>
          </table:table-cell>
          <table:table-cell office:value-type="string">
            <text:p>corregedoria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35451</text:p>
          </table:table-cell>
          <table:table-cell office:value-type="string">
            <text:p>228380</text:p>
          </table:table-cell>
          <table:table-cell office:value-type="string">
            <text:p>unidade-administrativa</text:p>
          </table:table-cell>
          <table:table-cell office:value-type="string">
            <text:p>Núcleo de Apoio à Gestão Estratégica de Projetos e Infraestrutura Multiusuária</text:p>
          </table:table-cell>
          <table:table-cell office:value-type="string">
            <text:p>NAGEPIM</text:p>
          </table:table-cell>
          <table:table-cell office:value-type="string">
            <text:p>Não</text:p>
          </table:table-cell>
          <table:table-cell office:value-type="string">
            <text:p>113.14.0</text:p>
          </table:table-cell>
          <table:table-cell office:value-type="string">
            <text:p>2026-06-05</text:p>
          </table:table-cell>
          <table:table-cell office:value-type="string">
            <text:p/>
          </table:table-cell>
          <table:table-cell office:value-type="string">
            <text:p>(55) (88) 32219330</text:p>
          </table:table-cell>
          <table:table-cell office:value-type="string">
            <text:p>nagepim.prpi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3492</text:p>
          </table:table-cell>
          <table:table-cell office:value-type="string">
            <text:p>228497</text:p>
          </table:table-cell>
          <table:table-cell office:value-type="string">
            <text:p>unidade-administrativa</text:p>
          </table:table-cell>
          <table:table-cell office:value-type="string">
            <text:p>Núcleo de Articulação, Incentivo e Fomento da Extensão</text:p>
          </table:table-cell>
          <table:table-cell office:value-type="string">
            <text:p>NAIFE</text:p>
          </table:table-cell>
          <table:table-cell office:value-type="string">
            <text:p>Não</text:p>
          </table:table-cell>
          <table:table-cell office:value-type="string">
            <text:p>106.9.0</text:p>
          </table:table-cell>
          <table:table-cell office:value-type="string">
            <text:p>2022-05-09</text:p>
          </table:table-cell>
          <table:table-cell office:value-type="string">
            <text:p/>
          </table:table-cell>
          <table:table-cell office:value-type="string">
            <text:p>(55) (88) 32219291</text:p>
          </table:table-cell>
          <table:table-cell office:value-type="string">
            <text:p>naife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69</text:p>
          </table:table-cell>
          <table:table-cell office:value-type="string">
            <text:p>228448</text:p>
          </table:table-cell>
          <table:table-cell office:value-type="string">
            <text:p>unidade-administrativa</text:p>
          </table:table-cell>
          <table:table-cell office:value-type="string">
            <text:p>Núcleo de Apoio Legislativo</text:p>
          </table:table-cell>
          <table:table-cell office:value-type="string">
            <text:p>NALEGIS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25</text:p>
          </table:table-cell>
          <table:table-cell office:value-type="string">
            <text:p>nalegis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76468</text:p>
          </table:table-cell>
          <table:table-cell office:value-type="string">
            <text:p>228414</text:p>
          </table:table-cell>
          <table:table-cell office:value-type="string">
            <text:p>unidade-administrativa</text:p>
          </table:table-cell>
          <table:table-cell office:value-type="string">
            <text:p>Núcleo de Avaliação e Monitoramento das Ações da Assistência Estudantil</text:p>
          </table:table-cell>
          <table:table-cell office:value-type="string">
            <text:p>NAMAAE</text:p>
          </table:table-cell>
          <table:table-cell office:value-type="string">
            <text:p>Não</text:p>
          </table:table-cell>
          <table:table-cell office:value-type="string">
            <text:p>106.1.0</text:p>
          </table:table-cell>
          <table:table-cell office:value-type="string">
            <text:p>2021-10-26</text:p>
          </table:table-cell>
          <table:table-cell office:value-type="string">
            <text:p/>
          </table:table-cell>
          <table:table-cell office:value-type="string">
            <text:p>(55) (88) 32219363</text:p>
          </table:table-cell>
          <table:table-cell office:value-type="string">
            <text:p>pra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13394</text:p>
          </table:table-cell>
          <table:table-cell office:value-type="string">
            <text:p>228506</text:p>
          </table:table-cell>
          <table:table-cell office:value-type="string">
            <text:p>unidade-administrativa</text:p>
          </table:table-cell>
          <table:table-cell office:value-type="string">
            <text:p>Núcleo de Ações Museológicas</text:p>
          </table:table-cell>
          <table:table-cell office:value-type="string">
            <text:p>NAMU</text:p>
          </table:table-cell>
          <table:table-cell office:value-type="string">
            <text:p>Não</text:p>
          </table:table-cell>
          <table:table-cell office:value-type="string">
            <text:p>113.7.0</text:p>
          </table:table-cell>
          <table:table-cell office:value-type="string">
            <text:p>2026-03-27</text:p>
          </table:table-cell>
          <table:table-cell office:value-type="string">
            <text:p/>
          </table:table-cell>
          <table:table-cell office:value-type="string">
            <text:p>(55) (88) 32219247</text:p>
          </table:table-cell>
          <table:table-cell office:value-type="string">
            <text:p>procult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62</text:p>
          </table:table-cell>
          <table:table-cell office:value-type="string">
            <text:p>228546</text:p>
          </table:table-cell>
          <table:table-cell office:value-type="string">
            <text:p>unidade-administrativa</text:p>
          </table:table-cell>
          <table:table-cell office:value-type="string">
            <text:p>Núcleo de Apoio Pedagógico</text:p>
          </table:table-cell>
          <table:table-cell office:value-type="string">
            <text:p>NA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66</text:p>
          </table:table-cell>
          <table:table-cell office:value-type="string">
            <text:p>nucleopedagogico.proe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25192</text:p>
          </table:table-cell>
          <table:table-cell office:value-type="string">
            <text:p>228540</text:p>
          </table:table-cell>
          <table:table-cell office:value-type="string">
            <text:p>unidade-administrativa</text:p>
          </table:table-cell>
          <table:table-cell office:value-type="string">
            <text:p>Núcleo de Apoio à Residência Médica</text:p>
          </table:table-cell>
          <table:table-cell office:value-type="string">
            <text:p>NAREM</text:p>
          </table:table-cell>
          <table:table-cell office:value-type="string">
            <text:p>Não</text:p>
          </table:table-cell>
          <table:table-cell office:value-type="string">
            <text:p>113.12.0</text:p>
          </table:table-cell>
          <table:table-cell office:value-type="string">
            <text:p>2026-05-07</text:p>
          </table:table-cell>
          <table:table-cell office:value-type="string">
            <text:p/>
          </table:table-cell>
          <table:table-cell office:value-type="string">
            <text:p>(55) (88) 32219600</text:p>
          </table:table-cell>
          <table:table-cell office:value-type="string">
            <text:p>resmed.famed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77</text:p>
          </table:table-cell>
          <table:table-cell office:value-type="string">
            <text:p>228575</text:p>
          </table:table-cell>
          <table:table-cell office:value-type="string">
            <text:p>unidade-administrativa</text:p>
          </table:table-cell>
          <table:table-cell office:value-type="string">
            <text:p>Núcleo de Cerimonial</text:p>
          </table:table-cell>
          <table:table-cell office:value-type="string">
            <text:p>NC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25</text:p>
          </table:table-cell>
          <table:table-cell office:value-type="string">
            <text:p>cerimonial.reit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24609</text:p>
          </table:table-cell>
          <table:table-cell office:value-type="string">
            <text:p>228506</text:p>
          </table:table-cell>
          <table:table-cell office:value-type="string">
            <text:p>unidade-administrativa</text:p>
          </table:table-cell>
          <table:table-cell office:value-type="string">
            <text:p>Núcleo de Comunicação</text:p>
          </table:table-cell>
          <table:table-cell office:value-type="string">
            <text:p>NCOM</text:p>
          </table:table-cell>
          <table:table-cell office:value-type="string">
            <text:p>Não</text:p>
          </table:table-cell>
          <table:table-cell office:value-type="string">
            <text:p>110.3.0</text:p>
          </table:table-cell>
          <table:table-cell office:value-type="string">
            <text:p>2024-08-14</text:p>
          </table:table-cell>
          <table:table-cell office:value-type="string">
            <text:p/>
          </table:table-cell>
          <table:table-cell office:value-type="string">
            <text:p>(55) (88) 32219245</text:p>
          </table:table-cell>
          <table:table-cell office:value-type="string">
            <text:p>comunicacao.procult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02252</text:p>
          </table:table-cell>
          <table:table-cell office:value-type="string">
            <text:p>228546</text:p>
          </table:table-cell>
          <table:table-cell office:value-type="string">
            <text:p>unidade-administrativa</text:p>
          </table:table-cell>
          <table:table-cell office:value-type="string">
            <text:p>Núcleo de Diplomas</text:p>
          </table:table-cell>
          <table:table-cell office:value-type="string">
            <text:p>ND</text:p>
          </table:table-cell>
          <table:table-cell office:value-type="string">
            <text:p>Não</text:p>
          </table:table-cell>
          <table:table-cell office:value-type="string">
            <text:p>106.23.0</text:p>
          </table:table-cell>
          <table:table-cell office:value-type="string">
            <text:p>2022-09-14</text:p>
          </table:table-cell>
          <table:table-cell office:value-type="string">
            <text:p/>
          </table:table-cell>
          <table:table-cell office:value-type="string">
            <text:p>(55) (88) 32219270</text:p>
          </table:table-cell>
          <table:table-cell office:value-type="string">
            <text:p>diplomas.progr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93</text:p>
          </table:table-cell>
          <table:table-cell office:value-type="string">
            <text:p>228380</text:p>
          </table:table-cell>
          <table:table-cell office:value-type="string">
            <text:p>unidade-administrativa</text:p>
          </table:table-cell>
          <table:table-cell office:value-type="string">
            <text:p>Núcleo de Dados</text:p>
          </table:table-cell>
          <table:table-cell office:value-type="string">
            <text:p>NDADOS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325</text:p>
          </table:table-cell>
          <table:table-cell office:value-type="string">
            <text:p>prp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95</text:p>
          </table:table-cell>
          <table:table-cell office:value-type="string">
            <text:p>228380</text:p>
          </table:table-cell>
          <table:table-cell office:value-type="string">
            <text:p>unidade-administrativa</text:p>
          </table:table-cell>
          <table:table-cell office:value-type="string">
            <text:p>Núcleo de Divulgação Científica</text:p>
          </table:table-cell>
          <table:table-cell office:value-type="string">
            <text:p>NDC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26</text:p>
          </table:table-cell>
          <table:table-cell office:value-type="string">
            <text:p>ndc.prp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68</text:p>
          </table:table-cell>
          <table:table-cell office:value-type="string">
            <text:p>228565</text:p>
          </table:table-cell>
          <table:table-cell office:value-type="string">
            <text:p>unidade-administrativa</text:p>
          </table:table-cell>
          <table:table-cell office:value-type="string">
            <text:p>Núcleo de Diárias e Passagens</text:p>
          </table:table-cell>
          <table:table-cell office:value-type="string">
            <text:p>ND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06</text:p>
          </table:table-cell>
          <table:table-cell office:value-type="string">
            <text:p>pdh.reit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22923</text:p>
          </table:table-cell>
          <table:table-cell office:value-type="string">
            <text:p>228565</text:p>
          </table:table-cell>
          <table:table-cell office:value-type="string">
            <text:p>unidade-administrativa</text:p>
          </table:table-cell>
          <table:table-cell office:value-type="string">
            <text:p>Núcleo Executivo</text:p>
          </table:table-cell>
          <table:table-cell office:value-type="string">
            <text:p>NE</text:p>
          </table:table-cell>
          <table:table-cell office:value-type="string">
            <text:p>Não</text:p>
          </table:table-cell>
          <table:table-cell office:value-type="string">
            <text:p>108.15.0</text:p>
          </table:table-cell>
          <table:table-cell office:value-type="string">
            <text:p>2023-08-02</text:p>
          </table:table-cell>
          <table:table-cell office:value-type="string">
            <text:p/>
          </table:table-cell>
          <table:table-cell office:value-type="string">
            <text:p>(55) (88) 32219203</text:p>
          </table:table-cell>
          <table:table-cell office:value-type="string">
            <text:p>gabinet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77</text:p>
          </table:table-cell>
          <table:table-cell office:value-type="string">
            <text:p>228476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CCSA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542</text:p>
          </table:table-cell>
          <table:table-cell office:value-type="string">
            <text:p>ccs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35</text:p>
          </table:table-cell>
          <table:table-cell office:value-type="string">
            <text:p>228533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CCT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579</text:p>
          </table:table-cell>
          <table:table-cell office:value-type="string">
            <text:p>cc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07774</text:p>
          </table:table-cell>
          <table:table-cell office:value-type="string">
            <text:p>228474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CORREGEDORIA</text:p>
          </table:table-cell>
          <table:table-cell office:value-type="string">
            <text:p>Não</text:p>
          </table:table-cell>
          <table:table-cell office:value-type="string">
            <text:p>110.19.0</text:p>
          </table:table-cell>
          <table:table-cell office:value-type="string">
            <text:p>2025-02-03</text:p>
          </table:table-cell>
          <table:table-cell office:value-type="string">
            <text:p/>
          </table:table-cell>
          <table:table-cell office:value-type="string">
            <text:p>(55) (88) 32219205</text:p>
          </table:table-cell>
          <table:table-cell office:value-type="string">
            <text:p>correged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05</text:p>
          </table:table-cell>
          <table:table-cell office:value-type="string">
            <text:p>228497</text:p>
          </table:table-cell>
          <table:table-cell office:value-type="string">
            <text:p>unidade-administrativa</text:p>
          </table:table-cell>
          <table:table-cell office:value-type="string">
            <text:p>Núcleo de Gerenciamento de Dados</text:p>
          </table:table-cell>
          <table:table-cell office:value-type="string">
            <text:p>NGD</text:p>
          </table:table-cell>
          <table:table-cell office:value-type="string">
            <text:p>Não</text:p>
          </table:table-cell>
          <table:table-cell office:value-type="string">
            <text:p>106.9.0</text:p>
          </table:table-cell>
          <table:table-cell office:value-type="string">
            <text:p>2022-05-09</text:p>
          </table:table-cell>
          <table:table-cell office:value-type="string">
            <text:p/>
          </table:table-cell>
          <table:table-cell office:value-type="string">
            <text:p>(55) (88) 32219291</text:p>
          </table:table-cell>
          <table:table-cell office:value-type="string">
            <text:p>dados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551970</text:p>
          </table:table-cell>
          <table:table-cell office:value-type="string">
            <text:p>228598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DIARI</text:p>
          </table:table-cell>
          <table:table-cell office:value-type="string">
            <text:p>Não</text:p>
          </table:table-cell>
          <table:table-cell office:value-type="string">
            <text:p>113.6.0</text:p>
          </table:table-cell>
          <table:table-cell office:value-type="string">
            <text:p>2026-03-02</text:p>
          </table:table-cell>
          <table:table-cell office:value-type="string">
            <text:p/>
          </table:table-cell>
          <table:table-cell office:value-type="string">
            <text:p>(55) (88) 32219378</text:p>
          </table:table-cell>
          <table:table-cell office:value-type="string">
            <text:p>diari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04</text:p>
          </table:table-cell>
          <table:table-cell office:value-type="string">
            <text:p>228603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DINFRA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41</text:p>
          </table:table-cell>
          <table:table-cell office:value-type="string">
            <text:p>dinfr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84</text:p>
          </table:table-cell>
          <table:table-cell office:value-type="string">
            <text:p>228583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DTI</text:p>
          </table:table-cell>
          <table:table-cell office:value-type="string">
            <text:p>Não</text:p>
          </table:table-cell>
          <table:table-cell office:value-type="string">
            <text:p>105.3.2</text:p>
          </table:table-cell>
          <table:table-cell office:value-type="string">
            <text:p>2021-05-28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secretaria.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42</text:p>
          </table:table-cell>
          <table:table-cell office:value-type="string">
            <text:p>228540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FAMED</text:p>
          </table:table-cell>
          <table:table-cell office:value-type="string">
            <text:p>Não</text:p>
          </table:table-cell>
          <table:table-cell office:value-type="string">
            <text:p>105.3.6</text:p>
          </table:table-cell>
          <table:table-cell office:value-type="string">
            <text:p>2021-05-28</text:p>
          </table:table-cell>
          <table:table-cell office:value-type="string">
            <text:p/>
          </table:table-cell>
          <table:table-cell office:value-type="string">
            <text:p>(55) (88) 32219600</text:p>
          </table:table-cell>
          <table:table-cell office:value-type="string">
            <text:p>famed@ufca.edu.br</text:p>
          </table:table-cell>
          <table:table-cell office:value-type="string">
            <text:p/>
          </table:table-cell>
          <table:table-cell office:value-type="string">
            <text:p>R. Divino Salvador</text:p>
          </table:table-cell>
          <table:table-cell office:value-type="string">
            <text:p>284</text:p>
          </table:table-cell>
          <table:table-cell office:value-type="string">
            <text:p/>
          </table:table-cell>
          <table:table-cell office:value-type="string">
            <text:p>Alto do Rosário</text:p>
          </table:table-cell>
          <table:table-cell office:value-type="string">
            <text:p>63180000</text:p>
          </table:table-cell>
          <table:table-cell office:value-type="string">
            <text:p>CE</text:p>
          </table:table-cell>
          <table:table-cell office:value-type="string">
            <text:p>2301901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66</text:p>
          </table:table-cell>
          <table:table-cell office:value-type="string">
            <text:p>228565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GR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03</text:p>
          </table:table-cell>
          <table:table-cell office:value-type="string">
            <text:p>gabinet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65002</text:p>
          </table:table-cell>
          <table:table-cell office:value-type="string">
            <text:p>228569</text:p>
          </table:table-cell>
          <table:table-cell office:value-type="string">
            <text:p>unidade-administrativa</text:p>
          </table:table-cell>
          <table:table-cell office:value-type="string">
            <text:p>Núcleo de Governança e Gestão de Riscos</text:p>
          </table:table-cell>
          <table:table-cell office:value-type="string">
            <text:p>NGGR</text:p>
          </table:table-cell>
          <table:table-cell office:value-type="string">
            <text:p>Não</text:p>
          </table:table-cell>
          <table:table-cell office:value-type="string">
            <text:p>108.13.0</text:p>
          </table:table-cell>
          <table:table-cell office:value-type="string">
            <text:p>2023-07-03</text:p>
          </table:table-cell>
          <table:table-cell office:value-type="string">
            <text:p/>
          </table:table-cell>
          <table:table-cell office:value-type="string">
            <text:p>(55) (88) 32219491</text:p>
          </table:table-cell>
          <table:table-cell office:value-type="string">
            <text:p>audit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70</text:p>
          </table:table-cell>
          <table:table-cell office:value-type="string">
            <text:p>228569</text:p>
          </table:table-cell>
          <table:table-cell office:value-type="string">
            <text:p>unidade-administrativa</text:p>
          </table:table-cell>
          <table:table-cell office:value-type="string">
            <text:p>Núcleo de Gestão Interna e Avaliação dos Controles</text:p>
          </table:table-cell>
          <table:table-cell office:value-type="string">
            <text:p>NGIAC</text:p>
          </table:table-cell>
          <table:table-cell office:value-type="string">
            <text:p>Não</text:p>
          </table:table-cell>
          <table:table-cell office:value-type="string">
            <text:p>108.13.0</text:p>
          </table:table-cell>
          <table:table-cell office:value-type="string">
            <text:p>2023-07-03</text:p>
          </table:table-cell>
          <table:table-cell office:value-type="string">
            <text:p/>
          </table:table-cell>
          <table:table-cell office:value-type="string">
            <text:p>(55) (88) 32219491</text:p>
          </table:table-cell>
          <table:table-cell office:value-type="string">
            <text:p>audit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63952</text:p>
          </table:table-cell>
          <table:table-cell office:value-type="string">
            <text:p>228485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IFE</text:p>
          </table:table-cell>
          <table:table-cell office:value-type="string">
            <text:p>Não</text:p>
          </table:table-cell>
          <table:table-cell office:value-type="string">
            <text:p>105.3.4</text:p>
          </table:table-cell>
          <table:table-cell office:value-type="string">
            <text:p>2021-05-28</text:p>
          </table:table-cell>
          <table:table-cell office:value-type="string">
            <text:p/>
          </table:table-cell>
          <table:table-cell office:value-type="string">
            <text:p>(55) (88) 32219590</text:p>
          </table:table-cell>
          <table:table-cell office:value-type="string">
            <text:p>ife@ufca.edu.br</text:p>
          </table:table-cell>
          <table:table-cell office:value-type="string">
            <text:p/>
          </table:table-cell>
          <table:table-cell office:value-type="string">
            <text:p>R. Olegário Emidio de Araujo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Aldeota</text:p>
          </table:table-cell>
          <table:table-cell office:value-type="string">
            <text:p>63260000</text:p>
          </table:table-cell>
          <table:table-cell office:value-type="string">
            <text:p>CE</text:p>
          </table:table-cell>
          <table:table-cell office:value-type="string">
            <text:p>2302503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93</text:p>
          </table:table-cell>
          <table:table-cell office:value-type="string">
            <text:p>228492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IISCA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521</text:p>
          </table:table-cell>
          <table:table-cell office:value-type="string">
            <text:p>iis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72</text:p>
          </table:table-cell>
          <table:table-cell office:value-type="string">
            <text:p>228371</text:p>
          </table:table-cell>
          <table:table-cell office:value-type="string">
            <text:p>unidade-administrativa</text:p>
          </table:table-cell>
          <table:table-cell office:value-type="string">
            <text:p>Núcleo de Gestão de Mídias Digitais</text:p>
          </table:table-cell>
          <table:table-cell office:value-type="string">
            <text:p>NGMD</text:p>
          </table:table-cell>
          <table:table-cell office:value-type="string">
            <text:p>Não</text:p>
          </table:table-cell>
          <table:table-cell office:value-type="string">
            <text:p>106.16.0</text:p>
          </table:table-cell>
          <table:table-cell office:value-type="string">
            <text:p>2022-07-07</text:p>
          </table:table-cell>
          <table:table-cell office:value-type="string">
            <text:p/>
          </table:table-cell>
          <table:table-cell office:value-type="string">
            <text:p>(55) (88) 32219385</text:p>
          </table:table-cell>
          <table:table-cell office:value-type="string">
            <text:p>dcom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88607</text:p>
          </table:table-cell>
          <table:table-cell office:value-type="string">
            <text:p>228546</text:p>
          </table:table-cell>
          <table:table-cell office:value-type="string">
            <text:p>unidade-administrativa</text:p>
          </table:table-cell>
          <table:table-cell office:value-type="string">
            <text:p>Núcleo de Gerenciamento Normativo</text:p>
          </table:table-cell>
          <table:table-cell office:value-type="string">
            <text:p>NGN</text:p>
          </table:table-cell>
          <table:table-cell office:value-type="string">
            <text:p>Não</text:p>
          </table:table-cell>
          <table:table-cell office:value-type="string">
            <text:p>106.5.0</text:p>
          </table:table-cell>
          <table:table-cell office:value-type="string">
            <text:p>2022-02-16</text:p>
          </table:table-cell>
          <table:table-cell office:value-type="string">
            <text:p/>
          </table:table-cell>
          <table:table-cell office:value-type="string">
            <text:p>(55) (88) 32219263</text:p>
          </table:table-cell>
          <table:table-cell office:value-type="string">
            <text:p>progr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57390</text:p>
          </table:table-cell>
          <table:table-cell office:value-type="string">
            <text:p>228573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OUVIDORIA</text:p>
          </table:table-cell>
          <table:table-cell office:value-type="string">
            <text:p>Não</text:p>
          </table:table-cell>
          <table:table-cell office:value-type="string">
            <text:p>113.6.0</text:p>
          </table:table-cell>
          <table:table-cell office:value-type="string">
            <text:p>2026-03-02</text:p>
          </table:table-cell>
          <table:table-cell office:value-type="string">
            <text:p/>
          </table:table-cell>
          <table:table-cell office:value-type="string">
            <text:p>(55) (88) 32219485</text:p>
          </table:table-cell>
          <table:table-cell office:value-type="string">
            <text:p>ouvidoria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15</text:p>
          </table:table-cell>
          <table:table-cell office:value-type="string">
            <text:p>228414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PRAE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62</text:p>
          </table:table-cell>
          <table:table-cell office:value-type="string">
            <text:p>pra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68</text:p>
          </table:table-cell>
          <table:table-cell office:value-type="string">
            <text:p>228448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PROAD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20</text:p>
          </table:table-cell>
          <table:table-cell office:value-type="string">
            <text:p>ng.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15</text:p>
          </table:table-cell>
          <table:table-cell office:value-type="string">
            <text:p>228506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PROCULT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45</text:p>
          </table:table-cell>
          <table:table-cell office:value-type="string">
            <text:p>procul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04</text:p>
          </table:table-cell>
          <table:table-cell office:value-type="string">
            <text:p>228497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PROEX</text:p>
          </table:table-cell>
          <table:table-cell office:value-type="string">
            <text:p>Não</text:p>
          </table:table-cell>
          <table:table-cell office:value-type="string">
            <text:p>108.10.0</text:p>
          </table:table-cell>
          <table:table-cell office:value-type="string">
            <text:p>2023-04-24</text:p>
          </table:table-cell>
          <table:table-cell office:value-type="string">
            <text:p/>
          </table:table-cell>
          <table:table-cell office:value-type="string">
            <text:p>(55) (88) 32219286</text:p>
          </table:table-cell>
          <table:table-cell office:value-type="string">
            <text:p>ng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46</text:p>
          </table:table-cell>
          <table:table-cell office:value-type="string">
            <text:p>228425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PROGE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05</text:p>
          </table:table-cell>
          <table:table-cell office:value-type="string">
            <text:p>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63</text:p>
          </table:table-cell>
          <table:table-cell office:value-type="string">
            <text:p>228546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PROGRAD</text:p>
          </table:table-cell>
          <table:table-cell office:value-type="string">
            <text:p>Não</text:p>
          </table:table-cell>
          <table:table-cell office:value-type="string">
            <text:p>110.9.0</text:p>
          </table:table-cell>
          <table:table-cell office:value-type="string">
            <text:p>2024-10-31</text:p>
          </table:table-cell>
          <table:table-cell office:value-type="string">
            <text:p/>
          </table:table-cell>
          <table:table-cell office:value-type="string">
            <text:p>(55) (88) 32219261</text:p>
          </table:table-cell>
          <table:table-cell office:value-type="string">
            <text:p>ng.progr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8400</text:p>
          </table:table-cell>
          <table:table-cell office:value-type="string">
            <text:p>228396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PROPLAN</text:p>
          </table:table-cell>
          <table:table-cell office:value-type="string">
            <text:p>Não</text:p>
          </table:table-cell>
          <table:table-cell office:value-type="string">
            <text:p>111.2.0</text:p>
          </table:table-cell>
          <table:table-cell office:value-type="string">
            <text:p>2025-07-10</text:p>
          </table:table-cell>
          <table:table-cell office:value-type="string">
            <text:p/>
          </table:table-cell>
          <table:table-cell office:value-type="string">
            <text:p>(55) (88) 32219357</text:p>
          </table:table-cell>
          <table:table-cell office:value-type="string">
            <text:p>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94</text:p>
          </table:table-cell>
          <table:table-cell office:value-type="string">
            <text:p>228380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PRPI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26</text:p>
          </table:table-cell>
          <table:table-cell office:value-type="string">
            <text:p>ng.prp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39749</text:p>
          </table:table-cell>
          <table:table-cell office:value-type="string">
            <text:p>292374</text:p>
          </table:table-cell>
          <table:table-cell office:value-type="string">
            <text:p>unidade-administrativa</text:p>
          </table:table-cell>
          <table:table-cell office:value-type="string">
            <text:p>Núcleo Gestor Pedagógico e Tecnológico</text:p>
          </table:table-cell>
          <table:table-cell office:value-type="string">
            <text:p>NGPT</text:p>
          </table:table-cell>
          <table:table-cell office:value-type="string">
            <text:p>Não</text:p>
          </table:table-cell>
          <table:table-cell office:value-type="string">
            <text:p>110.9.0</text:p>
          </table:table-cell>
          <table:table-cell office:value-type="string">
            <text:p>2024-10-31</text:p>
          </table:table-cell>
          <table:table-cell office:value-type="string">
            <text:p/>
          </table:table-cell>
          <table:table-cell office:value-type="string">
            <text:p>(55) (88) 32219641</text:p>
          </table:table-cell>
          <table:table-cell office:value-type="string">
            <text:p>cead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30</text:p>
          </table:table-cell>
          <table:table-cell office:value-type="string">
            <text:p>228527</text:p>
          </table:table-cell>
          <table:table-cell office:value-type="string">
            <text:p>unidade-administrativa</text:p>
          </table:table-cell>
          <table:table-cell office:value-type="string">
            <text:p>Núcleo de Gestão Sustentável</text:p>
          </table:table-cell>
          <table:table-cell office:value-type="string">
            <text:p>NGS</text:p>
          </table:table-cell>
          <table:table-cell office:value-type="string">
            <text:p>Não</text:p>
          </table:table-cell>
          <table:table-cell office:value-type="string">
            <text:p>105.3.8</text:p>
          </table:table-cell>
          <table:table-cell office:value-type="string">
            <text:p>2021-05-28</text:p>
          </table:table-cell>
          <table:table-cell office:value-type="string">
            <text:p/>
          </table:table-cell>
          <table:table-cell office:value-type="string">
            <text:p>(55) (88) 32219501</text:p>
          </table:table-cell>
          <table:table-cell office:value-type="string">
            <text:p>ccab@ufca.edu.br</text:p>
          </table:table-cell>
          <table:table-cell office:value-type="string">
            <text:p/>
          </table:table-cell>
          <table:table-cell office:value-type="string">
            <text:p>R. Ícaro de Sousa Moreira</text:p>
          </table:table-cell>
          <table:table-cell office:value-type="string">
            <text:p>126</text:p>
          </table:table-cell>
          <table:table-cell office:value-type="string">
            <text:p/>
          </table:table-cell>
          <table:table-cell office:value-type="string">
            <text:p>Muriti</text:p>
          </table:table-cell>
          <table:table-cell office:value-type="string">
            <text:p>63130025</text:p>
          </table:table-cell>
          <table:table-cell office:value-type="string">
            <text:p>CE</text:p>
          </table:table-cell>
          <table:table-cell office:value-type="string">
            <text:p>2304202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504991</text:p>
          </table:table-cell>
          <table:table-cell office:value-type="string">
            <text:p>425049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SAADE</text:p>
          </table:table-cell>
          <table:table-cell office:value-type="string">
            <text:p>Não</text:p>
          </table:table-cell>
          <table:table-cell office:value-type="string">
            <text:p>113.6.0</text:p>
          </table:table-cell>
          <table:table-cell office:value-type="string">
            <text:p>2026-03-02</text:p>
          </table:table-cell>
          <table:table-cell office:value-type="string">
            <text:p/>
          </table:table-cell>
          <table:table-cell office:value-type="string">
            <text:p>(55) (88) 32219757</text:p>
          </table:table-cell>
          <table:table-cell office:value-type="string">
            <text:p>saade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17497</text:p>
          </table:table-cell>
          <table:table-cell office:value-type="string">
            <text:p>228472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SCI</text:p>
          </table:table-cell>
          <table:table-cell office:value-type="string">
            <text:p>Não</text:p>
          </table:table-cell>
          <table:table-cell office:value-type="string">
            <text:p>108.9.0</text:p>
          </table:table-cell>
          <table:table-cell office:value-type="string">
            <text:p>2023-04-12</text:p>
          </table:table-cell>
          <table:table-cell office:value-type="string">
            <text:p/>
          </table:table-cell>
          <table:table-cell office:value-type="string">
            <text:p>(55) (88) 32219455</text:p>
          </table:table-cell>
          <table:table-cell office:value-type="string">
            <text:p>sc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73469</text:p>
          </table:table-cell>
          <table:table-cell office:value-type="string">
            <text:p>228618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SEACE</text:p>
          </table:table-cell>
          <table:table-cell office:value-type="string">
            <text:p>Não</text:p>
          </table:table-cell>
          <table:table-cell office:value-type="string">
            <text:p>106.6.0</text:p>
          </table:table-cell>
          <table:table-cell office:value-type="string">
            <text:p>2022-03-28</text:p>
          </table:table-cell>
          <table:table-cell office:value-type="string">
            <text:p/>
          </table:table-cell>
          <table:table-cell office:value-type="string">
            <text:p>(55) (88) 32219375</text:p>
          </table:table-cell>
          <table:table-cell office:value-type="string">
            <text:p>acessibilidade.reit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7:00  - 17:00 as 22:00</text:p>
          </table:table-cell>
        </table:table-row>
        <table:table-row>
          <table:table-cell office:value-type="string">
            <text:p>228413</text:p>
          </table:table-cell>
          <table:table-cell office:value-type="string">
            <text:p>228412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SEODS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80</text:p>
          </table:table-cell>
          <table:table-cell office:value-type="string">
            <text:p>conselhos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69409</text:p>
          </table:table-cell>
          <table:table-cell office:value-type="string">
            <text:p>228519</text:p>
          </table:table-cell>
          <table:table-cell office:value-type="string">
            <text:p>unidade-administrativa</text:p>
          </table:table-cell>
          <table:table-cell office:value-type="string">
            <text:p>Núcleo de Gestão</text:p>
          </table:table-cell>
          <table:table-cell office:value-type="string">
            <text:p>NG-SIBI</text:p>
          </table:table-cell>
          <table:table-cell office:value-type="string">
            <text:p>Não</text:p>
          </table:table-cell>
          <table:table-cell office:value-type="string">
            <text:p>113.8.0</text:p>
          </table:table-cell>
          <table:table-cell office:value-type="string">
            <text:p>2026-03-27</text:p>
          </table:table-cell>
          <table:table-cell office:value-type="string">
            <text:p/>
          </table:table-cell>
          <table:table-cell office:value-type="string">
            <text:p>(55) (88) 32219465</text:p>
          </table:table-cell>
          <table:table-cell office:value-type="string">
            <text:p>sibi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519312</text:p>
          </table:table-cell>
          <table:table-cell office:value-type="string">
            <text:p>425049</text:p>
          </table:table-cell>
          <table:table-cell office:value-type="string">
            <text:p>unidade-administrativa</text:p>
          </table:table-cell>
          <table:table-cell office:value-type="string">
            <text:p>Núcleo de Heteroidentificação</text:p>
          </table:table-cell>
          <table:table-cell office:value-type="string">
            <text:p>NH</text:p>
          </table:table-cell>
          <table:table-cell office:value-type="string">
            <text:p>Não</text:p>
          </table:table-cell>
          <table:table-cell office:value-type="string">
            <text:p>113.6.0</text:p>
          </table:table-cell>
          <table:table-cell office:value-type="string">
            <text:p>2026-03-02</text:p>
          </table:table-cell>
          <table:table-cell office:value-type="string">
            <text:p/>
          </table:table-cell>
          <table:table-cell office:value-type="string">
            <text:p>(55) (88) 32219757</text:p>
          </table:table-cell>
          <table:table-cell office:value-type="string">
            <text:p>saade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20192</text:p>
          </table:table-cell>
          <table:table-cell office:value-type="string">
            <text:p>228546</text:p>
          </table:table-cell>
          <table:table-cell office:value-type="string">
            <text:p>unidade-administrativa</text:p>
          </table:table-cell>
          <table:table-cell office:value-type="string">
            <text:p>Núcleo de Inovação e Apoio Estratégico</text:p>
          </table:table-cell>
          <table:table-cell office:value-type="string">
            <text:p>NIAPE</text:p>
          </table:table-cell>
          <table:table-cell office:value-type="string">
            <text:p>Não</text:p>
          </table:table-cell>
          <table:table-cell office:value-type="string">
            <text:p>113.10.0</text:p>
          </table:table-cell>
          <table:table-cell office:value-type="string">
            <text:p>2026-04-13</text:p>
          </table:table-cell>
          <table:table-cell office:value-type="string">
            <text:p/>
          </table:table-cell>
          <table:table-cell office:value-type="string">
            <text:p>(55) (88) 32219261</text:p>
          </table:table-cell>
          <table:table-cell office:value-type="string">
            <text:p>prograd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22863</text:p>
          </table:table-cell>
          <table:table-cell office:value-type="string">
            <text:p>228380</text:p>
          </table:table-cell>
          <table:table-cell office:value-type="string">
            <text:p>unidade-administrativa</text:p>
          </table:table-cell>
          <table:table-cell office:value-type="string">
            <text:p>Núcleo de Inovação Tecnológica</text:p>
          </table:table-cell>
          <table:table-cell office:value-type="string">
            <text:p>NIT</text:p>
          </table:table-cell>
          <table:table-cell office:value-type="string">
            <text:p>Não</text:p>
          </table:table-cell>
          <table:table-cell office:value-type="string">
            <text:p>108.15.0</text:p>
          </table:table-cell>
          <table:table-cell office:value-type="string">
            <text:p>2023-08-02</text:p>
          </table:table-cell>
          <table:table-cell office:value-type="string">
            <text:p/>
          </table:table-cell>
          <table:table-cell office:value-type="string">
            <text:p>(55) (88) 32219326</text:p>
          </table:table-cell>
          <table:table-cell office:value-type="string">
            <text:p>prp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73</text:p>
          </table:table-cell>
          <table:table-cell office:value-type="string">
            <text:p>228371</text:p>
          </table:table-cell>
          <table:table-cell office:value-type="string">
            <text:p>unidade-administrativa</text:p>
          </table:table-cell>
          <table:table-cell office:value-type="string">
            <text:p>Núcleo de Identidade Visual</text:p>
          </table:table-cell>
          <table:table-cell office:value-type="string">
            <text:p>NIV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86</text:p>
          </table:table-cell>
          <table:table-cell office:value-type="string">
            <text:p>artes.dcom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43</text:p>
          </table:table-cell>
          <table:table-cell office:value-type="string">
            <text:p>228540</text:p>
          </table:table-cell>
          <table:table-cell office:value-type="string">
            <text:p>unidade-administrativa</text:p>
          </table:table-cell>
          <table:table-cell office:value-type="string">
            <text:p>Núcleo de Pós-Graduação</text:p>
          </table:table-cell>
          <table:table-cell office:value-type="string">
            <text:p>NPG</text:p>
          </table:table-cell>
          <table:table-cell office:value-type="string">
            <text:p>Não</text:p>
          </table:table-cell>
          <table:table-cell office:value-type="string">
            <text:p>105.3.6</text:p>
          </table:table-cell>
          <table:table-cell office:value-type="string">
            <text:p>2021-05-28</text:p>
          </table:table-cell>
          <table:table-cell office:value-type="string">
            <text:p/>
          </table:table-cell>
          <table:table-cell office:value-type="string">
            <text:p>(55) (88) 32219600</text:p>
          </table:table-cell>
          <table:table-cell office:value-type="string">
            <text:p>famed@ufca.edu.br</text:p>
          </table:table-cell>
          <table:table-cell office:value-type="string">
            <text:p/>
          </table:table-cell>
          <table:table-cell office:value-type="string">
            <text:p>R. Divino Salvador</text:p>
          </table:table-cell>
          <table:table-cell office:value-type="string">
            <text:p>284</text:p>
          </table:table-cell>
          <table:table-cell office:value-type="string">
            <text:p/>
          </table:table-cell>
          <table:table-cell office:value-type="string">
            <text:p>Alto do Rosário</text:p>
          </table:table-cell>
          <table:table-cell office:value-type="string">
            <text:p>63180000</text:p>
          </table:table-cell>
          <table:table-cell office:value-type="string">
            <text:p>CE</text:p>
          </table:table-cell>
          <table:table-cell office:value-type="string">
            <text:p>2301901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45</text:p>
          </table:table-cell>
          <table:table-cell office:value-type="string">
            <text:p>228425</text:p>
          </table:table-cell>
          <table:table-cell office:value-type="string">
            <text:p>unidade-administrativa</text:p>
          </table:table-cell>
          <table:table-cell office:value-type="string">
            <text:p>Núcleo de Perícias e Segurança do Trabalho</text:p>
          </table:table-cell>
          <table:table-cell office:value-type="string">
            <text:p>NPST</text:p>
          </table:table-cell>
          <table:table-cell office:value-type="string">
            <text:p>Não</text:p>
          </table:table-cell>
          <table:table-cell office:value-type="string">
            <text:p>110.14.0</text:p>
          </table:table-cell>
          <table:table-cell office:value-type="string">
            <text:p>2024-10-31</text:p>
          </table:table-cell>
          <table:table-cell office:value-type="string">
            <text:p/>
          </table:table-cell>
          <table:table-cell office:value-type="string">
            <text:p>(55) (88) 32219300</text:p>
          </table:table-cell>
          <table:table-cell office:value-type="string">
            <text:p>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23809</text:p>
          </table:table-cell>
          <table:table-cell office:value-type="string">
            <text:p>228380</text:p>
          </table:table-cell>
          <table:table-cell office:value-type="string">
            <text:p>unidade-administrativa</text:p>
          </table:table-cell>
          <table:table-cell office:value-type="string">
            <text:p>Núcleo de Apoio aos Periódicos</text:p>
          </table:table-cell>
          <table:table-cell office:value-type="string">
            <text:p>NUAP</text:p>
          </table:table-cell>
          <table:table-cell office:value-type="string">
            <text:p>Não</text:p>
          </table:table-cell>
          <table:table-cell office:value-type="string">
            <text:p>110.2.0</text:p>
          </table:table-cell>
          <table:table-cell office:value-type="string">
            <text:p>2024-08-09</text:p>
          </table:table-cell>
          <table:table-cell office:value-type="string">
            <text:p/>
          </table:table-cell>
          <table:table-cell office:value-type="string">
            <text:p>(55) (88) 32219330</text:p>
          </table:table-cell>
          <table:table-cell office:value-type="string">
            <text:p>nuap.prpi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33253</text:p>
          </table:table-cell>
          <table:table-cell office:value-type="string">
            <text:p>228565</text:p>
          </table:table-cell>
          <table:table-cell office:value-type="string">
            <text:p>unidade-administrativa</text:p>
          </table:table-cell>
          <table:table-cell office:value-type="string">
            <text:p>Núcleo de Apoio à Política dos Animais</text:p>
          </table:table-cell>
          <table:table-cell office:value-type="string">
            <text:p>NuAPA</text:p>
          </table:table-cell>
          <table:table-cell office:value-type="string">
            <text:p>Não</text:p>
          </table:table-cell>
          <table:table-cell office:value-type="string">
            <text:p>113.13.0</text:p>
          </table:table-cell>
          <table:table-cell office:value-type="string">
            <text:p>2026-05-29</text:p>
          </table:table-cell>
          <table:table-cell office:value-type="string">
            <text:p/>
          </table:table-cell>
          <table:table-cell office:value-type="string">
            <text:p>(55) (88) 32219203</text:p>
          </table:table-cell>
          <table:table-cell office:value-type="string">
            <text:p>sapac.ccab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20</text:p>
          </table:table-cell>
          <table:table-cell office:value-type="string">
            <text:p>228519</text:p>
          </table:table-cell>
          <table:table-cell office:value-type="string">
            <text:p>unidade-administrativa</text:p>
          </table:table-cell>
          <table:table-cell office:value-type="string">
            <text:p>Núcleo de Aquisição</text:p>
          </table:table-cell>
          <table:table-cell office:value-type="string">
            <text:p>NUAQ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69</text:p>
          </table:table-cell>
          <table:table-cell office:value-type="string">
            <text:p>sib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17</text:p>
          </table:table-cell>
          <table:table-cell office:value-type="string">
            <text:p>228506</text:p>
          </table:table-cell>
          <table:table-cell office:value-type="string">
            <text:p>unidade-administrativa</text:p>
          </table:table-cell>
          <table:table-cell office:value-type="string">
            <text:p>Núcleo de Idiomas e Culturas Estrangeiras</text:p>
          </table:table-cell>
          <table:table-cell office:value-type="string">
            <text:p>NUCLI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45</text:p>
          </table:table-cell>
          <table:table-cell office:value-type="string">
            <text:p>idiomas.procul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18</text:p>
          </table:table-cell>
          <table:table-cell office:value-type="string">
            <text:p>228506</text:p>
          </table:table-cell>
          <table:table-cell office:value-type="string">
            <text:p>unidade-administrativa</text:p>
          </table:table-cell>
          <table:table-cell office:value-type="string">
            <text:p>Núcleo de Produção Cultural</text:p>
          </table:table-cell>
          <table:table-cell office:value-type="string">
            <text:p>NUPROC</text:p>
          </table:table-cell>
          <table:table-cell office:value-type="string">
            <text:p>Não</text:p>
          </table:table-cell>
          <table:table-cell office:value-type="string">
            <text:p>106.6.0</text:p>
          </table:table-cell>
          <table:table-cell office:value-type="string">
            <text:p>2022-03-28</text:p>
          </table:table-cell>
          <table:table-cell office:value-type="string">
            <text:p/>
          </table:table-cell>
          <table:table-cell office:value-type="string">
            <text:p>(55) (88) 32219245</text:p>
          </table:table-cell>
          <table:table-cell office:value-type="string">
            <text:p>producao.procul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73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Ouvidoria Geral</text:p>
          </table:table-cell>
          <table:table-cell office:value-type="string">
            <text:p>OUVIDORIA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85</text:p>
          </table:table-cell>
          <table:table-cell office:value-type="string">
            <text:p>ouvid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44138</text:p>
          </table:table-cell>
          <table:table-cell office:value-type="string">
            <text:p>228485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Pedagogia</text:p>
          </table:table-cell>
          <table:table-cell office:value-type="string">
            <text:p>PEDAGOGIA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91</text:p>
          </table:table-cell>
          <table:table-cell office:value-type="string">
            <text:p>pedagogia.ife@ufca.edu.br</text:p>
          </table:table-cell>
          <table:table-cell office:value-type="string">
            <text:p/>
          </table:table-cell>
          <table:table-cell office:value-type="string">
            <text:p>R. Olegário Emidio de Araujo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Aldeota</text:p>
          </table:table-cell>
          <table:table-cell office:value-type="string">
            <text:p>63260000</text:p>
          </table:table-cell>
          <table:table-cell office:value-type="string">
            <text:p>CE</text:p>
          </table:table-cell>
          <table:table-cell office:value-type="string">
            <text:p>2302503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61</text:p>
          </table:table-cell>
          <table:table-cell office:value-type="string">
            <text:p>228546</text:p>
          </table:table-cell>
          <table:table-cell office:value-type="string">
            <text:p>unidade-administrativa</text:p>
          </table:table-cell>
          <table:table-cell office:value-type="string">
            <text:p>Procuradoria Educacional Institucional</text:p>
          </table:table-cell>
          <table:table-cell office:value-type="string">
            <text:p>PEI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61</text:p>
          </table:table-cell>
          <table:table-cell office:value-type="string">
            <text:p>p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44</text:p>
          </table:table-cell>
          <table:table-cell office:value-type="string">
            <text:p>228540</text:p>
          </table:table-cell>
          <table:table-cell office:value-type="string">
            <text:p>unidade-administrativa</text:p>
          </table:table-cell>
          <table:table-cell office:value-type="string">
            <text:p>Coordenação do Curso Multicêntrico de Pós-Graduação em Bioquímica e Biologia Molecular</text:p>
          </table:table-cell>
          <table:table-cell office:value-type="string">
            <text:p>PMBqBM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605</text:p>
          </table:table-cell>
          <table:table-cell office:value-type="string">
            <text:p>famed@ufca.edu.br</text:p>
          </table:table-cell>
          <table:table-cell office:value-type="string">
            <text:p/>
          </table:table-cell>
          <table:table-cell office:value-type="string">
            <text:p>R. Divino Salvador</text:p>
          </table:table-cell>
          <table:table-cell office:value-type="string">
            <text:p>284</text:p>
          </table:table-cell>
          <table:table-cell office:value-type="string">
            <text:p/>
          </table:table-cell>
          <table:table-cell office:value-type="string">
            <text:p>Alto do Rosário</text:p>
          </table:table-cell>
          <table:table-cell office:value-type="string">
            <text:p>63180000</text:p>
          </table:table-cell>
          <table:table-cell office:value-type="string">
            <text:p>CE</text:p>
          </table:table-cell>
          <table:table-cell office:value-type="string">
            <text:p>2301901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75049</text:p>
          </table:table-cell>
          <table:table-cell office:value-type="string">
            <text:p>228476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Pós-Graduação em Administração</text:p>
          </table:table-cell>
          <table:table-cell office:value-type="string">
            <text:p>PPGA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42</text:p>
          </table:table-cell>
          <table:table-cell office:value-type="string">
            <text:p>ppga.ccsa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81</text:p>
          </table:table-cell>
          <table:table-cell office:value-type="string">
            <text:p>228476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Pós-Graduação em Biblioteconomia</text:p>
          </table:table-cell>
          <table:table-cell office:value-type="string">
            <text:p>PPGB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42</text:p>
          </table:table-cell>
          <table:table-cell office:value-type="string">
            <text:p>ccs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500051</text:p>
          </table:table-cell>
          <table:table-cell office:value-type="string">
            <text:p>228533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Pós-Graduação em Ciência e Engenharia de Materiais</text:p>
          </table:table-cell>
          <table:table-cell office:value-type="string">
            <text:p>PPGCEM</text:p>
          </table:table-cell>
          <table:table-cell office:value-type="string">
            <text:p>Não</text:p>
          </table:table-cell>
          <table:table-cell office:value-type="string">
            <text:p>113.3.0</text:p>
          </table:table-cell>
          <table:table-cell office:value-type="string">
            <text:p>2026-01-08</text:p>
          </table:table-cell>
          <table:table-cell office:value-type="string">
            <text:p/>
          </table:table-cell>
          <table:table-cell office:value-type="string">
            <text:p>(55) (88) 32219724</text:p>
          </table:table-cell>
          <table:table-cell office:value-type="string">
            <text:p>ppgcem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14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Pró-Reitoria de Assuntos Estudantis</text:p>
          </table:table-cell>
          <table:table-cell office:value-type="string">
            <text:p>PRAE</text:p>
          </table:table-cell>
          <table:table-cell office:value-type="string">
            <text:p>Não</text:p>
          </table:table-cell>
          <table:table-cell office:value-type="string">
            <text:p>105.7.0</text:p>
          </table:table-cell>
          <table:table-cell office:value-type="string">
            <text:p>2021-07-30</text:p>
          </table:table-cell>
          <table:table-cell office:value-type="string">
            <text:p/>
          </table:table-cell>
          <table:table-cell office:value-type="string">
            <text:p>(55) (88) 32219362</text:p>
          </table:table-cell>
          <table:table-cell office:value-type="string">
            <text:p>pra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48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Pró-Reitoria de Administração</text:p>
          </table:table-cell>
          <table:table-cell office:value-type="string">
            <text:p>PROAD</text:p>
          </table:table-cell>
          <table:table-cell office:value-type="string">
            <text:p>Não</text:p>
          </table:table-cell>
          <table:table-cell office:value-type="string">
            <text:p>108.1.0</text:p>
          </table:table-cell>
          <table:table-cell office:value-type="string">
            <text:p>2022-11-10</text:p>
          </table:table-cell>
          <table:table-cell office:value-type="string">
            <text:p/>
          </table:table-cell>
          <table:table-cell office:value-type="string">
            <text:p>(55) (88) 32219220</text:p>
          </table:table-cell>
          <table:table-cell office:value-type="string">
            <text:p>proa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06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Pró-Reitoria de Cultura</text:p>
          </table:table-cell>
          <table:table-cell office:value-type="string">
            <text:p>PROCULT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45</text:p>
          </table:table-cell>
          <table:table-cell office:value-type="string">
            <text:p>procul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70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Procuradoria Geral</text:p>
          </table:table-cell>
          <table:table-cell office:value-type="string">
            <text:p>PROCURADORIA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95</text:p>
          </table:table-cell>
          <table:table-cell office:value-type="string">
            <text:p>procurad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29</text:p>
          </table:table-cell>
          <table:table-cell office:value-type="string">
            <text:p>228527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Pós-Graduação em Desenvolvimento Regional Sustentável</text:p>
          </table:table-cell>
          <table:table-cell office:value-type="string">
            <text:p>PRODER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01</text:p>
          </table:table-cell>
          <table:table-cell office:value-type="string">
            <text:p>ccab@ufca.edu.br</text:p>
          </table:table-cell>
          <table:table-cell office:value-type="string">
            <text:p/>
          </table:table-cell>
          <table:table-cell office:value-type="string">
            <text:p>R. Ícaro de Sousa Moreira</text:p>
          </table:table-cell>
          <table:table-cell office:value-type="string">
            <text:p>126</text:p>
          </table:table-cell>
          <table:table-cell office:value-type="string">
            <text:p/>
          </table:table-cell>
          <table:table-cell office:value-type="string">
            <text:p>Muriti</text:p>
          </table:table-cell>
          <table:table-cell office:value-type="string">
            <text:p>63130025</text:p>
          </table:table-cell>
          <table:table-cell office:value-type="string">
            <text:p>CE</text:p>
          </table:table-cell>
          <table:table-cell office:value-type="string">
            <text:p>2304202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97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Pró-Reitoria de Extensão</text:p>
          </table:table-cell>
          <table:table-cell office:value-type="string">
            <text:p>PROEX</text:p>
          </table:table-cell>
          <table:table-cell office:value-type="string">
            <text:p>Não</text:p>
          </table:table-cell>
          <table:table-cell office:value-type="string">
            <text:p>106.9.0</text:p>
          </table:table-cell>
          <table:table-cell office:value-type="string">
            <text:p>2022-05-09</text:p>
          </table:table-cell>
          <table:table-cell office:value-type="string">
            <text:p/>
          </table:table-cell>
          <table:table-cell office:value-type="string">
            <text:p>(55) (88) 32219293</text:p>
          </table:table-cell>
          <table:table-cell office:value-type="string">
            <text:p>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591771</text:p>
          </table:table-cell>
          <table:table-cell office:value-type="string">
            <text:p>228485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Pós-Graduação em Ensino de Biologia em Rede</text:p>
          </table:table-cell>
          <table:table-cell office:value-type="string">
            <text:p>PROFBIO</text:p>
          </table:table-cell>
          <table:table-cell office:value-type="string">
            <text:p>Não</text:p>
          </table:table-cell>
          <table:table-cell office:value-type="string">
            <text:p>113.3.0</text:p>
          </table:table-cell>
          <table:table-cell office:value-type="string">
            <text:p>2026-01-08</text:p>
          </table:table-cell>
          <table:table-cell office:value-type="string">
            <text:p/>
          </table:table-cell>
          <table:table-cell office:value-type="string">
            <text:p>(55) (88) 32219592</text:p>
          </table:table-cell>
          <table:table-cell office:value-type="string">
            <text:p>profbio.ife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02316</text:p>
          </table:table-cell>
          <table:table-cell office:value-type="string">
            <text:p>228492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Pós-Graduação em Filosofia</text:p>
          </table:table-cell>
          <table:table-cell office:value-type="string">
            <text:p>PROF-FILO</text:p>
          </table:table-cell>
          <table:table-cell office:value-type="string">
            <text:p>Não</text:p>
          </table:table-cell>
          <table:table-cell office:value-type="string">
            <text:p>113.9.0</text:p>
          </table:table-cell>
          <table:table-cell office:value-type="string">
            <text:p>2026-04-07</text:p>
          </table:table-cell>
          <table:table-cell office:value-type="string">
            <text:p/>
          </table:table-cell>
          <table:table-cell office:value-type="string">
            <text:p>(55) (88) 32219524</text:p>
          </table:table-cell>
          <table:table-cell office:value-type="string">
            <text:p>ppgfilprof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00230</text:p>
          </table:table-cell>
          <table:table-cell office:value-type="string">
            <text:p>228476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Pós-Graduação em Administração Pública</text:p>
          </table:table-cell>
          <table:table-cell office:value-type="string">
            <text:p>PROFIAP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43</text:p>
          </table:table-cell>
          <table:table-cell office:value-type="string">
            <text:p>profiap.ccsa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37</text:p>
          </table:table-cell>
          <table:table-cell office:value-type="string">
            <text:p>228533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Pós-Graduação em Matemática</text:p>
          </table:table-cell>
          <table:table-cell office:value-type="string">
            <text:p>PROFMAT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274</text:p>
          </table:table-cell>
          <table:table-cell office:value-type="string">
            <text:p>profmat.cc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89</text:p>
          </table:table-cell>
          <table:table-cell office:value-type="string">
            <text:p>228540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Pós-Graduação em Ciências da Saúde</text:p>
          </table:table-cell>
          <table:table-cell office:value-type="string">
            <text:p>PROFSAUDE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600</text:p>
          </table:table-cell>
          <table:table-cell office:value-type="string">
            <text:p>famed@ufca.edu.br</text:p>
          </table:table-cell>
          <table:table-cell office:value-type="string">
            <text:p/>
          </table:table-cell>
          <table:table-cell office:value-type="string">
            <text:p>R. Divino Salvador</text:p>
          </table:table-cell>
          <table:table-cell office:value-type="string">
            <text:p>284</text:p>
          </table:table-cell>
          <table:table-cell office:value-type="string">
            <text:p/>
          </table:table-cell>
          <table:table-cell office:value-type="string">
            <text:p>Alto do Rosário</text:p>
          </table:table-cell>
          <table:table-cell office:value-type="string">
            <text:p>63180000</text:p>
          </table:table-cell>
          <table:table-cell office:value-type="string">
            <text:p>CE</text:p>
          </table:table-cell>
          <table:table-cell office:value-type="string">
            <text:p>2301901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25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Pró-Reitoria de Gestão de Pessoas</text:p>
          </table:table-cell>
          <table:table-cell office:value-type="string">
            <text:p>PROGEP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05</text:p>
          </table:table-cell>
          <table:table-cell office:value-type="string">
            <text:p>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46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Pró-Reitoria de Graduação</text:p>
          </table:table-cell>
          <table:table-cell office:value-type="string">
            <text:p>PROGRAD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261</text:p>
          </table:table-cell>
          <table:table-cell office:value-type="string">
            <text:p>proe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96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Pró-Reitoria de Planejamento e Orçamento</text:p>
          </table:table-cell>
          <table:table-cell office:value-type="string">
            <text:p>PROPLAN</text:p>
          </table:table-cell>
          <table:table-cell office:value-type="string">
            <text:p>Não</text:p>
          </table:table-cell>
          <table:table-cell office:value-type="string">
            <text:p>112.1.0</text:p>
          </table:table-cell>
          <table:table-cell office:value-type="string">
            <text:p>2025-10-09</text:p>
          </table:table-cell>
          <table:table-cell office:value-type="string">
            <text:p/>
          </table:table-cell>
          <table:table-cell office:value-type="string">
            <text:p>(55) (88) 32219350</text:p>
          </table:table-cell>
          <table:table-cell office:value-type="string">
            <text:p>propla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380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Pró-Reitoria de Pesquisa, Pós-Graduação e Inovação</text:p>
          </table:table-cell>
          <table:table-cell office:value-type="string">
            <text:p>PRPI</text:p>
          </table:table-cell>
          <table:table-cell office:value-type="string">
            <text:p>Não</text:p>
          </table:table-cell>
          <table:table-cell office:value-type="string">
            <text:p>108.6.0</text:p>
          </table:table-cell>
          <table:table-cell office:value-type="string">
            <text:p>2023-02-13</text:p>
          </table:table-cell>
          <table:table-cell office:value-type="string">
            <text:p/>
          </table:table-cell>
          <table:table-cell office:value-type="string">
            <text:p>(55) (88) 32219326</text:p>
          </table:table-cell>
          <table:table-cell office:value-type="string">
            <text:p>prp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87</text:p>
          </table:table-cell>
          <table:table-cell office:value-type="string">
            <text:p>228485</text:p>
          </table:table-cell>
          <table:table-cell office:value-type="string">
            <text:p>unidade-administrativa</text:p>
          </table:table-cell>
          <table:table-cell office:value-type="string">
            <text:p>Coordenação do Curso de Química</text:p>
          </table:table-cell>
          <table:table-cell office:value-type="string">
            <text:p>QUIMICA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591</text:p>
          </table:table-cell>
          <table:table-cell office:value-type="string">
            <text:p>ife@ufca.edu.br</text:p>
          </table:table-cell>
          <table:table-cell office:value-type="string">
            <text:p/>
          </table:table-cell>
          <table:table-cell office:value-type="string">
            <text:p>R. Olegário Emidio de Araujo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Aldeota</text:p>
          </table:table-cell>
          <table:table-cell office:value-type="string">
            <text:p>63260000</text:p>
          </table:table-cell>
          <table:table-cell office:value-type="string">
            <text:p>CE</text:p>
          </table:table-cell>
          <table:table-cell office:value-type="string">
            <text:p>2302503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597</text:p>
          </table:table-cell>
          <table:table-cell office:value-type="string">
            <text:p>228478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ADM</text:p>
          </table:table-cell>
          <table:table-cell office:value-type="string">
            <text:p>Não</text:p>
          </table:table-cell>
          <table:table-cell office:value-type="string">
            <text:p>105.10.0</text:p>
          </table:table-cell>
          <table:table-cell office:value-type="string">
            <text:p>2021-10-07</text:p>
          </table:table-cell>
          <table:table-cell office:value-type="string">
            <text:p/>
          </table:table-cell>
          <table:table-cell office:value-type="string">
            <text:p>(55) (88) 32219542</text:p>
          </table:table-cell>
          <table:table-cell office:value-type="string">
            <text:p>ccs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599</text:p>
          </table:table-cell>
          <table:table-cell office:value-type="string">
            <text:p>209839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ADM-PUB</text:p>
          </table:table-cell>
          <table:table-cell office:value-type="string">
            <text:p>Não</text:p>
          </table:table-cell>
          <table:table-cell office:value-type="string">
            <text:p>105.10.0</text:p>
          </table:table-cell>
          <table:table-cell office:value-type="string">
            <text:p>2021-10-07</text:p>
          </table:table-cell>
          <table:table-cell office:value-type="string">
            <text:p/>
          </table:table-cell>
          <table:table-cell office:value-type="string">
            <text:p>(55) (88) 32219542</text:p>
          </table:table-cell>
          <table:table-cell office:value-type="string">
            <text:p>admpublica.ccs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580</text:p>
          </table:table-cell>
          <table:table-cell office:value-type="string">
            <text:p>228528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AGRONOMIA</text:p>
          </table:table-cell>
          <table:table-cell office:value-type="string">
            <text:p>Não</text:p>
          </table:table-cell>
          <table:table-cell office:value-type="string">
            <text:p>105.10.0</text:p>
          </table:table-cell>
          <table:table-cell office:value-type="string">
            <text:p>2021-10-07</text:p>
          </table:table-cell>
          <table:table-cell office:value-type="string">
            <text:p/>
          </table:table-cell>
          <table:table-cell office:value-type="string">
            <text:p>(55) (88) 32219508</text:p>
          </table:table-cell>
          <table:table-cell office:value-type="string">
            <text:p>agronomia.ccab@ufca.edu.br</text:p>
          </table:table-cell>
          <table:table-cell office:value-type="string">
            <text:p/>
          </table:table-cell>
          <table:table-cell office:value-type="string">
            <text:p>R. Ícaro de Sousa Moreira</text:p>
          </table:table-cell>
          <table:table-cell office:value-type="string">
            <text:p>126</text:p>
          </table:table-cell>
          <table:table-cell office:value-type="string">
            <text:p/>
          </table:table-cell>
          <table:table-cell office:value-type="string">
            <text:p>Muriti</text:p>
          </table:table-cell>
          <table:table-cell office:value-type="string">
            <text:p>63130025</text:p>
          </table:table-cell>
          <table:table-cell office:value-type="string">
            <text:p>CE</text:p>
          </table:table-cell>
          <table:table-cell office:value-type="string">
            <text:p>2304202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02110</text:p>
          </table:table-cell>
          <table:table-cell office:value-type="string">
            <text:p>445370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ARQUIVO</text:p>
          </table:table-cell>
          <table:table-cell office:value-type="string">
            <text:p>Não</text:p>
          </table:table-cell>
          <table:table-cell office:value-type="string">
            <text:p>113.5.0</text:p>
          </table:table-cell>
          <table:table-cell office:value-type="string">
            <text:p>2026-02-27</text:p>
          </table:table-cell>
          <table:table-cell office:value-type="string">
            <text:p/>
          </table:table-cell>
          <table:table-cell office:value-type="string">
            <text:p>(55) (88) 32219541</text:p>
          </table:table-cell>
          <table:table-cell office:value-type="string">
            <text:p>arquivologia.ccsa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600</text:p>
          </table:table-cell>
          <table:table-cell office:value-type="string">
            <text:p>228480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BIBL</text:p>
          </table:table-cell>
          <table:table-cell office:value-type="string">
            <text:p>Não</text:p>
          </table:table-cell>
          <table:table-cell office:value-type="string">
            <text:p>105.10.0</text:p>
          </table:table-cell>
          <table:table-cell office:value-type="string">
            <text:p>2021-10-07</text:p>
          </table:table-cell>
          <table:table-cell office:value-type="string">
            <text:p/>
          </table:table-cell>
          <table:table-cell office:value-type="string">
            <text:p>(55) (88) 32219542</text:p>
          </table:table-cell>
          <table:table-cell office:value-type="string">
            <text:p>biblioteconomia.ccs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02354</text:p>
          </table:table-cell>
          <table:table-cell office:value-type="string">
            <text:p>228488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BIOLOGIA</text:p>
          </table:table-cell>
          <table:table-cell office:value-type="string">
            <text:p>Não</text:p>
          </table:table-cell>
          <table:table-cell office:value-type="string">
            <text:p>106.26.0</text:p>
          </table:table-cell>
          <table:table-cell office:value-type="string">
            <text:p>2022-09-16</text:p>
          </table:table-cell>
          <table:table-cell office:value-type="string">
            <text:p/>
          </table:table-cell>
          <table:table-cell office:value-type="string">
            <text:p>(55) (88) 32219591</text:p>
          </table:table-cell>
          <table:table-cell office:value-type="string">
            <text:p>biologia.if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17920</text:p>
          </table:table-cell>
          <table:table-cell office:value-type="string">
            <text:p>263425</text:p>
          </table:table-cell>
          <table:table-cell office:value-type="string">
            <text:p>unidade-administrativa</text:p>
          </table:table-cell>
          <table:table-cell office:value-type="string">
            <text:p>Sessão de Assessoramento Administrativo e Contábil</text:p>
          </table:table-cell>
          <table:table-cell office:value-type="string">
            <text:p>SAAC</text:p>
          </table:table-cell>
          <table:table-cell office:value-type="string">
            <text:p>Não</text:p>
          </table:table-cell>
          <table:table-cell office:value-type="string">
            <text:p>108.10.0</text:p>
          </table:table-cell>
          <table:table-cell office:value-type="string">
            <text:p>2023-04-24</text:p>
          </table:table-cell>
          <table:table-cell office:value-type="string">
            <text:p/>
          </table:table-cell>
          <table:table-cell office:value-type="string">
            <text:p>(55) (88) 32219287</text:p>
          </table:table-cell>
          <table:table-cell office:value-type="string">
            <text:p>cifa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87353</text:p>
          </table:table-cell>
          <table:table-cell office:value-type="string">
            <text:p>228539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COMPUTACAO</text:p>
          </table:table-cell>
          <table:table-cell office:value-type="string">
            <text:p>Não</text:p>
          </table:table-cell>
          <table:table-cell office:value-type="string">
            <text:p>106.4.0</text:p>
          </table:table-cell>
          <table:table-cell office:value-type="string">
            <text:p>2022-01-14</text:p>
          </table:table-cell>
          <table:table-cell office:value-type="string">
            <text:p/>
          </table:table-cell>
          <table:table-cell office:value-type="string">
            <text:p>(55) (88) 32219579</text:p>
          </table:table-cell>
          <table:table-cell office:value-type="string">
            <text:p>computacao.cc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63954</text:p>
          </table:table-cell>
          <table:table-cell office:value-type="string">
            <text:p>228479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CONTABEIS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548</text:p>
          </table:table-cell>
          <table:table-cell office:value-type="string">
            <text:p>cienciascontabeis.ccs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25049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Secretaria de Ações Afirmativas, Diversidade e Equidade</text:p>
          </table:table-cell>
          <table:table-cell office:value-type="string">
            <text:p>SAADE</text:p>
          </table:table-cell>
          <table:table-cell office:value-type="string">
            <text:p>Não</text:p>
          </table:table-cell>
          <table:table-cell office:value-type="string">
            <text:p>110.4.0</text:p>
          </table:table-cell>
          <table:table-cell office:value-type="string">
            <text:p>2024-08-19</text:p>
          </table:table-cell>
          <table:table-cell office:value-type="string">
            <text:p/>
          </table:table-cell>
          <table:table-cell office:value-type="string">
            <text:p>(55) (88) 32219201</text:p>
          </table:table-cell>
          <table:table-cell office:value-type="string">
            <text:p>saade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603</text:p>
          </table:table-cell>
          <table:table-cell office:value-type="string">
            <text:p>228495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DESIGN</text:p>
          </table:table-cell>
          <table:table-cell office:value-type="string">
            <text:p>Não</text:p>
          </table:table-cell>
          <table:table-cell office:value-type="string">
            <text:p>108.24.0</text:p>
          </table:table-cell>
          <table:table-cell office:value-type="string">
            <text:p>2024-01-09</text:p>
          </table:table-cell>
          <table:table-cell office:value-type="string">
            <text:p/>
          </table:table-cell>
          <table:table-cell office:value-type="string">
            <text:p>(55) (88) 32219521</text:p>
          </table:table-cell>
          <table:table-cell office:value-type="string">
            <text:p>design.iis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601</text:p>
          </table:table-cell>
          <table:table-cell office:value-type="string">
            <text:p>228534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ENG-CIVIL</text:p>
          </table:table-cell>
          <table:table-cell office:value-type="string">
            <text:p>Não</text:p>
          </table:table-cell>
          <table:table-cell office:value-type="string">
            <text:p>105.10.0</text:p>
          </table:table-cell>
          <table:table-cell office:value-type="string">
            <text:p>2021-10-07</text:p>
          </table:table-cell>
          <table:table-cell office:value-type="string">
            <text:p/>
          </table:table-cell>
          <table:table-cell office:value-type="string">
            <text:p>(55) (88) 32219579</text:p>
          </table:table-cell>
          <table:table-cell office:value-type="string">
            <text:p>engcivil.cc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44132</text:p>
          </table:table-cell>
          <table:table-cell office:value-type="string">
            <text:p>209838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ENG-MAT</text:p>
          </table:table-cell>
          <table:table-cell office:value-type="string">
            <text:p>Não</text:p>
          </table:table-cell>
          <table:table-cell office:value-type="string">
            <text:p>105.10.0</text:p>
          </table:table-cell>
          <table:table-cell office:value-type="string">
            <text:p>2021-10-07</text:p>
          </table:table-cell>
          <table:table-cell office:value-type="string">
            <text:p/>
          </table:table-cell>
          <table:table-cell office:value-type="string">
            <text:p>(55) (88) 32219581</text:p>
          </table:table-cell>
          <table:table-cell office:value-type="string">
            <text:p>engmateriais.cc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13410</text:p>
          </table:table-cell>
          <table:table-cell office:value-type="string">
            <text:p>459749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ENG-SOFT</text:p>
          </table:table-cell>
          <table:table-cell office:value-type="string">
            <text:p>Não</text:p>
          </table:table-cell>
          <table:table-cell office:value-type="string">
            <text:p>113.7.0</text:p>
          </table:table-cell>
          <table:table-cell office:value-type="string">
            <text:p>2026-03-27</text:p>
          </table:table-cell>
          <table:table-cell office:value-type="string">
            <text:p/>
          </table:table-cell>
          <table:table-cell office:value-type="string">
            <text:p>(55) (88) 32219739</text:p>
          </table:table-cell>
          <table:table-cell office:value-type="string">
            <text:p>engsoftware.cct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604</text:p>
          </table:table-cell>
          <table:table-cell office:value-type="string">
            <text:p>218906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FILOSOFIA-BACH</text:p>
          </table:table-cell>
          <table:table-cell office:value-type="string">
            <text:p>Não</text:p>
          </table:table-cell>
          <table:table-cell office:value-type="string">
            <text:p>105.10.0</text:p>
          </table:table-cell>
          <table:table-cell office:value-type="string">
            <text:p>2021-10-07</text:p>
          </table:table-cell>
          <table:table-cell office:value-type="string">
            <text:p/>
          </table:table-cell>
          <table:table-cell office:value-type="string">
            <text:p>(55) (88) 32219524</text:p>
          </table:table-cell>
          <table:table-cell office:value-type="string">
            <text:p>filosofia.iis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605</text:p>
          </table:table-cell>
          <table:table-cell office:value-type="string">
            <text:p>209836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JORNALISMO</text:p>
          </table:table-cell>
          <table:table-cell office:value-type="string">
            <text:p>Não</text:p>
          </table:table-cell>
          <table:table-cell office:value-type="string">
            <text:p>105.10.0</text:p>
          </table:table-cell>
          <table:table-cell office:value-type="string">
            <text:p>2021-10-07</text:p>
          </table:table-cell>
          <table:table-cell office:value-type="string">
            <text:p/>
          </table:table-cell>
          <table:table-cell office:value-type="string">
            <text:p>(55) (88) 32219527</text:p>
          </table:table-cell>
          <table:table-cell office:value-type="string">
            <text:p>jornalismo.iis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606</text:p>
          </table:table-cell>
          <table:table-cell office:value-type="string">
            <text:p>228496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LETRAS-LIBRAS</text:p>
          </table:table-cell>
          <table:table-cell office:value-type="string">
            <text:p>Não</text:p>
          </table:table-cell>
          <table:table-cell office:value-type="string">
            <text:p>105.10.0</text:p>
          </table:table-cell>
          <table:table-cell office:value-type="string">
            <text:p>2021-10-07</text:p>
          </table:table-cell>
          <table:table-cell office:value-type="string">
            <text:p/>
          </table:table-cell>
          <table:table-cell office:value-type="string">
            <text:p>(55) (88) 32219531</text:p>
          </table:table-cell>
          <table:table-cell office:value-type="string">
            <text:p>letraslibras.iis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602</text:p>
          </table:table-cell>
          <table:table-cell office:value-type="string">
            <text:p>228490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LICNM</text:p>
          </table:table-cell>
          <table:table-cell office:value-type="string">
            <text:p>Não</text:p>
          </table:table-cell>
          <table:table-cell office:value-type="string">
            <text:p>105.10.0</text:p>
          </table:table-cell>
          <table:table-cell office:value-type="string">
            <text:p>2021-10-07</text:p>
          </table:table-cell>
          <table:table-cell office:value-type="string">
            <text:p/>
          </table:table-cell>
          <table:table-cell office:value-type="string">
            <text:p>(55) (88) 32219591</text:p>
          </table:table-cell>
          <table:table-cell office:value-type="string">
            <text:p>cienciasematematica.ife@ufca.edu.br</text:p>
          </table:table-cell>
          <table:table-cell office:value-type="string">
            <text:p/>
          </table:table-cell>
          <table:table-cell office:value-type="string">
            <text:p>R. Olegário Emidio de Araujo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Aldeota</text:p>
          </table:table-cell>
          <table:table-cell office:value-type="string">
            <text:p>63260000</text:p>
          </table:table-cell>
          <table:table-cell office:value-type="string">
            <text:p>CE</text:p>
          </table:table-cell>
          <table:table-cell office:value-type="string">
            <text:p>2302503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77468</text:p>
          </table:table-cell>
          <table:table-cell office:value-type="string">
            <text:p>228538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MAT-COMP</text:p>
          </table:table-cell>
          <table:table-cell office:value-type="string">
            <text:p>Não</text:p>
          </table:table-cell>
          <table:table-cell office:value-type="string">
            <text:p>105.10.0</text:p>
          </table:table-cell>
          <table:table-cell office:value-type="string">
            <text:p>2021-10-07</text:p>
          </table:table-cell>
          <table:table-cell office:value-type="string">
            <text:p/>
          </table:table-cell>
          <table:table-cell office:value-type="string">
            <text:p>(55) (88) 32219579</text:p>
          </table:table-cell>
          <table:table-cell office:value-type="string">
            <text:p>matcomp.cct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598</text:p>
          </table:table-cell>
          <table:table-cell office:value-type="string">
            <text:p>209841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MED</text:p>
          </table:table-cell>
          <table:table-cell office:value-type="string">
            <text:p>Não</text:p>
          </table:table-cell>
          <table:table-cell office:value-type="string">
            <text:p>105.10.0</text:p>
          </table:table-cell>
          <table:table-cell office:value-type="string">
            <text:p>2021-10-07</text:p>
          </table:table-cell>
          <table:table-cell office:value-type="string">
            <text:p/>
          </table:table-cell>
          <table:table-cell office:value-type="string">
            <text:p>(55) (88) 32219605</text:p>
          </table:table-cell>
          <table:table-cell office:value-type="string">
            <text:p>famed@ufca.edu.br</text:p>
          </table:table-cell>
          <table:table-cell office:value-type="string">
            <text:p/>
          </table:table-cell>
          <table:table-cell office:value-type="string">
            <text:p>R. Divino Salvador</text:p>
          </table:table-cell>
          <table:table-cell office:value-type="string">
            <text:p>284</text:p>
          </table:table-cell>
          <table:table-cell office:value-type="string">
            <text:p/>
          </table:table-cell>
          <table:table-cell office:value-type="string">
            <text:p>Alto do Rosário</text:p>
          </table:table-cell>
          <table:table-cell office:value-type="string">
            <text:p>63180000</text:p>
          </table:table-cell>
          <table:table-cell office:value-type="string">
            <text:p>CE</text:p>
          </table:table-cell>
          <table:table-cell office:value-type="string">
            <text:p>2301901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55438</text:p>
          </table:table-cell>
          <table:table-cell office:value-type="string">
            <text:p>228532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MED-VET</text:p>
          </table:table-cell>
          <table:table-cell office:value-type="string">
            <text:p>Não</text:p>
          </table:table-cell>
          <table:table-cell office:value-type="string">
            <text:p>106.1.0</text:p>
          </table:table-cell>
          <table:table-cell office:value-type="string">
            <text:p>2021-10-26</text:p>
          </table:table-cell>
          <table:table-cell office:value-type="string">
            <text:p/>
          </table:table-cell>
          <table:table-cell office:value-type="string">
            <text:p>(55) (88) 32219432</text:p>
          </table:table-cell>
          <table:table-cell office:value-type="string">
            <text:p>med_veterinaria.ccab@ufca.edu.br</text:p>
          </table:table-cell>
          <table:table-cell office:value-type="string">
            <text:p/>
          </table:table-cell>
          <table:table-cell office:value-type="string">
            <text:p>R. Ícaro de Sousa Moreira</text:p>
          </table:table-cell>
          <table:table-cell office:value-type="string">
            <text:p>126</text:p>
          </table:table-cell>
          <table:table-cell office:value-type="string">
            <text:p/>
          </table:table-cell>
          <table:table-cell office:value-type="string">
            <text:p>Muriti</text:p>
          </table:table-cell>
          <table:table-cell office:value-type="string">
            <text:p>63130025</text:p>
          </table:table-cell>
          <table:table-cell office:value-type="string">
            <text:p>CE</text:p>
          </table:table-cell>
          <table:table-cell office:value-type="string">
            <text:p>2304202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607</text:p>
          </table:table-cell>
          <table:table-cell office:value-type="string">
            <text:p>228494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MUSICA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520</text:p>
          </table:table-cell>
          <table:table-cell office:value-type="string">
            <text:p>musica.iisc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00213</text:p>
          </table:table-cell>
          <table:table-cell office:value-type="string">
            <text:p>244138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PEDAGOGIA</text:p>
          </table:table-cell>
          <table:table-cell office:value-type="string">
            <text:p>Não</text:p>
          </table:table-cell>
          <table:table-cell office:value-type="string">
            <text:p>106.19.0</text:p>
          </table:table-cell>
          <table:table-cell office:value-type="string">
            <text:p>2022-08-08</text:p>
          </table:table-cell>
          <table:table-cell office:value-type="string">
            <text:p/>
          </table:table-cell>
          <table:table-cell office:value-type="string">
            <text:p>(55) (88) 32219591</text:p>
          </table:table-cell>
          <table:table-cell office:value-type="string">
            <text:p>pedagogia.if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06512</text:p>
          </table:table-cell>
          <table:table-cell office:value-type="string">
            <text:p>228529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PRODER</text:p>
          </table:table-cell>
          <table:table-cell office:value-type="string">
            <text:p>Não</text:p>
          </table:table-cell>
          <table:table-cell office:value-type="string">
            <text:p>108.3.0</text:p>
          </table:table-cell>
          <table:table-cell office:value-type="string">
            <text:p>2022-11-16</text:p>
          </table:table-cell>
          <table:table-cell office:value-type="string">
            <text:p/>
          </table:table-cell>
          <table:table-cell office:value-type="string">
            <text:p>(55) (88) 32219503</text:p>
          </table:table-cell>
          <table:table-cell office:value-type="string">
            <text:p>proder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18571</text:p>
          </table:table-cell>
          <table:table-cell office:value-type="string">
            <text:p>302316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PROF-FILO</text:p>
          </table:table-cell>
          <table:table-cell office:value-type="string">
            <text:p>Não</text:p>
          </table:table-cell>
          <table:table-cell office:value-type="string">
            <text:p>113.9.0</text:p>
          </table:table-cell>
          <table:table-cell office:value-type="string">
            <text:p>2026-04-07</text:p>
          </table:table-cell>
          <table:table-cell office:value-type="string">
            <text:p/>
          </table:table-cell>
          <table:table-cell office:value-type="string">
            <text:p>(55) (88) 32219524</text:p>
          </table:table-cell>
          <table:table-cell office:value-type="string">
            <text:p>ppgfilprof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602090</text:p>
          </table:table-cell>
          <table:table-cell office:value-type="string">
            <text:p>228540</text:p>
          </table:table-cell>
          <table:table-cell office:value-type="string">
            <text:p>unidade-administrativa</text:p>
          </table:table-cell>
          <table:table-cell office:value-type="string">
            <text:p>Seção de Apoio Administrativo</text:p>
          </table:table-cell>
          <table:table-cell office:value-type="string">
            <text:p>SAA-PSICOLOGIA</text:p>
          </table:table-cell>
          <table:table-cell office:value-type="string">
            <text:p>Não</text:p>
          </table:table-cell>
          <table:table-cell office:value-type="string">
            <text:p>113.5.0</text:p>
          </table:table-cell>
          <table:table-cell office:value-type="string">
            <text:p>2026-02-27</text:p>
          </table:table-cell>
          <table:table-cell office:value-type="string">
            <text:p/>
          </table:table-cell>
          <table:table-cell office:value-type="string">
            <text:p>(55) (88) 32219600</text:p>
          </table:table-cell>
          <table:table-cell office:value-type="string">
            <text:p>psicologia.famed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77029</text:p>
          </table:table-cell>
          <table:table-cell office:value-type="string">
            <text:p>228487</text:p>
          </table:table-cell>
          <table:table-cell office:value-type="string">
            <text:p>unidade-administrativa</text:p>
          </table:table-cell>
          <table:table-cell office:value-type="string">
            <text:p>Seção de Apoio Administativo</text:p>
          </table:table-cell>
          <table:table-cell office:value-type="string">
            <text:p>SAA-Quimica</text:p>
          </table:table-cell>
          <table:table-cell office:value-type="string">
            <text:p>Não</text:p>
          </table:table-cell>
          <table:table-cell office:value-type="string">
            <text:p>108.25.0</text:p>
          </table:table-cell>
          <table:table-cell office:value-type="string">
            <text:p>2024-01-15</text:p>
          </table:table-cell>
          <table:table-cell office:value-type="string">
            <text:p/>
          </table:table-cell>
          <table:table-cell office:value-type="string">
            <text:p>(55) (88) 32219591</text:p>
          </table:table-cell>
          <table:table-cell office:value-type="string">
            <text:p>quimica.ife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574930</text:p>
          </table:table-cell>
          <table:table-cell office:value-type="string">
            <text:p>425049</text:p>
          </table:table-cell>
          <table:table-cell office:value-type="string">
            <text:p>unidade-administrativa</text:p>
          </table:table-cell>
          <table:table-cell office:value-type="string">
            <text:p>Seção de Apoio Audiovisual</text:p>
          </table:table-cell>
          <table:table-cell office:value-type="string">
            <text:p>SAAV</text:p>
          </table:table-cell>
          <table:table-cell office:value-type="string">
            <text:p>Não</text:p>
          </table:table-cell>
          <table:table-cell office:value-type="string">
            <text:p>113.3.0</text:p>
          </table:table-cell>
          <table:table-cell office:value-type="string">
            <text:p>2026-01-08</text:p>
          </table:table-cell>
          <table:table-cell office:value-type="string">
            <text:p/>
          </table:table-cell>
          <table:table-cell office:value-type="string">
            <text:p>(55) (88) 32219201</text:p>
          </table:table-cell>
          <table:table-cell office:value-type="string">
            <text:p>saade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742</text:p>
          </table:table-cell>
          <table:table-cell office:value-type="string">
            <text:p>228437</text:p>
          </table:table-cell>
          <table:table-cell office:value-type="string">
            <text:p>unidade-administrativa</text:p>
          </table:table-cell>
          <table:table-cell office:value-type="string">
            <text:p>Seção de Apoio a Concurso Público</text:p>
          </table:table-cell>
          <table:table-cell office:value-type="string">
            <text:p>SACP-CAD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312</text:p>
          </table:table-cell>
          <table:table-cell office:value-type="string">
            <text:p>cad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745</text:p>
          </table:table-cell>
          <table:table-cell office:value-type="string">
            <text:p>228441</text:p>
          </table:table-cell>
          <table:table-cell office:value-type="string">
            <text:p>unidade-administrativa</text:p>
          </table:table-cell>
          <table:table-cell office:value-type="string">
            <text:p>Seção de Análise e Controle de Processos</text:p>
          </table:table-cell>
          <table:table-cell office:value-type="string">
            <text:p>SACP-CDP</text:p>
          </table:table-cell>
          <table:table-cell office:value-type="string">
            <text:p>Não</text:p>
          </table:table-cell>
          <table:table-cell office:value-type="string">
            <text:p>113.2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307</text:p>
          </table:table-cell>
          <table:table-cell office:value-type="string">
            <text:p>cdp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3494</text:p>
          </table:table-cell>
          <table:table-cell office:value-type="string">
            <text:p>228499</text:p>
          </table:table-cell>
          <table:table-cell office:value-type="string">
            <text:p>unidade-administrativa</text:p>
          </table:table-cell>
          <table:table-cell office:value-type="string">
            <text:p>Seção de Apoio aos Sistemas de Informação e aos Dados</text:p>
          </table:table-cell>
          <table:table-cell office:value-type="string">
            <text:p>SASID</text:p>
          </table:table-cell>
          <table:table-cell office:value-type="string">
            <text:p>Não</text:p>
          </table:table-cell>
          <table:table-cell office:value-type="string">
            <text:p>106.9.0</text:p>
          </table:table-cell>
          <table:table-cell office:value-type="string">
            <text:p>2022-05-09</text:p>
          </table:table-cell>
          <table:table-cell office:value-type="string">
            <text:p/>
          </table:table-cell>
          <table:table-cell office:value-type="string">
            <text:p>(55) (88) 32219285</text:p>
          </table:table-cell>
          <table:table-cell office:value-type="string">
            <text:p>acoes.proex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574950</text:p>
          </table:table-cell>
          <table:table-cell office:value-type="string">
            <text:p>228595</text:p>
          </table:table-cell>
          <table:table-cell office:value-type="string">
            <text:p>unidade-administrativa</text:p>
          </table:table-cell>
          <table:table-cell office:value-type="string">
            <text:p>Seção de Apoio Técnico aos Sistemas Administrativos</text:p>
          </table:table-cell>
          <table:table-cell office:value-type="string">
            <text:p>SATSA</text:p>
          </table:table-cell>
          <table:table-cell office:value-type="string">
            <text:p>Não</text:p>
          </table:table-cell>
          <table:table-cell office:value-type="string">
            <text:p>113.1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dsa.dti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59769</text:p>
          </table:table-cell>
          <table:table-cell office:value-type="string">
            <text:p>228596</text:p>
          </table:table-cell>
          <table:table-cell office:value-type="string">
            <text:p>unidade-administrativa</text:p>
          </table:table-cell>
          <table:table-cell office:value-type="string">
            <text:p>Seção de Apoio Técnico aos Sistemas de Informação Educacionais</text:p>
          </table:table-cell>
          <table:table-cell office:value-type="string">
            <text:p>SATSIE</text:p>
          </table:table-cell>
          <table:table-cell office:value-type="string">
            <text:p>Não</text:p>
          </table:table-cell>
          <table:table-cell office:value-type="string">
            <text:p>110.23.0</text:p>
          </table:table-cell>
          <table:table-cell office:value-type="string">
            <text:p>2025-03-13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csi.dti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9114</text:p>
          </table:table-cell>
          <table:table-cell office:value-type="string">
            <text:p>228540</text:p>
          </table:table-cell>
          <table:table-cell office:value-type="string">
            <text:p>unidade-administrativa</text:p>
          </table:table-cell>
          <table:table-cell office:value-type="string">
            <text:p>Seção de Biossegurança dos Laboratórios de Pesquisa da FAMED</text:p>
          </table:table-cell>
          <table:table-cell office:value-type="string">
            <text:p>SBLP-FAMED</text:p>
          </table:table-cell>
          <table:table-cell office:value-type="string">
            <text:p>Não</text:p>
          </table:table-cell>
          <table:table-cell office:value-type="string">
            <text:p>108.21.0</text:p>
          </table:table-cell>
          <table:table-cell office:value-type="string">
            <text:p>2023-10-06</text:p>
          </table:table-cell>
          <table:table-cell office:value-type="string">
            <text:p/>
          </table:table-cell>
          <table:table-cell office:value-type="string">
            <text:p>(55) (88) 32219600</text:p>
          </table:table-cell>
          <table:table-cell office:value-type="string">
            <text:p>fame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72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Secretaria de Cooperação Internacional</text:p>
          </table:table-cell>
          <table:table-cell office:value-type="string">
            <text:p>SCI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55</text:p>
          </table:table-cell>
          <table:table-cell office:value-type="string">
            <text:p>sc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66766</text:p>
          </table:table-cell>
          <table:table-cell office:value-type="string">
            <text:p>228430</text:p>
          </table:table-cell>
          <table:table-cell office:value-type="string">
            <text:p>unidade-administrativa</text:p>
          </table:table-cell>
          <table:table-cell office:value-type="string">
            <text:p>Seção de Controle Interno</text:p>
          </table:table-cell>
          <table:table-cell office:value-type="string">
            <text:p>SCIn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10</text:p>
          </table:table-cell>
          <table:table-cell office:value-type="string">
            <text:p>cap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574910</text:p>
          </table:table-cell>
          <table:table-cell office:value-type="string">
            <text:p>425049</text:p>
          </table:table-cell>
          <table:table-cell office:value-type="string">
            <text:p>unidade-administrativa</text:p>
          </table:table-cell>
          <table:table-cell office:value-type="string">
            <text:p>Seção de Documentação</text:p>
          </table:table-cell>
          <table:table-cell office:value-type="string">
            <text:p>SD</text:p>
          </table:table-cell>
          <table:table-cell office:value-type="string">
            <text:p>Não</text:p>
          </table:table-cell>
          <table:table-cell office:value-type="string">
            <text:p>113.1.0</text:p>
          </table:table-cell>
          <table:table-cell office:value-type="string">
            <text:p>2025-12-22</text:p>
          </table:table-cell>
          <table:table-cell office:value-type="string">
            <text:p/>
          </table:table-cell>
          <table:table-cell office:value-type="string">
            <text:p>(55) (88) 32219201</text:p>
          </table:table-cell>
          <table:table-cell office:value-type="string">
            <text:p>saade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618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Secretaria de Acessibilidade</text:p>
          </table:table-cell>
          <table:table-cell office:value-type="string">
            <text:p>SEACE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375</text:p>
          </table:table-cell>
          <table:table-cell office:value-type="string">
            <text:p>acessibilidade.reit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78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Secretaria de Documentação e Protocolo</text:p>
          </table:table-cell>
          <table:table-cell office:value-type="string">
            <text:p>SEDOP</text:p>
          </table:table-cell>
          <table:table-cell office:value-type="string">
            <text:p>Não</text:p>
          </table:table-cell>
          <table:table-cell office:value-type="string">
            <text:p>110.12.0</text:p>
          </table:table-cell>
          <table:table-cell office:value-type="string">
            <text:p>2024-10-31</text:p>
          </table:table-cell>
          <table:table-cell office:value-type="string">
            <text:p/>
          </table:table-cell>
          <table:table-cell office:value-type="string">
            <text:p>(55) (88) 32219431</text:p>
          </table:table-cell>
          <table:table-cell office:value-type="string">
            <text:p>sedo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412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Secretaria dos Órgãos Deliberativos Superiores</text:p>
          </table:table-cell>
          <table:table-cell office:value-type="string">
            <text:p>SEODS</text:p>
          </table:table-cell>
          <table:table-cell office:value-type="string">
            <text:p>Não</text:p>
          </table:table-cell>
          <table:table-cell office:value-type="string">
            <text:p>105.2.3</text:p>
          </table:table-cell>
          <table:table-cell office:value-type="string">
            <text:p>2021-05-21</text:p>
          </table:table-cell>
          <table:table-cell office:value-type="string">
            <text:p/>
          </table:table-cell>
          <table:table-cell office:value-type="string">
            <text:p>(55) (88) 32219480</text:p>
          </table:table-cell>
          <table:table-cell office:value-type="string">
            <text:p>conselhos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53869</text:p>
          </table:table-cell>
          <table:table-cell office:value-type="string">
            <text:p>228596</text:p>
          </table:table-cell>
          <table:table-cell office:value-type="string">
            <text:p>unidade-administrativa</text:p>
          </table:table-cell>
          <table:table-cell office:value-type="string">
            <text:p>Seção de Experiência e Requisitos de Sistemas de Informação Educacionais</text:p>
          </table:table-cell>
          <table:table-cell office:value-type="string">
            <text:p>SERSIE</text:p>
          </table:table-cell>
          <table:table-cell office:value-type="string">
            <text:p>Não</text:p>
          </table:table-cell>
          <table:table-cell office:value-type="string">
            <text:p>113.12.0</text:p>
          </table:table-cell>
          <table:table-cell office:value-type="string">
            <text:p>2026-05-07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csi.dti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9119</text:p>
          </table:table-cell>
          <table:table-cell office:value-type="string">
            <text:p>228439</text:p>
          </table:table-cell>
          <table:table-cell office:value-type="string">
            <text:p>unidade-administrativa</text:p>
          </table:table-cell>
          <table:table-cell office:value-type="string">
            <text:p>Seção de Gestão de Riscos Ocupacionais</text:p>
          </table:table-cell>
          <table:table-cell office:value-type="string">
            <text:p>SGRO</text:p>
          </table:table-cell>
          <table:table-cell office:value-type="string">
            <text:p>Não</text:p>
          </table:table-cell>
          <table:table-cell office:value-type="string">
            <text:p>106.16.0</text:p>
          </table:table-cell>
          <table:table-cell office:value-type="string">
            <text:p>2022-07-07</text:p>
          </table:table-cell>
          <table:table-cell office:value-type="string">
            <text:p/>
          </table:table-cell>
          <table:table-cell office:value-type="string">
            <text:p>(55) (88) 32219314</text:p>
          </table:table-cell>
          <table:table-cell office:value-type="string">
            <text:p>cqvt.progep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19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Diretoria do Sistema de Bibliotecas</text:p>
          </table:table-cell>
          <table:table-cell office:value-type="string">
            <text:p>SIBI</text:p>
          </table:table-cell>
          <table:table-cell office:value-type="string">
            <text:p>Não</text:p>
          </table:table-cell>
          <table:table-cell office:value-type="string">
            <text:p>106.23.0</text:p>
          </table:table-cell>
          <table:table-cell office:value-type="string">
            <text:p>2022-09-14</text:p>
          </table:table-cell>
          <table:table-cell office:value-type="string">
            <text:p/>
          </table:table-cell>
          <table:table-cell office:value-type="string">
            <text:p>(55) (88) 32219465</text:p>
          </table:table-cell>
          <table:table-cell office:value-type="string">
            <text:p>sib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468950</text:p>
          </table:table-cell>
          <table:table-cell office:value-type="string">
            <text:p>228548</text:p>
          </table:table-cell>
          <table:table-cell office:value-type="string">
            <text:p>unidade-administrativa</text:p>
          </table:table-cell>
          <table:table-cell office:value-type="string">
            <text:p>Seção de Ingresso Extra SISU</text:p>
          </table:table-cell>
          <table:table-cell office:value-type="string">
            <text:p>SIES</text:p>
          </table:table-cell>
          <table:table-cell office:value-type="string">
            <text:p>Não</text:p>
          </table:table-cell>
          <table:table-cell office:value-type="string">
            <text:p>110.24.0</text:p>
          </table:table-cell>
          <table:table-cell office:value-type="string">
            <text:p>2025-04-16</text:p>
          </table:table-cell>
          <table:table-cell office:value-type="string">
            <text:p/>
          </table:table-cell>
          <table:table-cell office:value-type="string">
            <text:p>(55) (88) 32219268</text:p>
          </table:table-cell>
          <table:table-cell office:value-type="string">
            <text:p>admissao.prograd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38738</text:p>
          </table:table-cell>
          <table:table-cell office:value-type="string">
            <text:p>228596</text:p>
          </table:table-cell>
          <table:table-cell office:value-type="string">
            <text:p>unidade-administrativa</text:p>
          </table:table-cell>
          <table:table-cell office:value-type="string">
            <text:p>Seção de Operação dos Sistemas de Graduação</text:p>
          </table:table-cell>
          <table:table-cell office:value-type="string">
            <text:p>SOSG</text:p>
          </table:table-cell>
          <table:table-cell office:value-type="string">
            <text:p>Não</text:p>
          </table:table-cell>
          <table:table-cell office:value-type="string">
            <text:p>105.6.0</text:p>
          </table:table-cell>
          <table:table-cell office:value-type="string">
            <text:p>2021-07-29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csi.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0165</text:p>
          </table:table-cell>
          <table:table-cell office:value-type="string">
            <text:p>228621</text:p>
          </table:table-cell>
          <table:table-cell office:value-type="string">
            <text:p>unidade-administrativa</text:p>
          </table:table-cell>
          <table:table-cell office:value-type="string">
            <text:p>Seção de Produção de Material Didático Acessível</text:p>
          </table:table-cell>
          <table:table-cell office:value-type="string">
            <text:p>SPMDA</text:p>
          </table:table-cell>
          <table:table-cell office:value-type="string">
            <text:p>Não</text:p>
          </table:table-cell>
          <table:table-cell office:value-type="string">
            <text:p>106.6.0</text:p>
          </table:table-cell>
          <table:table-cell office:value-type="string">
            <text:p>2022-03-28</text:p>
          </table:table-cell>
          <table:table-cell office:value-type="string">
            <text:p/>
          </table:table-cell>
          <table:table-cell office:value-type="string">
            <text:p>(55) (88) 32219375</text:p>
          </table:table-cell>
          <table:table-cell office:value-type="string">
            <text:p>dsac.acessibilidad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99116</text:p>
          </table:table-cell>
          <table:table-cell office:value-type="string">
            <text:p>228540</text:p>
          </table:table-cell>
          <table:table-cell office:value-type="string">
            <text:p>unidade-administrativa</text:p>
          </table:table-cell>
          <table:table-cell office:value-type="string">
            <text:p>Seção de Produtos Químicos de Uso Controlado</text:p>
          </table:table-cell>
          <table:table-cell office:value-type="string">
            <text:p>SPQUC</text:p>
          </table:table-cell>
          <table:table-cell office:value-type="string">
            <text:p>Não</text:p>
          </table:table-cell>
          <table:table-cell office:value-type="string">
            <text:p>108.21.0</text:p>
          </table:table-cell>
          <table:table-cell office:value-type="string">
            <text:p>2023-10-06</text:p>
          </table:table-cell>
          <table:table-cell office:value-type="string">
            <text:p/>
          </table:table-cell>
          <table:table-cell office:value-type="string">
            <text:p>(55) (88) 32219600</text:p>
          </table:table-cell>
          <table:table-cell office:value-type="string">
            <text:p>famed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392511</text:p>
          </table:table-cell>
          <table:table-cell office:value-type="string">
            <text:p>228535</text:p>
          </table:table-cell>
          <table:table-cell office:value-type="string">
            <text:p>unidade-administrativa</text:p>
          </table:table-cell>
          <table:table-cell office:value-type="string">
            <text:p>Seção de Produtos Químicos de Uso Controlado</text:p>
          </table:table-cell>
          <table:table-cell office:value-type="string">
            <text:p>SPQUC-CCT</text:p>
          </table:table-cell>
          <table:table-cell office:value-type="string">
            <text:p>Não</text:p>
          </table:table-cell>
          <table:table-cell office:value-type="string">
            <text:p>109.2.0</text:p>
          </table:table-cell>
          <table:table-cell office:value-type="string">
            <text:p>2024-06-21</text:p>
          </table:table-cell>
          <table:table-cell office:value-type="string">
            <text:p/>
          </table:table-cell>
          <table:table-cell office:value-type="string">
            <text:p>(55) (88) 32219567</text:p>
          </table:table-cell>
          <table:table-cell office:value-type="string">
            <text:p>secretaria.cct@ufca.edu.br</text:p>
          </table:table-cell>
          <table:table-cell office:value-type="string">
            <text:p/>
          </table:table-cell>
          <table:table-cell office:value-type="string">
            <text:p>Avenida Tenente Raimundo Rocha</text:p>
          </table:table-cell>
          <table:table-cell office:value-type="string">
            <text:p>1639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76440</text:p>
          </table:table-cell>
          <table:table-cell office:value-type="string">
            <text:p>228594</text:p>
          </table:table-cell>
          <table:table-cell office:value-type="string">
            <text:p>unidade-administrativa</text:p>
          </table:table-cell>
          <table:table-cell office:value-type="string">
            <text:p>Seção de Portais Web</text:p>
          </table:table-cell>
          <table:table-cell office:value-type="string">
            <text:p>SPW</text:p>
          </table:table-cell>
          <table:table-cell office:value-type="string">
            <text:p>Não</text:p>
          </table:table-cell>
          <table:table-cell office:value-type="string">
            <text:p>105.6.0</text:p>
          </table:table-cell>
          <table:table-cell office:value-type="string">
            <text:p>2021-07-29</text:p>
          </table:table-cell>
          <table:table-cell office:value-type="string">
            <text:p/>
          </table:table-cell>
          <table:table-cell office:value-type="string">
            <text:p>(55) (88) 32219400</text:p>
          </table:table-cell>
          <table:table-cell office:value-type="string">
            <text:p>dti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28556</text:p>
          </table:table-cell>
          <table:table-cell office:value-type="string">
            <text:p>228554</text:p>
          </table:table-cell>
          <table:table-cell office:value-type="string">
            <text:p>unidade-administrativa</text:p>
          </table:table-cell>
          <table:table-cell office:value-type="string">
            <text:p>Divisão de Tratamento e Divulgação de Dados Acadêmicos</text:p>
          </table:table-cell>
          <table:table-cell office:value-type="string">
            <text:p>TDDADOS</text:p>
          </table:table-cell>
          <table:table-cell office:value-type="string">
            <text:p>Não</text:p>
          </table:table-cell>
          <table:table-cell office:value-type="string">
            <text:p>104.1.0</text:p>
          </table:table-cell>
          <table:table-cell office:value-type="string">
            <text:p>2020-04-22</text:p>
          </table:table-cell>
          <table:table-cell office:value-type="string">
            <text:p/>
          </table:table-cell>
          <table:table-cell office:value-type="string">
            <text:p>(55) (88) 32219269</text:p>
          </table:table-cell>
          <table:table-cell office:value-type="string">
            <text:p>tddados.proen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0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8:00 as 12:00  - 13:00 as 17:00</text:p>
          </table:table-cell>
        </table:table-row>
        <table:table-row>
          <table:table-cell office:value-type="string">
            <text:p>122391</text:p>
          </table:table-cell>
          <table:table-cell office:value-type="string">
            <text:p>244</text:p>
          </table:table-cell>
          <table:table-cell office:value-type="string">
            <text:p>entidade</text:p>
          </table:table-cell>
          <table:table-cell office:value-type="string">
            <text:p>Universidade Federal do Cariri</text:p>
          </table:table-cell>
          <table:table-cell office:value-type="string">
            <text:p>UFCA</text:p>
          </table:table-cell>
          <table:table-cell office:value-type="string">
            <text:p>Sim</text:p>
          </table:table-cell>
          <table:table-cell office:value-type="string">
            <text:p>113.17.0</text:p>
          </table:table-cell>
          <table:table-cell office:value-type="string">
            <text:p>2026-07-14</text:p>
          </table:table-cell>
          <table:table-cell office:value-type="string">
            <text:p/>
          </table:table-cell>
          <table:table-cell office:value-type="string">
            <text:p>(55) (88) 32219201</text:p>
          </table:table-cell>
          <table:table-cell office:value-type="string">
            <text:p>gabinete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  <table:table-row>
          <table:table-cell office:value-type="string">
            <text:p>282600</text:p>
          </table:table-cell>
          <table:table-cell office:value-type="string">
            <text:p>122391</text:p>
          </table:table-cell>
          <table:table-cell office:value-type="string">
            <text:p>unidade-administrativa</text:p>
          </table:table-cell>
          <table:table-cell office:value-type="string">
            <text:p>Unidade de Gestão da Integridade</text:p>
          </table:table-cell>
          <table:table-cell office:value-type="string">
            <text:p>UGI</text:p>
          </table:table-cell>
          <table:table-cell office:value-type="string">
            <text:p>Não</text:p>
          </table:table-cell>
          <table:table-cell office:value-type="string">
            <text:p>108.15.0</text:p>
          </table:table-cell>
          <table:table-cell office:value-type="string">
            <text:p>2023-08-02</text:p>
          </table:table-cell>
          <table:table-cell office:value-type="string">
            <text:p/>
          </table:table-cell>
          <table:table-cell office:value-type="string">
            <text:p>(55) (88) 32219200</text:p>
          </table:table-cell>
          <table:table-cell office:value-type="string">
            <text:p>ugi.reitoria@ufca.edu.br</text:p>
          </table:table-cell>
          <table:table-cell office:value-type="string">
            <text:p/>
          </table:table-cell>
          <table:table-cell office:value-type="string">
            <text:p>Av. Tenente Raimundo Rocha</text:p>
          </table:table-cell>
          <table:table-cell office:value-type="string">
            <text:p>1644</text:p>
          </table:table-cell>
          <table:table-cell office:value-type="string">
            <text:p/>
          </table:table-cell>
          <table:table-cell office:value-type="string">
            <text:p>Cidade Universitária</text:p>
          </table:table-cell>
          <table:table-cell office:value-type="string">
            <text:p>63048080</text:p>
          </table:table-cell>
          <table:table-cell office:value-type="string">
            <text:p>CE</text:p>
          </table:table-cell>
          <table:table-cell office:value-type="string">
            <text:p>2307304</text:p>
          </table:table-cell>
          <table:table-cell office:value-type="string">
            <text:p>1058</text:p>
          </table:table-cell>
          <table:table-cell office:value-type="string">
            <text:p>Principal</text:p>
          </table:table-cell>
          <table:table-cell office:value-type="string">
            <text:p>Segunda a Sexta 07:00 as 12:00  - 12:00 as 18:00  - 18:00 as 22:00</text:p>
          </table:table-cell>
        </table:table-row>
      </table:table>
    </office:spreadsheet>
  </office:body>
</office:document-content>
</file>