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content.xml" manifest:media-type="text/xml"/>
</manifest:manifest>
</file>

<file path=content.xml><?xml version="1.0" encoding="utf-8"?>
<office:document-content xmlns:office="urn:oasis:names:tc:opendocument:xmlns:office:1.0" xmlns:table="urn:oasis:names:tc:opendocument:xmlns:table:1.0" xmlns:text="urn:oasis:names:tc:opendocument:xmlns:text:1.0" office:version="1.2">
  <office:body>
    <office:spreadsheet>
      <table:table table:name="Estrutura organizacional (Controle setorial)(Todos)">
        <table:table-row>
          <table:table-cell office:value-type="string">
            <text:p>Sigla</text:p>
          </table:table-cell>
          <table:table-cell office:value-type="string">
            <text:p>Sigla completa</text:p>
          </table:table-cell>
          <table:table-cell office:value-type="string">
            <text:p>Caminho ascendente</text:p>
          </table:table-cell>
          <table:table-cell office:value-type="string">
            <text:p>Setor pai</text:p>
          </table:table-cell>
          <table:table-cell office:value-type="string">
            <text:p>Nível hierárquico</text:p>
          </table:table-cell>
          <table:table-cell office:value-type="string">
            <text:p>Setor raiz</text:p>
          </table:table-cell>
          <table:table-cell office:value-type="string">
            <text:p>Situação FG/CD</text:p>
          </table:table-cell>
          <table:table-cell office:value-type="string">
            <text:p>Status</text:p>
          </table:table-cell>
          <table:table-cell office:value-type="string">
            <text:p>NOME COMPLETO</text:p>
          </table:table-cell>
          <table:table-cell office:value-type="string">
            <text:p>NOME DO GESTOR</text:p>
          </table:table-cell>
          <table:table-cell office:value-type="string">
            <text:p>NATUREZA</text:p>
          </table:table-cell>
          <table:table-cell office:value-type="string">
            <text:p>GRATIFICAÇÃO</text:p>
          </table:table-cell>
          <table:table-cell office:value-type="string">
            <text:p>CATEGORIA DO GESTOR</text:p>
          </table:table-cell>
          <table:table-cell office:value-type="string">
            <text:p>E-MAIL</text:p>
          </table:table-cell>
          <table:table-cell office:value-type="string">
            <text:p>TELEFONE</text:p>
          </table:table-cell>
          <table:table-cell office:value-type="string">
            <text:p>ATRIBUIÇÃO DO SETOR</text:p>
          </table:table-cell>
          <table:table-cell office:value-type="string">
            <text:p>CÓDIGO SIORG</text:p>
          </table:table-cell>
          <table:table-cell office:value-type="string">
            <text:p>CÓDIGO SIGADMIN</text:p>
          </table:table-cell>
          <table:table-cell office:value-type="string">
            <text:p>CLASSIFICAÇÃO</text:p>
          </table:table-cell>
          <table:table-cell office:value-type="string">
            <text:p>NÍVEL ORGANIZACIONAL</text:p>
          </table:table-cell>
          <table:table-cell office:value-type="string">
            <text:p>TIPO ORGANIZACIONAL</text:p>
          </table:table-cell>
          <table:table-cell office:value-type="string">
            <text:p>AMBIENTE ORGANIZACIONAL</text:p>
          </table:table-cell>
          <table:table-cell office:value-type="string">
            <text:p>OBSERVAÇÕES</text:p>
          </table:table-cell>
          <table:table-cell office:value-type="string">
            <text:p>CÓDIGO SIORG (PAI)</text:p>
          </table:table-cell>
          <table:table-cell office:value-type="string">
            <text:p>NOME COMPLETO (API)</text:p>
          </table:table-cell>
          <table:table-cell office:value-type="string">
            <text:p>TELEFONE (API)</text:p>
          </table:table-cell>
          <table:table-cell office:value-type="string">
            <text:p>E-MAIL (API)</text:p>
          </table:table-cell>
          <table:table-cell office:value-type="string">
            <text:p>SITE (API)</text:p>
          </table:table-cell>
          <table:table-cell office:value-type="string">
            <text:p>LOGRADOURO (API)</text:p>
          </table:table-cell>
          <table:table-cell office:value-type="string">
            <text:p>NÚMERO (API)</text:p>
          </table:table-cell>
          <table:table-cell office:value-type="string">
            <text:p>COMPLEMENTO (API)</text:p>
          </table:table-cell>
          <table:table-cell office:value-type="string">
            <text:p>BAIRRO (API)</text:p>
          </table:table-cell>
          <table:table-cell office:value-type="string">
            <text:p>CEP (API)</text:p>
          </table:table-cell>
          <table:table-cell office:value-type="string">
            <text:p>MUNICÍPIO IBGE (API)</text:p>
          </table:table-cell>
          <table:table-cell office:value-type="string">
            <text:p>UF (API)</text:p>
          </table:table-cell>
          <table:table-cell office:value-type="string">
            <text:p>PAÍS (API)</text:p>
          </table:table-cell>
          <table:table-cell office:value-type="string">
            <text:p>TIPO DE ENDEREÇO (API)</text:p>
          </table:table-cell>
          <table:table-cell office:value-type="string">
            <text:p>HORÁRIO DE FUNCIONAMENTO (API)</text:p>
          </table:table-cell>
        </table:table-row>
        <table:table-row>
          <table:table-cell office:value-type="string">
            <text:p>AUDIN</text:p>
          </table:table-cell>
          <table:table-cell office:value-type="string">
            <text:p>AUDIN</text:p>
          </table:table-cell>
          <table:table-cell office:value-type="string">
            <text:p>AUDIN</text:p>
          </table:table-cell>
          <table:table-cell office:value-type="string">
            <text:p>AUDIN</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AUDITORIA INTERNA</text:p>
          </table:table-cell>
          <table:table-cell office:value-type="string">
            <text:p>ANTONIO RAFAEL VALÉRIO DE OLIVEIRA</text:p>
          </table:table-cell>
          <table:table-cell office:value-type="string">
            <text:p>ÓRGÃO COMPLEMENTAR</text:p>
          </table:table-cell>
          <table:table-cell office:value-type="string">
            <text:p>CD3</text:p>
          </table:table-cell>
          <table:table-cell office:value-type="string">
            <text:p>TAE</text:p>
          </table:table-cell>
          <table:table-cell office:value-type="string">
            <text:p>auditoria@ufca.edu.br</text:p>
          </table:table-cell>
          <table:table-cell office:value-type="string">
            <text:p>3221-9490/9491</text:p>
          </table:table-cell>
          <table:table-cell office:value-type="string">
            <text:p>I - acompanhar o cumprimento das metas do Plano Plurianual, visando comprovar a pertinência de sua execução;
II - assessorar os gestores da Universidade no acompanhamento da execução dos programas de governo, visando comprovar o nível de execução das metas, o alcance dos objetivos e a adequação do gerenciamento;
III - verificar a execução do orçamento da Universidade, visando comprovar a conformidade da execução com os limites e destinações estabelecidas na legislação pertinente;
IV - verificar o desempenho da gestão da Universidade, visando comprovar a legalidade e
a legitimidade dos atos e examinar os resultados quanto à economicidade, à eficácia e eficiência da gestão orçamentária, financeira, patrimonial, de pessoal e demais sistemas administrativos operacionais;
V - orientar os dirigentes da Universidade quanto aos princípios e às normas de controle interno, inclusive sobre a forma de prestar contas, bem como analisar e avaliar os controles internos adotados e executados;
VI - examinar e emitir parecer prévio sobre a prestação de contas anual da entidade e tomadas de contas especiais;
VII - elaborar o PAINT do exercício seguinte, bem como o RAINT, a serem encaminhadas aos órgãos das ações de controle, nos prazos previamente estabelecidos;
VIII - testar a fidedignidade das informações repassadas pela Universidade, especialmente
aos mecanismos de controle, inclusive controle social;
IX - acompanhar a implementação e avaliar a adequação de cumprimento dos órgãos/unidades executores da Universidade às recomendações, alertas e determinações dos
órgãos/unidade do Sistema de Controle Interno do Poder Executivo Federal, atualmente representado
pela CGU e pelo TCU;
X - executar trabalhos técnicos de auditoria e monitoramento de interesse da Universidade,
conforme art. 3º deste Regimento, inclusive os procedimentos de contratação, no cumprimento de
contratos, convênios, acordos e ajustes e nas áreas contábil, orçamentária, financeira, patrimonial e de pessoal;
XI - elaborar e emitir documentação necessária para o cumprimento de suas atribuições, tais como: plano, programa, parecer, relatório, nota de auditoria, orientação técnica, nota técnica, assessoria técnica, monitoramento e monitoramento operacional; e
X - Realizar monitoramento contínuo, preferencialmente por sistema informatizado, do atendimento das recomendações encaminhadas pela Auditoria Interna e pelos Órgãos de Controle à Alta Administração e aos Gestores do UFCA.</text:p>
          </table:table-cell>
          <table:table-cell office:value-type="string">
            <text:p>228569</text:p>
          </table:table-cell>
          <table:table-cell office:value-type="string">
            <text:p>11.63.01</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Planilha de transparência ativa</text:p>
          </table:table-cell>
          <table:table-cell office:value-type="string">
            <text:p>122391</text:p>
          </table:table-cell>
          <table:table-cell office:value-type="string">
            <text:p>Auditoria Interna</text:p>
          </table:table-cell>
          <table:table-cell office:value-type="string">
            <text:p>(55) (88) 32219491</text:p>
          </table:table-cell>
          <table:table-cell office:value-type="string">
            <text:p>auditoria@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IAOE</text:p>
          </table:table-cell>
          <table:table-cell office:value-type="string">
            <text:p>AUDIN/NAIAOE</text:p>
          </table:table-cell>
          <table:table-cell office:value-type="string">
            <text:p>NAIAOE/AUDIN</text:p>
          </table:table-cell>
          <table:table-cell office:value-type="string">
            <text:p>AUDI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SSESSORAMENTO INTERNO E APOIO AOS ÓRGÃOS EXTERNOS</text:p>
          </table:table-cell>
          <table:table-cell office:value-type="string">
            <text:p>ANTONIO RAFAEL VALÉRIO DE OLIVEIRA</text:p>
          </table:table-cell>
          <table:table-cell office:value-type="string">
            <text:p>NÚCLEO ADMINISTRATIVO</text:p>
          </table:table-cell>
          <table:table-cell office:value-type="string">
            <text:p/>
          </table:table-cell>
          <table:table-cell office:value-type="string">
            <text:p/>
          </table:table-cell>
          <table:table-cell office:value-type="string">
            <text:p>auditoria@ufca.edu.br</text:p>
          </table:table-cell>
          <table:table-cell office:value-type="string">
            <text:p>3221-9490/9491</text:p>
          </table:table-cell>
          <table:table-cell office:value-type="string">
            <text:p>I - realizar auditagem obedecendo o Plano de auditoria, previamente, elaborado e aprovado;
 II - planejar, adequadamente, os trabalhos de auditoria de forma a prever a natureza, a extensão e a 
profundidade dos procedimentos que neles serão empregados, bem como a oportunidade de sua aplicação;
 III - determinar a extensão dos trabalhos, definindo o alcance dos procedimentos a serem utilizados 
estabelecendo as técnicas apropriadas;
 IV - efetuar exames preliminares das áreas, operações, programas e recursos nas unidades a serem auditadas, 
considerando-se a legislação aplicável, normas e instrumentos vigentes, bem como o resultado das últimas 
auditorias;
 V - avaliar os controles internos de cada uma das unidades auditadas, durante o processo de auditagem;
 VI - avaliar a legalidade, a eficiência, eficácia, efetividade e economicidade de gestão;
 VII - auxiliar na elaboração do Plano Anual de Atividades de Auditoria Interna (PAINT) e do Relatório Anual de 
Atividades de Auditoria Interna (RAINT);
 VIII – Realizar o cadastro e o monitoramento das recomendações junto ao Sistema e-Aud;
IX - acompanhar a execução das auditorias planejadas no PAINT, incentivando a equipe a cumprir o cronograma 
do planejamento;
 X – orientar interessados que busquem esclarecimentos sobre práticas, procedimentos e a legislação vigente.
 XI – realizar a autuação e o acompanhamento de processos no SIPAC relacionados às ações de auditoria e às 
capacitações realizadas pelos auditores;
 XII – acompanhar e assessorar no atendimento das Solicitações de Auditoria emitidas pela Controladoria Geral 
da União(CGU) e pelos expedientes do Tribunal de Contas da União;
 XIII – participar, junto com o titular da chefia ou adjunto, das reuniões oficiais com os órgãos de controle externo.</text:p>
          </table:table-cell>
          <table:table-cell office:value-type="string">
            <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GR</text:p>
          </table:table-cell>
          <table:table-cell office:value-type="string">
            <text:p>AUDIN/NGGR</text:p>
          </table:table-cell>
          <table:table-cell office:value-type="string">
            <text:p>NGGR/AUDIN</text:p>
          </table:table-cell>
          <table:table-cell office:value-type="string">
            <text:p>AUDI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OVERNANÇA E GESTÃO DE RISCOS</text:p>
          </table:table-cell>
          <table:table-cell office:value-type="string">
            <text:p>EDSON MENEZES VILAR</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auditoria@ufca.edu.br</text:p>
          </table:table-cell>
          <table:table-cell office:value-type="string">
            <text:p>3221-9490/9491</text:p>
          </table:table-cell>
          <table:table-cell office:value-type="string">
            <text:p>I - realizar auditagem obedecendo o Plano de auditoria, previamente, elaborado e aprovado;
 II - planejar, adequadamente, os trabalhos de auditoria de forma a prever a natureza, a extensão e a 
profundidade dos procedimentos que neles serão empregados, bem como a oportunidade de sua aplicação;
 III - determinar a extensão dos trabalhos, definindo o alcance dos procedimentos a serem utilizados 
estabelecendo as técnicas apropriadas;
 IV - efetuar exames preliminares das áreas, operações, programas e recursos nas unidades a serem auditadas, 
considerando-se a legislação aplicável, normas e instrumentos vigentes, bem como o resultado das últimas 
auditorias;
 V - avaliar os controles internos de cada uma das unidades auditadas, durante o processo de auditagem;
 VI - avaliar a legalidade, a eficiência, eficácia, efetividade e economicidade de gestão;
 VII - auxiliar na elaboração do Plano Anual de Atividades de Auditoria Interna (PAINT) e do Relatório Anual de 
Atividades de Auditoria Interna (RAINT);
 VIII – Realizar o cadastro e o monitoramento das recomendações junto ao Sistema e-Aud;
 IX  – acompanhar os indicadores e as metas instituídos na UAIG, monitorando-os periodicamente;
 X – conduzir a formulação do Programa de Gestão e Melhoria da Qualidade (PGMQ) da UAIG, bem como a sua 
implantação e melhoria contínua.
 XI – compilar os benefícios, financeiros e/ou não financeiros, das ações de auditoria realizadas, organizando-os 
por exercício;
 XII – promover, conjuntamente com os demais membros da UAIG, a identificação, a classificação e o tratamento 
dos riscos da Unidade;
 XIII – fortalecer a transparência ativa da UAIG, por meio da atualização, de forma tempestiva, das informações 
dispostas no Portal Institucional, incluindo os Painéis.</text:p>
          </table:table-cell>
          <table:table-cell office:value-type="string">
            <text:p>265002</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69</text:p>
          </table:table-cell>
          <table:table-cell office:value-type="string">
            <text:p>Núcleo de Governança e Gestão de Riscos</text:p>
          </table:table-cell>
          <table:table-cell office:value-type="string">
            <text:p>(55) (88) 32219491</text:p>
          </table:table-cell>
          <table:table-cell office:value-type="string">
            <text:p>aud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IAC</text:p>
          </table:table-cell>
          <table:table-cell office:value-type="string">
            <text:p>AUDIN/NGIAC</text:p>
          </table:table-cell>
          <table:table-cell office:value-type="string">
            <text:p>NGIAC/AUDIN</text:p>
          </table:table-cell>
          <table:table-cell office:value-type="string">
            <text:p>AUDI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 INTERNA E AVALIAÇÃO DOS CONTROLES INTERNOS</text:p>
          </table:table-cell>
          <table:table-cell office:value-type="string">
            <text:p>FÁBIO GUIMARÃES SILV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auditoria@ufca.edu.br</text:p>
          </table:table-cell>
          <table:table-cell office:value-type="string">
            <text:p>3221-9490/9491</text:p>
          </table:table-cell>
          <table:table-cell office:value-type="string">
            <text:p>I - realizar auditagem obedecendo o Plano de auditoria, previamente, elaborado e aprovado;
 II - planejar, adequadamente, os trabalhos de auditoria de forma a prever a natureza, a extensão e a 
profundidade dos procedimentos que neles serão empregados, bem como a oportunidade de sua aplicação;
 III - determinar a extensão dos trabalhos, definindo o alcance dos procedimentos a serem utilizados 
estabelecendo as técnicas apropriadas;
 IV - efetuar exames preliminares das áreas, operações, programas e recursos nas unidades a serem auditadas, 
considerando-se a legislação aplicável, normas e instrumentos vigentes, bem como o resultado das últimas 
auditorias;
 V - avaliar os controles internos de cada uma das unidades auditadas, durante o processo de auditagem;
 VI - avaliar a legalidade, a eficiência, eficácia, efetividade e economicidade de gestão;
 VII - auxiliar na elaboração do Plano Anual de Atividades de Auditoria Interna (PAINT) e do Relatório Anual de 
Atividades de Auditoria Interna (RAINT);
 VIII – Realizar o cadastro e o monitoramento das recomendações junto ao Sistema e-Aud;
 IX – verificar a existência, a suficiência e a aplicação dos controles internos da UAIG, bem como contribuir para o 
seu aperfeiçoamento;
 X - verificar a necessidade de melhoramento das normas internas vigentes e avaliar a necessidade de novas 
normas, promovendo a atualização dos normativos internos (Manual e Regimento) quando necessário;
 XI - realizar o acompanhamento dos prazos de execução das ações de auditoria, bem como dos prazos para 
implementação das providências para atendimento das recomendações.
 XII - promover o acompanhamento das recomendações pendentes de atendimento, organizando-as em 
relatórios gerenciais;
 XIII – organizar pastas e documentos no drive compartilhado pelo setor.</text:p>
          </table:table-cell>
          <table:table-cell office:value-type="string">
            <text:p>228570</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69</text:p>
          </table:table-cell>
          <table:table-cell office:value-type="string">
            <text:p>Núcleo de Gestão Interna e Avaliação dos Controles</text:p>
          </table:table-cell>
          <table:table-cell office:value-type="string">
            <text:p>(55) (88) 32219491</text:p>
          </table:table-cell>
          <table:table-cell office:value-type="string">
            <text:p>aud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M-ACAD</text:p>
          </table:table-cell>
          <table:table-cell office:value-type="string">
            <text:p>CAM-ACAD</text:p>
          </table:table-cell>
          <table:table-cell office:value-type="string">
            <text:p>CAM-ACAD</text:p>
          </table:table-cell>
          <table:table-cell office:value-type="string">
            <text:p>CAM-ACAD</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ÂMARA ACADÊMICA</text:p>
          </table:table-cell>
          <table:table-cell office:value-type="string">
            <text:p>RODRIGO LACERDA CARVALHO</text:p>
          </table:table-cell>
          <table:table-cell office:value-type="string">
            <text:p>ÓRGÃO COLEGIADO ACADÊMIC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
          </table:table-cell>
          <table:table-cell office:value-type="string">
            <text:p>290265</text:p>
          </table:table-cell>
          <table:table-cell office:value-type="string">
            <text:p/>
          </table:table-cell>
          <table:table-cell office:value-type="string">
            <text:p>GESTÃO ACADÊMICA</text:p>
          </table:table-cell>
          <table:table-cell office:value-type="string">
            <text:p>ESTRATÉGICO</text:p>
          </table:table-cell>
          <table:table-cell office:value-type="string">
            <text:p>OCDC - CÂMARA ACADÊMICA</text:p>
          </table:table-cell>
          <table:table-cell office:value-type="string">
            <text:p>DELIBERAÇÃO COLETIVA</text:p>
          </table:table-cell>
          <table:table-cell office:value-type="string">
            <text:p/>
          </table:table-cell>
          <table:table-cell office:value-type="string">
            <text:p>122391</text:p>
          </table:table-cell>
          <table:table-cell office:value-type="string">
            <text:p>Câmara Acadêmica</text:p>
          </table:table-cell>
          <table:table-cell office:value-type="string">
            <text:p>(55) (88) 32219480</text:p>
          </table:table-cell>
          <table:table-cell office:value-type="string">
            <text:p>conselhos@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M-ADM</text:p>
          </table:table-cell>
          <table:table-cell office:value-type="string">
            <text:p>CAM-ADM</text:p>
          </table:table-cell>
          <table:table-cell office:value-type="string">
            <text:p>CAM-ADM</text:p>
          </table:table-cell>
          <table:table-cell office:value-type="string">
            <text:p>CAM-ADM</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ÂMARA ADMINISTRATIVA</text:p>
          </table:table-cell>
          <table:table-cell office:value-type="string">
            <text:p/>
          </table:table-cell>
          <table:table-cell office:value-type="string">
            <text:p>ÓRGÃO COLEGIAD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90264</text:p>
          </table:table-cell>
          <table:table-cell office:value-type="string">
            <text:p/>
          </table:table-cell>
          <table:table-cell office:value-type="string">
            <text:p>GESTÃO ADMINISTRATIVA</text:p>
          </table:table-cell>
          <table:table-cell office:value-type="string">
            <text:p>ESTRATÉGICO</text:p>
          </table:table-cell>
          <table:table-cell office:value-type="string">
            <text:p>OCDC - CÂMARA ADMINISTRATIVA</text:p>
          </table:table-cell>
          <table:table-cell office:value-type="string">
            <text:p>DELIBERAÇÃO COLETIVA</text:p>
          </table:table-cell>
          <table:table-cell office:value-type="string">
            <text:p/>
          </table:table-cell>
          <table:table-cell office:value-type="string">
            <text:p>122391</text:p>
          </table:table-cell>
          <table:table-cell office:value-type="string">
            <text:p>Câmara Administrativa</text:p>
          </table:table-cell>
          <table:table-cell office:value-type="string">
            <text:p>(55) (88) 32219480</text:p>
          </table:table-cell>
          <table:table-cell office:value-type="string">
            <text:p>conselhos@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C</text:p>
          </table:table-cell>
          <table:table-cell office:value-type="string">
            <text:p>CC</text:p>
          </table:table-cell>
          <table:table-cell office:value-type="string">
            <text:p>CC</text:p>
          </table:table-cell>
          <table:table-cell office:value-type="string">
            <text:p>CC</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ONSELHO DE CURADORES</text:p>
          </table:table-cell>
          <table:table-cell office:value-type="string">
            <text:p/>
          </table:table-cell>
          <table:table-cell office:value-type="string">
            <text:p>ADMINISTRAÇÃO SUPERIOR</text:p>
          </table:table-cell>
          <table:table-cell office:value-type="string">
            <text:p/>
          </table:table-cell>
          <table:table-cell office:value-type="string">
            <text:p/>
          </table:table-cell>
          <table:table-cell office:value-type="string">
            <text:p>conselhos@ufca.edu.br</text:p>
          </table:table-cell>
          <table:table-cell office:value-type="string">
            <text:p/>
          </table:table-cell>
          <table:table-cell office:value-type="string">
            <text:p/>
          </table:table-cell>
          <table:table-cell office:value-type="string">
            <text:p>290254</text:p>
          </table:table-cell>
          <table:table-cell office:value-type="string">
            <text:p/>
          </table:table-cell>
          <table:table-cell office:value-type="string">
            <text:p>GESTÃO SUPERIOR</text:p>
          </table:table-cell>
          <table:table-cell office:value-type="string">
            <text:p>ESTRATÉGICO</text:p>
          </table:table-cell>
          <table:table-cell office:value-type="string">
            <text:p>OCDC - CONSELHO</text:p>
          </table:table-cell>
          <table:table-cell office:value-type="string">
            <text:p>DELIBERAÇÃO COLETIVA</text:p>
          </table:table-cell>
          <table:table-cell office:value-type="string">
            <text:p/>
          </table:table-cell>
          <table:table-cell office:value-type="string">
            <text:p>122391</text:p>
          </table:table-cell>
          <table:table-cell office:value-type="string">
            <text:p>Conselho de Curadores</text:p>
          </table:table-cell>
          <table:table-cell office:value-type="string">
            <text:p>(55) (88) 32219480</text:p>
          </table:table-cell>
          <table:table-cell office:value-type="string">
            <text:p>conselhos@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CAB</text:p>
          </table:table-cell>
          <table:table-cell office:value-type="string">
            <text:p>CCAB</text:p>
          </table:table-cell>
          <table:table-cell office:value-type="string">
            <text:p>CCAB</text:p>
          </table:table-cell>
          <table:table-cell office:value-type="string">
            <text:p>CCAB</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ÇÃO DO CENTRO DE CIÊNCIAS AGRÁRIAS E DA BIODIVERSIDADE</text:p>
          </table:table-cell>
          <table:table-cell office:value-type="string">
            <text:p>FABIANO DA SILVA FERREIRA</text:p>
          </table:table-cell>
          <table:table-cell office:value-type="string">
            <text:p>UNIDADE ACADÊMICA</text:p>
          </table:table-cell>
          <table:table-cell office:value-type="string">
            <text:p>CD3</text:p>
          </table:table-cell>
          <table:table-cell office:value-type="string">
            <text:p>Docente</text:p>
          </table:table-cell>
          <table:table-cell office:value-type="string">
            <text:p>ccab@ufca.edu.br</text:p>
          </table:table-cell>
          <table:table-cell office:value-type="string">
            <text:p/>
          </table:table-cell>
          <table:table-cell office:value-type="string">
            <text:p>I - Demandar dos órgãos administrativos-financeiros da UFCA, os recursos necessários à manutenção e ao desenvolvimento das atividades acadêmicas e administrativas da Unidade Acadêmica; II - Demandar das instâncias responsáveis à contratação de pessoal necessário para a manutenção e o desenvolvimento das atividades acadêmicas e administrativas; III - Autorizar férias dos servidores docentes e técnico-administrativos lotados nos setores e cursos do CCAB; IV - Realizar o planejamento orçamentário da Unidade acadêmica, em todas as dimensões, submetendo para deliberação do Conselho da Unidade Acadêmica; V - Coordenar a execução do orçamento destinado à Unidade Acadêmica; VI - Gerenciar os espaços físicos e os bens patrimoniais vinculados à Unidade Acadêmica; VII - Acompanhar a avaliação institucional dos docentes e a avaliação de desempenho dos servidores Técnico-Administrativos em Educação (TAEs), lotados na Unidade Acadêmica; VIII - Representar os designar representação da Unidade Acadêmica em comissões, reuniões, sessões e em quaisquer outras solenidades internas ou externas à UFCA; IX - Monitorar os indicadores acadêmicos e estabelecer melhorias e metas nas áreas de Ensino, Pesquisa, Extensão e Cultura, junto às instâncias consultivas e deliberativas; X - A Direção será responsável pelos Laboratórios do Centro de Ciências Agrárias e da Biodiversidade sendo compostos pelos Técnico-Administrativos da Educação Superior (TAE´s) e/ou Técnicos Terceirizados.</text:p>
          </table:table-cell>
          <table:table-cell office:value-type="string">
            <text:p>228527</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Centro de Ciências Agrárias e da Biodiversidade</text:p>
          </table:table-cell>
          <table:table-cell office:value-type="string">
            <text:p>(55) (88) 32219501</text:p>
          </table:table-cell>
          <table:table-cell office:value-type="string">
            <text:p>ccab@ufca.edu.br</text:p>
          </table:table-cell>
          <table:table-cell office:value-type="string">
            <text:p/>
          </table:table-cell>
          <table:table-cell office:value-type="string">
            <text:p>R. Ícaro de Sousa Moreira</text:p>
          </table:table-cell>
          <table:table-cell office:value-type="string">
            <text:p>126</text:p>
          </table:table-cell>
          <table:table-cell office:value-type="string">
            <text:p/>
          </table:table-cell>
          <table:table-cell office:value-type="string">
            <text:p>Muriti</text:p>
          </table:table-cell>
          <table:table-cell office:value-type="string">
            <text:p>63130025</text:p>
          </table:table-cell>
          <table:table-cell office:value-type="string">
            <text:p>2304202</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GRONOMIA</text:p>
          </table:table-cell>
          <table:table-cell office:value-type="string">
            <text:p>CCAB/AGRONOMIA</text:p>
          </table:table-cell>
          <table:table-cell office:value-type="string">
            <text:p>AGRONOMIA/CCAB</text:p>
          </table:table-cell>
          <table:table-cell office:value-type="string">
            <text:p>CCAB</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AGRONOMIA</text:p>
          </table:table-cell>
          <table:table-cell office:value-type="string">
            <text:p>JUAN CARLOS ALVAREZ PIZARR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agronomia.ccab@ufca.edu.br</text:p>
          </table:table-cell>
          <table:table-cell office:value-type="string">
            <text:p/>
          </table:table-cell>
          <table:table-cell office:value-type="string">
            <text:p>I - Receber, a cada início de semestre letivo, os planos de ensino das disciplinas do curso, e dar ciência do recebimento. II - Elaborar as listas de oferta de disciplinas para o curso; III - Proceder, permanentemente, ao estudo e à avaliação do currículo do curso; IV - Traçar diretrizes de natureza didático-pedagógica, necessárias ao planejamento e ao integrado desenvolvimento das atividades curriculares do curso; V - Acompanhar a execução dos planos de ensino e programas pelos docentes; VI - Propor, aos órgãos competentes, providências para melhoria do ensino ministrado no curso; VII - Opinar sobre processos de revalidação de diplomas e sobre validação de estudos; VIII - Decidir sobre os processos de aproveitamento de estudos e de processos de atividades complementares, e processos de adaptação, mediante parecer da comissão instituída pelo colegiado de curso; IX - Opinar sobre qualquer assunto de ordem didática que lhe seja submetido pelo(a) diretor(a) da Unidade Acadêmica; X - Exercer as demais atribuições que se incluam, de maneira expressa ou implícita, no âmbito de sua competência.</text:p>
          </table:table-cell>
          <table:table-cell office:value-type="string">
            <text:p>22852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27</text:p>
          </table:table-cell>
          <table:table-cell office:value-type="string">
            <text:p>Coordenação do Curso de Agronomia</text:p>
          </table:table-cell>
          <table:table-cell office:value-type="string">
            <text:p>(55) (88) 32219501</text:p>
          </table:table-cell>
          <table:table-cell office:value-type="string">
            <text:p>ccab@ufca.edu.br</text:p>
          </table:table-cell>
          <table:table-cell office:value-type="string">
            <text:p/>
          </table:table-cell>
          <table:table-cell office:value-type="string">
            <text:p>R. Ícaro de Sousa Moreira</text:p>
          </table:table-cell>
          <table:table-cell office:value-type="string">
            <text:p>126</text:p>
          </table:table-cell>
          <table:table-cell office:value-type="string">
            <text:p/>
          </table:table-cell>
          <table:table-cell office:value-type="string">
            <text:p>Muriti</text:p>
          </table:table-cell>
          <table:table-cell office:value-type="string">
            <text:p>63130025</text:p>
          </table:table-cell>
          <table:table-cell office:value-type="string">
            <text:p>2304202</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AGRONOMIA</text:p>
          </table:table-cell>
          <table:table-cell office:value-type="string">
            <text:p>CCAB/AGRONOMIA/SAA-AGRONOMIA</text:p>
          </table:table-cell>
          <table:table-cell office:value-type="string">
            <text:p>SAA-AGRONOMIA/AGRONOMIA/CCAB</text:p>
          </table:table-cell>
          <table:table-cell office:value-type="string">
            <text:p>CCAB</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ERICSON EVERTON DA SILV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agronomia.ccab@ufca.edu.br</text:p>
          </table:table-cell>
          <table:table-cell office:value-type="string">
            <text:p/>
          </table:table-cell>
          <table:table-cell office:value-type="string">
            <text:p>I - Controlar, verificar, registrar, arquivar e manter toda a documentação acadêmica dos alunos, desde a matrícula até a conclusão do curso e a expedição do diploma; II - Gerenciar processos de matrícula, transferência, rematrícula; III - Atender alunos e docentes fornecendo informações e orientações relacionadas ao curso; IV - Redigir documentos oficiais: cartas, atas, ofícios, portarias, ad referendum; V - Organizar reuniões do colegiado do curso; VI - Prestar apoio logístico na organização de eventos; VII - Gerenciar processos SIPAC relacionados à concessão de ajuda de custo para aulas de campo; VIII - Lidar com demais questões administrativas e burocráticas.</text:p>
          </table:table-cell>
          <table:table-cell office:value-type="string">
            <text:p>23858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28</text:p>
          </table:table-cell>
          <table:table-cell office:value-type="string">
            <text:p>Seção de Apoio Administrativo</text:p>
          </table:table-cell>
          <table:table-cell office:value-type="string">
            <text:p>(55) (88) 32219508</text:p>
          </table:table-cell>
          <table:table-cell office:value-type="string">
            <text:p>agronomia.ccab@ufca.edu.br</text:p>
          </table:table-cell>
          <table:table-cell office:value-type="string">
            <text:p/>
          </table:table-cell>
          <table:table-cell office:value-type="string">
            <text:p>R. Ícaro de Sousa Moreira</text:p>
          </table:table-cell>
          <table:table-cell office:value-type="string">
            <text:p>126</text:p>
          </table:table-cell>
          <table:table-cell office:value-type="string">
            <text:p/>
          </table:table-cell>
          <table:table-cell office:value-type="string">
            <text:p>Muriti</text:p>
          </table:table-cell>
          <table:table-cell office:value-type="string">
            <text:p>63130025</text:p>
          </table:table-cell>
          <table:table-cell office:value-type="string">
            <text:p>2304202</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AGRONOMIA</text:p>
          </table:table-cell>
          <table:table-cell office:value-type="string">
            <text:p>CCAB/AGRONOMIA/VICE-AGRONOMIA</text:p>
          </table:table-cell>
          <table:table-cell office:value-type="string">
            <text:p>VICE-AGRONOMIA/AGRONOMIA/CCAB</text:p>
          </table:table-cell>
          <table:table-cell office:value-type="string">
            <text:p>CCAB</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AGRONOMIA</text:p>
          </table:table-cell>
          <table:table-cell office:value-type="string">
            <text:p>NOÉLIA SOUZA DOS SANTO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agronomia.ccab@ufca.edu.br</text:p>
          </table:table-cell>
          <table:table-cell office:value-type="string">
            <text:p/>
          </table:table-cell>
          <table:table-cell office:value-type="string">
            <text:p>Compartilhar e/ou substituir o coordenador em suas atribuiçõe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SS-CCAB</text:p>
          </table:table-cell>
          <table:table-cell office:value-type="string">
            <text:p>CCAB/ASS-CCAB</text:p>
          </table:table-cell>
          <table:table-cell office:value-type="string">
            <text:p>ASS-CCAB/CCAB</text:p>
          </table:table-cell>
          <table:table-cell office:value-type="string">
            <text:p>CCAB</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TÉCNICA</text:p>
          </table:table-cell>
          <table:table-cell office:value-type="string">
            <text:p>ANNA KARYNE MARTINS E SILVA FERREIRA</text:p>
          </table:table-cell>
          <table:table-cell office:value-type="string">
            <text:p>ASSESSORIA TÉCNICA</text:p>
          </table:table-cell>
          <table:table-cell office:value-type="string">
            <text:p>FG2</text:p>
          </table:table-cell>
          <table:table-cell office:value-type="string">
            <text:p>TAE</text:p>
          </table:table-cell>
          <table:table-cell office:value-type="string">
            <text:p>ccab@ufca.edu.br</text:p>
          </table:table-cell>
          <table:table-cell office:value-type="string">
            <text:p/>
          </table:table-cell>
          <table:table-cell office:value-type="string">
            <text:p>I - Coordenar, assessorar e secretariar os trabalhos do conselho da Unidade Acadêmica; II - Assistir e assessorar à Direção da Unidade Acadêmica; III - Redigir documentos oficiais; IV - Organizar e controlar o arquivo físico e digital da Unidade Acadêmica; V - Coordenar e controlar as atividades de protocolo da Unidade Acadêmica; VI - Gerenciar a comunicação e a gestão da informação referente à Unidade Acadêmica; VII - Organizar documentos e arquivos digitais disponibilizados em plataforma em nuvem/google drive, dropbox, etc., como forma, inclusive, de realização de cópia de segurança (backup) da documentação produzida pelo setor (textos, áudios, vídeos, fotografias); VIII - Receber documentos/processos e identificar a quem pertence a demanda e direcioná-los corretamente; IX - Protocolar processos físicos e digitais e outros documentos (documentação e formulários); X - Representar o gestor imediato em comprommissos, quando houver necessidade; XI - Convocar os membros das coordenadorias, comissões, e outros, quando devidamente autorizado pelo gestor imediato; XII - Verificar e encaminhar processos submetidos ao Conselho da Unidade Acadêmica; XIII - Fazer reserva de salas e de equipamentos; XIV - Organizar arquivos setoriais: identificar, classificar e arquivar toda documentação administrativa e acadêmica emitidos e recebidos pelo setor; XV - Agendar, convocar, secretariar e elaborar as atas das reuniões do Conselho da Unidade; XVII - Elaborar e encaminhar para publicação editais vinculados ao setor; XVIII - Coordenar e auxiliar concurso público para docente do magistério superior, processo seletivo para docente substituto e de bolsista de programa e/ou projetos vinculados à Unidade Acadêmica; XIX - Exercer outras atribuições inerentes à Secretaria da Unidade Acadêmic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MED-VET</text:p>
          </table:table-cell>
          <table:table-cell office:value-type="string">
            <text:p>CCAB/MED-VET</text:p>
          </table:table-cell>
          <table:table-cell office:value-type="string">
            <text:p>MED-VET/CCAB</text:p>
          </table:table-cell>
          <table:table-cell office:value-type="string">
            <text:p>CCAB</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MEDICINA VETERINÁRIA</text:p>
          </table:table-cell>
          <table:table-cell office:value-type="string">
            <text:p>CÉSAR ERINEUDO TAVARES DE ARAÚJ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veterinaria.ccab@ufca.edu.br</text:p>
          </table:table-cell>
          <table:table-cell office:value-type="string">
            <text:p/>
          </table:table-cell>
          <table:table-cell office:value-type="string">
            <text:p>I - Receber, a cada início de semestre letivo, os planos de ensino das disciplinas do curso, e dar ciência do recebimento. II - Elaborar as listas de oferta de disciplinas para o curso; III - Proceder, permanentemente, ao estudo e à avaliação do currículo do curso; IV - Traçar diretrizes de natureza didático-pedagógica, necessárias ao planejamento e ao integrado desenvolvimento das atividades curriculares do curso; V - Acompanhar a execução dos planos de ensino e programas pelos docentes; VI - Propor, aos órgãos competentes, providências para melhoria do ensino ministrado no curso; VII - Opinar sobre processos de revalidação de diplomas e sobre validação de estudos; VIII - Decidir sobre os processos de aproveitamento de estudos e de processos de atividades complementares, e processos de adaptação, mediante parecer da comissão instituída pelo colegiado de curso; IX - Opinar sobre qualquer assunto de ordem didática que lhe seja submetido pelo(a) diretor(a) da Unidade Acadêmica; X - Exercer as demais atribuições que se incluam, de maneira expressa ou implícita, no âmbito de sua competência.</text:p>
          </table:table-cell>
          <table:table-cell office:value-type="string">
            <text:p>22853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27</text:p>
          </table:table-cell>
          <table:table-cell office:value-type="string">
            <text:p>Coordenação do Curso de Medicina Veterinária</text:p>
          </table:table-cell>
          <table:table-cell office:value-type="string">
            <text:p>(55) (88) 32219501</text:p>
          </table:table-cell>
          <table:table-cell office:value-type="string">
            <text:p>ccab@ufca.edu.br</text:p>
          </table:table-cell>
          <table:table-cell office:value-type="string">
            <text:p/>
          </table:table-cell>
          <table:table-cell office:value-type="string">
            <text:p>R. Ícaro de Sousa Moreira</text:p>
          </table:table-cell>
          <table:table-cell office:value-type="string">
            <text:p>126</text:p>
          </table:table-cell>
          <table:table-cell office:value-type="string">
            <text:p/>
          </table:table-cell>
          <table:table-cell office:value-type="string">
            <text:p>Muriti</text:p>
          </table:table-cell>
          <table:table-cell office:value-type="string">
            <text:p>63130025</text:p>
          </table:table-cell>
          <table:table-cell office:value-type="string">
            <text:p>2304202</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MED-VET</text:p>
          </table:table-cell>
          <table:table-cell office:value-type="string">
            <text:p>CCAB/MED-VET/SAA-MED-VET</text:p>
          </table:table-cell>
          <table:table-cell office:value-type="string">
            <text:p>SAA-MED-VET/MED-VET/CCAB</text:p>
          </table:table-cell>
          <table:table-cell office:value-type="string">
            <text:p>CCAB</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ANTONIO SAMUEL OLINDA FERNANDES</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veterinaria.ccab@ufca.edu.br</text:p>
          </table:table-cell>
          <table:table-cell office:value-type="string">
            <text:p/>
          </table:table-cell>
          <table:table-cell office:value-type="string">
            <text:p>I - Controlar, verificar, registrar, arquivar e manter toda a documentação acadêmica dos alunos, desde a matrícula até a conclusão do curso e a expedição do diploma; II - Gerenciar processos de matrícula, transferência, rematrícula; III - Atender alunos e docentes fornecendo informações e orientações relacionadas ao curso; IV - Redigir documentos oficiais: cartas, atas, ofícios, portarias, ad referendum; V - Organizar reuniões do colegiado do curso; VI - Prestar apoio logístico na organização de eventos; VII - Gerenciar processos SIPAC relacionados à concessão de ajuda de custo para aulas de campo; VIII - Lidar com demais questões administrativas e burocráticas.</text:p>
          </table:table-cell>
          <table:table-cell office:value-type="string">
            <text:p>255438</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32</text:p>
          </table:table-cell>
          <table:table-cell office:value-type="string">
            <text:p>Seção de Apoio Administrativo</text:p>
          </table:table-cell>
          <table:table-cell office:value-type="string">
            <text:p>(55) (88) 32219432</text:p>
          </table:table-cell>
          <table:table-cell office:value-type="string">
            <text:p>med_veterinaria.ccab@ufca.edu.br</text:p>
          </table:table-cell>
          <table:table-cell office:value-type="string">
            <text:p/>
          </table:table-cell>
          <table:table-cell office:value-type="string">
            <text:p>R. Ícaro de Sousa Moreira</text:p>
          </table:table-cell>
          <table:table-cell office:value-type="string">
            <text:p>126</text:p>
          </table:table-cell>
          <table:table-cell office:value-type="string">
            <text:p/>
          </table:table-cell>
          <table:table-cell office:value-type="string">
            <text:p>Muriti</text:p>
          </table:table-cell>
          <table:table-cell office:value-type="string">
            <text:p>63130025</text:p>
          </table:table-cell>
          <table:table-cell office:value-type="string">
            <text:p>2304202</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MED-VET</text:p>
          </table:table-cell>
          <table:table-cell office:value-type="string">
            <text:p>CCAB/MED-VET/VICE-MED-VET</text:p>
          </table:table-cell>
          <table:table-cell office:value-type="string">
            <text:p>VICE-MED-VET/MED-VET/CCAB</text:p>
          </table:table-cell>
          <table:table-cell office:value-type="string">
            <text:p>CCAB</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MEDICINA VETERINÁRIA</text:p>
          </table:table-cell>
          <table:table-cell office:value-type="string">
            <text:p>BEATRIZ DANTAS FERNANDE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veterinaria.ccab@ufca.edu.br</text:p>
          </table:table-cell>
          <table:table-cell office:value-type="string">
            <text:p/>
          </table:table-cell>
          <table:table-cell office:value-type="string">
            <text:p>Compartilhar e/ou substituir o coordenador em suas atribuiçõe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S</text:p>
          </table:table-cell>
          <table:table-cell office:value-type="string">
            <text:p>CCAB/NGS</text:p>
          </table:table-cell>
          <table:table-cell office:value-type="string">
            <text:p>NGS/CCAB</text:p>
          </table:table-cell>
          <table:table-cell office:value-type="string">
            <text:p>CCAB</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 SUSTENTÁVEL</text:p>
          </table:table-cell>
          <table:table-cell office:value-type="string">
            <text:p>SIDNEY GONÇALVES ALVE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g.ccab@ufca.edu.br</text:p>
          </table:table-cell>
          <table:table-cell office:value-type="string">
            <text:p/>
          </table:table-cell>
          <table:table-cell office:value-type="string">
            <text:p>I - Gerenciar informações, inclusive as de caráter sigiloso, reservado e secreto; II - Elaborar documentos: ofícios e declarações; III - Prestar atendimento, com urbanidade, ao público externo e interno; IV - Gerenciar as necessidades de material de consumo do setor; V - Cadastrar, receber e encaminhar processos via SIPAC e SIGAA; VI - Prestar apoio administrativo no planejamento e efetivação de eventos da Unidade Acadêmica; VII - Solicitar a manutenção de equipamentos da Unidade Acadêmica; VIII - Auxiliar no gerenciamento dos espaços físicos e dos bens patrimoniais alocados na Unidade Acadêmica; IX - Consolidar as demandas da aquisição de bens e serviços; X - Gerenciar solicitação de transporte de professores, técnico-administrativos e alunos; XI - Gerenciar manutenção dos veículos: carros, microônibus, trator e equipamentos agrícolas; XII - Gerenciar diárias de motoristas para viagem fora do município acima de 60km de distância; XIII - Gerenciar a acessibilidade, manutenções de obras e jardinagem; XIV - Coordenar e acompanhar a execução do orçamento da Unidade Acadêmica; XV - Apresentar anualmente à comunidade acadêmica relatoria de bens e equipamentos adquiridos; XVI - Apresentar anualmente à comunidade acadêmica o planejamento de compras para o ano subsequente.</text:p>
          </table:table-cell>
          <table:table-cell office:value-type="string">
            <text:p>228530</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27</text:p>
          </table:table-cell>
          <table:table-cell office:value-type="string">
            <text:p>Núcleo de Gestão Sustentável</text:p>
          </table:table-cell>
          <table:table-cell office:value-type="string">
            <text:p>(55) (88) 32219501</text:p>
          </table:table-cell>
          <table:table-cell office:value-type="string">
            <text:p>ccab@ufca.edu.br</text:p>
          </table:table-cell>
          <table:table-cell office:value-type="string">
            <text:p/>
          </table:table-cell>
          <table:table-cell office:value-type="string">
            <text:p>R. Ícaro de Sousa Moreira</text:p>
          </table:table-cell>
          <table:table-cell office:value-type="string">
            <text:p>126</text:p>
          </table:table-cell>
          <table:table-cell office:value-type="string">
            <text:p/>
          </table:table-cell>
          <table:table-cell office:value-type="string">
            <text:p>Muriti</text:p>
          </table:table-cell>
          <table:table-cell office:value-type="string">
            <text:p>63130025</text:p>
          </table:table-cell>
          <table:table-cell office:value-type="string">
            <text:p>2304202</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ODER</text:p>
          </table:table-cell>
          <table:table-cell office:value-type="string">
            <text:p>CCAB/PRODER</text:p>
          </table:table-cell>
          <table:table-cell office:value-type="string">
            <text:p>PRODER/CCAB</text:p>
          </table:table-cell>
          <table:table-cell office:value-type="string">
            <text:p>CCAB</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DESENVOLVIMENTO REGIONAL SUSTENTÁVEL</text:p>
          </table:table-cell>
          <table:table-cell office:value-type="string">
            <text:p>FRANCISO JOSÉ DE PAULA FILHO</text:p>
          </table:table-cell>
          <table:table-cell office:value-type="string">
            <text:p>COORDENAÇÃO DE CURSO DE PÓS-GRADUAÇÃO</text:p>
          </table:table-cell>
          <table:table-cell office:value-type="string">
            <text:p>FCC</text:p>
          </table:table-cell>
          <table:table-cell office:value-type="string">
            <text:p>Docente</text:p>
          </table:table-cell>
          <table:table-cell office:value-type="string">
            <text:p>proder@ufca.edu.br</text:p>
          </table:table-cell>
          <table:table-cell office:value-type="string">
            <text:p/>
          </table:table-cell>
          <table:table-cell office:value-type="string">
            <text:p>I - Desenvolver a capacitação profissional ou acadêmica em áreas específicas de modo a aprofundar os estudos feitos na graduação; II -  Produção e difusão do conhecimento e a formação de recursos humanos para atuar em atividades de interesse da sociedade; III - Planejamento, acompanhamento e controle da avaliação das atividades de ensino e pesquisa do respectivo curso.</text:p>
          </table:table-cell>
          <table:table-cell office:value-type="string">
            <text:p>22852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27</text:p>
          </table:table-cell>
          <table:table-cell office:value-type="string">
            <text:p>Coordenação do Curso de Pós-Graduação em Desenvolvimento Regional Sustentável</text:p>
          </table:table-cell>
          <table:table-cell office:value-type="string">
            <text:p>(55) (88) 32219501</text:p>
          </table:table-cell>
          <table:table-cell office:value-type="string">
            <text:p>ccab@ufca.edu.br</text:p>
          </table:table-cell>
          <table:table-cell office:value-type="string">
            <text:p/>
          </table:table-cell>
          <table:table-cell office:value-type="string">
            <text:p>R. Ícaro de Sousa Moreira</text:p>
          </table:table-cell>
          <table:table-cell office:value-type="string">
            <text:p>126</text:p>
          </table:table-cell>
          <table:table-cell office:value-type="string">
            <text:p/>
          </table:table-cell>
          <table:table-cell office:value-type="string">
            <text:p>Muriti</text:p>
          </table:table-cell>
          <table:table-cell office:value-type="string">
            <text:p>63130025</text:p>
          </table:table-cell>
          <table:table-cell office:value-type="string">
            <text:p>2304202</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PRODER</text:p>
          </table:table-cell>
          <table:table-cell office:value-type="string">
            <text:p>CCAB/PRODER/SAA-PRODER</text:p>
          </table:table-cell>
          <table:table-cell office:value-type="string">
            <text:p>SAA-PRODER/PRODER/CCAB</text:p>
          </table:table-cell>
          <table:table-cell office:value-type="string">
            <text:p>CCAB</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
          </table:table-cell>
          <table:table-cell office:value-type="string">
            <text:p>SEÇÃO DE APOIO ADMINISTRATIVO</text:p>
          </table:table-cell>
          <table:table-cell office:value-type="string">
            <text:p>FG3</text:p>
          </table:table-cell>
          <table:table-cell office:value-type="string">
            <text:p/>
          </table:table-cell>
          <table:table-cell office:value-type="string">
            <text:p/>
          </table:table-cell>
          <table:table-cell office:value-type="string">
            <text:p/>
          </table:table-cell>
          <table:table-cell office:value-type="string">
            <text:p>I - Controlar, verificar, registrar, arquivar e manter toda a documentação acadêmica dos alunos, desde a matrícula até a conclusão do curso e a expedição do diploma; II - Gerenciar processos de matrícula, transferência, rematrícula; III - Atender alunos e docentes fornecendo informações e orientações relacionadas ao curso; IV - Redigir documentos oficiais: cartas, atas, ofícios, portarias, ad referendum; V - Organizar reuniões do colegiado do curso; VI - Prestar apoio logístico na organização de eventos; VII - Gerenciar processos SIPAC relacionados à concessão de ajuda de custo para aulas de campo; VIII - Lidar com demais questões administrativas e burocráticas.</text:p>
          </table:table-cell>
          <table:table-cell office:value-type="string">
            <text:p>306512</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29</text:p>
          </table:table-cell>
          <table:table-cell office:value-type="string">
            <text:p>Seção de Apoio Administrativo</text:p>
          </table:table-cell>
          <table:table-cell office:value-type="string">
            <text:p>(55) (88) 32219503</text:p>
          </table:table-cell>
          <table:table-cell office:value-type="string">
            <text:p>proder@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RODER</text:p>
          </table:table-cell>
          <table:table-cell office:value-type="string">
            <text:p>CCAB/PRODER/VICE-PRODER</text:p>
          </table:table-cell>
          <table:table-cell office:value-type="string">
            <text:p>VICE-PRODER/PRODER/CCAB</text:p>
          </table:table-cell>
          <table:table-cell office:value-type="string">
            <text:p>CCAB</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DESENVOLVIMENTO REGIONAL SUSTENTÁVEL</text:p>
          </table:table-cell>
          <table:table-cell office:value-type="string">
            <text:p>CELME TORRES FERREIRA DA COSTA</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proder@ufca.edu.br</text:p>
          </table:table-cell>
          <table:table-cell office:value-type="string">
            <text:p/>
          </table:table-cell>
          <table:table-cell office:value-type="string">
            <text:p>Compartilhar e/ou substituir o coordenador em suas atribuiçõe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CCAB</text:p>
          </table:table-cell>
          <table:table-cell office:value-type="string">
            <text:p>CCAB/VICE-CCAB</text:p>
          </table:table-cell>
          <table:table-cell office:value-type="string">
            <text:p>VICE-CCAB/CCAB</text:p>
          </table:table-cell>
          <table:table-cell office:value-type="string">
            <text:p>CCAB</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DIREÇÃO DO CCAB</text:p>
          </table:table-cell>
          <table:table-cell office:value-type="string">
            <text:p>MARIA TALITA SOARES FRADE</text:p>
          </table:table-cell>
          <table:table-cell office:value-type="string">
            <text:p>VICE-DIREÇÃO DE UNIDADE ACADÊMICA</text:p>
          </table:table-cell>
          <table:table-cell office:value-type="string">
            <text:p>CD4</text:p>
          </table:table-cell>
          <table:table-cell office:value-type="string">
            <text:p>Docente</text:p>
          </table:table-cell>
          <table:table-cell office:value-type="string">
            <text:p>ccab@ufca.edu.br</text:p>
          </table:table-cell>
          <table:table-cell office:value-type="string">
            <text:p/>
          </table:table-cell>
          <table:table-cell office:value-type="string">
            <text:p>I - Coordenar as atividades de ensino, pesquisa, extensão e cultura da unidade acadêmica, sendo auxiliado pelo Diretor; II - Acompanhar a execução e reformulação dos projetos pedagógicos dos cursos de Graduação e Pós-Graduação da Unidade Acadêmica; III - Gerir ofertas, ajustes e reaberturas de componentes curriculares sob responsabilidade da sua Unidade Acadêmica; IV - Coordenar a elaboração do Plano de Gestão Acadêmica e do relatório anual de atividades acadêmicas da unidade, encaminhando-os ao Conselho da Unidade Acadêmica; V - Acompanhar a avaliação institucional e direcionar as demandas aos setores responsáveis, no âmbito da gestão acadêmica; VI - Auxiliar nos processos de avaliações institucionais e dos cursos de Graduação e Pós-Graduação, no âmbito da Unidade Acadêmica; VII - Colaborar nas propostas para abertura de novos cursos de graduação e programas de pós-graduação; VIII - Acompanhar os projetos e programas acadêmicos da sua unidade, visando à integração entre ensino, pesquisa, extensão e cultura; IX - Auxiliar na implementação e na gestão das unidades curriculares de sua Unidade Acadêmica; X - Desempenhar demais atividades atribuídas pelo Diretor.</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CSA</text:p>
          </table:table-cell>
          <table:table-cell office:value-type="string">
            <text:p>CCSA</text:p>
          </table:table-cell>
          <table:table-cell office:value-type="string">
            <text:p>CCSA</text:p>
          </table:table-cell>
          <table:table-cell office:value-type="string">
            <text:p>CCS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ÇÃO DO CENTRO DE CIÊNCIAS SOCIAIS APLICADAS</text:p>
          </table:table-cell>
          <table:table-cell office:value-type="string">
            <text:p>MILTON JARBAS RODRIGUES CHAGAS</text:p>
          </table:table-cell>
          <table:table-cell office:value-type="string">
            <text:p>UNIDADE ACADÊMICA</text:p>
          </table:table-cell>
          <table:table-cell office:value-type="string">
            <text:p>CD3</text:p>
          </table:table-cell>
          <table:table-cell office:value-type="string">
            <text:p>Docente</text:p>
          </table:table-cell>
          <table:table-cell office:value-type="string">
            <text:p>ccsa@ufca.edu.br</text:p>
          </table:table-cell>
          <table:table-cell office:value-type="string">
            <text:p/>
          </table:table-cell>
          <table:table-cell office:value-type="string">
            <text:p>I - demandar dos órgãos administrativos-financeiros da UFCA os recursos necessários à
manutenção e ao desenvolvimento das atividades acadêmicas e administrativas da Unidade Acadêmica;
II - demandar das instâncias responsáveis a contratação de pessoal necessário ao
desenvolvimento e manutenção das atividades acadêmicas e administrativas;
III - autorizar férias dos(as) servidores(as) docentes e técnico-administrativos (as) lotados
(as) nos setores e cursos do CCSA;
IV - realizar o planejamento orçamentário da Unidade Acadêmica em todas as suas
dimensões, submetendo para deliberação do conselho da Unidade Acadêmica;
V - coordenar a execução do orçamento destinado à Unidade Acadêmica;
VI - gerenciar os espaços físicos e bens patrimoniais vinculados à Unidade Acadêmica;
VII - acompanhar a avaliação institucional dos(as) docentes e a avaliação de desempenho
dos(as) servidores(as) técnico-administrativos (as) em educação, ambos lotados (as) na Unidade
Acadêmica;
VIII - representar ou designar representação da Unidade Acadêmica em comissões,
reuniões, sessões e em quaisquer outras solenidades internas ou externas à UFCA; e
IX - monitorar os indicadores acadêmicos e estabelecer melhorias e metas nas áreas de
Ensino, Pesquisa, Extensão e Cultura, junto às instâncias consultivas e deliberativas;</text:p>
          </table:table-cell>
          <table:table-cell office:value-type="string">
            <text:p>228476</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PROCESSO 23507.001736/2022-24</text:p>
          </table:table-cell>
          <table:table-cell office:value-type="string">
            <text:p>122391</text:p>
          </table:table-cell>
          <table:table-cell office:value-type="string">
            <text:p>Centro de Ciências Sociais Aplicadas</text:p>
          </table:table-cell>
          <table:table-cell office:value-type="string">
            <text:p>(55) (88) 32219542</text:p>
          </table:table-cell>
          <table:table-cell office:value-type="string">
            <text:p>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DM</text:p>
          </table:table-cell>
          <table:table-cell office:value-type="string">
            <text:p>CCSA/ADM</text:p>
          </table:table-cell>
          <table:table-cell office:value-type="string">
            <text:p>ADM/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ADMINISTRAÇÃO</text:p>
          </table:table-cell>
          <table:table-cell office:value-type="string">
            <text:p>ROBERTO RODRIGUES RAMOS</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22847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PROCESSO 23507.001210/2022-64</text:p>
          </table:table-cell>
          <table:table-cell office:value-type="string">
            <text:p>228476</text:p>
          </table:table-cell>
          <table:table-cell office:value-type="string">
            <text:p>Coordenação do Curso de Administração</text:p>
          </table:table-cell>
          <table:table-cell office:value-type="string">
            <text:p>(55) (88) 32219542</text:p>
          </table:table-cell>
          <table:table-cell office:value-type="string">
            <text:p>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DM-PUB</text:p>
          </table:table-cell>
          <table:table-cell office:value-type="string">
            <text:p>CCSA/ADM-PUB</text:p>
          </table:table-cell>
          <table:table-cell office:value-type="string">
            <text:p>ADM-PUB/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ADMINISTRAÇÃO PÚBLICA</text:p>
          </table:table-cell>
          <table:table-cell office:value-type="string">
            <text:p>DIEGO COELHO DO NASCIMENT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20983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PROCESSO 23507.001210/2022-64</text:p>
          </table:table-cell>
          <table:table-cell office:value-type="string">
            <text:p>228476</text:p>
          </table:table-cell>
          <table:table-cell office:value-type="string">
            <text:p>Coordenação do Curso de Administração Pública</text:p>
          </table:table-cell>
          <table:table-cell office:value-type="string">
            <text:p>(55) (88) 32219542</text:p>
          </table:table-cell>
          <table:table-cell office:value-type="string">
            <text:p>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ADM-PUB</text:p>
          </table:table-cell>
          <table:table-cell office:value-type="string">
            <text:p>CCSA/ADM-PUB/SAA-ADM-PUB</text:p>
          </table:table-cell>
          <table:table-cell office:value-type="string">
            <text:p>SAA-ADM-PUB/ADM-PUB/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
          </table:table-cell>
          <table:table-cell office:value-type="string">
            <text:p>SEÇÃO DE APOIO ADMINISTRATIVO</text:p>
          </table:table-cell>
          <table:table-cell office:value-type="string">
            <text:p>FG3</text:p>
          </table:table-cell>
          <table:table-cell office:value-type="string">
            <text:p/>
          </table:table-cell>
          <table:table-cell office:value-type="string">
            <text:p/>
          </table:table-cell>
          <table:table-cell office:value-type="string">
            <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cell office:value-type="string">
            <text:p>238599</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09839</text:p>
          </table:table-cell>
          <table:table-cell office:value-type="string">
            <text:p>Seção de Apoio Administrativo</text:p>
          </table:table-cell>
          <table:table-cell office:value-type="string">
            <text:p>(55) (88) 32219542</text:p>
          </table:table-cell>
          <table:table-cell office:value-type="string">
            <text:p>admpublica.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ADM-PUB</text:p>
          </table:table-cell>
          <table:table-cell office:value-type="string">
            <text:p>CCSA/ADM-PUB/VICE-ADM-PUB</text:p>
          </table:table-cell>
          <table:table-cell office:value-type="string">
            <text:p>VICE-ADM-PUB/ADM-PUB/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ADMINISTRAÇÃO PÚBLICA</text:p>
          </table:table-cell>
          <table:table-cell office:value-type="string">
            <text:p>JAQUELINE DOURADO DO NASCIMENTO</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SAA-ADM</text:p>
          </table:table-cell>
          <table:table-cell office:value-type="string">
            <text:p>CCSA/ADM/SAA-ADM</text:p>
          </table:table-cell>
          <table:table-cell office:value-type="string">
            <text:p>SAA-ADM/ADM/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ALLYSON BRUNO LIMA DE CARVALHO</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cell office:value-type="string">
            <text:p>238597</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PROCESSO 23507.001210/2022-64</text:p>
          </table:table-cell>
          <table:table-cell office:value-type="string">
            <text:p>228478</text:p>
          </table:table-cell>
          <table:table-cell office:value-type="string">
            <text:p>Seção de Apoio Administrativo</text:p>
          </table:table-cell>
          <table:table-cell office:value-type="string">
            <text:p>(55) (88) 32219542</text:p>
          </table:table-cell>
          <table:table-cell office:value-type="string">
            <text:p>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ADM</text:p>
          </table:table-cell>
          <table:table-cell office:value-type="string">
            <text:p>CCSA/ADM/VICE-ADM</text:p>
          </table:table-cell>
          <table:table-cell office:value-type="string">
            <text:p>VICE-ADM/ADM/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ADMINISTRAÇÃO</text:p>
          </table:table-cell>
          <table:table-cell office:value-type="string">
            <text:p>JAIR PAULINO DE SALE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PROCESSO 23507.001210/2022-64</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RQUIVO</text:p>
          </table:table-cell>
          <table:table-cell office:value-type="string">
            <text:p>CCSA/ARQUIVO</text:p>
          </table:table-cell>
          <table:table-cell office:value-type="string">
            <text:p>ARQUIVO/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ARQUIVOLOGIA</text:p>
          </table:table-cell>
          <table:table-cell office:value-type="string">
            <text:p>JEFFERSON HIGINO DA SILVA</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445370</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76</text:p>
          </table:table-cell>
          <table:table-cell office:value-type="string">
            <text:p>Coordenação do Curso de Arquivologia</text:p>
          </table:table-cell>
          <table:table-cell office:value-type="string">
            <text:p>(55) (88) 32219547</text:p>
          </table:table-cell>
          <table:table-cell office:value-type="string">
            <text:p>ccs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ARQUIVO</text:p>
          </table:table-cell>
          <table:table-cell office:value-type="string">
            <text:p>CCSA/ARQUIVO/SAA-ARQUIVO</text:p>
          </table:table-cell>
          <table:table-cell office:value-type="string">
            <text:p>SAA-ARQUIVO/ARQUIVO/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ELIZANGELA BEZERRA FERREIR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cell office:value-type="string">
            <text:p>60211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445370</text:p>
          </table:table-cell>
          <table:table-cell office:value-type="string">
            <text:p>Seção de Apoio Administrativo</text:p>
          </table:table-cell>
          <table:table-cell office:value-type="string">
            <text:p>(55) (88) 32219541</text:p>
          </table:table-cell>
          <table:table-cell office:value-type="string">
            <text:p>arquivologia.ccs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ARQUIVO</text:p>
          </table:table-cell>
          <table:table-cell office:value-type="string">
            <text:p>CCSA/ARQUIVO/VICE-ARQUIVO</text:p>
          </table:table-cell>
          <table:table-cell office:value-type="string">
            <text:p>VICE-ARQUIVO/ARQUIVO/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ARQUIVOLOGIA</text:p>
          </table:table-cell>
          <table:table-cell office:value-type="string">
            <text:p>DENYSSON AXEL RIBEIRO MOTA</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BIBL</text:p>
          </table:table-cell>
          <table:table-cell office:value-type="string">
            <text:p>CCSA/BIBL</text:p>
          </table:table-cell>
          <table:table-cell office:value-type="string">
            <text:p>BIBL/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BIBLIOTECONOMIA</text:p>
          </table:table-cell>
          <table:table-cell office:value-type="string">
            <text:p>LUCAS ALMEIDA SERAFIM</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228480</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76</text:p>
          </table:table-cell>
          <table:table-cell office:value-type="string">
            <text:p>Coordenação do Curso de Biblitoeconomia</text:p>
          </table:table-cell>
          <table:table-cell office:value-type="string">
            <text:p>(55) (88) 32219542</text:p>
          </table:table-cell>
          <table:table-cell office:value-type="string">
            <text:p>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BIBL</text:p>
          </table:table-cell>
          <table:table-cell office:value-type="string">
            <text:p>CCSA/BIBL/SAA-BIBL</text:p>
          </table:table-cell>
          <table:table-cell office:value-type="string">
            <text:p>SAA-BIBL/BIBL/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ELIEL ALVES SALVIANO</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cell office:value-type="string">
            <text:p>23860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80</text:p>
          </table:table-cell>
          <table:table-cell office:value-type="string">
            <text:p>Seção de Apoio Administrativo</text:p>
          </table:table-cell>
          <table:table-cell office:value-type="string">
            <text:p>(55) (88) 32219542</text:p>
          </table:table-cell>
          <table:table-cell office:value-type="string">
            <text:p>biblioteconomia.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BIBL</text:p>
          </table:table-cell>
          <table:table-cell office:value-type="string">
            <text:p>CCSA/BIBL/VICE-BIBL</text:p>
          </table:table-cell>
          <table:table-cell office:value-type="string">
            <text:p>VICE-BIBL/BIBL/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BIBLIOTECONOMIA</text:p>
          </table:table-cell>
          <table:table-cell office:value-type="string">
            <text:p>ELIENY DO NASCIMENTO SILVA</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ONTABEIS</text:p>
          </table:table-cell>
          <table:table-cell office:value-type="string">
            <text:p>CCSA/CONTABEIS</text:p>
          </table:table-cell>
          <table:table-cell office:value-type="string">
            <text:p>CONTABEIS/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CIÊNCIAS CONTÁBEIS</text:p>
          </table:table-cell>
          <table:table-cell office:value-type="string">
            <text:p>MÁRIO CÉSAR SOUSA DE OLIVEIRA</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22847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76</text:p>
          </table:table-cell>
          <table:table-cell office:value-type="string">
            <text:p>Coordenação do Curso de Ciências Contábeis</text:p>
          </table:table-cell>
          <table:table-cell office:value-type="string">
            <text:p>(55) (88) 32219579</text:p>
          </table:table-cell>
          <table:table-cell office:value-type="string">
            <text:p>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CONTABEIS</text:p>
          </table:table-cell>
          <table:table-cell office:value-type="string">
            <text:p>CCSA/CONTABEIS/SAA-CONTABEIS</text:p>
          </table:table-cell>
          <table:table-cell office:value-type="string">
            <text:p>SAA-CONTABEIS/CONTABEIS/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FRANCISCA MARUZA OLIVEIRA SOUZ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cell office:value-type="string">
            <text:p>263954</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79</text:p>
          </table:table-cell>
          <table:table-cell office:value-type="string">
            <text:p>Seção de Apoio Administrativo</text:p>
          </table:table-cell>
          <table:table-cell office:value-type="string">
            <text:p>(55) (88) 32219548</text:p>
          </table:table-cell>
          <table:table-cell office:value-type="string">
            <text:p>cienciascontabeis.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CONTABEIS</text:p>
          </table:table-cell>
          <table:table-cell office:value-type="string">
            <text:p>CCSA/CONTABEIS/VICE-CONTABEIS</text:p>
          </table:table-cell>
          <table:table-cell office:value-type="string">
            <text:p>VICE-CONTABEIS/CONTABEIS/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CIÊNCIAS CONTÁBEIS</text:p>
          </table:table-cell>
          <table:table-cell office:value-type="string">
            <text:p>PAULO HENRIQUE LEAL</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MUSEOLOGIA</text:p>
          </table:table-cell>
          <table:table-cell office:value-type="string">
            <text:p>CCSA/MUSEOLOGIA</text:p>
          </table:table-cell>
          <table:table-cell office:value-type="string">
            <text:p>MUSEOLOGIA/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MUSEOLOGIA</text:p>
          </table:table-cell>
          <table:table-cell office:value-type="string">
            <text:p>PRISCILLA RÉGIS CUNHA DE QUEIROZ</text:p>
          </table:table-cell>
          <table:table-cell office:value-type="string">
            <text:p>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MUSEOLOGIA</text:p>
          </table:table-cell>
          <table:table-cell office:value-type="string">
            <text:p>CCSA/MUSEOLOGIA/VICE-MUSEOLOGIA</text:p>
          </table:table-cell>
          <table:table-cell office:value-type="string">
            <text:p>VICE-MUSEOLOGIA/MUSEOLOGIA/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MUSEOLOGIA</text:p>
          </table:table-cell>
          <table:table-cell office:value-type="string">
            <text:p>JUCIELDO FERREIRA ALEXANDRE</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CCSA</text:p>
          </table:table-cell>
          <table:table-cell office:value-type="string">
            <text:p>CCSA/NG-CCSA</text:p>
          </table:table-cell>
          <table:table-cell office:value-type="string">
            <text:p>NG-CCSA/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SANDRA RIBEIRO MAIA</text:p>
          </table:table-cell>
          <table:table-cell office:value-type="string">
            <text:p>NÚCLEO DE GESTÃ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coordenar, assessorar e secretariar todos os trabalhos do conselho da Unidade
Acadêmica;
II - assistir e assessorar à Direção da Unidade Acadêmica;
III - redigir documentos oficiais;
IV - organizar e controlar o arquivo físico e digital da Unidade Acadêmica;
V - coordenar e controlar as atividades de protocolo da Unidade Acadêmica;
VI - proceder com as demandas acadêmicas e administrativas nos respectivos sistemas de
gestão;
VII - gerenciamento da comunicação e gestão da informação referente à Unidade
Acadêmica;
VIII - auxiliar no gerenciamento dos espaços físicos e dos bens patrimoniais alocados na
Unidade Acadêmica;
IX - consolidar as demandas de aquisição de bens e serviços para empenho e alocação;
X - coordenar e acompanhar a execução do orçamento da Unidade Acadêmica;
XI - coordenar e auxiliar na realização de concurso público para docente do magistério
superior, processo seletivo para docente substituto(a) e de bolsista de programas e/ou projetos
vinculados à Unidade Acadêmica;
XII - coordenar o levantamento das necessidades de desenvolvimento e capacitação dos
(das) servidores(as) lotados(as) na Unidade Acadêmica;
XIII - realizar o fluxo e salvaguarda dos planos e relatórios de atividades docentes e
encaminhar ao Conselho da Unidade para apreciação;
XIV - elaborar o relatório semestral da avaliação institucional docente; e
XV - exercer outras atribuições inerentes à secretaria da Unidade Acadêmica.</text:p>
          </table:table-cell>
          <table:table-cell office:value-type="string">
            <text:p>22847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76</text:p>
          </table:table-cell>
          <table:table-cell office:value-type="string">
            <text:p>Núcleo de Gestão</text:p>
          </table:table-cell>
          <table:table-cell office:value-type="string">
            <text:p>(55) (88) 32219542</text:p>
          </table:table-cell>
          <table:table-cell office:value-type="string">
            <text:p>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PGA</text:p>
          </table:table-cell>
          <table:table-cell office:value-type="string">
            <text:p>CCSA/PPGA</text:p>
          </table:table-cell>
          <table:table-cell office:value-type="string">
            <text:p>PPGA/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ADMINISTRAÇÃO</text:p>
          </table:table-cell>
          <table:table-cell office:value-type="string">
            <text:p>IVES ROMERO TAVARES DO NASCIMENTO</text:p>
          </table:table-cell>
          <table:table-cell office:value-type="string">
            <text:p>COORDENAÇÃO DE CURSO DE PÓS-GRADUAÇÃ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cell office:value-type="string">
            <text:p>37504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76</text:p>
          </table:table-cell>
          <table:table-cell office:value-type="string">
            <text:p>Coordenação do Curso de Pós-Graduação em Administração</text:p>
          </table:table-cell>
          <table:table-cell office:value-type="string">
            <text:p>(55) (88) 32219542</text:p>
          </table:table-cell>
          <table:table-cell office:value-type="string">
            <text:p>ppga.ccs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PGA</text:p>
          </table:table-cell>
          <table:table-cell office:value-type="string">
            <text:p>CCSA/PPGA/VICE-PPGA</text:p>
          </table:table-cell>
          <table:table-cell office:value-type="string">
            <text:p>VICE-PPGA/PPGA/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ADMINISTRAÇÃO</text:p>
          </table:table-cell>
          <table:table-cell office:value-type="string">
            <text:p>DOMENICO CEGLIA</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PGB</text:p>
          </table:table-cell>
          <table:table-cell office:value-type="string">
            <text:p>CCSA/PPGB</text:p>
          </table:table-cell>
          <table:table-cell office:value-type="string">
            <text:p>PPGB/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BIBLIOTECONOMIA</text:p>
          </table:table-cell>
          <table:table-cell office:value-type="string">
            <text:p>DENYSSON AXEL RIBEIRO MOTA</text:p>
          </table:table-cell>
          <table:table-cell office:value-type="string">
            <text:p>COORDENAÇÃO DE CURSO DE PÓS-GRADUAÇÃ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cell office:value-type="string">
            <text:p>22848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76</text:p>
          </table:table-cell>
          <table:table-cell office:value-type="string">
            <text:p>Coordenação do Curso de Pós-Graduação em Biblioteconomia</text:p>
          </table:table-cell>
          <table:table-cell office:value-type="string">
            <text:p>(55) (88) 32219542</text:p>
          </table:table-cell>
          <table:table-cell office:value-type="string">
            <text:p>ccs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PGB</text:p>
          </table:table-cell>
          <table:table-cell office:value-type="string">
            <text:p>CCSA/PPGB/VICE-PPGB</text:p>
          </table:table-cell>
          <table:table-cell office:value-type="string">
            <text:p>VICE-PPGB/PPGB/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BIBLIOTECONOMIA</text:p>
          </table:table-cell>
          <table:table-cell office:value-type="string">
            <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ROFIAP</text:p>
          </table:table-cell>
          <table:table-cell office:value-type="string">
            <text:p>CCSA/PROFIAP</text:p>
          </table:table-cell>
          <table:table-cell office:value-type="string">
            <text:p>PROFIAP/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ADMINISTRAÇÃO PÚBLICA</text:p>
          </table:table-cell>
          <table:table-cell office:value-type="string">
            <text:p>WENDELL DE FREITAS BARBOSA</text:p>
          </table:table-cell>
          <table:table-cell office:value-type="string">
            <text:p>COORDENAÇÃO DE CURSO DE PÓS-GRADUAÇÃ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cell office:value-type="string">
            <text:p>400230</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76</text:p>
          </table:table-cell>
          <table:table-cell office:value-type="string">
            <text:p>Coordenação do Curso de Pós-Graduação em Administração Pública</text:p>
          </table:table-cell>
          <table:table-cell office:value-type="string">
            <text:p>(55) (88) 32219543</text:p>
          </table:table-cell>
          <table:table-cell office:value-type="string">
            <text:p>profiap.ccs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ROFIAP</text:p>
          </table:table-cell>
          <table:table-cell office:value-type="string">
            <text:p>CCSA/PROFIAP/VICE-PROFIAP</text:p>
          </table:table-cell>
          <table:table-cell office:value-type="string">
            <text:p>VICE-PROFIAP/PROFIAP/CCSA</text:p>
          </table:table-cell>
          <table:table-cell office:value-type="string">
            <text:p>CCS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ADMINISTRAÇÃO PÚBLICA</text:p>
          </table:table-cell>
          <table:table-cell office:value-type="string">
            <text:p>FRANCISCO RANIERE MOREIRA DA SILVA</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CCSA</text:p>
          </table:table-cell>
          <table:table-cell office:value-type="string">
            <text:p>CCSA/VICE-CCSA</text:p>
          </table:table-cell>
          <table:table-cell office:value-type="string">
            <text:p>VICE-CCSA/CCSA</text:p>
          </table:table-cell>
          <table:table-cell office:value-type="string">
            <text:p>CCS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DIREÇÃO DO CCSA</text:p>
          </table:table-cell>
          <table:table-cell office:value-type="string">
            <text:p>DIEGO DE SOUSA GUERRA</text:p>
          </table:table-cell>
          <table:table-cell office:value-type="string">
            <text:p>VICE-DIREÇÃO DE UNIDADE ACADÊMICA</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 - zelar pela eficiência da oferta dos componentes curriculares dos cursos ofertados no
âmbito da Unidade Acadêmica;
II - realizar a reabertura de turmas para correções de notas e frequências em
componentes curriculares, mediante solicitação do(a) docente responsável; e
III - realizar seleção de estudantes especiais ordinários em componentes curriculares
isolados, criados no âmbito da Unidade Acadêmic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PROCESSO 23507.001736/2022-24</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CT</text:p>
          </table:table-cell>
          <table:table-cell office:value-type="string">
            <text:p>CCT</text:p>
          </table:table-cell>
          <table:table-cell office:value-type="string">
            <text:p>CCT</text:p>
          </table:table-cell>
          <table:table-cell office:value-type="string">
            <text:p>CCT</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ÇÃO DO CENTRO DE CIÊNCIAS E TECNOLOGIA</text:p>
          </table:table-cell>
          <table:table-cell office:value-type="string">
            <text:p>MARIA SILVANA ALCÂNTARA COSTA</text:p>
          </table:table-cell>
          <table:table-cell office:value-type="string">
            <text:p>UNIDADE ACADÊMICA</text:p>
          </table:table-cell>
          <table:table-cell office:value-type="string">
            <text:p>CD3</text:p>
          </table:table-cell>
          <table:table-cell office:value-type="string">
            <text:p>Docente</text:p>
          </table:table-cell>
          <table:table-cell office:value-type="string">
            <text:p>cct@ufca.edu.br</text:p>
          </table:table-cell>
          <table:table-cell office:value-type="string">
            <text:p/>
          </table:table-cell>
          <table:table-cell office:value-type="string">
            <text:p>I - demandar dos órgãos administrativos-financeiros da UFCA os recursos necessários à
manutenção e ao desenvolvimento das atividades acadêmicas e administrativas da Unidade Acadêmica;
II - demandar das instâncias responsáveis a contratação de pessoal necessário ao
desenvolvimento e manutenção das atividades acadêmicas e administrativas;
III - autorizar férias dos(as) servidores(as) docentes e técnico-administrativos(as)
vinculado(as) aos setores e cursos do CCT;
IV - realizar o planejamento orçamentário da Unidade Acadêmica em todas as suas
dimensões, submetendo para deliberação do Conselho da Unidade Acadêmica;
V - coordenar a execução do orçamento destinado à Unidade Acadêmica;
VI - gerenciar os espaços físicos e bens patrimoniais vinculados à Unidade Acadêmica; VII -
acompanhar a avaliação institucional e a avaliação de desempenho dos(as) servidores(as) técnicoadministrativos(as) em educação, ambos vinculado(as) à Unidade Acadêmica;
VII representar ou designar representação da Unidade Acadêmica em comissões, reuniões,
sessões e em quaisquer outras solenidades internas ou externas à UFCA;
VIII - monitorar os indicadores acadêmicos e estabelecer melhorias e metas nas áreas de
Ensino, Pesquisa, Extensão e Cultura, junto às instâncias consultivas e deliberativas;
IX - supervisionar, controlar e arquivar frequências dos servidores técnicos administrativos
vinculados ao CCT;X -delegar atribuições ao Vice-Diretor.</text:p>
          </table:table-cell>
          <table:table-cell office:value-type="string">
            <text:p>228533</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Centro de Ciências e Tecnologia</text:p>
          </table:table-cell>
          <table:table-cell office:value-type="string">
            <text:p>(55) (88) 32219579</text:p>
          </table:table-cell>
          <table:table-cell office:value-type="string">
            <text:p>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OMPUTACAO</text:p>
          </table:table-cell>
          <table:table-cell office:value-type="string">
            <text:p>CCT/COMPUTACAO</text:p>
          </table:table-cell>
          <table:table-cell office:value-type="string">
            <text:p>COMPUTACAO/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CIÊNCIAS DA COMPUTAÇÃO</text:p>
          </table:table-cell>
          <table:table-cell office:value-type="string">
            <text:p>CARLOS JULIAN MENEZES ARAÚJ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text:p>
          </table:table-cell>
          <table:table-cell office:value-type="string">
            <text:p>22853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FG1 DA ASS-TEC-II DA PROPLAN</text:p>
          </table:table-cell>
          <table:table-cell office:value-type="string">
            <text:p>228533</text:p>
          </table:table-cell>
          <table:table-cell office:value-type="string">
            <text:p>Coordenação do Curso de Ciências da Computação</text:p>
          </table:table-cell>
          <table:table-cell office:value-type="string">
            <text:p>(55) (88) 32219579</text:p>
          </table:table-cell>
          <table:table-cell office:value-type="string">
            <text:p>computacao.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COMPUTACAO</text:p>
          </table:table-cell>
          <table:table-cell office:value-type="string">
            <text:p>CCT/COMPUTACAO/SAA-COMPUTACAO</text:p>
          </table:table-cell>
          <table:table-cell office:value-type="string">
            <text:p>SAA-COMPUTACAO/COMPUTACAO/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ANTONY FRANK ALVES</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Conforme PORTARIA NORMATIVA Nº 1, DE 13 DE AGOSTO DE 2018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

II - XXXXXXXXXXXXXXXXXX;
III - XXXXXXXXXXXXXXXXX;
IV- XXXXXXXXXXXXXXXXXXXXXXX;
[...]</text:p>
          </table:table-cell>
          <table:table-cell office:value-type="string">
            <text:p>287353</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39</text:p>
          </table:table-cell>
          <table:table-cell office:value-type="string">
            <text:p>Seção de Apoio Administrativo</text:p>
          </table:table-cell>
          <table:table-cell office:value-type="string">
            <text:p>(55) (88) 32219579</text:p>
          </table:table-cell>
          <table:table-cell office:value-type="string">
            <text:p>computacao.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COMPUTACAO</text:p>
          </table:table-cell>
          <table:table-cell office:value-type="string">
            <text:p>CCT/COMPUTACAO/VICE-COMPUTACAO</text:p>
          </table:table-cell>
          <table:table-cell office:value-type="string">
            <text:p>VICE-COMPUTACAO/COMPUTACAO/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CIÊNCIAS DA COMPUTAÇÃO</text:p>
          </table:table-cell>
          <table:table-cell office:value-type="string">
            <text:p>CARLOS VINÍCIUS GOMES COSTA LIMA</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ENG-CIVIL</text:p>
          </table:table-cell>
          <table:table-cell office:value-type="string">
            <text:p>CCT/ENG-CIVIL</text:p>
          </table:table-cell>
          <table:table-cell office:value-type="string">
            <text:p>ENG-CIVIL/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ENGENHARIA CIVIL</text:p>
          </table:table-cell>
          <table:table-cell office:value-type="string">
            <text:p>AMANDA BEZERRA DE SOUSA PIN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
II - XXXXXXXXXXXXXXXXXX;
III - XXXXXXXXXXXXXXXXX;
IV- XXXXXXXXXXXXXXXXXXXXXXX;
[...]</text:p>
          </table:table-cell>
          <table:table-cell office:value-type="string">
            <text:p>228534</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33</text:p>
          </table:table-cell>
          <table:table-cell office:value-type="string">
            <text:p>Coordenação do Curso de Engenharia Civil</text:p>
          </table:table-cell>
          <table:table-cell office:value-type="string">
            <text:p>(55) (88) 32219579</text:p>
          </table:table-cell>
          <table:table-cell office:value-type="string">
            <text:p>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ENG-CIVIL</text:p>
          </table:table-cell>
          <table:table-cell office:value-type="string">
            <text:p>CCT/ENG-CIVIL/SAA-ENG-CIVIL</text:p>
          </table:table-cell>
          <table:table-cell office:value-type="string">
            <text:p>SAA-ENG-CIVIL/ENG-CIVIL/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RAÍZA CAROLINE SALVADOR DE OLIVEIR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cell office:value-type="string">
            <text:p>238601</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34</text:p>
          </table:table-cell>
          <table:table-cell office:value-type="string">
            <text:p>Seção de Apoio Administrativo</text:p>
          </table:table-cell>
          <table:table-cell office:value-type="string">
            <text:p>(55) (88) 32219579</text:p>
          </table:table-cell>
          <table:table-cell office:value-type="string">
            <text:p>engcivil.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ENG-CIVIL</text:p>
          </table:table-cell>
          <table:table-cell office:value-type="string">
            <text:p>CCT/ENG-CIVIL/VICE-ENG-CIVIL</text:p>
          </table:table-cell>
          <table:table-cell office:value-type="string">
            <text:p>VICE-ENG-CIVIL/ENG-CIVIL/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ENGENHARIA CIVIL</text:p>
          </table:table-cell>
          <table:table-cell office:value-type="string">
            <text:p>MARCOS JOSE TIMBO LIMA GOME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ENG-MAT</text:p>
          </table:table-cell>
          <table:table-cell office:value-type="string">
            <text:p>CCT/ENG-MAT</text:p>
          </table:table-cell>
          <table:table-cell office:value-type="string">
            <text:p>ENG-MAT/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ENGENHARIA DE MATERIAIS</text:p>
          </table:table-cell>
          <table:table-cell office:value-type="string">
            <text:p>CARLOS MARLEY DE SOUZA JUNIOR</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
II - XXXXXXXXXXXXXXXXXX;
III - XXXXXXXXXXXXXXXXX;
IV- XXXXXXXXXXXXXXXXXXXXXXX;
[...]</text:p>
          </table:table-cell>
          <table:table-cell office:value-type="string">
            <text:p>20983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FG1 DO NÚCLEO DO CAMPUS DA BIBLIOTECA DE CRATO</text:p>
          </table:table-cell>
          <table:table-cell office:value-type="string">
            <text:p>228533</text:p>
          </table:table-cell>
          <table:table-cell office:value-type="string">
            <text:p>Coordenação do Curso de Engenharia de Materiais</text:p>
          </table:table-cell>
          <table:table-cell office:value-type="string">
            <text:p>(55) (88) 32219579</text:p>
          </table:table-cell>
          <table:table-cell office:value-type="string">
            <text:p>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ENG-MAT</text:p>
          </table:table-cell>
          <table:table-cell office:value-type="string">
            <text:p>CCT/ENG-MAT/SAA-ENG-MAT</text:p>
          </table:table-cell>
          <table:table-cell office:value-type="string">
            <text:p>SAA-ENG-MAT/ENG-MAT/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cell office:value-type="string">
            <text:p>244132</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09838</text:p>
          </table:table-cell>
          <table:table-cell office:value-type="string">
            <text:p>Seção de Apoio Administrativo</text:p>
          </table:table-cell>
          <table:table-cell office:value-type="string">
            <text:p>(55) (88) 32219581</text:p>
          </table:table-cell>
          <table:table-cell office:value-type="string">
            <text:p>engmateriais.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ENG-MAT</text:p>
          </table:table-cell>
          <table:table-cell office:value-type="string">
            <text:p>CCT/ENG-MAT/VICE-ENG-MAT</text:p>
          </table:table-cell>
          <table:table-cell office:value-type="string">
            <text:p>VICE-ENG-MAT/ENG-MAT/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ENGENHARIA DE MATERIAIS</text:p>
          </table:table-cell>
          <table:table-cell office:value-type="string">
            <text:p>EDVÂNIA TRAJANO TEÓFILO</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ENG-SOFT</text:p>
          </table:table-cell>
          <table:table-cell office:value-type="string">
            <text:p>CCT/ENG-SOFT</text:p>
          </table:table-cell>
          <table:table-cell office:value-type="string">
            <text:p>ENG-SOFT/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ENGENHARIA DE SOFTWARE</text:p>
          </table:table-cell>
          <table:table-cell office:value-type="string">
            <text:p>WESKLEY VINÍCIUS FERNANDES MAURÍCI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text:p>
          </table:table-cell>
          <table:table-cell office:value-type="string">
            <text:p>45974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33</text:p>
          </table:table-cell>
          <table:table-cell office:value-type="string">
            <text:p>Coordenação do Curso de Engenharia de Software</text:p>
          </table:table-cell>
          <table:table-cell office:value-type="string">
            <text:p>(55) (88) 32219567</text:p>
          </table:table-cell>
          <table:table-cell office:value-type="string">
            <text:p>cct@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ENG-SOFT</text:p>
          </table:table-cell>
          <table:table-cell office:value-type="string">
            <text:p>CCT/ENG-SOFT/SAA-ENG-SOFT</text:p>
          </table:table-cell>
          <table:table-cell office:value-type="string">
            <text:p>SAA-ENG-SOFT/ENG-SOFT/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NATÁLIA GONÇALVES TEIXEIRA RODRIGUES</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cell office:value-type="string">
            <text:p>61341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459749</text:p>
          </table:table-cell>
          <table:table-cell office:value-type="string">
            <text:p>Seção de Apoio Administrativo</text:p>
          </table:table-cell>
          <table:table-cell office:value-type="string">
            <text:p>(55) (88) 32219739</text:p>
          </table:table-cell>
          <table:table-cell office:value-type="string">
            <text:p>engsoftware.cct@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ENG-SOFT</text:p>
          </table:table-cell>
          <table:table-cell office:value-type="string">
            <text:p>CCT/ENG-SOFT/VICE-ENG-SOFT</text:p>
          </table:table-cell>
          <table:table-cell office:value-type="string">
            <text:p>VICE-ENG-SOFT/ENG-SOFT/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ENGENHARIA DE SOTWARE</text:p>
          </table:table-cell>
          <table:table-cell office:value-type="string">
            <text:p>WILLIAMSON ALISON FREITAS SILVA</text:p>
          </table:table-cell>
          <table:table-cell office:value-type="string">
            <text:p>VICE-COORDENAÇÃO DE CURS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MAT-COMP</text:p>
          </table:table-cell>
          <table:table-cell office:value-type="string">
            <text:p>CCT/MAT-COMP</text:p>
          </table:table-cell>
          <table:table-cell office:value-type="string">
            <text:p>MAT-COMP/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MATEMÁTICA COMPUTACIONAL</text:p>
          </table:table-cell>
          <table:table-cell office:value-type="string">
            <text:p>FRANCISCO CALVI DA CRUZ JÚNIOR</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
II - XXXXXXXXXXXXXXXXXX;
III - XXXXXXXXXXXXXXXXX;
IV- XXXXXXXXXXXXXXXXXXXXXXX;
[...]</text:p>
          </table:table-cell>
          <table:table-cell office:value-type="string">
            <text:p>22853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33</text:p>
          </table:table-cell>
          <table:table-cell office:value-type="string">
            <text:p>Coordenação do Curso de Matemática Computacional</text:p>
          </table:table-cell>
          <table:table-cell office:value-type="string">
            <text:p>(55) (88) 32219579</text:p>
          </table:table-cell>
          <table:table-cell office:value-type="string">
            <text:p>matcomp.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MAT-COMP</text:p>
          </table:table-cell>
          <table:table-cell office:value-type="string">
            <text:p>CCT/MAT-COMP/SAA-MAT-COMP</text:p>
          </table:table-cell>
          <table:table-cell office:value-type="string">
            <text:p>SAA-MAT-COMP/MAT-COMP/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SÂMIA SHARA PINHEIRO SOBRAL FERREIR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cell office:value-type="string">
            <text:p>277468</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38</text:p>
          </table:table-cell>
          <table:table-cell office:value-type="string">
            <text:p>Seção de Apoio Administrativo</text:p>
          </table:table-cell>
          <table:table-cell office:value-type="string">
            <text:p>(55) (88) 32219579</text:p>
          </table:table-cell>
          <table:table-cell office:value-type="string">
            <text:p>matcomp.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MAT-COMP</text:p>
          </table:table-cell>
          <table:table-cell office:value-type="string">
            <text:p>CCT/MAT-COMP/VICE-MAT-COMP</text:p>
          </table:table-cell>
          <table:table-cell office:value-type="string">
            <text:p>VICE-MAT-COMP/MAT-COMP/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MATEMÁTICA COMPUTACIONAL</text:p>
          </table:table-cell>
          <table:table-cell office:value-type="string">
            <text:p>FRANCISCA DAMIANA VIEIRA</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CCT</text:p>
          </table:table-cell>
          <table:table-cell office:value-type="string">
            <text:p>CCT/NG-CCT</text:p>
          </table:table-cell>
          <table:table-cell office:value-type="string">
            <text:p>NG-CCT/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ARETUZA SOUZA TENÓRIO</text:p>
          </table:table-cell>
          <table:table-cell office:value-type="string">
            <text:p>NÚCLEO DE GESTÃ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coordenar, assessorar e secretariar todos os trabalhos do Conselho da Unidade
Acadêmica;
II - assistir e assessorar à Direção da Unidade Acadêmica; III - redigir documentos oficiais;
III - organizar e controlar o arquivo físico e digital da Unidade Acadêmica;
IV - coordenar e controlar as atividades de protocolo da Unidade Acadêmica;
V- proceder com as demandas acadêmicas e administrativas nos respectivos sistemas de
gestão;
VI - gerenciamento da comunicação e gestão da informação referente à Unidade
Acadêmica;
VII - auxiliar no gerenciamento dos espaços físicos e dos bens patrimoniais alocados na
Unidade Acadêmica;
VIII - consolidar as demandas de aquisição de bens e serviços para empenho e alocação;
IX - coordenar e acompanhar a execução do orçamento da Unidade Acadêmica;
X - coordenar e auxiliar na realização de concurso público para docente do magistério
superior, processo seletivo para docente substituto(a) e de bolsista de programas e/ou projetos
vinculados à Unidade Acadêmica;
X - coordenar o levantamento das necessidades de desenvolvimento e capacitação
dos(das) servidores(as) vinculados(as) à Unidade Acadêmica;
XI - realizar o fluxo e salvaguarda dos planos e relatórios de atividades docentes e
encaminhar ao Conselho da Unidade para apreciação;
XII - elaborar o relatório semestral da avaliação institucional;
XIII - exercer outras atribuições inerentes à secretaria da Unidade Acadêmica.</text:p>
          </table:table-cell>
          <table:table-cell office:value-type="string">
            <text:p>228535</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533</text:p>
          </table:table-cell>
          <table:table-cell office:value-type="string">
            <text:p>Núcleo de Gestão</text:p>
          </table:table-cell>
          <table:table-cell office:value-type="string">
            <text:p>(55) (88) 32219579</text:p>
          </table:table-cell>
          <table:table-cell office:value-type="string">
            <text:p>cc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PGCEM</text:p>
          </table:table-cell>
          <table:table-cell office:value-type="string">
            <text:p>CCT/PPGCEM</text:p>
          </table:table-cell>
          <table:table-cell office:value-type="string">
            <text:p>PPGCEM/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CIÊNCIA E ENGENHARIA DE MATERIAIS</text:p>
          </table:table-cell>
          <table:table-cell office:value-type="string">
            <text:p>THIAGO MIELLE BRITO FERREIRA OLIVEIRA</text:p>
          </table:table-cell>
          <table:table-cell office:value-type="string">
            <text:p>COORDENAÇÃO DE CURSO DE PÓS-GRADUAÇÃO</text:p>
          </table:table-cell>
          <table:table-cell office:value-type="string">
            <text:p>FG1</text:p>
          </table:table-cell>
          <table:table-cell office:value-type="string">
            <text:p>Docente</text:p>
          </table:table-cell>
          <table:table-cell office:value-type="string">
            <text:p/>
          </table:table-cell>
          <table:table-cell office:value-type="string">
            <text:p>3221-9724</text:p>
          </table:table-cell>
          <table:table-cell office:value-type="string">
            <text:p>I- presidir as reuniões da coordenação e do colegiado do Programa;
II - encaminhar à Pró-Reitoria de Pesquisa, Pós-graduação e Inovação (PRPI), a fim de que sejam encaminhadas à Câmara de Pesquisa, propostas de modificação nos planos de curso, após aprovação pelo Colegiado do Programa e pelo Conselho do CCT;
III - encaminhar à Pró-Reitoria de Pesquisa, Pós-graduação e Inovação, a fim de que seja remetido à CAPES, relatório anual de avaliação institucional do Programa com cópias das atas das defesas de dissertações;
IV - aprovar ad referendum, em casos de urgência, medidas que se imponham em matéria de competência da coordenação, submetendo seu ato à ratificação desta, na primeira reunião subsequente;
V - submeter à coordenação do PPGCEM o plano de atividades a ser desenvolvido em cada período letivo, incluindo a proposta da lista de oferta de disciplinas e os processos de aproveitamento de estudos.</text:p>
          </table:table-cell>
          <table:table-cell office:value-type="string">
            <text:p>50005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33</text:p>
          </table:table-cell>
          <table:table-cell office:value-type="string">
            <text:p>Coordenação do Curso de Pós-Graduação em Ciência e Engenharia de Materiais</text:p>
          </table:table-cell>
          <table:table-cell office:value-type="string">
            <text:p>(55) (88) 32219724</text:p>
          </table:table-cell>
          <table:table-cell office:value-type="string">
            <text:p>ppgcem@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PGCEM</text:p>
          </table:table-cell>
          <table:table-cell office:value-type="string">
            <text:p>CCT/PPGCEM/VICE-PPGCEM</text:p>
          </table:table-cell>
          <table:table-cell office:value-type="string">
            <text:p>VICE-PPGCEM/PPGCEM/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CIÊNCIA E ENGENHARIA DE MATERIAIS</text:p>
          </table:table-cell>
          <table:table-cell office:value-type="string">
            <text:p>WENDELL BRUNO ALMEIDA BEZERRA</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ROFMAT</text:p>
          </table:table-cell>
          <table:table-cell office:value-type="string">
            <text:p>CCT/PROFMAT</text:p>
          </table:table-cell>
          <table:table-cell office:value-type="string">
            <text:p>PROFMAT/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MATEMÁTICA</text:p>
          </table:table-cell>
          <table:table-cell office:value-type="string">
            <text:p>FRANCISCA DAMIANA VIEIRA</text:p>
          </table:table-cell>
          <table:table-cell office:value-type="string">
            <text:p>COORDENAÇÃO DE CURSO DE PÓS-GRADUAÇÃO</text:p>
          </table:table-cell>
          <table:table-cell office:value-type="string">
            <text:p>FCC</text:p>
          </table:table-cell>
          <table:table-cell office:value-type="string">
            <text:p>Docente</text:p>
          </table:table-cell>
          <table:table-cell office:value-type="string">
            <text:p/>
          </table:table-cell>
          <table:table-cell office:value-type="string">
            <text:p>3221-9724</text:p>
          </table:table-cell>
          <table:table-cell office:value-type="string">
            <text:p>I - convocar e presidir as reuniões da Coordenação e do Colegiado do Programa;
II - submeter ao Colegiado o plano de atividades a ser desenvolvido em cada período
letivo, incluindo a proposta da lista de oferta de componentes curriculares e os processos de
aproveitamento de estudos;
III - cumprir e fazer cumprir as deliberações do Colegiado do Programa e dos órgãos da
administração superior da Universidade;
IV - submeter ao Colegiado do Programa os nomes dos membros de bancas examinadoras
para exames de qualificação e para a defesa de dissertação, ouvido o orientador do estudante;
V - submeter ao Colegiado a criação de disciplinas optativas, bem como a alteração de
suas ementas;
VI - encaminhar à Coordenadoria de Pós-Graduação, a fim de que sejam submetidas à
Câmara Acadêmica, propostas de modificação nos planos de curso, após aprovação pelo Colegiado do
Programa;
VII - encaminhar à Coordenadoria de Pós-Graduação, a fim de que sejam submetidas à
Câmara Acadêmica, propostas de modificação no Regimento Interno, após aprovação pelo Colegiado do
Programa;
VIII - encaminhar à Coordenadoria de Pós-graduação os critérios adotados pela Comissão
de Bolsas e os dados individuais dos estudantes selecionados como bolsistas do Programa;
IX - coordenar as atividades pertinentes à avaliação do Programa pela Capes;
X - encaminhar à PRPI, a fim de que seja remetido à Capes, o Relatório Anual de Avaliação
Institucional do Programa;
XI - aprovar ad referendum, em casos de urgência, medidas que se imponham em matéria
de competência da Coordenação, submetendo seu ato à homologação pelo Colegiado do Programa na
primeira reunião subsequente;
XII - elaborar o plano de aplicação das rubricas referentes aos recursos financeiros
recebidos pelo programa e submetê-lo à apreciação do Colegiado;
XIII - comunicar à Coordenadoria de Pós-Graduação o cancelamento, a renovação e a
substituição de bolsistas do programa, conforme parecer da comissão de bolsas;
XIV - manter atualizado o site do programa com as informações pertinentes;
XV - supervisionar, no âmbito do programa, a manutenção dos dados no Sistema Oficial
de Gestão Acadêmica da UFCA, em consonância com as diretrizes estabelecidas na Resolução Consuni n.
34, de 08 de julho de 2021;
XVI - exercer as demais atribuições que se incluam, implícita ou explicitamente, no âmbito
de sua competência;
XVII - providenciar, na ausência de um secretário, a expedição de declarações, atestados e
demais documentos que se façam necessários à condução do curso;
XVIII - intermediar e responder, na ausência de um secretário, pelo envio de
documentação e demais comunicações oficiais entre o PROFMAT da UFCA, a PRPI e a Comissão
Acadêmica Nacional do PROFMAT;
XIX - cadastrar os integrantes do corpo docente e discente do PROFMAT da UFCA e
manter atualizados os dados necessários à avaliação do curso;
XX - representar o PROFMAT nos Colegiados do Centro de Ciências e Tecnologia, nos
Conselhos Superiores e junto à PRPI da UFCA;
XXI - representar institucionalmente o PROFMAT da UFCA em quaisquer ocasiões, de
caráter acadêmico, administrativo ou social, que digam respeito à condução do Programa; e
XXII - representar institucionalmente o PROFMAT em câmaras de pesquisa, comissões ou
grupos relacionados às atividades de pesquisa e pós-graduação.

[...]</text:p>
          </table:table-cell>
          <table:table-cell office:value-type="string">
            <text:p>22853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33</text:p>
          </table:table-cell>
          <table:table-cell office:value-type="string">
            <text:p>Coordenação do Curso de Pós-Graduação em Matemática</text:p>
          </table:table-cell>
          <table:table-cell office:value-type="string">
            <text:p>(55) (88) 32219274</text:p>
          </table:table-cell>
          <table:table-cell office:value-type="string">
            <text:p>profmat.cct@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ROFMAT</text:p>
          </table:table-cell>
          <table:table-cell office:value-type="string">
            <text:p>CCT/PROFMAT/VICE-PROFMAT</text:p>
          </table:table-cell>
          <table:table-cell office:value-type="string">
            <text:p>VICE-PROFMAT/PROFMAT/CCT</text:p>
          </table:table-cell>
          <table:table-cell office:value-type="string">
            <text:p>CC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MATEMÁTICA</text:p>
          </table:table-cell>
          <table:table-cell office:value-type="string">
            <text:p>FRANCISCO DE ASSIS BENJAMIM FILHO</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SPQUC-CCT</text:p>
          </table:table-cell>
          <table:table-cell office:value-type="string">
            <text:p>CCT/SPQUC-CCT</text:p>
          </table:table-cell>
          <table:table-cell office:value-type="string">
            <text:p>SPQUC-CCT/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PRODUTOS QUÍMICOS DE USO CONTROLADO</text:p>
          </table:table-cell>
          <table:table-cell office:value-type="string">
            <text:p>JORGE MARCELL COELHO MENEZES</text:p>
          </table:table-cell>
          <table:table-cell office:value-type="string">
            <text:p>SEÇÃ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Responsável pelo controle dos reagentes controlados pelo exército e polícia Federal; II- Certificar se a sala onde estão os reagentes encontra-se em boas condições de armazenamento;
III- Solicitar aos técnicos das unidades acadêmicas, onde se utiizam reagentes controlados, o controle mensal de uso;  IV-Enviar mensalmente o controle do uso dos reagentes para a polícia Federal;</text:p>
          </table:table-cell>
          <table:table-cell office:value-type="string">
            <text:p>392511</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35</text:p>
          </table:table-cell>
          <table:table-cell office:value-type="string">
            <text:p>Seção de Produtos Químicos de Uso Controlado</text:p>
          </table:table-cell>
          <table:table-cell office:value-type="string">
            <text:p>(55) (88) 32219567</text:p>
          </table:table-cell>
          <table:table-cell office:value-type="string">
            <text:p>secretaria.cct@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DIREÇÃO</text:p>
          </table:table-cell>
          <table:table-cell office:value-type="string">
            <text:p>CCT/VICE-DIREÇÃO</text:p>
          </table:table-cell>
          <table:table-cell office:value-type="string">
            <text:p>VICE-DIREÇÃO/CCT</text:p>
          </table:table-cell>
          <table:table-cell office:value-type="string">
            <text:p>CC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DIREÇÃO DO CCT</text:p>
          </table:table-cell>
          <table:table-cell office:value-type="string">
            <text:p>MARIA ISABEL BRASILEIRO RODRIGUES</text:p>
          </table:table-cell>
          <table:table-cell office:value-type="string">
            <text:p>VICE-DIREÇÃO DE UNIDADE ACADÊMICA</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coordenador acadêmico do CCT; II - zelar pela eficiência da oferta dos componentes curriculares dos cursos ofertados no
âmbito da Unidade Acadêmica;
III- realizar a reabertura de turmas para correções de notas e frequências em componentes
curriculares, mediante solicitação do(a) docente responsável;
IV- realizar seleção de estudantes especiais ordinários em componentes curriculares
isolados, criados no âmbito da Unidade Acadêmica.
[...]</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EAD</text:p>
          </table:table-cell>
          <table:table-cell office:value-type="string">
            <text:p>CEAD</text:p>
          </table:table-cell>
          <table:table-cell office:value-type="string">
            <text:p>CEAD</text:p>
          </table:table-cell>
          <table:table-cell office:value-type="string">
            <text:p>CEAD</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ENTRO DE EDUCAÇÃO À DISTÂNCIA</text:p>
          </table:table-cell>
          <table:table-cell office:value-type="string">
            <text:p>NILO CÉSAR BATISTA DA SILVA</text:p>
          </table:table-cell>
          <table:table-cell office:value-type="string">
            <text:p>ÓRGÃO SUPLEMENTAR</text:p>
          </table:table-cell>
          <table:table-cell office:value-type="string">
            <text:p>CD3</text:p>
          </table:table-cell>
          <table:table-cell office:value-type="string">
            <text:p>Docente</text:p>
          </table:table-cell>
          <table:table-cell office:value-type="string">
            <text:p>cead@ufca.edu.br</text:p>
          </table:table-cell>
          <table:table-cell office:value-type="string">
            <text:p>3221-9641</text:p>
          </table:table-cell>
          <table:table-cell office:value-type="string">
            <text:p>I.	representar o CEAD em todas as instâncias da Universidade Federal do Cariri;
II.	administrar e supervisionar as atividades de coordenações e setores vinculadas ao CEAD;
III.	cumprir e fazer cumprir as deliberações e os atos e decisões de órgãos e autoridades a que esteja subordinado na Universidade Federal do Cariri; 
IV.	convocar e presidir as reuniões das coordenações e setores internos do Centro de Educação a Distância;
V.	submeter às Instâncias de gestão superior da UFCA o Relatório Anual de Atividades de Educação a Distância da Universidade
VI.  baixar atos normativos em sua esfera de competência
VII.	controlar frequência e elaborar escala de férias dos Servidores no CEAD</text:p>
          </table:table-cell>
          <table:table-cell office:value-type="string">
            <text:p>292374</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RESOLUÇÃO CONSUNI N.o 64, DE 24 DE FEVEREIRO DE 2022</text:p>
          </table:table-cell>
          <table:table-cell office:value-type="string">
            <text:p>122391</text:p>
          </table:table-cell>
          <table:table-cell office:value-type="string">
            <text:p>Centro de Educação a Distância</text:p>
          </table:table-cell>
          <table:table-cell office:value-type="string">
            <text:p>(55) (88) 32219641</text:p>
          </table:table-cell>
          <table:table-cell office:value-type="string">
            <text:p>cead@ufca.edu.br</text:p>
          </table:table-cell>
          <table:table-cell office:value-type="string">
            <text:p/>
          </table:table-cell>
          <table:table-cell office:value-type="string">
            <text:p>Av. Josefa Nogueira Monteiro</text:p>
          </table:table-cell>
          <table:table-cell office:value-type="string">
            <text:p>1656</text:p>
          </table:table-cell>
          <table:table-cell office:value-type="string">
            <text:p/>
          </table:table-cell>
          <table:table-cell office:value-type="string">
            <text:p>Centro</text:p>
          </table:table-cell>
          <table:table-cell office:value-type="string">
            <text:p>63430000</text:p>
          </table:table-cell>
          <table:table-cell office:value-type="string">
            <text:p>2305407</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DS</text:p>
          </table:table-cell>
          <table:table-cell office:value-type="string">
            <text:p>CEAD/ADS</text:p>
          </table:table-cell>
          <table:table-cell office:value-type="string">
            <text:p>ADS/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TECNÓLOGO EM ANÁLISE E DESENVOLVIMENTO DE SISTEMAS</text:p>
          </table:table-cell>
          <table:table-cell office:value-type="string">
            <text:p>FRANCISCO FERREIRA DE MENDONÇA JÚNIOR</text:p>
          </table:table-cell>
          <table:table-cell office:value-type="string">
            <text:p>COORDENAÇÃO DE CURSO EAD</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ADS</text:p>
          </table:table-cell>
          <table:table-cell office:value-type="string">
            <text:p>CEAD/ADS/VICE-ADS</text:p>
          </table:table-cell>
          <table:table-cell office:value-type="string">
            <text:p>VICE-ADS/ADS/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TECNÓLOGO EM ANÁLISE E DESENVOLVIMENTO DE SISTEMAS</text:p>
          </table:table-cell>
          <table:table-cell office:value-type="string">
            <text:p/>
          </table:table-cell>
          <table:table-cell office:value-type="string">
            <text:p>VICE-COORDENAÇÃO DE CURSO EAD</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EAD-ADJ</text:p>
          </table:table-cell>
          <table:table-cell office:value-type="string">
            <text:p>CEAD/CEAD-ADJ</text:p>
          </table:table-cell>
          <table:table-cell office:value-type="string">
            <text:p>CEAD-ADJ/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REÇÃO ADJUNTA</text:p>
          </table:table-cell>
          <table:table-cell office:value-type="string">
            <text:p>JOSÉ ROBSON MAIA DE ALMEIDA</text:p>
          </table:table-cell>
          <table:table-cell office:value-type="string">
            <text:p>DIRETORIA ADJUNTA</text:p>
          </table:table-cell>
          <table:table-cell office:value-type="string">
            <text:p>CD4</text:p>
          </table:table-cell>
          <table:table-cell office:value-type="string">
            <text:p>Docente</text:p>
          </table:table-cell>
          <table:table-cell office:value-type="string">
            <text:p>cead@ufca.edu.br</text:p>
          </table:table-cell>
          <table:table-cell office:value-type="string">
            <text:p>3221-9641</text:p>
          </table:table-cell>
          <table:table-cell office:value-type="string">
            <text:p>I - 	substituir o Diretor nas reuniões de gestão e nas faltas e impedimentos deste;
II - 	coordenar o planejamento e desenvolvimento das atividades de EaD no CEAD;
III -	colaborar na execução das atividades pedagógicas e administrativas do CEAD;
IV- acompanhar e supervisionar a gestão de dados acadêmicos dos cursos de graduação, de pós-graduação e outros em EaD;</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EESIGS</text:p>
          </table:table-cell>
          <table:table-cell office:value-type="string">
            <text:p>CEAD/EESIGS</text:p>
          </table:table-cell>
          <table:table-cell office:value-type="string">
            <text:p>EESIGS/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ESPECIALIZAÇÃO EM ECONOMIA SOLIDÁRIA, INOVAÇÃO E GESTÃO SOCIAL</text:p>
          </table:table-cell>
          <table:table-cell office:value-type="string">
            <text:p>WALERIA MARIA MENEZES DE MORAIS ALENCAR</text:p>
          </table:table-cell>
          <table:table-cell office:value-type="string">
            <text:p>COORDENAÇÃO DE CURSO DE ESPECIALIZ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EESIGS</text:p>
          </table:table-cell>
          <table:table-cell office:value-type="string">
            <text:p>CEAD/EESIGS/VICE-EESIGS</text:p>
          </table:table-cell>
          <table:table-cell office:value-type="string">
            <text:p>VICE-EESIGS/EESIGS/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ESPECIALIZAÇÃO EM ECONOMIA SOLIDÁRIA, INOVAÇÃO E GESTÃO SOCIAL</text:p>
          </table:table-cell>
          <table:table-cell office:value-type="string">
            <text:p>IVES ROMERO TAVARES DO NASCIMENTO</text:p>
          </table:table-cell>
          <table:table-cell office:value-type="string">
            <text:p>VICE-COORDENAÇÃO DE CURSO DE ESPECIALIZ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ESP-GF</text:p>
          </table:table-cell>
          <table:table-cell office:value-type="string">
            <text:p>CEAD/ESP-GF</text:p>
          </table:table-cell>
          <table:table-cell office:value-type="string">
            <text:p>ESP-GF/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ESPECIALIZAÇÃO EM GESTÃO FINANCEIRA</text:p>
          </table:table-cell>
          <table:table-cell office:value-type="string">
            <text:p>DIEGO DE SOUSA GUERRA</text:p>
          </table:table-cell>
          <table:table-cell office:value-type="string">
            <text:p>COORDENAÇÃO DE CURSO DE ESPECIALIZ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ESP-GP</text:p>
          </table:table-cell>
          <table:table-cell office:value-type="string">
            <text:p>CEAD/ESP-GP</text:p>
          </table:table-cell>
          <table:table-cell office:value-type="string">
            <text:p>ESP-GP/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ESPECIALIZAÇÃO EM GESTÃO PÚBLICA</text:p>
          </table:table-cell>
          <table:table-cell office:value-type="string">
            <text:p>MARCONE VENANCIO DA SILVA</text:p>
          </table:table-cell>
          <table:table-cell office:value-type="string">
            <text:p>COORDENAÇÃO DE CURSO DE ESPECIALIZ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FIL-EAD</text:p>
          </table:table-cell>
          <table:table-cell office:value-type="string">
            <text:p>CEAD/FIL-EAD</text:p>
          </table:table-cell>
          <table:table-cell office:value-type="string">
            <text:p>FIL-EAD/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LICENCIATURA EM FILOSOFIA (EAD)</text:p>
          </table:table-cell>
          <table:table-cell office:value-type="string">
            <text:p>MAXWELL MORAIS DE LIMA FILHO</text:p>
          </table:table-cell>
          <table:table-cell office:value-type="string">
            <text:p>COORDENAÇÃO DE CURSO EAD</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FIL-EAD</text:p>
          </table:table-cell>
          <table:table-cell office:value-type="string">
            <text:p>CEAD/FIL-EAD/VICE-FIL-EAD</text:p>
          </table:table-cell>
          <table:table-cell office:value-type="string">
            <text:p>VICE-FIL-EAD/FIL-EAD/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LICENCIATURA EM FILOSOFIA (EAD)</text:p>
          </table:table-cell>
          <table:table-cell office:value-type="string">
            <text:p/>
          </table:table-cell>
          <table:table-cell office:value-type="string">
            <text:p>VICE-COORDENAÇÃO DE CURSO EAD</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MAT-EAD</text:p>
          </table:table-cell>
          <table:table-cell office:value-type="string">
            <text:p>CEAD/MAT-EAD</text:p>
          </table:table-cell>
          <table:table-cell office:value-type="string">
            <text:p>MAT-EAD/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LICENCIATURA EM MATEMÁTICA (EAD)</text:p>
          </table:table-cell>
          <table:table-cell office:value-type="string">
            <text:p>ROCHELANDE FELIPE RODRIGUES</text:p>
          </table:table-cell>
          <table:table-cell office:value-type="string">
            <text:p>COORDENAÇÃO DE CURSO EAD</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MAT-EAD</text:p>
          </table:table-cell>
          <table:table-cell office:value-type="string">
            <text:p>CEAD/MAT-EAD/VICE-MAT-EAD</text:p>
          </table:table-cell>
          <table:table-cell office:value-type="string">
            <text:p>VICE-MAT-EAD/MAT-EAD/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LICENCIATURA EM MATEMÁTICA (EAD)</text:p>
          </table:table-cell>
          <table:table-cell office:value-type="string">
            <text:p/>
          </table:table-cell>
          <table:table-cell office:value-type="string">
            <text:p>VICE-COORDENAÇÃO DE CURSO EAD</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PT</text:p>
          </table:table-cell>
          <table:table-cell office:value-type="string">
            <text:p>CEAD/NGPT</text:p>
          </table:table-cell>
          <table:table-cell office:value-type="string">
            <text:p>NGPT/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GESTOR PEDAGÓGICO E TECNOLÓGICO</text:p>
          </table:table-cell>
          <table:table-cell office:value-type="string">
            <text:p>RICARDO FERREIRA VILELA</text:p>
          </table:table-cell>
          <table:table-cell office:value-type="string">
            <text:p>NÚCLEO DE GESTÃ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a) Gerenciamento do ambiente virtual de aprendizagem - AVA;
b) Monitoramento e avaliação da gestão operacional;
c) Capacitação e desenvolvimento de usuários no AVA;
d) Monitoramento pedagógico dos cursos à distância; Planejamento estratégico de TI / AVA,
e) Desenvolvimento de plano de ação da Plataforma moodle dentro da Universidade;</text:p>
          </table:table-cell>
          <table:table-cell office:value-type="string">
            <text:p>439749</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92374</text:p>
          </table:table-cell>
          <table:table-cell office:value-type="string">
            <text:p>Núcleo Gestor Pedagógico e Tecnológico</text:p>
          </table:table-cell>
          <table:table-cell office:value-type="string">
            <text:p>(55) (88) 32219641</text:p>
          </table:table-cell>
          <table:table-cell office:value-type="string">
            <text:p>cea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MM</text:p>
          </table:table-cell>
          <table:table-cell office:value-type="string">
            <text:p>CEAD/PMM</text:p>
          </table:table-cell>
          <table:table-cell office:value-type="string">
            <text:p>PMM/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TECNÓLOGO EM PRODUÇÃO MULTIMÍDIA</text:p>
          </table:table-cell>
          <table:table-cell office:value-type="string">
            <text:p/>
          </table:table-cell>
          <table:table-cell office:value-type="string">
            <text:p>COORDENAÇÃO DE CURSO EAD</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PMM</text:p>
          </table:table-cell>
          <table:table-cell office:value-type="string">
            <text:p>CEAD/PMM/VICE-PMM</text:p>
          </table:table-cell>
          <table:table-cell office:value-type="string">
            <text:p>VICE-PMM/PMM/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TECNÓLOGO EM PRODUÇÃO MULTIMÍDIA</text:p>
          </table:table-cell>
          <table:table-cell office:value-type="string">
            <text:p>DEBORAH MACEDO DOS SANTOS</text:p>
          </table:table-cell>
          <table:table-cell office:value-type="string">
            <text:p>VICE-COORDENAÇÃO DE CURSO EAD</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TBD</text:p>
          </table:table-cell>
          <table:table-cell office:value-type="string">
            <text:p>CEAD/TBD</text:p>
          </table:table-cell>
          <table:table-cell office:value-type="string">
            <text:p>TBD/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TECNÓLOGO EM BANCO DE DADOS</text:p>
          </table:table-cell>
          <table:table-cell office:value-type="string">
            <text:p/>
          </table:table-cell>
          <table:table-cell office:value-type="string">
            <text:p>COORDENAÇÃO DE CURSO EAD</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TBD</text:p>
          </table:table-cell>
          <table:table-cell office:value-type="string">
            <text:p>CEAD/TBD/VICE-TBD</text:p>
          </table:table-cell>
          <table:table-cell office:value-type="string">
            <text:p>VICE-TBD/TBD/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TECNÓLOGO EM BANCO DE DADOS</text:p>
          </table:table-cell>
          <table:table-cell office:value-type="string">
            <text:p/>
          </table:table-cell>
          <table:table-cell office:value-type="string">
            <text:p>VICE-COORDENAÇÃO DE CURSO EAD</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TGF</text:p>
          </table:table-cell>
          <table:table-cell office:value-type="string">
            <text:p>CEAD/TGF</text:p>
          </table:table-cell>
          <table:table-cell office:value-type="string">
            <text:p>TGF/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TECNÓLOGO EM GESTÃO FINANCEIRA</text:p>
          </table:table-cell>
          <table:table-cell office:value-type="string">
            <text:p>POLYANDRA ZAMPIERE PESSOA DA SILVA</text:p>
          </table:table-cell>
          <table:table-cell office:value-type="string">
            <text:p>COORDENAÇÃO DE CURSO EAD</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TGF</text:p>
          </table:table-cell>
          <table:table-cell office:value-type="string">
            <text:p>CEAD/TGF/VICE-TGF</text:p>
          </table:table-cell>
          <table:table-cell office:value-type="string">
            <text:p>VICE-TGF/TGF/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TECNÓLOGO EM GESTÃO FINANCEIRA</text:p>
          </table:table-cell>
          <table:table-cell office:value-type="string">
            <text:p>WALESKA JAMES SOUSA FÉLIX</text:p>
          </table:table-cell>
          <table:table-cell office:value-type="string">
            <text:p>VICE-COORDENAÇÃO DE CURSO EAD</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TPG</text:p>
          </table:table-cell>
          <table:table-cell office:value-type="string">
            <text:p>CEAD/TPG</text:p>
          </table:table-cell>
          <table:table-cell office:value-type="string">
            <text:p>TPG/CEAD</text:p>
          </table:table-cell>
          <table:table-cell office:value-type="string">
            <text:p>CE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TECNÓLOGO EM PROCESSOS GERENCIAIS</text:p>
          </table:table-cell>
          <table:table-cell office:value-type="string">
            <text:p>ELIAS PEREIRA LOPES JÚNIOR</text:p>
          </table:table-cell>
          <table:table-cell office:value-type="string">
            <text:p>COORDENAÇÃO DE CURSO EAD</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TPG</text:p>
          </table:table-cell>
          <table:table-cell office:value-type="string">
            <text:p>CEAD/TPG/VICE-TPG</text:p>
          </table:table-cell>
          <table:table-cell office:value-type="string">
            <text:p>VICE-TPG/TPG/CEAD</text:p>
          </table:table-cell>
          <table:table-cell office:value-type="string">
            <text:p>CE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TECNÓLOGO EM PROCESSOS GERENCIAIS</text:p>
          </table:table-cell>
          <table:table-cell office:value-type="string">
            <text:p/>
          </table:table-cell>
          <table:table-cell office:value-type="string">
            <text:p>VICE-COORDENAÇÃO DE CURSO EAD</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Compete aos Vice-Coordenadores dos cursos de graduação e pós-graduação substituir o Coordenador nas suas ausências e impedimentos legais.</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ERIMONIAL</text:p>
          </table:table-cell>
          <table:table-cell office:value-type="string">
            <text:p>CERIMONIAL</text:p>
          </table:table-cell>
          <table:table-cell office:value-type="string">
            <text:p>CERIMONIAL</text:p>
          </table:table-cell>
          <table:table-cell office:value-type="string">
            <text:p>CERIMONIAL</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ERIMONIAL DA REITORIA</text:p>
          </table:table-cell>
          <table:table-cell office:value-type="string">
            <text:p>LILIAN CAVALCANTE FEITOSA</text:p>
          </table:table-cell>
          <table:table-cell office:value-type="string">
            <text:p>ÓRGÃO COMPLEMENTAR</text:p>
          </table:table-cell>
          <table:table-cell office:value-type="string">
            <text:p>CD4</text:p>
          </table:table-cell>
          <table:table-cell office:value-type="string">
            <text:p>TAE</text:p>
          </table:table-cell>
          <table:table-cell office:value-type="string">
            <text:p>cerimonial.reitoria@ufca.edu.br</text:p>
          </table:table-cell>
          <table:table-cell office:value-type="string">
            <text:p/>
          </table:table-cell>
          <table:table-cell office:value-type="string">
            <text:p>1.	Coordenar e supervisionar as atividades do setor;
2.	Prestar informações ao público em assuntos correlatos ao setor;
3.	Assessorar a Reitoria em assuntos correlatos ao setor;
4.	Elaborar normativas institucionais relacionados as rotinas do setor;
5.	Elaborar relatórios, projetos e estudos relativos ao setor;
6.	Definir os atos protocolares e a avaliação da etiqueta em relação a cada tipo de evento;
7.	Administrar a gestão de planejamento, pessoas, materiais e processual do setor;
8.	Criação e acompanhamento de licitações, empenhos e contratos do setor; 
9.	Solicitação e fiscalização dos serviços das atas de registro de preços de eventos; 
10.	Monitorar a execução orçamentária e financeira do setor;
11.	Confeccionar convites em nome do(a) Reitor(a) sobre os eventos oficiais;
12.	Atualizar banco de dados de autoridades da UFCA e externa;
13.	Realizar formações sobre assuntos inerentes ao setor;
14.	Monitorar as demandas e manter atualizado os resultados do setor;
15.	Realizar outras atividades no seu âmbito de atuação, mediante designação do(a) Reitor(a).</text:p>
          </table:table-cell>
          <table:table-cell office:value-type="string">
            <text:p>228575</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Cerimonial da Reitoria</text:p>
          </table:table-cell>
          <table:table-cell office:value-type="string">
            <text:p>(55) (88) 32219425</text:p>
          </table:table-cell>
          <table:table-cell office:value-type="string">
            <text:p>cerimonial.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text:p>
          </table:table-cell>
          <table:table-cell office:value-type="string">
            <text:p>CERIMONIAL/DS</text:p>
          </table:table-cell>
          <table:table-cell office:value-type="string">
            <text:p>DS/CERIMONIAL</text:p>
          </table:table-cell>
          <table:table-cell office:value-type="string">
            <text:p>CERIMONIAL</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ONORIZAÇÃO</text:p>
          </table:table-cell>
          <table:table-cell office:value-type="string">
            <text:p/>
          </table:table-cell>
          <table:table-cell office:value-type="string">
            <text:p>DIVISÃO</text:p>
          </table:table-cell>
          <table:table-cell office:value-type="string">
            <text:p>FG3</text:p>
          </table:table-cell>
          <table:table-cell office:value-type="string">
            <text:p/>
          </table:table-cell>
          <table:table-cell office:value-type="string">
            <text:p>cerimonial.reitoria@ufca.edu.br</text:p>
          </table:table-cell>
          <table:table-cell office:value-type="string">
            <text:p/>
          </table:table-cell>
          <table:table-cell office:value-type="string">
            <text:p>1.	Garantir a adequada execução de microfones e sistemas de som nos eventos;</text:p>
          </table:table-cell>
          <table:table-cell office:value-type="string">
            <text:p>238594</text:p>
          </table:table-cell>
          <table:table-cell office:value-type="string">
            <text:p/>
          </table:table-cell>
          <table:table-cell office:value-type="string">
            <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75</text:p>
          </table:table-cell>
          <table:table-cell office:value-type="string">
            <text:p>Divisão de Sonorização</text:p>
          </table:table-cell>
          <table:table-cell office:value-type="string">
            <text:p>(55) (88) 32219425</text:p>
          </table:table-cell>
          <table:table-cell office:value-type="string">
            <text:p>cerimonial.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C</text:p>
          </table:table-cell>
          <table:table-cell office:value-type="string">
            <text:p>CERIMONIAL/NC</text:p>
          </table:table-cell>
          <table:table-cell office:value-type="string">
            <text:p>NC/CERIMONIAL</text:p>
          </table:table-cell>
          <table:table-cell office:value-type="string">
            <text:p>CERIMONIAL</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CERIMONIAL</text:p>
          </table:table-cell>
          <table:table-cell office:value-type="string">
            <text:p>PAULO VICTOR SILVA VAZ</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cerimonial.reitoria@ufca.edu.br</text:p>
          </table:table-cell>
          <table:table-cell office:value-type="string">
            <text:p/>
          </table:table-cell>
          <table:table-cell office:value-type="string">
            <text:p>1.	Planejar e orientar os eventos da UFCA, de forma integrada com os responsáveis e setores demandantes, respeitando as normas do cerimonial universitário e protocolo público, garantindo formalidade e caráter solene ao evento;
2.	Executar projetos setoriais de projeção da imagem institucional;
3.	Executar os eventos oficiais da UFCA, sob a presidência da Reitoria, por meio do cerimonial e protocolo (Port Normativa GR/UFCA Nº 183/2025);
4.	Prestar informações ao público em assuntos correlatos ao setor;
5.	Executar os serviços disponíveis no Manual do Cerimonial Universitário – Eventos da UFCA, quando for o caso:
a.	Assessoria no planejamento; 
b.	Assessoria no protocolo; 
c.	Criação do roteiro; 
d.	Condução do evento; 
e.	Empréstimo de itens;
f.	Operação do som;
g.	Cadastro no SIGEventos; 
6.	Realizar reunião de preparação com os formandos da UFCA;
7.	Acompanhamento ou execução da montagem e estrutura do evento, seja interna ou externa (serviços da ata de registro de preços para eventos);
8.	Conferir os serviços audiovisuais e teste dos equipamentos quando for o caso (Projeção, sonorização, transmissão, fotografia e filmagem etc); 
9.	Conferir os serviços de infraestrutura física (transporte de itens, organização do ambiente) e de TI (internet, cabos), quando for o caso; 
10.	Conferir a equipe de cada evento, quando for o caso (Intérprete de Libras, limpeza, fotógrafo, receptivo, cerimonial, credenciamento, etc); 
11.	Conferir os serviços de sinalização e decoração, quando for o caso (Flores, toalhas de mesa, iluminação, banner, programação por espaço, prismas, bandeiras, etc);
12.	Conferir os serviços de alimentação, quando for o caso;
13.	Conferir os atos protocolares em relação a precedência, ordem das bandeiras e pronunciamentos; 
14.	Identificar autoridades para registro e composição da mesa principal;
15.	Atualizar os manuais, portarias, fluxos do setor e portal UFCA;
16.	Auxiliar na elaboração e revisão de Termo de Referência do setor;
17.	Realizar estudos para aprimoramento de atividades do setor;
18.	Realizar ações pós-evento, como desmontagem, registros e prestação de contas;</text:p>
          </table:table-cell>
          <table:table-cell office:value-type="string">
            <text:p>228577</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75</text:p>
          </table:table-cell>
          <table:table-cell office:value-type="string">
            <text:p>Núcleo de Cerimonial</text:p>
          </table:table-cell>
          <table:table-cell office:value-type="string">
            <text:p>(55) (88) 32219425</text:p>
          </table:table-cell>
          <table:table-cell office:value-type="string">
            <text:p>cerimonial.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G</text:p>
          </table:table-cell>
          <table:table-cell office:value-type="string">
            <text:p>CG</text:p>
          </table:table-cell>
          <table:table-cell office:value-type="string">
            <text:p>CG</text:p>
          </table:table-cell>
          <table:table-cell office:value-type="string">
            <text:p>CG</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OMITÊ DE GOVERNANÇA</text:p>
          </table:table-cell>
          <table:table-cell office:value-type="string">
            <text:p/>
          </table:table-cell>
          <table:table-cell office:value-type="string">
            <text:p>ÓRGÃO COLEGIADO ADMINISTRATIVO</text:p>
          </table:table-cell>
          <table:table-cell office:value-type="string">
            <text:p/>
          </table:table-cell>
          <table:table-cell office:value-type="string">
            <text:p/>
          </table:table-cell>
          <table:table-cell office:value-type="string">
            <text:p>comite.governanca@ufca.edu.br</text:p>
          </table:table-cell>
          <table:table-cell office:value-type="string">
            <text:p/>
          </table:table-cell>
          <table:table-cell office:value-type="string">
            <text:p/>
          </table:table-cell>
          <table:table-cell office:value-type="string">
            <text:p>290262</text:p>
          </table:table-cell>
          <table:table-cell office:value-type="string">
            <text:p/>
          </table:table-cell>
          <table:table-cell office:value-type="string">
            <text:p>GESTÃO SUPERIOR</text:p>
          </table:table-cell>
          <table:table-cell office:value-type="string">
            <text:p>ESTRATÉGICO</text:p>
          </table:table-cell>
          <table:table-cell office:value-type="string">
            <text:p>OCDC - COMITÊ</text:p>
          </table:table-cell>
          <table:table-cell office:value-type="string">
            <text:p>DELIBERAÇÃO COLETIVA</text:p>
          </table:table-cell>
          <table:table-cell office:value-type="string">
            <text:p/>
          </table:table-cell>
          <table:table-cell office:value-type="string">
            <text:p>122391</text:p>
          </table:table-cell>
          <table:table-cell office:value-type="string">
            <text:p>Comitê de Governança</text:p>
          </table:table-cell>
          <table:table-cell office:value-type="string">
            <text:p>(55) (88) 32219356</text:p>
          </table:table-cell>
          <table:table-cell office:value-type="string">
            <text:p>comite.governan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ONSUNI</text:p>
          </table:table-cell>
          <table:table-cell office:value-type="string">
            <text:p>CONSUNI</text:p>
          </table:table-cell>
          <table:table-cell office:value-type="string">
            <text:p>CONSUNI</text:p>
          </table:table-cell>
          <table:table-cell office:value-type="string">
            <text:p>CONSUNI</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ONSELHO UNIVERSITÁRIO</text:p>
          </table:table-cell>
          <table:table-cell office:value-type="string">
            <text:p/>
          </table:table-cell>
          <table:table-cell office:value-type="string">
            <text:p>ADMINISTRAÇÃO SUPERIOR</text:p>
          </table:table-cell>
          <table:table-cell office:value-type="string">
            <text:p/>
          </table:table-cell>
          <table:table-cell office:value-type="string">
            <text:p/>
          </table:table-cell>
          <table:table-cell office:value-type="string">
            <text:p>conselhos@ufca.edu.br</text:p>
          </table:table-cell>
          <table:table-cell office:value-type="string">
            <text:p/>
          </table:table-cell>
          <table:table-cell office:value-type="string">
            <text:p/>
          </table:table-cell>
          <table:table-cell office:value-type="string">
            <text:p>290147</text:p>
          </table:table-cell>
          <table:table-cell office:value-type="string">
            <text:p/>
          </table:table-cell>
          <table:table-cell office:value-type="string">
            <text:p>GESTÃO SUPERIOR</text:p>
          </table:table-cell>
          <table:table-cell office:value-type="string">
            <text:p>ESTRATÉGICO</text:p>
          </table:table-cell>
          <table:table-cell office:value-type="string">
            <text:p>OCDC - CONSELHO</text:p>
          </table:table-cell>
          <table:table-cell office:value-type="string">
            <text:p>DELIBERAÇÃO COLETIVA</text:p>
          </table:table-cell>
          <table:table-cell office:value-type="string">
            <text:p/>
          </table:table-cell>
          <table:table-cell office:value-type="string">
            <text:p>122391</text:p>
          </table:table-cell>
          <table:table-cell office:value-type="string">
            <text:p>Conselho Universitário</text:p>
          </table:table-cell>
          <table:table-cell office:value-type="string">
            <text:p>(55) (88) 32219480</text:p>
          </table:table-cell>
          <table:table-cell office:value-type="string">
            <text:p>conselhos@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ORREGEDORIA</text:p>
          </table:table-cell>
          <table:table-cell office:value-type="string">
            <text:p>CORREGEDORIA</text:p>
          </table:table-cell>
          <table:table-cell office:value-type="string">
            <text:p>CORREGEDORIA</text:p>
          </table:table-cell>
          <table:table-cell office:value-type="string">
            <text:p>CORREGEDORI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CORREGEDORIA</text:p>
          </table:table-cell>
          <table:table-cell office:value-type="string">
            <text:p>MÁRCIA CRISTINA MACEDO MACHADO</text:p>
          </table:table-cell>
          <table:table-cell office:value-type="string">
            <text:p>ÓRGÃO COMPLEMENTAR</text:p>
          </table:table-cell>
          <table:table-cell office:value-type="string">
            <text:p>CD4</text:p>
          </table:table-cell>
          <table:table-cell office:value-type="string">
            <text:p>TAE</text:p>
          </table:table-cell>
          <table:table-cell office:value-type="string">
            <text:p>corregedoria@ufca.edu.br</text:p>
          </table:table-cell>
          <table:table-cell office:value-type="string">
            <text:p/>
          </table:table-cell>
          <table:table-cell office:value-type="string">
            <text:p>I - Exercer, com exclusividade, a competência privativa para realizar a manifestação final quanto ao juízo de admissibilidade correcional no âmbito da UFCA;
II - Instaurar e conduzir procedimentos investigativos;
III - Instaurar processos correcionais;
IV - Instaurar processo administrativo disciplinar discente;
V - Designar servidores e discentes para compor as comissões referentes aos processos administrativos citados;
VI - Instruir os procedimentos investigativos e os processos correcionais, emitindo manifestação técnica prévia ao julgamento da autoridade competente;
VII - Propor a celebração e celebrar Termo de Ajustamento de Conduta – TAC;
VIII - Promover ações educativas e de prevenção de ilícitos;
IX - Promover a divulgação e transparência de dados acerca das atividades de correição, de modo a propiciar o controle social, com resguardo das informações restritas ou sigilosas;
X - Encaminhar ao Órgão Central do Sistema dados consolidados e sistematizados, relativos aos resultados das sindicâncias e processos administrativos disciplinares, bem como à aplicação das penas respectivas;
XI - Atender às demandas oriundas do Órgão Central acerca de procedimentos investigativos e processos correcionais, documentos, dados e informações sobre as atividades de correição, dentro do prazo estabelecido;
XII - Supervisionar as atividades de correição desempenhadas pelos órgãos e entidades submetidos à sua esfera de competência;
XIII - Promover ações educativas e de prevenção de ilícitos;
XIV - Promover a divulgação e transparência de dados acerca das atividades de correição, de modo a propiciar o controle social, com resguardo das informações restritas ou sigilosas;
XV - Efetuar a prospecção, análise e estudo das informações correcionais para subsidiar a formulação de estratégias visando à prevenção e mitigação de riscos organizacionais;
XVI - Utilizar os resultados da autoavaliação do Modelo de Maturidade Correcional – CRG-MM como base para a elaboração de planos de ação destinados à elevação do nível de maturidade;
XVII - Participar de atividades que exijam ações conjugadas das unidades integrantes do Sistema de Correição (Siscor), com vistas ao aprimoramento do exercício das atividades que lhes são comuns;
XVIII - Prestar apoio ao Órgão Central do Sistema na instituição e manutenção de informações, para o exercício das atividades de correição;
XIX - Atender às demandas oriundas do Órgão Central acerca de procedimentos investigativos e processos correcionais, documentos, dados e informações sobre as atividades de correição, dentro do prazo estabelecido;
XX - Demais atribuições estabelecidas no Decreto nº 5.480, de 30 de junho de 2005 e na Portaria Normativa CGU nº 27, de 11 de outubro de 2022</text:p>
          </table:table-cell>
          <table:table-cell office:value-type="string">
            <text:p>228474</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PROCESSO 23507.001736/2022-24</text:p>
          </table:table-cell>
          <table:table-cell office:value-type="string">
            <text:p>122391</text:p>
          </table:table-cell>
          <table:table-cell office:value-type="string">
            <text:p>Corregedoria</text:p>
          </table:table-cell>
          <table:table-cell office:value-type="string">
            <text:p>(55) (88) 32219205</text:p>
          </table:table-cell>
          <table:table-cell office:value-type="string">
            <text:p>correged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GEP</text:p>
          </table:table-cell>
          <table:table-cell office:value-type="string">
            <text:p>CORREGEDORIA/NAGEP</text:p>
          </table:table-cell>
          <table:table-cell office:value-type="string">
            <text:p>NAGEP/CORREGEDORIA</text:p>
          </table:table-cell>
          <table:table-cell office:value-type="string">
            <text:p>CORREGEDORI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À GESTÃO DA ÉTICA PÚBLICA</text:p>
          </table:table-cell>
          <table:table-cell office:value-type="string">
            <text:p>LARISSA RIBEIRO SOUS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corregedoria@ufca.edu.br</text:p>
          </table:table-cell>
          <table:table-cell office:value-type="string">
            <text:p/>
          </table:table-cell>
          <table:table-cell office:value-type="string">
            <text:p>a. prestar apoio técnico e administrativo às atividades da Comissão de Ética
e de sua Secretaria-Executiva, inclusive na organização da agenda, da
pauta e das reuniões;
b. apoiar a instrução das matérias submetidas à deliberação da Comissão de
Ética, bem como a elaboração, sistematização e organização de estudos,
informações e subsídios destinados ao processo de tomada de decisão;
c. organizar, registrar, triar, sistematizar e acompanhar o fluxo das
demandas, manifestações, expedientes e demais matérias encaminhadas
à Comissão de Ética, inclusive aquelas oriundas dos canais institucionais
de recebimento de manifestações e dos sistemas correlatos;
d. apoiar a elaboração de atas, relatórios, levantamentos, diagnósticos,
comunicações oficiais, registros administrativos e demais documentos
necessários ao funcionamento da Comissão de Ética e de sua
Secretaria-Executiva;
e. apoiar a execução e a publicidade dos atos de competência da
Secretaria-Executiva, observado o tratamento adequado das informações;
f. colaborar com a organização e a racionalização dos fluxos de trabalho
relacionados à gestão da ética pública, observadas as competências
próprias das instâncias envolvidas;
g. auxiliar no desenvolvimento de ações de prevenção, orientação,
disseminação, capacitação e treinamento em temas relacionados à ética
pública no âmbito da UFCA;
h. executar outras atividades de apoio correlatas, necessárias ao adequado
funcionamento da gestão da ética pública institucional;
i. substituir a Secretaria-Executiva da Comissão de Ética nos seus
impedimentos legais e regulamentares, mediante designação ou previsão
formal aplicável.</text:p>
          </table:table-cell>
          <table:table-cell office:value-type="string">
            <text:p>625211</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74</text:p>
          </table:table-cell>
          <table:table-cell office:value-type="string">
            <text:p>Núcleo de Apoio à Gestão da Ética Pública</text:p>
          </table:table-cell>
          <table:table-cell office:value-type="string">
            <text:p>(55) (88) 32219205</text:p>
          </table:table-cell>
          <table:table-cell office:value-type="string">
            <text:p>corregedori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CORREGEDORIA</text:p>
          </table:table-cell>
          <table:table-cell office:value-type="string">
            <text:p>CORREGEDORIA/NG-CORREGEDORIA</text:p>
          </table:table-cell>
          <table:table-cell office:value-type="string">
            <text:p>NG-CORREGEDORIA/CORREGEDORIA</text:p>
          </table:table-cell>
          <table:table-cell office:value-type="string">
            <text:p>CORREGEDORI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MARIA CONSUELO SOUTO MENDES</text:p>
          </table:table-cell>
          <table:table-cell office:value-type="string">
            <text:p>NÚCLEO DE GESTÃO</text:p>
          </table:table-cell>
          <table:table-cell office:value-type="string">
            <text:p>FG1</text:p>
          </table:table-cell>
          <table:table-cell office:value-type="string">
            <text:p>TAE</text:p>
          </table:table-cell>
          <table:table-cell office:value-type="string">
            <text:p>corregedoria@ufca.edu.br</text:p>
          </table:table-cell>
          <table:table-cell office:value-type="string">
            <text:p/>
          </table:table-cell>
          <table:table-cell office:value-type="string">
            <text:p>I - Gerenciar os arquivos físicos e digitais do setor;
II - Gerenciar o fluxo de processos e documentos diversos (receber, acompanhar e dar prosseguimento aos processos recebidos);
III - Manter registro atualizado da tramitação e resultado dos processos e expedientes em curso;
IV - Manter registro atualizado, gerir, tramitar procedimentos investigativos e processos correcionais e realizar a comunicação e a transmissão de atos processuais por meio de sistema informatizado;
V - Manter registro atualizado dos cadastros de sanções relativas às atividades de correição;
VI - Acompanhar o mapeamento dos processos do setor;
VII - Auxiliar na elaboração dos relatórios de gestão;
VIII - Organizar e controlar o patrimônio físico do setor;
IX - Atualizar as informações da página eletrônica e dos controles internos da Corregedoria;
X - Controlar o cadastro de bolsistas do setor;
XI - Encaminhar as folhas de pagamento dos bolsistas;
XII - Auxiliar na organização e execução dos eventos realizados pelo setor;
XIII - Dar suporte técnico e normativo às atividades de competência da Corregedoria.</text:p>
          </table:table-cell>
          <table:table-cell office:value-type="string">
            <text:p>307774</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74</text:p>
          </table:table-cell>
          <table:table-cell office:value-type="string">
            <text:p>Núcleo de Gestão</text:p>
          </table:table-cell>
          <table:table-cell office:value-type="string">
            <text:p>(55) (88) 32219205</text:p>
          </table:table-cell>
          <table:table-cell office:value-type="string">
            <text:p>corregedoria@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OM</text:p>
          </table:table-cell>
          <table:table-cell office:value-type="string">
            <text:p>DCOM</text:p>
          </table:table-cell>
          <table:table-cell office:value-type="string">
            <text:p>DCOM</text:p>
          </table:table-cell>
          <table:table-cell office:value-type="string">
            <text:p>DCOM</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TORIA DE COMUNICAÇÃO</text:p>
          </table:table-cell>
          <table:table-cell office:value-type="string">
            <text:p>GABRIEL NOGUEIRA DE SOUZA</text:p>
          </table:table-cell>
          <table:table-cell office:value-type="string">
            <text:p>DIRETORIA ADMINISTRATIVA</text:p>
          </table:table-cell>
          <table:table-cell office:value-type="string">
            <text:p>CD3</text:p>
          </table:table-cell>
          <table:table-cell office:value-type="string">
            <text:p>TAE</text:p>
          </table:table-cell>
          <table:table-cell office:value-type="string">
            <text:p>dcom@ufca.edu.br</text:p>
          </table:table-cell>
          <table:table-cell office:value-type="string">
            <text:p/>
          </table:table-cell>
          <table:table-cell office:value-type="string">
            <text:p>1.  Planejar, acompanhar e gerenciar as métricas e os Indicadores Estratégicos relacionados ao Plano de Desenvolvimento Institucional (PDI);
2. Representar a universidade em âmbito Nacional junto ao Colégio de Gestores de Comunicação das Universidades Federais (Cogecom/Andifes);
3. Planejar e gerenciar o orçamento da Diretoria de Comunicação;
4. Coordenar o processo de licitação e contratação de fornecedores gráficos para o atendimento de demandas setoriais da universidade;
5. Acompanhar e fiscalizar a execução de contratos sob responsabilidade do setor;
6. Licitar demandas de outros setores da universidade que envolvam produção gráfica e comunicação institucional;
7. Definir e garantir o cumprimento das diretrizes para uso dos canais oficiais de comunicação institucional, como portal, informes, redes sociais digitais e YouTube;
8.  Gerir o setorial, em nível estratégico;
9. Representar o setor em conselhos, comitês, comissões e grupos organizados de nível estratégico, no âmbito da UFCA;
10. Planejar, dimensionar e gerenciar a estrutura do setor e a aquisição de equipamentos;
11. Executar documentos gerenciais, demandados por órgãos de controle ou por instâncias administrativas da UFCA;
12. Promover o alinhamento da equipe setorial às decisões estratégicas da gestão superior;
13. Assessorar, em nível estratégico, setores da UFCA no âmbito da comunicação institucional da universidade;
14. Deliberar sobre a divulgação de entidades externas em espaços internos da UFCA.</text:p>
          </table:table-cell>
          <table:table-cell office:value-type="string">
            <text:p>228371</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Diretoria de Comunicação</text:p>
          </table:table-cell>
          <table:table-cell office:value-type="string">
            <text:p>(55) (88) 32219385</text:p>
          </table:table-cell>
          <table:table-cell office:value-type="string">
            <text:p>dcom@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SDOC</text:p>
          </table:table-cell>
          <table:table-cell office:value-type="string">
            <text:p>DCOM/ASDOC</text:p>
          </table:table-cell>
          <table:table-cell office:value-type="string">
            <text:p>ASDOC/DCOM</text:p>
          </table:table-cell>
          <table:table-cell office:value-type="string">
            <text:p>DCOM</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DE DOCUMENTAÇÃO, PROTOCOLO E DADOS ESTRATÉGICOS</text:p>
          </table:table-cell>
          <table:table-cell office:value-type="string">
            <text:p>ADRIANA CRISTINA GOMES DE ARAÚJO</text:p>
          </table:table-cell>
          <table:table-cell office:value-type="string">
            <text:p>ASSESSORIA TÉCNICA</text:p>
          </table:table-cell>
          <table:table-cell office:value-type="string">
            <text:p>FG2</text:p>
          </table:table-cell>
          <table:table-cell office:value-type="string">
            <text:p>TAE</text:p>
          </table:table-cell>
          <table:table-cell office:value-type="string">
            <text:p>dcom@ufca.edu.br</text:p>
          </table:table-cell>
          <table:table-cell office:value-type="string">
            <text:p/>
          </table:table-cell>
          <table:table-cell office:value-type="string">
            <text:p>1. Elaborar documentos oficiais do setor;
2. Gerenciar protocolo - documentos e materiais;
3. Abrir e gerenciar processos da Diretoria de Comunicação;
4. Acompanhar e-mails setoriais;
5. Apoiar o planejamento, a gestão e a execução de processos de aquisição e contratação de bens e serviços;
6. Fiscalizar atas e contratos;
7. Elaborar relatórios gerenciais;
8. Dar suporte a atividades de controle.
9. Exercer outras atividades de assessoramento ao(à)  diretor(a) de comunicação.</text:p>
          </table:table-cell>
          <table:table-cell office:value-type="string">
            <text:p>300877</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371</text:p>
          </table:table-cell>
          <table:table-cell office:value-type="string">
            <text:p>Assessoria de Documentação, Protocolo e Dados Estratégicos</text:p>
          </table:table-cell>
          <table:table-cell office:value-type="string">
            <text:p>(55) (88) 32219385</text:p>
          </table:table-cell>
          <table:table-cell office:value-type="string">
            <text:p>dcom@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CI</text:p>
          </table:table-cell>
          <table:table-cell office:value-type="string">
            <text:p>DCOM/CCI</text:p>
          </table:table-cell>
          <table:table-cell office:value-type="string">
            <text:p>CCI/DCOM</text:p>
          </table:table-cell>
          <table:table-cell office:value-type="string">
            <text:p>DCOM</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CONTEÚDO INSTITUCIONAL</text:p>
          </table:table-cell>
          <table:table-cell office:value-type="string">
            <text:p>ANA PAULA DE LIMA ARAÚJO</text:p>
          </table:table-cell>
          <table:table-cell office:value-type="string">
            <text:p>COORDENADORIA / DIRETORIA ADJUNTA</text:p>
          </table:table-cell>
          <table:table-cell office:value-type="string">
            <text:p>CD4</text:p>
          </table:table-cell>
          <table:table-cell office:value-type="string">
            <text:p>TAE</text:p>
          </table:table-cell>
          <table:table-cell office:value-type="string">
            <text:p>dcom@ufca.edu.br</text:p>
          </table:table-cell>
          <table:table-cell office:value-type="string">
            <text:p/>
          </table:table-cell>
          <table:table-cell office:value-type="string">
            <text:p>1. Gerenciar os canais oficiais da UFCA;
2. Elaborar projetos táticos no âmbito da comunicação institucional da UFCA;
3. Pautar materiais jornalísticos e audiovisuais no âmbito da comunicação institucional da UFCA;
4. Acompanhar e apoiar equipes durante confecção de materiais de comunicação institucional;
5. Assessorar, em nível operacional, os setores da UFCA no âmbito da comunicação institucional da universidade;
6. Executar jornalismo institucional;
7. Produzir materiais de comunicação interna;
8.  Elaborar notas e respostas gerais da UFCA para públicos amplos;
9.  Elaborar campanhas para datas em destaque para a UFCA;
10. Ofertar pautas e recepcionar demandas de assessoria de imprensa;
11. Promover dispositivos de acessibilidade em conteúdos institucionais;
12. Roteirizar conteúdos audiovisuais.</text:p>
          </table:table-cell>
          <table:table-cell office:value-type="string">
            <text:p>228374</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71</text:p>
          </table:table-cell>
          <table:table-cell office:value-type="string">
            <text:p>Coordenadoria de Conteúdo Institucional</text:p>
          </table:table-cell>
          <table:table-cell office:value-type="string">
            <text:p>(55) (88) 32219385</text:p>
          </table:table-cell>
          <table:table-cell office:value-type="string">
            <text:p>jornalismo.dcom@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I</text:p>
          </table:table-cell>
          <table:table-cell office:value-type="string">
            <text:p>DCOM/CCI/DAI</text:p>
          </table:table-cell>
          <table:table-cell office:value-type="string">
            <text:p>DAI/CCI/DCOM</text:p>
          </table:table-cell>
          <table:table-cell office:value-type="string">
            <text:p>DCOM</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CESSIBILIDADE INFORMACIONAL</text:p>
          </table:table-cell>
          <table:table-cell office:value-type="string">
            <text:p>PAULO JOSÉ TEIXEIRA DOS SANTOS</text:p>
          </table:table-cell>
          <table:table-cell office:value-type="string">
            <text:p>DIVISÃO</text:p>
          </table:table-cell>
          <table:table-cell office:value-type="string">
            <text:p>FG2</text:p>
          </table:table-cell>
          <table:table-cell office:value-type="string">
            <text:p>TAE</text:p>
          </table:table-cell>
          <table:table-cell office:value-type="string">
            <text:p>dcom@ufca.edu.br</text:p>
          </table:table-cell>
          <table:table-cell office:value-type="string">
            <text:p/>
          </table:table-cell>
          <table:table-cell office:value-type="string">
            <text:p>1. Efetuar manutenção de conteúdo e de infraestrutura de TI do Portal da UFCA;
2. Gerenciar sites sob o domínio ufca.edu.br;
3. Promover treinamento permanente de integrantes da comunidade acadêmica para edição do Portal da UFCA;
4. Realizar  backup do banco de dados (portal/sites/documentos) e atualização da Virtual Machine de homologação/ambiente local; 
5. Monitorar a plataforma sites para criação/exclusão de páginas/posts/comentários spams;
6. Acompanhar métricas do Portal da UFCA geradas pelo Google Analytics;
7. Atualizar o sistema operacional das  Máquinas Virtuais de homologação e produção (portal/sites/documentos);
8. Implantar de ferramentas de acessibilidade na infraestrutura de TI do Portal da UFCA.
9. Verificar a conformidade do Portal da UFCA com as práticas de acessibilidade legalmente vigentes;
10. Treinamento e atualização de equipes de conteúdo para a oferta de acessibilidade no material institucional da UFCA;
11. Orientação/treinamento sobre acessibilidade virtual dos usuários das plataformas portal/documentos;
12. Recepcionar demandas setoriais oriundas de recomendações de órgãos de controle sobre conteúdos no Portal;
13. Orientar sobre a publicação de conteúdo para os usuários da plataforma sites;
14. Acompanhamento e melhoria da acessibilidade das plataformas portal/sites/documentos; 
15. Atualização e melhoria do código das plataformas sites/portal/documentos.</text:p>
          </table:table-cell>
          <table:table-cell office:value-type="string">
            <text:p>228375</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374</text:p>
          </table:table-cell>
          <table:table-cell office:value-type="string">
            <text:p>Divisão de Acessibilidade Informacional</text:p>
          </table:table-cell>
          <table:table-cell office:value-type="string">
            <text:p>(55) (88) 32219385</text:p>
          </table:table-cell>
          <table:table-cell office:value-type="string">
            <text:p>jornalismo.dcom@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CRI</text:p>
          </table:table-cell>
          <table:table-cell office:value-type="string">
            <text:p>DCOM/CCI/DPCRI</text:p>
          </table:table-cell>
          <table:table-cell office:value-type="string">
            <text:p>DPCRI/CCI/DCOM</text:p>
          </table:table-cell>
          <table:table-cell office:value-type="string">
            <text:p>DCOM</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DUÇÃO E CURADORIA DE REGISTROS IMAGÉTICOS</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dcom@ufca.edu.br</text:p>
          </table:table-cell>
          <table:table-cell office:value-type="string">
            <text:p/>
          </table:table-cell>
          <table:table-cell office:value-type="string">
            <text:p>1. Captar imagens e/ou sons para conteúdos institucionais;
2. Captar imagens para documentos institucionais de identificação;
3. Agendar, junto a fontes da comunidade acadêmica, a produção de fotos ou vídeos para conteúdos institucionais de divulgação da universidade;
4. Atuar em processos de registros imagéticos exigidos pela legislação em vigor;
5. Editar material audiovisual institucional;
6. Gerenciar acervo audiovisual sob tutela da Diretoria de Comunicação.</text:p>
          </table:table-cell>
          <table:table-cell office:value-type="string">
            <text:p>302353</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374</text:p>
          </table:table-cell>
          <table:table-cell office:value-type="string">
            <text:p>Divisão de Produção e Curadoria de Registros Imagéticos</text:p>
          </table:table-cell>
          <table:table-cell office:value-type="string">
            <text:p>(55) (88) 32219385</text:p>
          </table:table-cell>
          <table:table-cell office:value-type="string">
            <text:p>jornalismo.dcom@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MD</text:p>
          </table:table-cell>
          <table:table-cell office:value-type="string">
            <text:p>DCOM/NGMD</text:p>
          </table:table-cell>
          <table:table-cell office:value-type="string">
            <text:p>NGMD/DCOM</text:p>
          </table:table-cell>
          <table:table-cell office:value-type="string">
            <text:p>DCOM</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 DE MÍDIAS DIGITAIS</text:p>
          </table:table-cell>
          <table:table-cell office:value-type="string">
            <text:p>CAUÊ HENRIQUE AYO CHAVES ALVES</text:p>
          </table:table-cell>
          <table:table-cell office:value-type="string">
            <text:p>NÚCLEO DE GESTÃO</text:p>
          </table:table-cell>
          <table:table-cell office:value-type="string">
            <text:p>FG1</text:p>
          </table:table-cell>
          <table:table-cell office:value-type="string">
            <text:p>TAE</text:p>
          </table:table-cell>
          <table:table-cell office:value-type="string">
            <text:p>dcom@ufca.edu.br</text:p>
          </table:table-cell>
          <table:table-cell office:value-type="string">
            <text:p/>
          </table:table-cell>
          <table:table-cell office:value-type="string">
            <text:p>1. Gerenciar as mídias digitais oficiais da UFCA;
2. Propor campanhas para datas de destaque;
3. Disparar conteúdos gráficos e audiovisuais;
4.  Levantar e acompanhar métricas dos perfis oficiais da UFCA em redes sociais digitais;
5. Acompanhar postagens de outras instituições de ensino superior ou relacionadas à Ciência e Tecnologia; 
6. Monitorar trends e menções à UFCA em mídias digitais;
7. Assessorar os setores da UFCA em assuntos relativos a mídias digitais;
8. Dar suporte ao texto e à produção gráfica.</text:p>
          </table:table-cell>
          <table:table-cell office:value-type="string">
            <text:p>228372</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371</text:p>
          </table:table-cell>
          <table:table-cell office:value-type="string">
            <text:p>Núcleo de Gestão de Mídias Digitais</text:p>
          </table:table-cell>
          <table:table-cell office:value-type="string">
            <text:p>(55) (88) 32219385</text:p>
          </table:table-cell>
          <table:table-cell office:value-type="string">
            <text:p>dcom@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IV</text:p>
          </table:table-cell>
          <table:table-cell office:value-type="string">
            <text:p>DCOM/NIV</text:p>
          </table:table-cell>
          <table:table-cell office:value-type="string">
            <text:p>NIV/DCOM</text:p>
          </table:table-cell>
          <table:table-cell office:value-type="string">
            <text:p>DCOM</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IDENTIDADE VISUAL</text:p>
          </table:table-cell>
          <table:table-cell office:value-type="string">
            <text:p>GEÓRGIA MENDES DE SOUS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artes.dcom@ufca.edu.br</text:p>
          </table:table-cell>
          <table:table-cell office:value-type="string">
            <text:p/>
          </table:table-cell>
          <table:table-cell office:value-type="string">
            <text:p>1. Criar artes gráficas digitais para comunicações a públicos amplos da UFCA;
2. Elaborar peças gráficas institucionais padrão para confecção de material impresso;
3. Diagramar cconteúdos institucionais, com foco na melhoria da experiência de leitura;
4. Assessorar setores da UFCA sobre a aplicação da Identidade Visual da universidade;
5. Acompanhar o uso da Identidade Visual da UFCA por parte de outros usuários, no âmbito da UFCA;
6. Apreciar e deliberar sobre a aplicação da Identidade Visual da UFCA em espaços institucionais;
7. Assessorar os setores da UFCA, em nível operacional, a respeito de necessidades gráficas institucionais;
8. Gerenciar arquivos de peças gráficas.
9. Receber, apreciar e desenvolver identidades visuais para os setores da  UFCA.</text:p>
          </table:table-cell>
          <table:table-cell office:value-type="string">
            <text:p>22837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371</text:p>
          </table:table-cell>
          <table:table-cell office:value-type="string">
            <text:p>Núcleo de Identidade Visual</text:p>
          </table:table-cell>
          <table:table-cell office:value-type="string">
            <text:p>(55) (88) 32219386</text:p>
          </table:table-cell>
          <table:table-cell office:value-type="string">
            <text:p>artes.dcom@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IARI</text:p>
          </table:table-cell>
          <table:table-cell office:value-type="string">
            <text:p>DIARI</text:p>
          </table:table-cell>
          <table:table-cell office:value-type="string">
            <text:p>DIARI</text:p>
          </table:table-cell>
          <table:table-cell office:value-type="string">
            <text:p>DIARI</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TORIA DE ARTICULAÇÃO E RELAÇÕES INSTITUCIONAIS</text:p>
          </table:table-cell>
          <table:table-cell office:value-type="string">
            <text:p>RICARDO LUIZ LANGE NESS</text:p>
          </table:table-cell>
          <table:table-cell office:value-type="string">
            <text:p>DIRETORIA ADMINISTRATIVA</text:p>
          </table:table-cell>
          <table:table-cell office:value-type="string">
            <text:p>CD3</text:p>
          </table:table-cell>
          <table:table-cell office:value-type="string">
            <text:p>Docente</text:p>
          </table:table-cell>
          <table:table-cell office:value-type="string">
            <text:p>diari.reitoria@ufca.edu.br</text:p>
          </table:table-cell>
          <table:table-cell office:value-type="string">
            <text:p/>
          </table:table-cell>
          <table:table-cell office:value-type="string">
            <text:p>1.	Facilitar o diálogo entre a UFCA e instituições públicas e privadas para estabelecer cooperações que alinhem as ações fins da universidade com as demandas da comunidade local;
2.	Promover espaços de interação com o setor privado e o terceiro setor, criando para os discentes da UFCA, por meio de estágios curriculares, a oportunidade de inserção no mundo do trabalho; 
3.	Fortalecer a imagem institucional da UFCA, ampliando sua visibilidade perante a sociedade;
4.	Fortalecer a articulação institucional interna, promovendo a integração entre os Campi e Unidades Acadêmicas visando alinhar ações e iniciativas ao planejamento institucional;
5.	Gerenciar processos administrativos relacionados à elaboração e formalização de parcerias;
6. Acompanhar as atividades desenvolvidas pela COORDENADORIA DE ACOMPANHAMENTO DAS RELAÇÕES INSTITUCIONAIS e pela COORDENADORIA DE ESTÁGIOS E DESENVOLVIMENTO PROFISSIONAL, garantindo a articulação estratégica e a efetividade das ações institucionais.</text:p>
          </table:table-cell>
          <table:table-cell office:value-type="string">
            <text:p>228598</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Diretoria de Articulação e Relações Institucionais</text:p>
          </table:table-cell>
          <table:table-cell office:value-type="string">
            <text:p>(55) (88) 32219376</text:p>
          </table:table-cell>
          <table:table-cell office:value-type="string">
            <text:p>diar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RI</text:p>
          </table:table-cell>
          <table:table-cell office:value-type="string">
            <text:p>DIARI/CARI</text:p>
          </table:table-cell>
          <table:table-cell office:value-type="string">
            <text:p>CARI/DIARI</text:p>
          </table:table-cell>
          <table:table-cell office:value-type="string">
            <text:p>DIAR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ACOMPANHAMENTO DAS RELAÇÕES INSTITUCIONAIS</text:p>
          </table:table-cell>
          <table:table-cell office:value-type="string">
            <text:p>FRANCISCO DE ASSIS NOGUEIRA</text:p>
          </table:table-cell>
          <table:table-cell office:value-type="string">
            <text:p>COORDENADORIA</text:p>
          </table:table-cell>
          <table:table-cell office:value-type="string">
            <text:p>CD4</text:p>
          </table:table-cell>
          <table:table-cell office:value-type="string">
            <text:p>TAE</text:p>
          </table:table-cell>
          <table:table-cell office:value-type="string">
            <text:p>cari.diari@ufca.edu.br</text:p>
          </table:table-cell>
          <table:table-cell office:value-type="string">
            <text:p/>
          </table:table-cell>
          <table:table-cell office:value-type="string">
            <text:p>1.	Orientar a Comunidade Universitária na elaboração e formalização de parcerias e planos de trabalho;
2.	Redigir minutas de parcerias, com ou sem recursos financeiros, instruir os processos e submetê-los à análise da Procuradoria Federal junto à UFCA;
3.	Colaborar com a  Pró-Reitoria de Administração na elaboração de contratos envolvendo Fundações de Apoio e submetê-los à análise jurídica da Procuradoria Federal junto à Universidade; 
4.	Responder às solicitações e diligências feitas pela Procuradoria Federal junto à UFCA;
5.	Providenciar a documentação necessária à formalização de parcerias;
6.	Notificar aos setores competentes da universidade pendências relacionadas a certidões negativas de débito e tributos com os órgãos da administração pública;
7.	Elaborar relatórios em atendimento às Auditorias Interna e Externa;
8.	Mediar as relações entre a Universidade e as fundações de apoio;
9.	Apoiar a elaboração de termos aditivos para instrumentos de parceria quando solicitado;
10.	Acompanhar a liberação de recursos financeiros pelos orgãos financiadores e o repasse às fundações de apoio;
11.	Supervisionar a execução de projetos estabelecidos por meio de parcerias com Fundações de Apoio;
12.	Gerenciar prazos de vigência de instrumentos de parceria e informar os coordenadores sobre vencimentos iminentes;
13.	Providenciar Guia de Recolhimento da União (GRU) e faturas relacionadas ao ressarcimento de projetos financiados externamente;
14.	Elaborar relatórios anuais sobre a execução de projetos com recursos financeiros;
15.	Analisar solicitações de inclusão de membros em projetos, remanejamento de rubricas e utilização de saldos de aplicações financeiras;
16.	Solicitar às Fundações de Apoio a prestação de contas dos recursos empregados nos projetos;
17.	Solicitar ao Coordenador do Projeto de Parceira a apresentação do Relatório Parcial e/ou Final do projeto.</text:p>
          </table:table-cell>
          <table:table-cell office:value-type="string">
            <text:p>228602</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98</text:p>
          </table:table-cell>
          <table:table-cell office:value-type="string">
            <text:p>Coordenadoria de Acompanhamento das Relações Institucionais</text:p>
          </table:table-cell>
          <table:table-cell office:value-type="string">
            <text:p>(55) (88) 32219376</text:p>
          </table:table-cell>
          <table:table-cell office:value-type="string">
            <text:p>diar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EDP</text:p>
          </table:table-cell>
          <table:table-cell office:value-type="string">
            <text:p>DIARI/CEDP</text:p>
          </table:table-cell>
          <table:table-cell office:value-type="string">
            <text:p>CEDP/DIARI</text:p>
          </table:table-cell>
          <table:table-cell office:value-type="string">
            <text:p>DIAR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ESTÁGIOS E DESENVOLVIMENTO PROFISSIONAL</text:p>
          </table:table-cell>
          <table:table-cell office:value-type="string">
            <text:p>CÍCERO JOAQUIM PEREIRA MACEDO</text:p>
          </table:table-cell>
          <table:table-cell office:value-type="string">
            <text:p>COORDENADORIA</text:p>
          </table:table-cell>
          <table:table-cell office:value-type="string">
            <text:p>CD4</text:p>
          </table:table-cell>
          <table:table-cell office:value-type="string">
            <text:p>TAE</text:p>
          </table:table-cell>
          <table:table-cell office:value-type="string">
            <text:p>estagios.diari@ufca.edu.br</text:p>
          </table:table-cell>
          <table:table-cell office:value-type="string">
            <text:p/>
          </table:table-cell>
          <table:table-cell office:value-type="string">
            <text:p>1 - Orientar a Comunidade Universitária no processo de formalização de convênio para estágios.
2 - Orientar os discentes, professores e demais interessados sobre o preenchimento do termo de compromisso de estágio e demais documentos pertinentes.
3 - Analisar as minutas de propostas de convênios para estágios.
4 - Acompanhar a execução do contrato de seguro para os estudantes em estágio e extensionista.
5 - Gerenciar o edital de contratação de estagiários para a UFCA.
6 - Acompanhar a execução financeira dos recursos da contratação de estagiários da UFCA.
7 - Mediar a relação entre a UFCA e as empresas com convênios para estágio.
8 - Gerenciar prazos de vigência dos estágios.
9 - Acompanhar o cumprimento das obrigações previstas no Termo de Compromisso de Estágio
10 - Gerenciar prazos de vigência dos convênios.
11 - Analisar e assinar Termo de Compromisso de Estágio em que a UFCA se encontre na condição de unidade concedente
12 - Analisar e assinar Termo de Compromisso de Estágio dos estudantes da UFCA em estágio obrigatório.</text:p>
          </table:table-cell>
          <table:table-cell office:value-type="string">
            <text:p>228599</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98</text:p>
          </table:table-cell>
          <table:table-cell office:value-type="string">
            <text:p>Coordenadoria de Estágios e Desenvolvimento Profissional</text:p>
          </table:table-cell>
          <table:table-cell office:value-type="string">
            <text:p>(55) (88) 32219377</text:p>
          </table:table-cell>
          <table:table-cell office:value-type="string">
            <text:p>estagios.diar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E</text:p>
          </table:table-cell>
          <table:table-cell office:value-type="string">
            <text:p>DIARI/CEDP/DCE</text:p>
          </table:table-cell>
          <table:table-cell office:value-type="string">
            <text:p>DCE/CEDP/DIARI</text:p>
          </table:table-cell>
          <table:table-cell office:value-type="string">
            <text:p>DIAR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A CENTRAL DE ESTÁGIOS</text:p>
          </table:table-cell>
          <table:table-cell office:value-type="string">
            <text:p>LIA MARIA SILVEIRA DAVID</text:p>
          </table:table-cell>
          <table:table-cell office:value-type="string">
            <text:p>DIVISÃO</text:p>
          </table:table-cell>
          <table:table-cell office:value-type="string">
            <text:p>FG2</text:p>
          </table:table-cell>
          <table:table-cell office:value-type="string">
            <text:p>TAE</text:p>
          </table:table-cell>
          <table:table-cell office:value-type="string">
            <text:p>estagios.diari@ufca.edu.br</text:p>
          </table:table-cell>
          <table:table-cell office:value-type="string">
            <text:p/>
          </table:table-cell>
          <table:table-cell office:value-type="string">
            <text:p>1 - Recepcionar documentação para formalização de convênio.
2 - Cadastrar processo no SIPAC para formalização de convênio.
3 - Preencher a planilha de seguro dos estagiários e extensionistas.
4 - Emitir documentosnecessários a formalização de convênios.
5 - Estabelecer contato com instituições interessadas em formalizar convênio de estágios com a UFCA.
6 - Responder dúvidas sobre o procedimento de formalização de convênio.
7 - Atender público interno e externo com relação a dúvidas sobre estágios.
8 - Cadastrar mensalmente o processo de pagamento das faturas de seguro para estagiários e extensionistas.
9 - Cadastrar processos para contratação de estagiários pela UFCA.
10 - Emitir declaração de conclusão de estágios para estudantes contratados pela UFCA.
11 - Emitir declaração de orientação em estágios (Exclusivo para professores orientadores)
12 - Substituir o coordenador da CEDP em situações de afastamento, férias e demais situações previstas na legislação em vigência.
13 - Esclarecer dúvidas oriundas de mensagens no whatsapp institucional da CEDP.</text:p>
          </table:table-cell>
          <table:table-cell office:value-type="string">
            <text:p>25497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9</text:p>
          </table:table-cell>
          <table:table-cell office:value-type="string">
            <text:p>Divisão da Central de Estágios</text:p>
          </table:table-cell>
          <table:table-cell office:value-type="string">
            <text:p>(55) (88) 32219377</text:p>
          </table:table-cell>
          <table:table-cell office:value-type="string">
            <text:p>estagios.diar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DIARI</text:p>
          </table:table-cell>
          <table:table-cell office:value-type="string">
            <text:p>DIARI/NG-DIARI</text:p>
          </table:table-cell>
          <table:table-cell office:value-type="string">
            <text:p>NG-DIARI/DIARI</text:p>
          </table:table-cell>
          <table:table-cell office:value-type="string">
            <text:p>DIAR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WAGNER PIRES DA SILVA</text:p>
          </table:table-cell>
          <table:table-cell office:value-type="string">
            <text:p>NÚCLEO DE GESTÃO</text:p>
          </table:table-cell>
          <table:table-cell office:value-type="string">
            <text:p>FG1</text:p>
          </table:table-cell>
          <table:table-cell office:value-type="string">
            <text:p>TAE</text:p>
          </table:table-cell>
          <table:table-cell office:value-type="string">
            <text:p>diari.reitoria@ufca.edu.br</text:p>
          </table:table-cell>
          <table:table-cell office:value-type="string">
            <text:p/>
          </table:table-cell>
          <table:table-cell office:value-type="string">
            <text:p>I – prestar suporte técnico e administrativo à CARI na gestão de processos relacionados a convênios, acordos de
cooperação e demais instrumentos congêneres;
II – realizar o acompanhamento dos prazos de vigência e tramitação dos instrumentos de parceria sob
responsabilidade da CARI, mantendo atualizado o sistema de controle interno;
III – auxiliar na elaboração e organização de relatórios de acompanhamento e de desempenho das parcerias
institucionais;
IV – apoiar a coleta, sistematização, análise e publicização de dados relacionados à execução de projetos em
parceria com Fundações de Apoio, órgãos públicos e entidades privadas;
V – organizar fluxos internos de informação e comunicação entre a DIARI e os demais setores da Universidade,
garantindo maior eficiência nos processos;
VI – colaborar na instrução processual de termos aditivos, prorrogações e ajustes necessários nos instrumentos
jurídicos acompanhados pela CARI;
VII – apoiar o monitoramento da execução financeira e administrativa dos projetos formalizados por meio de
convênios e acordos de cooperação;
VIII – auxiliar na interlocução com coordenadores de projetos e fundações de apoio, no que se refere a demandas
administrativas e de gestão;
IX – propor melhorias nos procedimentos internos de gestão documental e de controle das atividades da DIARI;
X – desempenhar outras atribuições compatíveis com sua finalidade e que lhe sejam delegadas pela Diretoria da
DIARI.</text:p>
          </table:table-cell>
          <table:table-cell office:value-type="string">
            <text:p>551970</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98</text:p>
          </table:table-cell>
          <table:table-cell office:value-type="string">
            <text:p>Núcleo de Gestão</text:p>
          </table:table-cell>
          <table:table-cell office:value-type="string">
            <text:p>(55) (88) 32219378</text:p>
          </table:table-cell>
          <table:table-cell office:value-type="string">
            <text:p>diar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INFRA</text:p>
          </table:table-cell>
          <table:table-cell office:value-type="string">
            <text:p>DINFRA</text:p>
          </table:table-cell>
          <table:table-cell office:value-type="string">
            <text:p>DINFRA</text:p>
          </table:table-cell>
          <table:table-cell office:value-type="string">
            <text:p>DINFR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TORIA DE INFRAESTRUTURA</text:p>
          </table:table-cell>
          <table:table-cell office:value-type="string">
            <text:p>WASHINGTON LUIZ DE SOUSA JÚNIOR</text:p>
          </table:table-cell>
          <table:table-cell office:value-type="string">
            <text:p>DIRETORIA ADMINISTRATIVA</text:p>
          </table:table-cell>
          <table:table-cell office:value-type="string">
            <text:p>CD3</text:p>
          </table:table-cell>
          <table:table-cell office:value-type="string">
            <text:p>TAE</text:p>
          </table:table-cell>
          <table:table-cell office:value-type="string">
            <text:p>dinfra@ufca.edu.br</text:p>
          </table:table-cell>
          <table:table-cell office:value-type="string">
            <text:p/>
          </table:table-cell>
          <table:table-cell office:value-type="string">
            <text:p>I - Planejar e gerir a infraestrutura dos campi;
II - Planejar a expansão da infraestrutura da Universidade;
III - Garantir a qualidade e a integridade do patrimônio imóvel da Universidade;
IV- Viabilizar uma infraestrutura segura e harmoniosa para a comunidade.</text:p>
          </table:table-cell>
          <table:table-cell office:value-type="string">
            <text:p>228603</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Diretoria de Infraestrutura</text:p>
          </table:table-cell>
          <table:table-cell office:value-type="string">
            <text:p>(55) (88) 32219440</text:p>
          </table:table-cell>
          <table:table-cell office:value-type="string">
            <text:p>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SS-LD</text:p>
          </table:table-cell>
          <table:table-cell office:value-type="string">
            <text:p>DINFRA/ASS-LD</text:p>
          </table:table-cell>
          <table:table-cell office:value-type="string">
            <text:p>ASS-LD/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DE LICITAÇÃO E DOCUMENTAÇÃO</text:p>
          </table:table-cell>
          <table:table-cell office:value-type="string">
            <text:p>EDENIA NASCIMENTO BARROS</text:p>
          </table:table-cell>
          <table:table-cell office:value-type="string">
            <text:p>ASSESSORIA TÉCNICA</text:p>
          </table:table-cell>
          <table:table-cell office:value-type="string">
            <text:p>FG1</text:p>
          </table:table-cell>
          <table:table-cell office:value-type="string">
            <text:p>TAE</text:p>
          </table:table-cell>
          <table:table-cell office:value-type="string">
            <text:p>cpl.dinfra@ufca.edu.br</text:p>
          </table:table-cell>
          <table:table-cell office:value-type="string">
            <text:p/>
          </table:table-cell>
          <table:table-cell office:value-type="string">
            <text:p>I - Solicitação e atualização anual de Alvará de Funcionamento dos Campi;
II - Solicitação e atualização de Alvará Sanitário dos Campi;
III - Solicitação e Renovação de Alvará de Construção de Obras da UFCA;
IV - Solicitação e Renovação das Licença Ambiental Prévia - LP, para obras da UFCA;
V - Solicitação e Renovação de Licença Ambiental de Instalação - LI, para obras da UFCA;
VI - Solicitação e Renovação de Licença Ambiental de Operação - LO, para os Campi;
VII - Solicitação de Imunidade Tributária Anual para Taxas municipais em todos os Campi;
VIII - Solicitação de imunidade tributária para não incidência de IPTU para os campi de propriedade da UFCA;
IX - Solicitação de Aprovação de Projetos contra Incêndio juntamente ao Corpo de Bombeiros Militar do Ceará;
X - Solicitação de Vistoria junto ao Corpo de Bombeiros Militar do Ceará;
XI - Solicitação de Renovação de Certificado de Conformidade  do Corpo de Bombeiros Militar do Ceará para todos os Campi da UFCA;</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SS-LM</text:p>
          </table:table-cell>
          <table:table-cell office:value-type="string">
            <text:p>DINFRA/ASS-LM</text:p>
          </table:table-cell>
          <table:table-cell office:value-type="string">
            <text:p>ASS-LM/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DE LICITAÇÃO E MANUTENÇÃO</text:p>
          </table:table-cell>
          <table:table-cell office:value-type="string">
            <text:p>MAXWELL TELES DA SILVA</text:p>
          </table:table-cell>
          <table:table-cell office:value-type="string">
            <text:p>ASSESSORIA TÉCNICA</text:p>
          </table:table-cell>
          <table:table-cell office:value-type="string">
            <text:p>FG1</text:p>
          </table:table-cell>
          <table:table-cell office:value-type="string">
            <text:p>TAE</text:p>
          </table:table-cell>
          <table:table-cell office:value-type="string">
            <text:p>cpl.dinfra@ufca.edu.br</text:p>
          </table:table-cell>
          <table:table-cell office:value-type="string">
            <text:p/>
          </table:table-cell>
          <table:table-cell office:value-type="string">
            <text:p>I - Elaboração e fiscalização do contrato de manutenção predial;
II - Elaboração do contrato de manutenção de bebedouros;
III - Fiscalização dos contratos de manutenção de elevadores dos campi;
IV - Fiscalização do contrato de manutenção das plataformas elevatórias dos campi;
V - Elaboração de Termos de Referência para contratações de serviços de engenharia.</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GIL</text:p>
          </table:table-cell>
          <table:table-cell office:value-type="string">
            <text:p>DINFRA/CGIL</text:p>
          </table:table-cell>
          <table:table-cell office:value-type="string">
            <text:p>CGIL/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GESTÃO DE INFRAESTRUTURA E LICITAÇÕES</text:p>
          </table:table-cell>
          <table:table-cell office:value-type="string">
            <text:p>WAGNER ROBERTO SERAPIÃO DA SILVA</text:p>
          </table:table-cell>
          <table:table-cell office:value-type="string">
            <text:p>COORDENADORIA</text:p>
          </table:table-cell>
          <table:table-cell office:value-type="string">
            <text:p>CD4</text:p>
          </table:table-cell>
          <table:table-cell office:value-type="string">
            <text:p>TAE</text:p>
          </table:table-cell>
          <table:table-cell office:value-type="string">
            <text:p>dinfra@ufca.edu.br</text:p>
          </table:table-cell>
          <table:table-cell office:value-type="string">
            <text:p/>
          </table:table-cell>
          <table:table-cell office:value-type="string">
            <text:p>I - Fiscaização de serviços de engenharia - retrofit - adaptações;
II - Gestão e fiscalização de contratos de cessão temporária de direitos sobre programas - softwares BIM;
III - Elaboração e gestão de projetos de engenharia para adaptações;
IV- Gestão e fiscalização de contratos para elaboração de projetos de gases (GLP, medicinal e industrial);                                                                                                      V- Elaboração de Termos de Referência e Projetos Básicos para serviços de engenharia - instalações de gases;                                                                                 VI - Coordenação e instrução de processos licitatórios de obras;                               VII - Elaboração de edital para processos licitatórios de obras;                                  VIII - Atuação como agente de contratação / comissão para processos licitatórios de obras.</text:p>
          </table:table-cell>
          <table:table-cell office:value-type="string">
            <text:p>22861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603</text:p>
          </table:table-cell>
          <table:table-cell office:value-type="string">
            <text:p>Coordenadoria de Gestão de Infraestrutura e Licitações</text:p>
          </table:table-cell>
          <table:table-cell office:value-type="string">
            <text:p>(55) (88) 32219442</text:p>
          </table:table-cell>
          <table:table-cell office:value-type="string">
            <text:p>cgil.dinfra@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IL</text:p>
          </table:table-cell>
          <table:table-cell office:value-type="string">
            <text:p>DINFRA/CGIL/DGIL</text:p>
          </table:table-cell>
          <table:table-cell office:value-type="string">
            <text:p>DGIL/CGIL/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DE INFRAESTRUTURA E LICITAÇÕES</text:p>
          </table:table-cell>
          <table:table-cell office:value-type="string">
            <text:p>SABRINA CÂMARA DE MORAIS</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companhamento dos serviços de retrofit - adaptações; 
II - Elaboração de Relatório Fotográfico dos serviços de retrofit - adaptações
III - Elaboração de planilha orçamentária e projetos de engenharia para serviços de retrofit - adaptações;
IV- Emissão e acompanhamento de ordens de serviços e ticktes para serviços de engenharia de retrofit - adaptações.</text:p>
          </table:table-cell>
          <table:table-cell office:value-type="string">
            <text:p>40022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13</text:p>
          </table:table-cell>
          <table:table-cell office:value-type="string">
            <text:p>Divisão de Gestão de Infraestrutura e Licitações</text:p>
          </table:table-cell>
          <table:table-cell office:value-type="string">
            <text:p>(55) (88) 32219442</text:p>
          </table:table-cell>
          <table:table-cell office:value-type="string">
            <text:p>cgil.dinfr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MA</text:p>
          </table:table-cell>
          <table:table-cell office:value-type="string">
            <text:p>DINFRA/CMA</text:p>
          </table:table-cell>
          <table:table-cell office:value-type="string">
            <text:p>CMA/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MANUTENÇÃO</text:p>
          </table:table-cell>
          <table:table-cell office:value-type="string">
            <text:p>DAVID ANDRIOLA COLARES</text:p>
          </table:table-cell>
          <table:table-cell office:value-type="string">
            <text:p>COORDENADORIA</text:p>
          </table:table-cell>
          <table:table-cell office:value-type="string">
            <text:p>CD4</text:p>
          </table:table-cell>
          <table:table-cell office:value-type="string">
            <text:p>TAE</text:p>
          </table:table-cell>
          <table:table-cell office:value-type="string">
            <text:p>manutencao.dinfra@ufca.edu.br</text:p>
          </table:table-cell>
          <table:table-cell office:value-type="string">
            <text:p/>
          </table:table-cell>
          <table:table-cell office:value-type="string">
            <text:p>I - Elaboração e gestão do contrato de manutenção predial;
II - Elaboração e gestão do contrato de manutenção de bebedouros;
III - Elaboração e gestão dos contratos de aquisição, instalação, desinstalação e manutenção de condicionadores de ar;
IV - Elaboração e gestão dos contratos de aquisição e manutenção de elevadores e plataformas elevatórias dos campi;
V - Fiscalização dos contratos de fornecimento de água dos campi;
VI - Elaboração de Termos de Referência e Projetos Básicos para contratações de serviços de engenharia.</text:p>
          </table:table-cell>
          <table:table-cell office:value-type="string">
            <text:p>228609</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603</text:p>
          </table:table-cell>
          <table:table-cell office:value-type="string">
            <text:p>Coordenadoria de Manutenção</text:p>
          </table:table-cell>
          <table:table-cell office:value-type="string">
            <text:p>(55) (88) 32219445</text:p>
          </table:table-cell>
          <table:table-cell office:value-type="string">
            <text:p>manutencao.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ME</text:p>
          </table:table-cell>
          <table:table-cell office:value-type="string">
            <text:p>DINFRA/CMA/DAME</text:p>
          </table:table-cell>
          <table:table-cell office:value-type="string">
            <text:p>DAME/CMA/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QUISIÇÃO E MANUTENÇÃO DE EQUIPAMENTOS</text:p>
          </table:table-cell>
          <table:table-cell office:value-type="string">
            <text:p>VIRGÍNIA BEZERRA OLIVEIRA</text:p>
          </table:table-cell>
          <table:table-cell office:value-type="string">
            <text:p>DIVISÃO</text:p>
          </table:table-cell>
          <table:table-cell office:value-type="string">
            <text:p>FG2</text:p>
          </table:table-cell>
          <table:table-cell office:value-type="string">
            <text:p>TAE</text:p>
          </table:table-cell>
          <table:table-cell office:value-type="string">
            <text:p>dame.dinfra@ufca.edu.br</text:p>
          </table:table-cell>
          <table:table-cell office:value-type="string">
            <text:p/>
          </table:table-cell>
          <table:table-cell office:value-type="string">
            <text:p>I- Elaboração e fiscalização do contrato de manutenção de bebedouros;
II - Elaboração e fiscalização dos contratos de aquisição, instalação, desinstalação e manutenção de condicionadores de ar;
III- Elaboração e fiscalização dos contratos de aquisição e manutenção de elevadores e plataformas elevatórias dos campi;
IV- Elaboração e fiscalização dos contratos de contratação de projetos de rede de distribuição de gases dos campi;
V- Elaboração de Termos de Referência e Projetos Básicos para contratações de serviços de engenharia.
VI- Elaboração de Projetos de engenharia mecânica;
VII- Fiscalização de contratos de serviços de engenharia;
VIII- Suporte técnico as demandas de engenharia mecânica dos campi</text:p>
          </table:table-cell>
          <table:table-cell office:value-type="string">
            <text:p>22861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9</text:p>
          </table:table-cell>
          <table:table-cell office:value-type="string">
            <text:p>Divisão de Aquisição e Manutenção de Equipamentos</text:p>
          </table:table-cell>
          <table:table-cell office:value-type="string">
            <text:p>(55) (88) 32219445</text:p>
          </table:table-cell>
          <table:table-cell office:value-type="string">
            <text:p>manutencao.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SCI</text:p>
          </table:table-cell>
          <table:table-cell office:value-type="string">
            <text:p>DINFRA/CMA/DGSCI</text:p>
          </table:table-cell>
          <table:table-cell office:value-type="string">
            <text:p>DGSCI/CMA/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RÊNCIA DO SISTEMA DE COMBATE A INCÊNDIO</text:p>
          </table:table-cell>
          <table:table-cell office:value-type="string">
            <text:p>DOMINGOS SÁVIO FERREIRA CORDEIRO</text:p>
          </table:table-cell>
          <table:table-cell office:value-type="string">
            <text:p>DIVISÃO</text:p>
          </table:table-cell>
          <table:table-cell office:value-type="string">
            <text:p>FG2</text:p>
          </table:table-cell>
          <table:table-cell office:value-type="string">
            <text:p>TAE</text:p>
          </table:table-cell>
          <table:table-cell office:value-type="string">
            <text:p>manutencao.dinfra@ufca.edu.br</text:p>
          </table:table-cell>
          <table:table-cell office:value-type="string">
            <text:p/>
          </table:table-cell>
          <table:table-cell office:value-type="string">
            <text:p>I - Elaboração e Fiscalização do contrato de manutenção de extintores portáteis e mangueiras de incêndio;
II - Acompanhamento e Assessoria as atividades da Brigada de Incêndio;
III - Acompanhamento do funcionamento do sistema fixo de combate a incêndio, rede de hidrantes e acessórios;
IV - Acompanhamento de vistorias do corpo de bombeiros; 
V - Elaboração de Termos de Referência para contratações de serviços;
VI - Fiscalização Administrativa do contrato de manutenção de bebedouros;
VII - Fiscalização Administrativa do contrato de manutenção predial.</text:p>
          </table:table-cell>
          <table:table-cell office:value-type="string">
            <text:p>228612</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9</text:p>
          </table:table-cell>
          <table:table-cell office:value-type="string">
            <text:p>Divisão de Gerência do Sistema de Combate a Incêndio</text:p>
          </table:table-cell>
          <table:table-cell office:value-type="string">
            <text:p>(55) (88) 32219445</text:p>
          </table:table-cell>
          <table:table-cell office:value-type="string">
            <text:p>manutencao.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ME</text:p>
          </table:table-cell>
          <table:table-cell office:value-type="string">
            <text:p>DINFRA/CMA/DME</text:p>
          </table:table-cell>
          <table:table-cell office:value-type="string">
            <text:p>DME/CMA/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MANUTENÇÃO ELÉTRICA</text:p>
          </table:table-cell>
          <table:table-cell office:value-type="string">
            <text:p>DAVY DE MACEDO LEITE</text:p>
          </table:table-cell>
          <table:table-cell office:value-type="string">
            <text:p>DIVISÃO</text:p>
          </table:table-cell>
          <table:table-cell office:value-type="string">
            <text:p>FG2</text:p>
          </table:table-cell>
          <table:table-cell office:value-type="string">
            <text:p>TAE</text:p>
          </table:table-cell>
          <table:table-cell office:value-type="string">
            <text:p>manutencao.dinfra@ufca.edu.br</text:p>
          </table:table-cell>
          <table:table-cell office:value-type="string">
            <text:p/>
          </table:table-cell>
          <table:table-cell office:value-type="string">
            <text:p>I - Elaboração e fiscalização do contrato de manutenção predial;
II - Elaboração e fiscalização do contrato de manutenção de bebedouros;
III - Elaboração e fiscalização dos contratos de aquisição, instalação, desinstalação e manutenção de condicionadores de ar;
IV - Elaboração e fiscalização dos contratos de aquisição e manutenção de elevadores dos campi;
V - Fiscalização dos contratos de fornecimento de energia dos campi;
VI - Fiscalização do contrato de manutenção da rede de Média Tensão dos campi;
VII - Fiscalização do contrato de manutenção das usinas fotovoltaicas;
VIII - Elaboração de Termos de Referência para contratações de serviços de engenharia.</text:p>
          </table:table-cell>
          <table:table-cell office:value-type="string">
            <text:p>228611</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9</text:p>
          </table:table-cell>
          <table:table-cell office:value-type="string">
            <text:p>Divisão de Manutenção Elétrica</text:p>
          </table:table-cell>
          <table:table-cell office:value-type="string">
            <text:p>(55) (88) 32219445</text:p>
          </table:table-cell>
          <table:table-cell office:value-type="string">
            <text:p>manutencao.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OSE</text:p>
          </table:table-cell>
          <table:table-cell office:value-type="string">
            <text:p>DINFRA/COSE</text:p>
          </table:table-cell>
          <table:table-cell office:value-type="string">
            <text:p>COSE/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OBRAS E SERVIÇOS DE ENGENHARIA</text:p>
          </table:table-cell>
          <table:table-cell office:value-type="string">
            <text:p>ANDRE WAGNER DE BARROS SILVA</text:p>
          </table:table-cell>
          <table:table-cell office:value-type="string">
            <text:p>COORDENADORIA</text:p>
          </table:table-cell>
          <table:table-cell office:value-type="string">
            <text:p>CD4</text:p>
          </table:table-cell>
          <table:table-cell office:value-type="string">
            <text:p>TAE</text:p>
          </table:table-cell>
          <table:table-cell office:value-type="string">
            <text:p>obras.dinfra@ufca.edu.br</text:p>
          </table:table-cell>
          <table:table-cell office:value-type="string">
            <text:p/>
          </table:table-cell>
          <table:table-cell office:value-type="string">
            <text:p>I - Gestão e fiscalização de obras;
II - Gestão e fiscalização de contratos de engenharia;
III - Elaboração e gestão de orçamentos e projetos de engenharia;
IV- Elaboração de Estudo Técnico Preliminar e Termo de Referência para contratação de obras e serviços de engenharia.                                                                                                                                                                                                      V - Gestão do contrato de energia elétrica da UFCA</text:p>
          </table:table-cell>
          <table:table-cell office:value-type="string">
            <text:p>228608</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603</text:p>
          </table:table-cell>
          <table:table-cell office:value-type="string">
            <text:p>Coordenadoria de Obras e Serviços de Engenharia</text:p>
          </table:table-cell>
          <table:table-cell office:value-type="string">
            <text:p>(55) (88) 32219444</text:p>
          </table:table-cell>
          <table:table-cell office:value-type="string">
            <text:p>obras.dinfra@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FSE</text:p>
          </table:table-cell>
          <table:table-cell office:value-type="string">
            <text:p>DINFRA/COSE/DAFSE</text:p>
          </table:table-cell>
          <table:table-cell office:value-type="string">
            <text:p>DAFSE/COSE/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À FISCALIZAÇÃO E SERVIÇOS DE ENGENHARIA</text:p>
          </table:table-cell>
          <table:table-cell office:value-type="string">
            <text:p>MARCELO GUILHERME BARBOSA</text:p>
          </table:table-cell>
          <table:table-cell office:value-type="string">
            <text:p>DIVISÃO</text:p>
          </table:table-cell>
          <table:table-cell office:value-type="string">
            <text:p>FG2</text:p>
          </table:table-cell>
          <table:table-cell office:value-type="string">
            <text:p>TAE</text:p>
          </table:table-cell>
          <table:table-cell office:value-type="string">
            <text:p>obras.dinfra@ufca.edu.br</text:p>
          </table:table-cell>
          <table:table-cell office:value-type="string">
            <text:p/>
          </table:table-cell>
          <table:table-cell office:value-type="string">
            <text:p/>
          </table:table-cell>
          <table:table-cell office:value-type="string">
            <text:p>637452</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8</text:p>
          </table:table-cell>
          <table:table-cell office:value-type="string">
            <text:p>Divisão de Apoio à Fiscalização e Serviços de Engenharia</text:p>
          </table:table-cell>
          <table:table-cell office:value-type="string">
            <text:p>(55) (88) 32219450</text:p>
          </table:table-cell>
          <table:table-cell office:value-type="string">
            <text:p>obras.dinfr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OE</text:p>
          </table:table-cell>
          <table:table-cell office:value-type="string">
            <text:p>DINFRA/COSE/DOE</text:p>
          </table:table-cell>
          <table:table-cell office:value-type="string">
            <text:p>DOE/COSE/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OBRAS ELÉTRICAS</text:p>
          </table:table-cell>
          <table:table-cell office:value-type="string">
            <text:p>ANDERSON NICHOLAS LIMA DE OLIVEIRA RAMOS</text:p>
          </table:table-cell>
          <table:table-cell office:value-type="string">
            <text:p>DIVISÃO</text:p>
          </table:table-cell>
          <table:table-cell office:value-type="string">
            <text:p>FG2</text:p>
          </table:table-cell>
          <table:table-cell office:value-type="string">
            <text:p>TAE</text:p>
          </table:table-cell>
          <table:table-cell office:value-type="string">
            <text:p>obras.dinfra@ufca.edu.br</text:p>
          </table:table-cell>
          <table:table-cell office:value-type="string">
            <text:p/>
          </table:table-cell>
          <table:table-cell office:value-type="string">
            <text:p>I - Elaboração de projetos e orçamentos de engenharia elétrica;
II - Fiscalização de obras elétricas;
III - Fiscalização dos contratos de energia elétrica;
IV- Fiscalização do contrato de manutenção das usinas solares.</text:p>
          </table:table-cell>
          <table:table-cell office:value-type="string">
            <text:p>228607</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8</text:p>
          </table:table-cell>
          <table:table-cell office:value-type="string">
            <text:p>Divisão de Obras Elétricas</text:p>
          </table:table-cell>
          <table:table-cell office:value-type="string">
            <text:p>(55) (88) 32219446</text:p>
          </table:table-cell>
          <table:table-cell office:value-type="string">
            <text:p>projetos.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C</text:p>
          </table:table-cell>
          <table:table-cell office:value-type="string">
            <text:p>DINFRA/COSE/DPC</text:p>
          </table:table-cell>
          <table:table-cell office:value-type="string">
            <text:p>DPC/COSE/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JETOS COMPLEMENTARES</text:p>
          </table:table-cell>
          <table:table-cell office:value-type="string">
            <text:p>SARAYANE DE CAVALCANTE PAIVA</text:p>
          </table:table-cell>
          <table:table-cell office:value-type="string">
            <text:p>DIVISÃO</text:p>
          </table:table-cell>
          <table:table-cell office:value-type="string">
            <text:p>FG2</text:p>
          </table:table-cell>
          <table:table-cell office:value-type="string">
            <text:p>TAE</text:p>
          </table:table-cell>
          <table:table-cell office:value-type="string">
            <text:p>obras.dinfra@ufca.edu.br</text:p>
          </table:table-cell>
          <table:table-cell office:value-type="string">
            <text:p/>
          </table:table-cell>
          <table:table-cell office:value-type="string">
            <text:p>I - Elaboração de projetos e especificações de obras e serviços de engenharia, principalmente de sistemas de segurança contra incêndio;
II - levantamento de "como construído" de edificações, principalmente de sistemas de segurança contra incêndio;
III - assessoramento nos processos para emissão de Certificado de Conformidade pelo Corpo de Bombeiros Militar, desde a análise do projeto até a vistoria da edificação;
IV - elaboração de orçamentos de obras e serviços de engenharia;
V - fiscalização e recebimento de obras e serviços de engenharia.</text:p>
          </table:table-cell>
          <table:table-cell office:value-type="string">
            <text:p>228616</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8</text:p>
          </table:table-cell>
          <table:table-cell office:value-type="string">
            <text:p>Divisão de Projetos Complementares</text:p>
          </table:table-cell>
          <table:table-cell office:value-type="string">
            <text:p>(55) (88) 32219442</text:p>
          </table:table-cell>
          <table:table-cell office:value-type="string">
            <text:p>obras.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PA</text:p>
          </table:table-cell>
          <table:table-cell office:value-type="string">
            <text:p>DINFRA/CPA</text:p>
          </table:table-cell>
          <table:table-cell office:value-type="string">
            <text:p>CPA/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ROJETOS DE ARQUITETURA</text:p>
          </table:table-cell>
          <table:table-cell office:value-type="string">
            <text:p>LOUISE BUARQUE DE GUSMÃO BARBOSA</text:p>
          </table:table-cell>
          <table:table-cell office:value-type="string">
            <text:p>COORDENADORIA</text:p>
          </table:table-cell>
          <table:table-cell office:value-type="string">
            <text:p>CD4</text:p>
          </table:table-cell>
          <table:table-cell office:value-type="string">
            <text:p>TAE</text:p>
          </table:table-cell>
          <table:table-cell office:value-type="string">
            <text:p>projetos.dinfra@ufca.edu.br</text:p>
          </table:table-cell>
          <table:table-cell office:value-type="string">
            <text:p/>
          </table:table-cell>
          <table:table-cell office:value-type="string">
            <text:p>I - Gestão e fiscaização de obras;
II - Gestão e fiscalização de contratos de arquitetura;
III - Elaboração e gestão de projetos de arquitetura;
IV- Elaboração de Termos de Referência e Projetos Básicos de arquitetura;
V - Dimensio namento e elaboração de layout de ambientes de trabalho.</text:p>
          </table:table-cell>
          <table:table-cell office:value-type="string">
            <text:p>228605</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603</text:p>
          </table:table-cell>
          <table:table-cell office:value-type="string">
            <text:p>Coordenadoria de Projetos de Arquitetura</text:p>
          </table:table-cell>
          <table:table-cell office:value-type="string">
            <text:p>(55) (88) 32219446</text:p>
          </table:table-cell>
          <table:table-cell office:value-type="string">
            <text:p>projetos.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F-DINFRA</text:p>
          </table:table-cell>
          <table:table-cell office:value-type="string">
            <text:p>DINFRA/CPA/DAF-DINFRA</text:p>
          </table:table-cell>
          <table:table-cell office:value-type="string">
            <text:p>DAF-DINFRA/CPA/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CESSIBILIDADE FÍSICA</text:p>
          </table:table-cell>
          <table:table-cell office:value-type="string">
            <text:p>IGLIANE TELES DO BONFIM</text:p>
          </table:table-cell>
          <table:table-cell office:value-type="string">
            <text:p>DIVISÃO</text:p>
          </table:table-cell>
          <table:table-cell office:value-type="string">
            <text:p>FG2</text:p>
          </table:table-cell>
          <table:table-cell office:value-type="string">
            <text:p>TAE</text:p>
          </table:table-cell>
          <table:table-cell office:value-type="string">
            <text:p>projetos.dinfra@ufca.edu.br</text:p>
          </table:table-cell>
          <table:table-cell office:value-type="string">
            <text:p/>
          </table:table-cell>
          <table:table-cell office:value-type="string">
            <text:p>I - Levantamento arquitetônico de Acessibilidade Física; 
II - Elaboração de Laudos de Acessibilidade Física;
III - Gerencioamento e elaboração de projetos de adaptações de Acessibilidade Físicas;
IV- Gerenciamento e Fiscalização de obras de Acessibilidade Física;</text:p>
          </table:table-cell>
          <table:table-cell office:value-type="string">
            <text:p>228606</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5</text:p>
          </table:table-cell>
          <table:table-cell office:value-type="string">
            <text:p>Divisão de Acessibilidade Física</text:p>
          </table:table-cell>
          <table:table-cell office:value-type="string">
            <text:p>(55) (88) 32219446</text:p>
          </table:table-cell>
          <table:table-cell office:value-type="string">
            <text:p>projetos.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PNE</text:p>
          </table:table-cell>
          <table:table-cell office:value-type="string">
            <text:p>DINFRA/CPA/DEPNE</text:p>
          </table:table-cell>
          <table:table-cell office:value-type="string">
            <text:p>DEPNE/CPA/DINFRA</text:p>
          </table:table-cell>
          <table:table-cell office:value-type="string">
            <text:p>DINFR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LABORAÇÃO DE PROJETOS PARA NOVOS ESPAÇOS</text:p>
          </table:table-cell>
          <table:table-cell office:value-type="string">
            <text:p>ANA RAQUEL DE MACÊDO LEITE</text:p>
          </table:table-cell>
          <table:table-cell office:value-type="string">
            <text:p>DIVISÃO</text:p>
          </table:table-cell>
          <table:table-cell office:value-type="string">
            <text:p>FG2</text:p>
          </table:table-cell>
          <table:table-cell office:value-type="string">
            <text:p>TAE</text:p>
          </table:table-cell>
          <table:table-cell office:value-type="string">
            <text:p>projetos.dinfra@ufca.edu.br</text:p>
          </table:table-cell>
          <table:table-cell office:value-type="string">
            <text:p/>
          </table:table-cell>
          <table:table-cell office:value-type="string">
            <text:p>I - Gerenciamento do levantamento de necessidades para novos projetos de construção ou reforma;
II -  Planejamento de Estudos de Viabilidade;
III - Gerenciamento de arquivos de novas obras;</text:p>
          </table:table-cell>
          <table:table-cell office:value-type="string">
            <text:p>298772</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05</text:p>
          </table:table-cell>
          <table:table-cell office:value-type="string">
            <text:p>Divisão de Elaboração de Projetos para Novos Espaços</text:p>
          </table:table-cell>
          <table:table-cell office:value-type="string">
            <text:p>(55) (88) 32219450</text:p>
          </table:table-cell>
          <table:table-cell office:value-type="string">
            <text:p>projetos.dinfra@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FOA</text:p>
          </table:table-cell>
          <table:table-cell office:value-type="string">
            <text:p>DINFRA/NAFOA</text:p>
          </table:table-cell>
          <table:table-cell office:value-type="string">
            <text:p>NAFOA/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A FISCALIZAÇÃO DE OBRAS E ADAPTAÇÕES</text:p>
          </table:table-cell>
          <table:table-cell office:value-type="string">
            <text:p>IGOR SILVA SANTO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dinfra@ufca.edu.br</text:p>
          </table:table-cell>
          <table:table-cell office:value-type="string">
            <text:p/>
          </table:table-cell>
          <table:table-cell office:value-type="string">
            <text:p>Acompanhamento de execução de obras, verificação de serviços, logística de apoio a fiscalização de obras e serviços de engenharia, elaboração de medição e encaminhamento de processos.</text:p>
          </table:table-cell>
          <table:table-cell office:value-type="string">
            <text:p>51931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603</text:p>
          </table:table-cell>
          <table:table-cell office:value-type="string">
            <text:p>Núcleo de Apoio a Fiscalização de Obras e Adaptações</text:p>
          </table:table-cell>
          <table:table-cell office:value-type="string">
            <text:p>(55) (88) 32219450</text:p>
          </table:table-cell>
          <table:table-cell office:value-type="string">
            <text:p>dinfr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DINFRA</text:p>
          </table:table-cell>
          <table:table-cell office:value-type="string">
            <text:p>DINFRA/NG-DINFRA</text:p>
          </table:table-cell>
          <table:table-cell office:value-type="string">
            <text:p>NG-DINFRA/DINFRA</text:p>
          </table:table-cell>
          <table:table-cell office:value-type="string">
            <text:p>DINFR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MARCELO DA SILVA RABELO</text:p>
          </table:table-cell>
          <table:table-cell office:value-type="string">
            <text:p>NÚCLEO DE GESTÃO</text:p>
          </table:table-cell>
          <table:table-cell office:value-type="string">
            <text:p>FG1</text:p>
          </table:table-cell>
          <table:table-cell office:value-type="string">
            <text:p>TAE</text:p>
          </table:table-cell>
          <table:table-cell office:value-type="string">
            <text:p>gestao.dinfra@ufca.edu.br</text:p>
          </table:table-cell>
          <table:table-cell office:value-type="string">
            <text:p/>
          </table:table-cell>
          <table:table-cell office:value-type="string">
            <text:p>I - Gerenciar e acompanhar os contratos de obra da Diretoria de Infraestrutura (Fiscal Administrativo);
II - Fiscal substituto do contrato de serviço de manutenção predial (preventiva, corretiva e retrofit), com fornecimento de material, prestação de serviços eventuais e postos de serviço com Dedicação Exclusiva de Mão de Obra – DEMO
III - Gerenciar e cadastrar Termos de Referência, Edital, DFDs (PGC)
IV- Gerenciar, cadastrar e acompanhar obras no Sistema Integrado de Monitoramento Execução e Controle/modulo obras (SIMEC);
V - Cadastrar e acompanhar os Termo de Execução Descentralizada (TED);
VI - Atualizar Sistema Integrado de Monitoramento Execução e Controle (SIMEC) referente as obras da UFCA.
VII - Gerenciar e atualizar os imóveis de Uso Especial da União (SPIUNET);
VIII - Assessorar  gestão estratégica e planejamento da Diretoria de Infraestrutura (DINFRA);
IX - Assessorar Assessorar à Direção quanto as informações gerenciais necessárias à tomada de decisões;
X - Assessorar relatório de gestão da Diretoria de Infraestrutura (DINFRA).</text:p>
          </table:table-cell>
          <table:table-cell office:value-type="string">
            <text:p>228604</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603</text:p>
          </table:table-cell>
          <table:table-cell office:value-type="string">
            <text:p>Núcleo de Gestão</text:p>
          </table:table-cell>
          <table:table-cell office:value-type="string">
            <text:p>(55) (88) 32219441</text:p>
          </table:table-cell>
          <table:table-cell office:value-type="string">
            <text:p>dinfr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LA</text:p>
          </table:table-cell>
          <table:table-cell office:value-type="string">
            <text:p>DLA</text:p>
          </table:table-cell>
          <table:table-cell office:value-type="string">
            <text:p>DLA</text:p>
          </table:table-cell>
          <table:table-cell office:value-type="string">
            <text:p>DL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TORIA DE LOGÍSTICA E APOIO OPERACIONAL</text:p>
          </table:table-cell>
          <table:table-cell office:value-type="string">
            <text:p>ANNIEL DA SILVA NEGREIROS</text:p>
          </table:table-cell>
          <table:table-cell office:value-type="string">
            <text:p>DIRETORIA ADMINISTRATIVA</text:p>
          </table:table-cell>
          <table:table-cell office:value-type="string">
            <text:p>CD3</text:p>
          </table:table-cell>
          <table:table-cell office:value-type="string">
            <text:p>TAE</text:p>
          </table:table-cell>
          <table:table-cell office:value-type="string">
            <text:p>dla@ufca.edu.br</text:p>
          </table:table-cell>
          <table:table-cell office:value-type="string">
            <text:p/>
          </table:table-cell>
          <table:table-cell office:value-type="string">
            <text:p>I -Planejar e articular ações para o bom funcionamento dos serviços prestados;
II - Dirigir e executar por meios de seus departamentos, as atividades de logística relacionadas ao transporte institucional;
III - Gerenciar espaços e bens de uso comum e à gestão;
IV- Planejamento, execução e controle orçamentário setorial;</text:p>
          </table:table-cell>
          <table:table-cell office:value-type="string">
            <text:p>228377</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Diretoria de Logística e Apoio Operacional</text:p>
          </table:table-cell>
          <table:table-cell office:value-type="string">
            <text:p>(55) (88) 32219424</text:p>
          </table:table-cell>
          <table:table-cell office:value-type="string">
            <text:p>dl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EL</text:p>
          </table:table-cell>
          <table:table-cell office:value-type="string">
            <text:p>DLA/CEL</text:p>
          </table:table-cell>
          <table:table-cell office:value-type="string">
            <text:p>CEL/DLA</text:p>
          </table:table-cell>
          <table:table-cell office:value-type="string">
            <text:p>DL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EXECUTIVA DE LOGÍSTICA</text:p>
          </table:table-cell>
          <table:table-cell office:value-type="string">
            <text:p>DIEGO DARIO DE ALMEIDA QUIRINO</text:p>
          </table:table-cell>
          <table:table-cell office:value-type="string">
            <text:p>COORDENADORIA</text:p>
          </table:table-cell>
          <table:table-cell office:value-type="string">
            <text:p>CD4</text:p>
          </table:table-cell>
          <table:table-cell office:value-type="string">
            <text:p>TAE</text:p>
          </table:table-cell>
          <table:table-cell office:value-type="string">
            <text:p>dla@ufca.edu.br</text:p>
          </table:table-cell>
          <table:table-cell office:value-type="string">
            <text:p/>
          </table:table-cell>
          <table:table-cell office:value-type="string">
            <text:p>I - Gestão e controle de contratos;
II - Elaboração de documentos (resoluções/regulamentos) relacionados à regularização dos seviços prestados pelo setor;
III - Iniciar e acompanhar os processos licitatórios de contratação de serviços, assim como os processos de renovações contratuais;
IV- Acompanhar os sistema de aquisição de materiais, para conserto dos veículos da UFCA, para fins de controle;
V - Fiscalizar e acompanhar os contratos de prestação de serviços contínuos.</text:p>
          </table:table-cell>
          <table:table-cell office:value-type="string">
            <text:p>299125</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77</text:p>
          </table:table-cell>
          <table:table-cell office:value-type="string">
            <text:p>Coordenadoria Executiva de Logística</text:p>
          </table:table-cell>
          <table:table-cell office:value-type="string">
            <text:p>(55) (88) 32219424</text:p>
          </table:table-cell>
          <table:table-cell office:value-type="string">
            <text:p>dla@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PAR</text:p>
          </table:table-cell>
          <table:table-cell office:value-type="string">
            <text:p>DLA/CEL/DEPAR</text:p>
          </table:table-cell>
          <table:table-cell office:value-type="string">
            <text:p>DEPAR/CEL/DLA</text:p>
          </table:table-cell>
          <table:table-cell office:value-type="string">
            <text:p>DL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EPARTAMENTO DE ACOMPANHAMENTO DA RESIDÊNCIA UNIVERSITÁRIA</text:p>
          </table:table-cell>
          <table:table-cell office:value-type="string">
            <text:p/>
          </table:table-cell>
          <table:table-cell office:value-type="string">
            <text:p>DEPARTAMENTO</text:p>
          </table:table-cell>
          <table:table-cell office:value-type="string">
            <text:p>FG1</text:p>
          </table:table-cell>
          <table:table-cell office:value-type="string">
            <text:p/>
          </table:table-cell>
          <table:table-cell office:value-type="string">
            <text:p/>
          </table:table-cell>
          <table:table-cell office:value-type="string">
            <text:p/>
          </table:table-cell>
          <table:table-cell office:value-type="string">
            <text:p>I - Implementa programas de acompanhamento psicossocial para garantir o bem-estar dos residentes;
II - Realiza pesquisas de satisfação para avaliar a qualidade dos serviços; 
III - Monitora continuamente a segurança e a limpeza na residência universitária;</text:p>
          </table:table-cell>
          <table:table-cell office:value-type="string">
            <text:p>228378</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99125</text:p>
          </table:table-cell>
          <table:table-cell office:value-type="string">
            <text:p>Departamento de Acompanhamento da Residência Universitária</text:p>
          </table:table-cell>
          <table:table-cell office:value-type="string">
            <text:p>(55) (88) 32219424</text:p>
          </table:table-cell>
          <table:table-cell office:value-type="string">
            <text:p>dl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PCON</text:p>
          </table:table-cell>
          <table:table-cell office:value-type="string">
            <text:p>DLA/CEL/DEPCON</text:p>
          </table:table-cell>
          <table:table-cell office:value-type="string">
            <text:p>DEPCON/CEL/DLA</text:p>
          </table:table-cell>
          <table:table-cell office:value-type="string">
            <text:p>DL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EPARTAMENTO DE CONTRATOS</text:p>
          </table:table-cell>
          <table:table-cell office:value-type="string">
            <text:p/>
          </table:table-cell>
          <table:table-cell office:value-type="string">
            <text:p>DEPARTAMENTO</text:p>
          </table:table-cell>
          <table:table-cell office:value-type="string">
            <text:p/>
          </table:table-cell>
          <table:table-cell office:value-type="string">
            <text:p/>
          </table:table-cell>
          <table:table-cell office:value-type="string">
            <text:p>depcon.dla@ufca.edu.br</text:p>
          </table:table-cell>
          <table:table-cell office:value-type="string">
            <text:p/>
          </table:table-cell>
          <table:table-cell office:value-type="string">
            <text:p>I - Fiscalizacao de contratos administrativos;
II - Gerenciamento dos processos adinistrativos relacionados a contratos públicos;
III - Análise e acompanhamento administrativo de natureza tática.</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EPESP</text:p>
          </table:table-cell>
          <table:table-cell office:value-type="string">
            <text:p>DLA/CEL/DEPESP</text:p>
          </table:table-cell>
          <table:table-cell office:value-type="string">
            <text:p>DEPESP/CEL/DLA</text:p>
          </table:table-cell>
          <table:table-cell office:value-type="string">
            <text:p>DL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EPARTAMENTO DE ESPAÇOS</text:p>
          </table:table-cell>
          <table:table-cell office:value-type="string">
            <text:p>ISABEL ROSANA DE PINHO</text:p>
          </table:table-cell>
          <table:table-cell office:value-type="string">
            <text:p>DEPARTAMENTO</text:p>
          </table:table-cell>
          <table:table-cell office:value-type="string">
            <text:p>FG1</text:p>
          </table:table-cell>
          <table:table-cell office:value-type="string">
            <text:p>TAE</text:p>
          </table:table-cell>
          <table:table-cell office:value-type="string">
            <text:p>reservas.dla@ufca.edu.br</text:p>
          </table:table-cell>
          <table:table-cell office:value-type="string">
            <text:p/>
          </table:table-cell>
          <table:table-cell office:value-type="string">
            <text:p>I - Gerir os espaços físicos e bens de uso comum de acordo com o planejamento;
II - Responsável pela manutenção, a conservação, a segurança do patrimônio e demais atividades relacionadas com as edificações, áreas abertas e infraestrutura física, principalmente sala de aulas laboratórios e espaços comuns.</text:p>
          </table:table-cell>
          <table:table-cell office:value-type="string">
            <text:p>322803</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99125</text:p>
          </table:table-cell>
          <table:table-cell office:value-type="string">
            <text:p>Departamento de Espaços</text:p>
          </table:table-cell>
          <table:table-cell office:value-type="string">
            <text:p>(55) (88) 32219424</text:p>
          </table:table-cell>
          <table:table-cell office:value-type="string">
            <text:p>dla@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PTRAN</text:p>
          </table:table-cell>
          <table:table-cell office:value-type="string">
            <text:p>DLA/CEL/DEPTRAN</text:p>
          </table:table-cell>
          <table:table-cell office:value-type="string">
            <text:p>DEPTRAN/CEL/DLA</text:p>
          </table:table-cell>
          <table:table-cell office:value-type="string">
            <text:p>DL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EPARTAMENTO DE TRANSPORTES</text:p>
          </table:table-cell>
          <table:table-cell office:value-type="string">
            <text:p>RAMON FELIPE DA SILVA</text:p>
          </table:table-cell>
          <table:table-cell office:value-type="string">
            <text:p>DEPARTAMENTO</text:p>
          </table:table-cell>
          <table:table-cell office:value-type="string">
            <text:p>FG1</text:p>
          </table:table-cell>
          <table:table-cell office:value-type="string">
            <text:p>TAE</text:p>
          </table:table-cell>
          <table:table-cell office:value-type="string">
            <text:p>deptran.dla@ufca.edu.br</text:p>
          </table:table-cell>
          <table:table-cell office:value-type="string">
            <text:p/>
          </table:table-cell>
          <table:table-cell office:value-type="string">
            <text:p>I - Disponibilizar os serviços de transporte institucional;
II - Acompanhar o sistema de solicitação de transporte;
III - Controlar o quadro de motoristas na distribuição de demandas;
IV- Acompanhar as demandas de modo a zelar pelo bom serviço prestado;
V- Controlar as aquisições de materiais para conserto dos veiculos, assim como acompanhar a prestação de serviços junto às oficinas.</text:p>
          </table:table-cell>
          <table:table-cell office:value-type="string">
            <text:p>228379</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99125</text:p>
          </table:table-cell>
          <table:table-cell office:value-type="string">
            <text:p>Departamento de Transportes</text:p>
          </table:table-cell>
          <table:table-cell office:value-type="string">
            <text:p>(55) (88) 32219424</text:p>
          </table:table-cell>
          <table:table-cell office:value-type="string">
            <text:p>deptran.dl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TI</text:p>
          </table:table-cell>
          <table:table-cell office:value-type="string">
            <text:p>DTI</text:p>
          </table:table-cell>
          <table:table-cell office:value-type="string">
            <text:p>DTI</text:p>
          </table:table-cell>
          <table:table-cell office:value-type="string">
            <text:p>DTI</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TORIA DE TECNOLOGIA DA INFORMAÇÃO</text:p>
          </table:table-cell>
          <table:table-cell office:value-type="string">
            <text:p>TACIANO PINHEIRO DE ALMEIDA ALCÂNTARA</text:p>
          </table:table-cell>
          <table:table-cell office:value-type="string">
            <text:p>DIRETORIA ADMINISTRATIVA</text:p>
          </table:table-cell>
          <table:table-cell office:value-type="string">
            <text:p>CD3</text:p>
          </table:table-cell>
          <table:table-cell office:value-type="string">
            <text:p>TAE</text:p>
          </table:table-cell>
          <table:table-cell office:value-type="string">
            <text:p>dti@ufca.edu.br</text:p>
          </table:table-cell>
          <table:table-cell office:value-type="string">
            <text:p/>
          </table:table-cell>
          <table:table-cell office:value-type="string">
            <text:p>Planejar, coordenar, executar e avaliar os projetos, atividades e políticas de desenvolvimento na área de gestão das tecnologias da informação da UFCA.</text:p>
          </table:table-cell>
          <table:table-cell office:value-type="string">
            <text:p>228583</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Diretoria de Tecnologia da Informação</text:p>
          </table:table-cell>
          <table:table-cell office:value-type="string">
            <text:p>(55) (88) 32219400</text:p>
          </table:table-cell>
          <table:table-cell office:value-type="string">
            <text:p>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GSI</text:p>
          </table:table-cell>
          <table:table-cell office:value-type="string">
            <text:p>DTI/CGSI</text:p>
          </table:table-cell>
          <table:table-cell office:value-type="string">
            <text:p>CGSI/DTI</text:p>
          </table:table-cell>
          <table:table-cell office:value-type="string">
            <text:p>DT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GESTÃO E SEGURANÇA DA INFORMAÇÃO</text:p>
          </table:table-cell>
          <table:table-cell office:value-type="string">
            <text:p>CICERO ANDERSON ALENCAR SILVA</text:p>
          </table:table-cell>
          <table:table-cell office:value-type="string">
            <text:p>COORDENADORIA</text:p>
          </table:table-cell>
          <table:table-cell office:value-type="string">
            <text:p>CD4</text:p>
          </table:table-cell>
          <table:table-cell office:value-type="string">
            <text:p>TAE</text:p>
          </table:table-cell>
          <table:table-cell office:value-type="string">
            <text:p>cgsi.dti@ufca.edu.br</text:p>
          </table:table-cell>
          <table:table-cell office:value-type="string">
            <text:p/>
          </table:table-cell>
          <table:table-cell office:value-type="string">
            <text:p>Promover ações voltadas à Gestão e Governança de TI, em consonância com as diretrizes do Órgão Central do Sistema de Administração dos Recursos de Informação e Informática do Governo Federal – SISP;
Participar da formulação e implementação das políticas de tecnologia da informação;
Assessorar a Direção sobre assuntos referentes à gestão e governança de tecnologia da informação e segurança da informação;
Concentrar as atividades administrativas da DTI, no âmbito de toda a estrutura organizacional;
Planejar e gerenciar estratégias executivas relacionadas à gestão de pessoas, almoxarifado, patrimônio, contratações de soluções de TI, transportes, manutenção e segurança dos espaços de TI; e
Planejar e gerenciar a fiscalização dos contratos de TI.</text:p>
          </table:table-cell>
          <table:table-cell office:value-type="string">
            <text:p>228585</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83</text:p>
          </table:table-cell>
          <table:table-cell office:value-type="string">
            <text:p>Coordenadoria de Gestão e Segurança da Informação</text:p>
          </table:table-cell>
          <table:table-cell office:value-type="string">
            <text:p>(55) (88) 32219400</text:p>
          </table:table-cell>
          <table:table-cell office:value-type="string">
            <text:p>cg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C</text:p>
          </table:table-cell>
          <table:table-cell office:value-type="string">
            <text:p>DTI/CGSI/DCC</text:p>
          </table:table-cell>
          <table:table-cell office:value-type="string">
            <text:p>DCC/CGS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TRATAÇÕES E CONTRATOS</text:p>
          </table:table-cell>
          <table:table-cell office:value-type="string">
            <text:p>RAFAEL RODRIGUES FILHO</text:p>
          </table:table-cell>
          <table:table-cell office:value-type="string">
            <text:p>DIVISÃO</text:p>
          </table:table-cell>
          <table:table-cell office:value-type="string">
            <text:p>FG2</text:p>
          </table:table-cell>
          <table:table-cell office:value-type="string">
            <text:p>TAE</text:p>
          </table:table-cell>
          <table:table-cell office:value-type="string">
            <text:p>dcc.dti@ufca.edu.br</text:p>
          </table:table-cell>
          <table:table-cell office:value-type="string">
            <text:p/>
          </table:table-cell>
          <table:table-cell office:value-type="string">
            <text:p>Gestão das Contratações e Contratos de TI;
Atuação como Fiscal de Contrato de soluções de TI; e
Acompanha os processos de pagamentos/ Empenhos ;</text:p>
          </table:table-cell>
          <table:table-cell office:value-type="string">
            <text:p>228587</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85</text:p>
          </table:table-cell>
          <table:table-cell office:value-type="string">
            <text:p>Divisão de Contratações e Contratos</text:p>
          </table:table-cell>
          <table:table-cell office:value-type="string">
            <text:p>(55) (88) 32219400</text:p>
          </table:table-cell>
          <table:table-cell office:value-type="string">
            <text:p>cg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I</text:p>
          </table:table-cell>
          <table:table-cell office:value-type="string">
            <text:p>DTI/CGSI/DSI</text:p>
          </table:table-cell>
          <table:table-cell office:value-type="string">
            <text:p>DSI/CGS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EGURANÇA DA INFORMAÇÃO</text:p>
          </table:table-cell>
          <table:table-cell office:value-type="string">
            <text:p>CAIO RICARDO DA SILVA</text:p>
          </table:table-cell>
          <table:table-cell office:value-type="string">
            <text:p>DIVISÃO</text:p>
          </table:table-cell>
          <table:table-cell office:value-type="string">
            <text:p>FG2</text:p>
          </table:table-cell>
          <table:table-cell office:value-type="string">
            <text:p>TAE</text:p>
          </table:table-cell>
          <table:table-cell office:value-type="string">
            <text:p>cgsi.dti@ufca.edu.br</text:p>
          </table:table-cell>
          <table:table-cell office:value-type="string">
            <text:p/>
          </table:table-cell>
          <table:table-cell office:value-type="string">
            <text:p>Realiza a triagem das solicitações de serviços de TI;
Manter o catálogo de serviços de TI;
Análise de Incidentes de Segurança de TI;
Desenvolvimento e Implementação de;
Políticas de Segurança da Informação; e
Entrega e Configuração de Certificados Digitais.</text:p>
          </table:table-cell>
          <table:table-cell office:value-type="string">
            <text:p>228597</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85</text:p>
          </table:table-cell>
          <table:table-cell office:value-type="string">
            <text:p>Divisão de Segurança da Informação</text:p>
          </table:table-cell>
          <table:table-cell office:value-type="string">
            <text:p>(55) (88) 32219400</text:p>
          </table:table-cell>
          <table:table-cell office:value-type="string">
            <text:p>cg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TI</text:p>
          </table:table-cell>
          <table:table-cell office:value-type="string">
            <text:p>DTI/CGSI/DSTI</text:p>
          </table:table-cell>
          <table:table-cell office:value-type="string">
            <text:p>DSTI/CGS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ERVIÇOS DE TI</text:p>
          </table:table-cell>
          <table:table-cell office:value-type="string">
            <text:p>JOÃO PAULO BARBOSA DA SILVA</text:p>
          </table:table-cell>
          <table:table-cell office:value-type="string">
            <text:p>DIVISÃO</text:p>
          </table:table-cell>
          <table:table-cell office:value-type="string">
            <text:p>FG2</text:p>
          </table:table-cell>
          <table:table-cell office:value-type="string">
            <text:p>TAE</text:p>
          </table:table-cell>
          <table:table-cell office:value-type="string">
            <text:p>dsti.dti@ufca.edu.br</text:p>
          </table:table-cell>
          <table:table-cell office:value-type="string">
            <text:p/>
          </table:table-cell>
          <table:table-cell office:value-type="string">
            <text:p>Coordenar a execução das atividades na Divisão;
Manter o catálogo de serviços de TI;
Promover ações voltadas à implantação e melhoria da infraestrutura de tecnologia da informação;
Assessorar a Direção sobre assuntos referentes à infraestrutura de tecnologia da informação;
Planejar e gerenciar estratégias executivas relacionadas à infraestrutura de tecnologia da informação;
Definir e planejar táticas operacionais para as unidades desta Coordenadoria;
Seguir boas práticas de gestão e governança de tecnologia da informação conforme orientações definidas; e
Gerir e coordenar contratações de soluções de tecnologia da informação da área de infraestrutura.</text:p>
          </table:table-cell>
          <table:table-cell office:value-type="string">
            <text:p>228586</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85</text:p>
          </table:table-cell>
          <table:table-cell office:value-type="string">
            <text:p>Divisão de Serviços de TI</text:p>
          </table:table-cell>
          <table:table-cell office:value-type="string">
            <text:p>(55) (88) 32219400</text:p>
          </table:table-cell>
          <table:table-cell office:value-type="string">
            <text:p>cg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ITI</text:p>
          </table:table-cell>
          <table:table-cell office:value-type="string">
            <text:p>DTI/CITI</text:p>
          </table:table-cell>
          <table:table-cell office:value-type="string">
            <text:p>CITI/DTI</text:p>
          </table:table-cell>
          <table:table-cell office:value-type="string">
            <text:p>DT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INFRAESTRUTURA DE TI</text:p>
          </table:table-cell>
          <table:table-cell office:value-type="string">
            <text:p>PAULO SÉRGIO DA COSTA LIMA</text:p>
          </table:table-cell>
          <table:table-cell office:value-type="string">
            <text:p>COORDENADORIA</text:p>
          </table:table-cell>
          <table:table-cell office:value-type="string">
            <text:p>CD4</text:p>
          </table:table-cell>
          <table:table-cell office:value-type="string">
            <text:p>TAE</text:p>
          </table:table-cell>
          <table:table-cell office:value-type="string">
            <text:p>citi.dti@ufca.edu.br</text:p>
          </table:table-cell>
          <table:table-cell office:value-type="string">
            <text:p/>
          </table:table-cell>
          <table:table-cell office:value-type="string">
            <text:p>Promover ações voltadas à implantação e melhoria da infraestrutura de tecnologia da informação; ◦ Assessorar a Direção sobre assuntos referentes à infraestrutura de tecnologia da informação;
Planejar e gerenciar estratégias executivas relacionadas a infraestrutura de tecnologia da informação;
Definir e planejar táticas operacionais para as unidades desta Coordenadoria;
Seguir boas práticas de gestão e governança de tecnologia da informação conforme orientações definidas;
Gerir e coordenar contratações de soluções de tecnologia da informação da área de infraestrutura.</text:p>
          </table:table-cell>
          <table:table-cell office:value-type="string">
            <text:p>228588</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83</text:p>
          </table:table-cell>
          <table:table-cell office:value-type="string">
            <text:p>Coordenadoria de Infraestrutura de TI</text:p>
          </table:table-cell>
          <table:table-cell office:value-type="string">
            <text:p>(55) (88) 32219400</text:p>
          </table:table-cell>
          <table:table-cell office:value-type="string">
            <text:p>cit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TI</text:p>
          </table:table-cell>
          <table:table-cell office:value-type="string">
            <text:p>DTI/CITI/DATI</text:p>
          </table:table-cell>
          <table:table-cell office:value-type="string">
            <text:p>DATI/CIT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DE TECNOLOGIA DA INFORMAÇÃO</text:p>
          </table:table-cell>
          <table:table-cell office:value-type="string">
            <text:p>FRANCISCO HENRIQUE BALBINO DE GODOY</text:p>
          </table:table-cell>
          <table:table-cell office:value-type="string">
            <text:p>DIVISÃO</text:p>
          </table:table-cell>
          <table:table-cell office:value-type="string">
            <text:p>FG2</text:p>
          </table:table-cell>
          <table:table-cell office:value-type="string">
            <text:p>TAE</text:p>
          </table:table-cell>
          <table:table-cell office:value-type="string">
            <text:p>dati.dti@ufca.edu.br</text:p>
          </table:table-cell>
          <table:table-cell office:value-type="string">
            <text:p/>
          </table:table-cell>
          <table:table-cell office:value-type="string">
            <text:p>Realizar apoio técnico e orientação sobre o uso dos recursos de hardware e aplicativos básicos;
Apoiar a realização de treinamento sobre a informática básica.</text:p>
          </table:table-cell>
          <table:table-cell office:value-type="string">
            <text:p>22858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88</text:p>
          </table:table-cell>
          <table:table-cell office:value-type="string">
            <text:p>Divisão de Apoio de Tecnologia da Informação</text:p>
          </table:table-cell>
          <table:table-cell office:value-type="string">
            <text:p>(55) (88) 32219400</text:p>
          </table:table-cell>
          <table:table-cell office:value-type="string">
            <text:p>dat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DC</text:p>
          </table:table-cell>
          <table:table-cell office:value-type="string">
            <text:p>DTI/CITI/DDC</text:p>
          </table:table-cell>
          <table:table-cell office:value-type="string">
            <text:p>DDC/CIT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DATA CENTER</text:p>
          </table:table-cell>
          <table:table-cell office:value-type="string">
            <text:p>LUCAS EMANUEL DANTAS BARBOSA</text:p>
          </table:table-cell>
          <table:table-cell office:value-type="string">
            <text:p>DIVISÃO</text:p>
          </table:table-cell>
          <table:table-cell office:value-type="string">
            <text:p>FG2</text:p>
          </table:table-cell>
          <table:table-cell office:value-type="string">
            <text:p>TAE</text:p>
          </table:table-cell>
          <table:table-cell office:value-type="string">
            <text:p>ddc.dti@ufca.edu.br</text:p>
          </table:table-cell>
          <table:table-cell office:value-type="string">
            <text:p/>
          </table:table-cell>
          <table:table-cell office:value-type="string">
            <text:p>Coordenar a execução das atividades na Divisão;
Projetar, desenvolver, implantar e manter a infraestrutura tecnológica para processar e armazenar dados e sistemas da UFCA;
Projetar, desenvolver, implantar e manter infraestrutura dos serviços de TI;
Projetar, desenvolver, implantar e manter a(s) infraestrutura(s) física do(s) Data center(s);
Projetar, desenvolver, implantar e manter a segurança da infraestrutura dos serviços de TI;
Garantir a operação do Data center.</text:p>
          </table:table-cell>
          <table:table-cell office:value-type="string">
            <text:p>228592</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88</text:p>
          </table:table-cell>
          <table:table-cell office:value-type="string">
            <text:p>Divisão de Data Center</text:p>
          </table:table-cell>
          <table:table-cell office:value-type="string">
            <text:p>(55) (88) 32219400</text:p>
          </table:table-cell>
          <table:table-cell office:value-type="string">
            <text:p>cit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RT</text:p>
          </table:table-cell>
          <table:table-cell office:value-type="string">
            <text:p>DTI/CITI/DRT</text:p>
          </table:table-cell>
          <table:table-cell office:value-type="string">
            <text:p>DRT/CIT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REDES E TELEFONIA</text:p>
          </table:table-cell>
          <table:table-cell office:value-type="string">
            <text:p>LEVI DA SILVA MEDEIROS</text:p>
          </table:table-cell>
          <table:table-cell office:value-type="string">
            <text:p>DIVISÃO</text:p>
          </table:table-cell>
          <table:table-cell office:value-type="string">
            <text:p>FG2</text:p>
          </table:table-cell>
          <table:table-cell office:value-type="string">
            <text:p>TAE</text:p>
          </table:table-cell>
          <table:table-cell office:value-type="string">
            <text:p>drt.dti@ufca.edu.br</text:p>
          </table:table-cell>
          <table:table-cell office:value-type="string">
            <text:p/>
          </table:table-cell>
          <table:table-cell office:value-type="string">
            <text:p>Coordenar a execução das atividades na Divisão;
Projetar, desenvolver, implantar e manter o serviço de telefonia; e
Projetar, desenvolver, implantar e manter o serviço de acesso à internet; e
Projetar, desenvolver, implantar e manter a infraestrutura de comunicação de dados, voz e serviços associados.</text:p>
          </table:table-cell>
          <table:table-cell office:value-type="string">
            <text:p>22859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88</text:p>
          </table:table-cell>
          <table:table-cell office:value-type="string">
            <text:p>Divisão de Redes e Telefonia</text:p>
          </table:table-cell>
          <table:table-cell office:value-type="string">
            <text:p>(55) (88) 32219400</text:p>
          </table:table-cell>
          <table:table-cell office:value-type="string">
            <text:p>cit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SI</text:p>
          </table:table-cell>
          <table:table-cell office:value-type="string">
            <text:p>DTI/CSI</text:p>
          </table:table-cell>
          <table:table-cell office:value-type="string">
            <text:p>CSI/DTI</text:p>
          </table:table-cell>
          <table:table-cell office:value-type="string">
            <text:p>DT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SISTEMAS DE INFORMAÇÃO</text:p>
          </table:table-cell>
          <table:table-cell office:value-type="string">
            <text:p>PABLO DIEGO ALENCAR CARDOSO</text:p>
          </table:table-cell>
          <table:table-cell office:value-type="string">
            <text:p>COORDENADORIA</text:p>
          </table:table-cell>
          <table:table-cell office:value-type="string">
            <text:p>CD4</text:p>
          </table:table-cell>
          <table:table-cell office:value-type="string">
            <text:p>TAE</text:p>
          </table:table-cell>
          <table:table-cell office:value-type="string">
            <text:p>csi.dti@ufca.edu.br</text:p>
          </table:table-cell>
          <table:table-cell office:value-type="string">
            <text:p/>
          </table:table-cell>
          <table:table-cell office:value-type="string">
            <text:p>Promover ações voltadas à implantação e desenvolvimento de sistemas de informação;
Assessorar a Direção sobre assuntos referentes aos sistemas de informação;
Planejar e gerenciar estratégias executivas relacionadas aos sistemas de informação;
Definir e planejar táticas operacionais para as unidades desta Coordenadoria;
Seguir boas práticas de gestão e governança de tecnologia da informação conforme orientações definidas;
Gerir e coordenar contratações de soluções na área de sistemas de informação;
Controlar a gestão do conhecimento sobre serviços, metodologias e técnicas na área de sistemas de informação.</text:p>
          </table:table-cell>
          <table:table-cell office:value-type="string">
            <text:p>22859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83</text:p>
          </table:table-cell>
          <table:table-cell office:value-type="string">
            <text:p>Coordenadoria de Sistemas de Informação</text:p>
          </table:table-cell>
          <table:table-cell office:value-type="string">
            <text:p>(55) (88) 32219400</text:p>
          </table:table-cell>
          <table:table-cell office:value-type="string">
            <text:p>c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OD</text:p>
          </table:table-cell>
          <table:table-cell office:value-type="string">
            <text:p>DTI/CSI/DCOD</text:p>
          </table:table-cell>
          <table:table-cell office:value-type="string">
            <text:p>DCOD/CS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FIGURAÇÃO E DADOS</text:p>
          </table:table-cell>
          <table:table-cell office:value-type="string">
            <text:p>ARMANDO DE MORAES ARNALDO</text:p>
          </table:table-cell>
          <table:table-cell office:value-type="string">
            <text:p>DIVISÃO</text:p>
          </table:table-cell>
          <table:table-cell office:value-type="string">
            <text:p>FG2</text:p>
          </table:table-cell>
          <table:table-cell office:value-type="string">
            <text:p>TAE</text:p>
          </table:table-cell>
          <table:table-cell office:value-type="string">
            <text:p>dcop.csi@ufca.edu.br</text:p>
          </table:table-cell>
          <table:table-cell office:value-type="string">
            <text:p/>
          </table:table-cell>
          <table:table-cell office:value-type="string">
            <text:p>Implantar e gerenciar pipelines de Integração e Entrega Contínua (CI/CD);
Administrar o versionamento de código, garantindo controle e eficiência no desenvolvimento de software;
Desenvolver e gerenciar processos de conteinerização para aplicações e serviços;
Criar, manter e otimizar Sistemas Gerenciadores de Banco de Dados (SGBD); e
Realizar extração e migração de dados para atender às demandas institucionais.</text:p>
          </table:table-cell>
          <table:table-cell office:value-type="string">
            <text:p>228594</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3</text:p>
          </table:table-cell>
          <table:table-cell office:value-type="string">
            <text:p>Divisão de Configuração e Dados</text:p>
          </table:table-cell>
          <table:table-cell office:value-type="string">
            <text:p>(55) (88) 32219400</text:p>
          </table:table-cell>
          <table:table-cell office:value-type="string">
            <text:p>c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PW</text:p>
          </table:table-cell>
          <table:table-cell office:value-type="string">
            <text:p>DTI/CSI/DCOD/SPW</text:p>
          </table:table-cell>
          <table:table-cell office:value-type="string">
            <text:p>SPW/DCOD/CSI/DTI</text:p>
          </table:table-cell>
          <table:table-cell office:value-type="string">
            <text:p>DTI</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PORTAIS WEB</text:p>
          </table:table-cell>
          <table:table-cell office:value-type="string">
            <text:p/>
          </table:table-cell>
          <table:table-cell office:value-type="string">
            <text:p>SEÇÃO</text:p>
          </table:table-cell>
          <table:table-cell office:value-type="string">
            <text:p>FG3</text:p>
          </table:table-cell>
          <table:table-cell office:value-type="string">
            <text:p/>
          </table:table-cell>
          <table:table-cell office:value-type="string">
            <text:p>dcop.csi@ufca.edu.br</text:p>
          </table:table-cell>
          <table:table-cell office:value-type="string">
            <text:p/>
          </table:table-cell>
          <table:table-cell office:value-type="string">
            <text:p>Seção descontinuada</text:p>
          </table:table-cell>
          <table:table-cell office:value-type="string">
            <text:p>27644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4</text:p>
          </table:table-cell>
          <table:table-cell office:value-type="string">
            <text:p>Seção de Portais Web</text:p>
          </table:table-cell>
          <table:table-cell office:value-type="string">
            <text:p>(55) (88) 32219400</text:p>
          </table:table-cell>
          <table:table-cell office:value-type="string">
            <text:p>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A</text:p>
          </table:table-cell>
          <table:table-cell office:value-type="string">
            <text:p>DTI/CSI/DSA</text:p>
          </table:table-cell>
          <table:table-cell office:value-type="string">
            <text:p>DSA/CS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ISTEMAS ADMINISTRATIVOS</text:p>
          </table:table-cell>
          <table:table-cell office:value-type="string">
            <text:p>MARCOS AURÉLIO DA SILVA AMORIM</text:p>
          </table:table-cell>
          <table:table-cell office:value-type="string">
            <text:p>DIVISÃO</text:p>
          </table:table-cell>
          <table:table-cell office:value-type="string">
            <text:p>FG2</text:p>
          </table:table-cell>
          <table:table-cell office:value-type="string">
            <text:p>TAE</text:p>
          </table:table-cell>
          <table:table-cell office:value-type="string">
            <text:p>dsa.dti@ufca.edu.br</text:p>
          </table:table-cell>
          <table:table-cell office:value-type="string">
            <text:p/>
          </table:table-cell>
          <table:table-cell office:value-type="string">
            <text:p>Coordenar a execução das atividades na Divisão;
Coordenar projetos dos sistemas administrativos;
Projetar, desenvolver, implantar e manter os sistemas administrativos;
Realizar apoio técnico e informatizar processos e procedimentos para a gestão administrativa.</text:p>
          </table:table-cell>
          <table:table-cell office:value-type="string">
            <text:p>228595</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3</text:p>
          </table:table-cell>
          <table:table-cell office:value-type="string">
            <text:p>Divisão de Sistemas Administrativos</text:p>
          </table:table-cell>
          <table:table-cell office:value-type="string">
            <text:p>(55) (88) 32219400</text:p>
          </table:table-cell>
          <table:table-cell office:value-type="string">
            <text:p>c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TSA</text:p>
          </table:table-cell>
          <table:table-cell office:value-type="string">
            <text:p>DTI/CSI/DSA/SATSA</text:p>
          </table:table-cell>
          <table:table-cell office:value-type="string">
            <text:p>SATSA/DSA/CSI/DTI</text:p>
          </table:table-cell>
          <table:table-cell office:value-type="string">
            <text:p>DTI</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TÉCNICO AOS SISTEMAS ADMINISTRATIVOS</text:p>
          </table:table-cell>
          <table:table-cell office:value-type="string">
            <text:p>SABRINA RODRIGUES DUARTE</text:p>
          </table:table-cell>
          <table:table-cell office:value-type="string">
            <text:p>SEÇÃO</text:p>
          </table:table-cell>
          <table:table-cell office:value-type="string">
            <text:p>FG3</text:p>
          </table:table-cell>
          <table:table-cell office:value-type="string">
            <text:p>TAE</text:p>
          </table:table-cell>
          <table:table-cell office:value-type="string">
            <text:p>dsa.dti@ufca.edu.br</text:p>
          </table:table-cell>
          <table:table-cell office:value-type="string">
            <text:p/>
          </table:table-cell>
          <table:table-cell office:value-type="string">
            <text:p>Apoiar tecnicamente as atividades de sustentação, correção e atualização dos sistemas de informação administrativos;
Realizar levantamento de requisitos, testes funcionais e homologações junto às unidades administrativas;
Registrar e acompanhar demandas dos sistemas administrativos, assegurando comunicação entre usuários e equipe técnica de desenvolvimento;
Participar da priorização e planejamento de melhorias e correções nos sistemas administrativos;
Zelar pela aplicação dos padrões e boas práticas definidos no Processo de Software da UFCA (PSW-UFCA);
Apoiar o gestor da Divisão de Sistemas de Informação Administrativos (DSA) nas atividades de acompanhamento de projetos e demandas sistêmicas;
Promover a integração entre os sistemas administrativos e as demais áreas de tecnologia da informação da UFCA.</text:p>
          </table:table-cell>
          <table:table-cell office:value-type="string">
            <text:p>57495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5</text:p>
          </table:table-cell>
          <table:table-cell office:value-type="string">
            <text:p>Seção de Apoio Técnico aos Sistemas Administrativos</text:p>
          </table:table-cell>
          <table:table-cell office:value-type="string">
            <text:p>(55) (88) 32219400</text:p>
          </table:table-cell>
          <table:table-cell office:value-type="string">
            <text:p>dsa.dt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E</text:p>
          </table:table-cell>
          <table:table-cell office:value-type="string">
            <text:p>DTI/CSI/DSE</text:p>
          </table:table-cell>
          <table:table-cell office:value-type="string">
            <text:p>DSE/CSI/DTI</text:p>
          </table:table-cell>
          <table:table-cell office:value-type="string">
            <text:p>DT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ISTEMAS DE INFORMAÇÃO EDUCACIONAIS</text:p>
          </table:table-cell>
          <table:table-cell office:value-type="string">
            <text:p>JÂNIO DO NASCIMENTO LIMA</text:p>
          </table:table-cell>
          <table:table-cell office:value-type="string">
            <text:p>DIVISÃO</text:p>
          </table:table-cell>
          <table:table-cell office:value-type="string">
            <text:p>FG2</text:p>
          </table:table-cell>
          <table:table-cell office:value-type="string">
            <text:p>TAE</text:p>
          </table:table-cell>
          <table:table-cell office:value-type="string">
            <text:p>dse.dti@ufca.edu.br</text:p>
          </table:table-cell>
          <table:table-cell office:value-type="string">
            <text:p/>
          </table:table-cell>
          <table:table-cell office:value-type="string">
            <text:p>Coordenar a execução das atividades na Divisão;
Coordenar projetos dos sistemas de ensino;
Projetar, desenvolver, implantar e manter os sistemas de ensino;
Realizar apoio técnico e informatizar processos e procedimentos para a gestão de ensino.</text:p>
          </table:table-cell>
          <table:table-cell office:value-type="string">
            <text:p>228596</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3</text:p>
          </table:table-cell>
          <table:table-cell office:value-type="string">
            <text:p>Divisão de Sistemas de Informação Educacionais</text:p>
          </table:table-cell>
          <table:table-cell office:value-type="string">
            <text:p>(55) (88) 32219400</text:p>
          </table:table-cell>
          <table:table-cell office:value-type="string">
            <text:p>csi.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TSIE</text:p>
          </table:table-cell>
          <table:table-cell office:value-type="string">
            <text:p>DTI/CSI/DSE/SATSIE</text:p>
          </table:table-cell>
          <table:table-cell office:value-type="string">
            <text:p>SATSIE/DSE/CSI/DTI</text:p>
          </table:table-cell>
          <table:table-cell office:value-type="string">
            <text:p>DTI</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TÉCNICO AOS SISTEMAS DE INFORMAÇÃO EDUCACIONAIS</text:p>
          </table:table-cell>
          <table:table-cell office:value-type="string">
            <text:p>MIQUEIAS CORDEIRO DOS SANTOS</text:p>
          </table:table-cell>
          <table:table-cell office:value-type="string">
            <text:p>SEÇÃO</text:p>
          </table:table-cell>
          <table:table-cell office:value-type="string">
            <text:p>FG3</text:p>
          </table:table-cell>
          <table:table-cell office:value-type="string">
            <text:p>TAE</text:p>
          </table:table-cell>
          <table:table-cell office:value-type="string">
            <text:p>dse.dti@ufca.edu.br</text:p>
          </table:table-cell>
          <table:table-cell office:value-type="string">
            <text:p/>
          </table:table-cell>
          <table:table-cell office:value-type="string">
            <text:p>Liderar a equipe técnica de desenvolvimento dos sistemas de ensino educacionais;
Capacitar a equipe técnica de desenvolvimento dos sistemas de ensino educacionais;
Analisar, projetar, desenvolver, testar, implantar e dar suporte aos sistemas de informação educacionais;
Aplicar o Processo de Software da UFCA (PSW-UFCA) nos sistemas de informação educacionais.</text:p>
          </table:table-cell>
          <table:table-cell office:value-type="string">
            <text:p>45976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6</text:p>
          </table:table-cell>
          <table:table-cell office:value-type="string">
            <text:p>Seção de Apoio Técnico aos Sistemas de Informação Educacionais</text:p>
          </table:table-cell>
          <table:table-cell office:value-type="string">
            <text:p>(55) (88) 32219400</text:p>
          </table:table-cell>
          <table:table-cell office:value-type="string">
            <text:p>csi.dt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ERSIE</text:p>
          </table:table-cell>
          <table:table-cell office:value-type="string">
            <text:p>DTI/CSI/DSE/SERSIE</text:p>
          </table:table-cell>
          <table:table-cell office:value-type="string">
            <text:p>SERSIE/DSE/CSI/DTI</text:p>
          </table:table-cell>
          <table:table-cell office:value-type="string">
            <text:p>DTI</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EXPERIÊNCIA E REQUISITOS DE SISTEMAS DE INFORMAÇÃO EDUCACIONAIS</text:p>
          </table:table-cell>
          <table:table-cell office:value-type="string">
            <text:p/>
          </table:table-cell>
          <table:table-cell office:value-type="string">
            <text:p>SEÇÃO</text:p>
          </table:table-cell>
          <table:table-cell office:value-type="string">
            <text:p>FG3</text:p>
          </table:table-cell>
          <table:table-cell office:value-type="string">
            <text:p/>
          </table:table-cell>
          <table:table-cell office:value-type="string">
            <text:p>dse.dti@ufca.edu.br</text:p>
          </table:table-cell>
          <table:table-cell office:value-type="string">
            <text:p/>
          </table:table-cell>
          <table:table-cell office:value-type="string">
            <text:p>Levantamento de Requisitos:
Identificar, analisar e documentar requisitos para o desenvolvimento e manutenção de sistemas de informação educacionais.
Realizar reuniões com usuários para compreender suas necessidades e transformar em especificações técnicas e funcionais.
Pesquisa e Design de Experiência do Usuário (UX):
Planejar e realizar estudos de experiência do usuário para melhorar a interação com sistemas educacionais.
Elaborar protótipos, wireframes e fluxos de navegação com foco na usabilidade e acessibilidade.
Planejamento de Projetos de Sistemas Educacionais:
Propor soluções tecnológicas que atendam às demandas pedagógicas e administrativas no contexto educacional da UFCA.
Priorizar requisitos e funcionalidades em conjunto com a Divisão de Sistemas Educacionais.
Avaliação e Validação de Sistemas:
Testar novas funcionalidades e sistemas desenvolvidos para garantir conformidade com os requisitos definidos.
Coletar feedback dos usuários para orientar melhorias contínuas.
Interface com Usuários e Stakeholders:
Atuar como ponto de contato entre os usuários finais e a equipe de desenvolvimento da Divisão de Sistemas Educacionais.
Garantir que as necessidades dos stakeholders sejam corretamente comunicadas e atendidas.
Gestão de Documentação e Processos:
 Documentar processos, fluxos de trabalho e soluções técnicas utilizadas nos sistemas educacionais.
Gerenciar manuais de uso e guias técnicos para sistemas da área educacional.
Capacitação e Suporte:
Apoiar a capacitação dos usuários na utilização de sistemas educacionais desenvolvidos ou mantidos pela UFCA.
 Prover suporte inicial no uso de sistemas e escalonar demandas técnicas à Divisão de Sistemas Educacionais, quando necessário.</text:p>
          </table:table-cell>
          <table:table-cell office:value-type="string">
            <text:p>45386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96</text:p>
          </table:table-cell>
          <table:table-cell office:value-type="string">
            <text:p>Seção de Experiência e Requisitos de Sistemas de Informação Educacionais</text:p>
          </table:table-cell>
          <table:table-cell office:value-type="string">
            <text:p>(55) (88) 32219400</text:p>
          </table:table-cell>
          <table:table-cell office:value-type="string">
            <text:p>csi.dt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OSGR</text:p>
          </table:table-cell>
          <table:table-cell office:value-type="string">
            <text:p>DTI/CSI/DSE/SOSGR</text:p>
          </table:table-cell>
          <table:table-cell office:value-type="string">
            <text:p>SOSGR/DSE/CSI/DTI</text:p>
          </table:table-cell>
          <table:table-cell office:value-type="string">
            <text:p>DTI</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OPERAÇÃO DOS SISTEMAS DE GRADUAÇÃO</text:p>
          </table:table-cell>
          <table:table-cell office:value-type="string">
            <text:p/>
          </table:table-cell>
          <table:table-cell office:value-type="string">
            <text:p>SEÇÃO</text:p>
          </table:table-cell>
          <table:table-cell office:value-type="string">
            <text:p>FG3</text:p>
          </table:table-cell>
          <table:table-cell office:value-type="string">
            <text:p/>
          </table:table-cell>
          <table:table-cell office:value-type="string">
            <text:p>dse.dti@ufca.edu.br</text:p>
          </table:table-cell>
          <table:table-cell office:value-type="string">
            <text:p/>
          </table:table-cell>
          <table:table-cell office:value-type="string">
            <text:p>Seção descontinuada</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DTI</text:p>
          </table:table-cell>
          <table:table-cell office:value-type="string">
            <text:p>DTI/NG-DTI</text:p>
          </table:table-cell>
          <table:table-cell office:value-type="string">
            <text:p>NG-DTI/DTI</text:p>
          </table:table-cell>
          <table:table-cell office:value-type="string">
            <text:p>DT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GUILHERME HENRIQUE CARDOSO DE MARINS</text:p>
          </table:table-cell>
          <table:table-cell office:value-type="string">
            <text:p>NÚCLEO DE GESTÃO</text:p>
          </table:table-cell>
          <table:table-cell office:value-type="string">
            <text:p>FG1</text:p>
          </table:table-cell>
          <table:table-cell office:value-type="string">
            <text:p>TAE</text:p>
          </table:table-cell>
          <table:table-cell office:value-type="string">
            <text:p>ngti.dti@ufca.edu.br</text:p>
          </table:table-cell>
          <table:table-cell office:value-type="string">
            <text:p/>
          </table:table-cell>
          <table:table-cell office:value-type="string">
            <text:p>Organizar e apoiar eventos promovidos pela Diretoria de Tecnologia da Informação;
Prestar assessoramento ao Diretor nas tomadas de decisões, na elaboração de relatórios de gestão e confecção de documentos oficiais;
Apoiar o gerenciamento e o monitoramento da execução dos projetos estratégicos da TI;
Gerenciar arquivos físicos e digitais e o processo de comunicação interna e externamente;
Promover a articulação entre a Direção, as Coordenadorias e as Divisões, e destas, com públicos interno e externo;
Propor melhorias nos processos e procedimentos internos de trabalho e prestar auxílio para sua efetivação.</text:p>
          </table:table-cell>
          <table:table-cell office:value-type="string">
            <text:p>228584</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583</text:p>
          </table:table-cell>
          <table:table-cell office:value-type="string">
            <text:p>Núcleo de Gestão</text:p>
          </table:table-cell>
          <table:table-cell office:value-type="string">
            <text:p>(55) (88) 32219400</text:p>
          </table:table-cell>
          <table:table-cell office:value-type="string">
            <text:p>secretaria.dt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FAMED</text:p>
          </table:table-cell>
          <table:table-cell office:value-type="string">
            <text:p>FAMED</text:p>
          </table:table-cell>
          <table:table-cell office:value-type="string">
            <text:p>FAMED</text:p>
          </table:table-cell>
          <table:table-cell office:value-type="string">
            <text:p>FAMED</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ÇÃO DA FACULDADE DE MEDICINA</text:p>
          </table:table-cell>
          <table:table-cell office:value-type="string">
            <text:p>CLÁUDIO GLEIDISTON LIMA DA SILVA</text:p>
          </table:table-cell>
          <table:table-cell office:value-type="string">
            <text:p>UNIDADE ACADÊMICA</text:p>
          </table:table-cell>
          <table:table-cell office:value-type="string">
            <text:p>CD3</text:p>
          </table:table-cell>
          <table:table-cell office:value-type="string">
            <text:p>Docente</text:p>
          </table:table-cell>
          <table:table-cell office:value-type="string">
            <text:p>famed@ufca.edu.br</text:p>
          </table:table-cell>
          <table:table-cell office:value-type="string">
            <text:p/>
          </table:table-cell>
          <table:table-cell office:value-type="string">
            <text:p>I - administrar e representar a FAMED; II - fomentar, coordenar e supervisionar as ações de ensino, pesquisa, extensão e cultura; III - acompanhar a execução das atividades administrativas relativas à Faculdade de Medicina; IV - convocar e presidir as reuniões do Conselho da Faculdade de Medicina; V - promover a compatibilização das atividades acadêmicas e administrativas da FAMED com a dos outros órgãos da Universidade; VI - zelar pelo cumprimento das atividades de natureza administrativa e acadêmica dos(as) docentes, discentes e servidores(as) técnico-administrativos (as) da FAMED; VII - instituir comissões especiais para o estudo de problemas específicos; VIII - baixar resoluções decorrentes de decisões do Conselho da FAMED, portarias e ordem de serviço que julgar necessárias; IX - cumprir e fazer cumprir as disposições do Estatuto, do Regimento Geral e do regimento da FAMED; X - submeter um Plano de Gestão ao Conselho da Faculdade de Medicina, a cada início de mandato; XI - apresentar ao Conselho da FAMED o relatório anual das atividades acadêmicas e administrativas da unidade; XII - realizar planejamento acadêmico e estratégico, diagnóstico situacional e plano de melhorias; XIII - Acompanhar e assegurar o cumprimento dos serviços terceirizados prestados no âmbito da FAMED, em consonância com as normas que disciplinam a relação institucional com empresas terceirizadas, prezando pela interlocução permanente com os prepostos das empresas e o setor responsável pelos contratos na administração superior da Universidade; XIV - Zelar pelos bens móveis e imóveis do patrimônio da Faculdade de Medicina.</text:p>
          </table:table-cell>
          <table:table-cell office:value-type="string">
            <text:p>22854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Faculdade de Medicina</text:p>
          </table:table-cell>
          <table:table-cell office:value-type="string">
            <text:p>(55) (88) 32219605</text:p>
          </table:table-cell>
          <table:table-cell office:value-type="string">
            <text:p>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MB-MED</text:p>
          </table:table-cell>
          <table:table-cell office:value-type="string">
            <text:p>FAMED/AMB-MED</text:p>
          </table:table-cell>
          <table:table-cell office:value-type="string">
            <text:p>AMB-MED/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MBULATÓRIO DE ESPECIALIDADES MÉDICAS</text:p>
          </table:table-cell>
          <table:table-cell office:value-type="string">
            <text:p>MARIA DO SOCORRO ALVES DE ANDRADE</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Organização de pessoal;
II - Previsão orçamentária;
III - Estatística;
IV- Administração financeira, quando houver;
V- Contabilidade e auditoria.</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SS-FAMED</text:p>
          </table:table-cell>
          <table:table-cell office:value-type="string">
            <text:p>FAMED/ASS-FAMED</text:p>
          </table:table-cell>
          <table:table-cell office:value-type="string">
            <text:p>ASS-FAMED/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TÉCNICA DA FAMED</text:p>
          </table:table-cell>
          <table:table-cell office:value-type="string">
            <text:p>JOSÉ BENTO DE SOUSA</text:p>
          </table:table-cell>
          <table:table-cell office:value-type="string">
            <text:p>ASSESSORIA TÉCNICA</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FARMACIA</text:p>
          </table:table-cell>
          <table:table-cell office:value-type="string">
            <text:p>FAMED/FARMACIA</text:p>
          </table:table-cell>
          <table:table-cell office:value-type="string">
            <text:p>FARMACIA/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FARMÁCIA</text:p>
          </table:table-cell>
          <table:table-cell office:value-type="string">
            <text:p>FRANCISCO RODRIGO DE LEMOS CALDAS</text:p>
          </table:table-cell>
          <table:table-cell office:value-type="string">
            <text:p>COORDENAÇÃO DE CURS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I-	Presidir o Colegiado do Curso na Unidade Acadêmica;
II-	Coordenar o Núcleo Docente Estruturante do Curso;
III-	Planejar, coordenar e acompanhar a execução das atividades pedagógicas do curso em colaboração com a Diretoria da Unidade Acadêmica e a equipe técnico pedagógica;
IV-	Coordenar a organização e operacionalização do curso, componentes curriculares, turmas e professores para o período letivo;
V-	Realizar o acompanhamento pedagógico dos estudantes no processo ensino-aprendizagem no que concerne à avaliação de rendimentos, avaliação do desempenho e avaliação do curso envolvendo docentes, estudantes e equipe técnico-pedagógica;
VI-	Acompanhar o processo de avaliação utilizado pelos professores em consonância com o projeto pedagógico do curso;
VII-	Incentivar o desenvolvimento de projetos de pesquisas e extensão;
VIII-	Participar de todas as solenidades oficiais ligadas ao curso, tais como formaturas, aulas inaugurais, reuniões de recepção de novos estudantes e/ou eventos da área que necessitem da presença do coordenador;
IX-	Articular a realização da Avaliação das Condições de Ensino e Avaliação Institucional no âmbito do Curso.</text:p>
          </table:table-cell>
          <table:table-cell office:value-type="string">
            <text:p>61855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40</text:p>
          </table:table-cell>
          <table:table-cell office:value-type="string">
            <text:p>Coordenação do Curso de Farmácia</text:p>
          </table:table-cell>
          <table:table-cell office:value-type="string">
            <text:p>(55) (88) 32219600</text:p>
          </table:table-cell>
          <table:table-cell office:value-type="string">
            <text:p>farmacia.famed@ufca.edu.br</text:p>
          </table:table-cell>
          <table:table-cell office:value-type="string">
            <text:p/>
          </table:table-cell>
          <table:table-cell office:value-type="string">
            <text:p>Rua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FARMACIA</text:p>
          </table:table-cell>
          <table:table-cell office:value-type="string">
            <text:p>FAMED/FARMACIA/VICE-FARMACIA</text:p>
          </table:table-cell>
          <table:table-cell office:value-type="string">
            <text:p>VICE-FARMACIA/FARMACIA/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FARMÁCIA</text:p>
          </table:table-cell>
          <table:table-cell office:value-type="string">
            <text:p>IRI SANDRO PAMPOLHA LIMA</text:p>
          </table:table-cell>
          <table:table-cell office:value-type="string">
            <text:p>VICE-COORDENAÇÃO DE CURS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 Substituir o Coordenador em sua ausênci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AB-FAMED</text:p>
          </table:table-cell>
          <table:table-cell office:value-type="string">
            <text:p>FAMED/LAB-FAMED</text:p>
          </table:table-cell>
          <table:table-cell office:value-type="string">
            <text:p>LAB-FAMED/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TÉCNICA DOS LABORATÓRIOS DA FAMED</text:p>
          </table:table-cell>
          <table:table-cell office:value-type="string">
            <text:p>ANA LUIZA DE ALBUQUERQUE SIEBRA</text:p>
          </table:table-cell>
          <table:table-cell office:value-type="string">
            <text:p>SEÇÃ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Responsável pela criação e manutenção dos POPs;
II -Responsável pelo acompanhamento e gestão do patrimônio dos bens dos Laboratórios Acadêmicos;
III - Auxiliar na administração da aquisição de insumos laboratoriais para as aulas práticas nos Laboratórios Acadêmicos.</text:p>
          </table:table-cell>
          <table:table-cell office:value-type="string">
            <text:p>299105</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40</text:p>
          </table:table-cell>
          <table:table-cell office:value-type="string">
            <text:p>Assessoria Técnica dos Laboratórios da FAMED</text:p>
          </table:table-cell>
          <table:table-cell office:value-type="string">
            <text:p>(55) (88) 32219600</text:p>
          </table:table-cell>
          <table:table-cell office:value-type="string">
            <text:p>famed@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MED</text:p>
          </table:table-cell>
          <table:table-cell office:value-type="string">
            <text:p>FAMED/MED</text:p>
          </table:table-cell>
          <table:table-cell office:value-type="string">
            <text:p>MED/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MEDICINA</text:p>
          </table:table-cell>
          <table:table-cell office:value-type="string">
            <text:p>PATRICIA ROSANE LEITE DE FIGUEIREDO GOMES</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Coordenação de Curso (Apoio à Gestão); II- Presidir o Colegiado do Curso na Unidade Acadêmica; III- Coordenar o Núcleo Docente Estruturante do Curso; IV- Planejar, coordenar e acompanhar a execução das atividades pedagógicas do curso em colaboração com a Diretoria da Unidade Acadêmica e a equipe técnico-pedagógica; V- Coordenar a organização e operacionalização do Curso, componentes curriculares, turmas e professores para o período letivo; VI- Zelar pela aplicação dos princípios do Projeto Político-Pedagógico e normas da Organização Didática; VII- Realizar o acompanhamento pedagógico dos estudantes no processo ensino-aprendizagem no que concerne à avaliação de rendimentos, avaliação do desempenho docente e avaliação do curso envolvendo docentes e estudantes e equipe técnico-pedagógica; VIII- Realizar reuniões sistemáticas junto ao grupo de docentes do curso; IX- Coordenar as atividades de discussão e revisão do projeto político-pedagógico do curso; X- Supervisionar a execução do projeto político-pedagógico do curso; XI- Acompanhar o processo de avaliação utilizado pelos professores em consonância com o projeto pedagógico do curso; XII- Incentivar o desenvolvimento de projetos de pesquisas e extensão; XIII- Participar das reuniões dos colegiados, conselhos e grupos relacionados ao curso; XIV- Fazer circular informações oficiais e de eventos relativos ao curso de forma clara, objetiva e respeitosa, entre os interessados; XV- Acompanhar o desempenho acadêmico dos estudantes do curso; XVI- Acompanhar o preenchimento, recolhimento e atualização dos diários de classe, especialmente no sistema informatizado vigente; XVII- Efetuar levantamento, organizar e encaminhar demanda de vagas para o curso; XVIII- Colaborar na elaboração de material de divulgação relacionado ao curso; XIX- Participar de todas as solenidades oficiais ligadas ao curso, tais como formaturas, aulas inaugurais, reuniões de recepção de novos estudantes e/ou eventos da área que necessitem da presença do coordenador; XX- Coordenar as visitas técnicas realizadas pelos estudantes do curso, juntamente com os professores; XXI- Coordenar a elaboração de processos de autorização de funcionamento e (renovação de) reconhecimento do curso; XXII- Articular a realização da Avaliação das Condições de Ensino e Avaliação Institucional no âmbito do Curso; XXIII- Assinar documentos relativos à vida acadêmica dos estudantes no âmbito do Curso; XXIV- Coordenar a alimentação e manutenção (atualização) dos dados dos sistemas de registros acadêmicos institucionais e do MEC relativos ao Curso; XXV- Coordenar juntamente com o coordenador do componente curricular o planejamento e a execução da programação de aulas de campo e visitas técnicas do Curso</text:p>
          </table:table-cell>
          <table:table-cell office:value-type="string">
            <text:p>20984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40</text:p>
          </table:table-cell>
          <table:table-cell office:value-type="string">
            <text:p>Coordenação do Curso de Medicina</text:p>
          </table:table-cell>
          <table:table-cell office:value-type="string">
            <text:p>(55) (88) 32219605</text:p>
          </table:table-cell>
          <table:table-cell office:value-type="string">
            <text:p>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MED</text:p>
          </table:table-cell>
          <table:table-cell office:value-type="string">
            <text:p>FAMED/MED/SAA-MED</text:p>
          </table:table-cell>
          <table:table-cell office:value-type="string">
            <text:p>SAA-MED/MED/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JOSIVAN FRANCISCO DA CRUZ</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Coordenar a gestão acadêmica do curso de medicina;
II - Secretariar as reuniões do Colegiado do Curso de Medicina;
III - Atendimento de discentes do curso de medicina;
IV- Coordenar os fluxos de processos do Internato;</text:p>
          </table:table-cell>
          <table:table-cell office:value-type="string">
            <text:p>238598</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09841</text:p>
          </table:table-cell>
          <table:table-cell office:value-type="string">
            <text:p>Seção de Apoio Administrativo</text:p>
          </table:table-cell>
          <table:table-cell office:value-type="string">
            <text:p>(55) (88) 32219605</text:p>
          </table:table-cell>
          <table:table-cell office:value-type="string">
            <text:p>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PSICOLOGIA</text:p>
          </table:table-cell>
          <table:table-cell office:value-type="string">
            <text:p>FAMED/MED/SAA-PSICOLOGIA</text:p>
          </table:table-cell>
          <table:table-cell office:value-type="string">
            <text:p>SAA-PSICOLOGIA/MED/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LUCIANA ALVES BERNARDO DE MATOS</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
          </table:table-cell>
          <table:table-cell office:value-type="string">
            <text:p>60209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40</text:p>
          </table:table-cell>
          <table:table-cell office:value-type="string">
            <text:p>Seção de Apoio Administrativo</text:p>
          </table:table-cell>
          <table:table-cell office:value-type="string">
            <text:p>(55) (88) 32219600</text:p>
          </table:table-cell>
          <table:table-cell office:value-type="string">
            <text:p>psicologia.fame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MED</text:p>
          </table:table-cell>
          <table:table-cell office:value-type="string">
            <text:p>FAMED/MED/VICE-MED</text:p>
          </table:table-cell>
          <table:table-cell office:value-type="string">
            <text:p>VICE-MED/MED/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MEDICINA</text:p>
          </table:table-cell>
          <table:table-cell office:value-type="string">
            <text:p>THAÍS TAVARES SAMPAIO</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a coordenação na sua ausênci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ES</text:p>
          </table:table-cell>
          <table:table-cell office:value-type="string">
            <text:p>FAMED/NAES</text:p>
          </table:table-cell>
          <table:table-cell office:value-type="string">
            <text:p>NAES/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A ESTÁGIOS</text:p>
          </table:table-cell>
          <table:table-cell office:value-type="string">
            <text:p>MARIA ALINELE LUCENA SOARE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Coordenar a gestão do Internato segundo Regimento Interno do Internato;
II - Secretariar as reuniões do Internato;
III - Interlocução administrativa com os gestores de campos de estágios;
IV- Coordenar os fluxos de processos do Internato;</text:p>
          </table:table-cell>
          <table:table-cell office:value-type="string">
            <text:p>22854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40</text:p>
          </table:table-cell>
          <table:table-cell office:value-type="string">
            <text:p>Núcleo de Apoio a Estágios</text:p>
          </table:table-cell>
          <table:table-cell office:value-type="string">
            <text:p>(55) (88) 32219603</text:p>
          </table:table-cell>
          <table:table-cell office:value-type="string">
            <text:p>naes.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REM</text:p>
          </table:table-cell>
          <table:table-cell office:value-type="string">
            <text:p>FAMED/NAREM</text:p>
          </table:table-cell>
          <table:table-cell office:value-type="string">
            <text:p>NAREM/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À RESIDÊNCIA MÉDICA</text:p>
          </table:table-cell>
          <table:table-cell office:value-type="string">
            <text:p>CARLOS BISPO PINHEIRO</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prestar informações ao 
público externo, por e-mail, telefone etc. acerca de processos seletivos, efetuar as matrículas, 
inserir os dados dos residentes nos sistemas (SisCNRM, SIPAC, SIGAA e SIG-Residências), redigir 
ofícios, receber correspondências e dar encaminhamentos, redigir declarações a pedidos dos 
residentes, intermediar estágios externos dos residentes da UFCA em serviços hospitalares de 
outras regiões e até de outros países, assessorar as reuniões de colegiado da Comissão de 
Residência Médica (COREME) e redigir suas atas, acompanhar processos ético-disciplinares 
internos, auxiliar nas respostas a processos judiciais, manter controle sobre crachás, notas, 
frequências e Trabalhos de Conclusão de Curso (TCCs) dos residentes, dialogar com a Diretoria de 
Articulação e Relações Institucionais (DIARI) sobre convênios com as instituições de ensino e de 
saúde para execução dos estágios dos residentes, acompanhar os trâmites para pagamentos das 
bolsas de residência e de preceptoria, dentre diversas outras atribuições.</text:p>
          </table:table-cell>
          <table:table-cell office:value-type="string">
            <text:p>62519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40</text:p>
          </table:table-cell>
          <table:table-cell office:value-type="string">
            <text:p>Núcleo de Apoio à Residência Médica</text:p>
          </table:table-cell>
          <table:table-cell office:value-type="string">
            <text:p>(55) (88) 32219600</text:p>
          </table:table-cell>
          <table:table-cell office:value-type="string">
            <text:p>resmed.fame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FAMED</text:p>
          </table:table-cell>
          <table:table-cell office:value-type="string">
            <text:p>FAMED/NG-FAMED</text:p>
          </table:table-cell>
          <table:table-cell office:value-type="string">
            <text:p>NG-FAMED/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IVANILDO LUCIANO NOGUEIRA</text:p>
          </table:table-cell>
          <table:table-cell office:value-type="string">
            <text:p>NÚCLEO DE GESTÃ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
          </table:table-cell>
          <table:table-cell office:value-type="string">
            <text:p>22854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540</text:p>
          </table:table-cell>
          <table:table-cell office:value-type="string">
            <text:p>Núcleo de Gestão</text:p>
          </table:table-cell>
          <table:table-cell office:value-type="string">
            <text:p>(55) (88) 32219600</text:p>
          </table:table-cell>
          <table:table-cell office:value-type="string">
            <text:p>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PG</text:p>
          </table:table-cell>
          <table:table-cell office:value-type="string">
            <text:p>FAMED/NPG</text:p>
          </table:table-cell>
          <table:table-cell office:value-type="string">
            <text:p>NPG/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PÓS-GRADUAÇÃO</text:p>
          </table:table-cell>
          <table:table-cell office:value-type="string">
            <text:p>PAULA CAMILA GRANGEIRO RODRIGUE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Coordenar a gestão administrativa do Núcleo de Pós-Graduação da FAMED;
II - Secretariar as reuniões do Núcleo de Pós-Graduação da FAMED;
III - Coordenar o fluxo de processos Núcleo de Pós-Graduação da FAMED;</text:p>
          </table:table-cell>
          <table:table-cell office:value-type="string">
            <text:p>228543</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40</text:p>
          </table:table-cell>
          <table:table-cell office:value-type="string">
            <text:p>Núcleo de Pós-Graduação</text:p>
          </table:table-cell>
          <table:table-cell office:value-type="string">
            <text:p>(55) (88) 32219600</text:p>
          </table:table-cell>
          <table:table-cell office:value-type="string">
            <text:p>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MBqBM</text:p>
          </table:table-cell>
          <table:table-cell office:value-type="string">
            <text:p>FAMED/PMBqBM</text:p>
          </table:table-cell>
          <table:table-cell office:value-type="string">
            <text:p>PMBqBM/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MULTICÊNTRICO DE PÓS-GRADUAÇÃO EM BIOQUÍMICA E BIOLOGIA MOLECULAR</text:p>
          </table:table-cell>
          <table:table-cell office:value-type="string">
            <text:p>HEBERTY DI TARSO FERNANDES FACUNDO</text:p>
          </table:table-cell>
          <table:table-cell office:value-type="string">
            <text:p>COORDENAÇÃO DE CURSO DE PÓS-GRADUAÇÃ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Convocar e presidir o Colegiado Administrativo Local;
II.	Executar as deliberações do Colegiado Geral, encaminhando aos órgãos competentes ou ao Colegiado Administrativo Local;
III.	Coordenar e supervisionar a execução dos planos aprovados e todos os trabalhos referentes à realização das atividades acadêmico-administrativas do Programa;
IV.	Remeter todos os relatórios e informações sobre as atividades do Programa;
V.	Anunciar por correspondência e na página do PMBqBM, com a devida antecedência, o calendário das principais atividades escolares de cada ano e as demais informações solicitadas;
VI.	Atender às diretrizes determinadas e tarefas atribuídas pelo Colegiado Geral;
VII.	Exercer as demais atribuições estabelecidas por este Regimento.</text:p>
          </table:table-cell>
          <table:table-cell office:value-type="string">
            <text:p>228544</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40</text:p>
          </table:table-cell>
          <table:table-cell office:value-type="string">
            <text:p>Coordenação do Curso Multicêntrico de Pós-Graduação em Bioquímica e Biologia Molecular</text:p>
          </table:table-cell>
          <table:table-cell office:value-type="string">
            <text:p>(55) (88) 32219605</text:p>
          </table:table-cell>
          <table:table-cell office:value-type="string">
            <text:p>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MBqBM</text:p>
          </table:table-cell>
          <table:table-cell office:value-type="string">
            <text:p>FAMED/PMBqBM/VICE-PMBqBM</text:p>
          </table:table-cell>
          <table:table-cell office:value-type="string">
            <text:p>VICE-PMBqBM/PMBqBM/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MULTICÊNTRICO DE PÓS-GRADUAÇÃO EM BIOQUÍMICA E BIOLOGIA MOLECULAR</text:p>
          </table:table-cell>
          <table:table-cell office:value-type="string">
            <text:p>KAMILA CÂMARA CORREIA</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a Coordenação em sua ausênci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PGCS</text:p>
          </table:table-cell>
          <table:table-cell office:value-type="string">
            <text:p>FAMED/PPGCS</text:p>
          </table:table-cell>
          <table:table-cell office:value-type="string">
            <text:p>PPGCS/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CIÊNCIAS DA SAÚDE</text:p>
          </table:table-cell>
          <table:table-cell office:value-type="string">
            <text:p>FRANCISCO ROBERTO DE AZEVEDO</text:p>
          </table:table-cell>
          <table:table-cell office:value-type="string">
            <text:p>COORDENAÇÃO DE CURSO DE PÓS-GRADUAÇÃ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promover a supervisão didática do curso, exercendo as atribuições daí decorrentes;
II	- aprovar os critérios e os resultados das seleções para ingresso no Programa;
III	– indicar docentes para o Programa, de acordo com os parâmetros estabelecidos nos Artigos 15º e 16º destas normas;
IV	– propor ao Colegiado os parâmetros de desempenho e produtividade docente,
tomando como referência os indicadores de área da CAPES;
V	– aprovar os nomes dos membros da comissão de seleção e da comissão julgadora do exame de qualificação;
VI	- normatizar o exame de qualificação e defesa pública;
VII	- designar e aprovar a mudança de professores orientadores:
a) A mudança de professor orientador poderá ocorrer, quando solicitada, em até vinte meses após a primeira matrícula, devendo ser encaminhada por escrito à Coordenação do curso.
VIII	- aprovar, ouvido o orientador, os nomes dos membros das comissões de dissertação;
IX	- aprovar a oferta e o cancelamento de disciplinas e atividades em cada período letivo;
X	- decidir sobre o desligamento de alunos, de acordo com o que preceituam estas normas;
XI	- aprovar, baseado em parecer de um relator membro do colegiado do Programa, o aproveitamento de créditos de pós-graduação stricto sensu;
XII	- definir critérios referentes à distribuição, ao remanejamento ou ao cancelamento de bolsas; e 
XIII	 - definir critérios para a admissão de aluno especial.</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PPGCS</text:p>
          </table:table-cell>
          <table:table-cell office:value-type="string">
            <text:p>FAMED/PPGCS/VICE-PPGCS</text:p>
          </table:table-cell>
          <table:table-cell office:value-type="string">
            <text:p>VICE-PPGCS/PPGCS/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CIÊNCIAS DA SAÚDE</text:p>
          </table:table-cell>
          <table:table-cell office:value-type="string">
            <text:p>JACQUELINE COSMO ANDRADE PINHEIRO</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o Coordenador em sua ausênci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ROFSAUDE</text:p>
          </table:table-cell>
          <table:table-cell office:value-type="string">
            <text:p>FAMED/PROFSAUDE</text:p>
          </table:table-cell>
          <table:table-cell office:value-type="string">
            <text:p>PROFSAUDE/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SAÚDE DA FAMÍLIA</text:p>
          </table:table-cell>
          <table:table-cell office:value-type="string">
            <text:p>MARIA ROSILENE CÂNDIDO MOREIRA</text:p>
          </table:table-cell>
          <table:table-cell office:value-type="string">
            <text:p>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coordenar a organização e a execução de todas as ações e atividades do PROFSAÚDE na instituição associada;
II.	organizar o Colegiado Local, constituído pelos docentes do programa na Instituição As- sociada, por um representante discente e por um representante técnico administrativo;
III.	representar, na pessoa do Coordenador Acadêmico Institucional, o PROFSAÚDE nos órgãos da instituição associada;
IV.	propor o credenciamento e o descredenciamento de membros do corpo docente do PRO- FSAÚDE na instituição associada;
V.	coordenar a aplicação, na instituição associada, dos exames nacionais de acesso e das Avaliações Nacionais das Disciplinas Obrigatórias;
VI.	organizar atividades complementares, conforme previsto na Resolução Nacional, para aproveitamento de créditos para atividades complementares no PROFSAÚDE;
VII.	monitorar e avaliar, em articulação com os docentes, o processo de ensino-aprendizagem dos discentes sob sua responsabilidade, incluindo estratégias para intervir nos possíveis casos de evasão e desligamento por rendimento pedagógico insuficiente, em articulação com o Colegiado Local;
VIII.	aplicar as avaliações do curso aos docentes e discentes;
IX.	atualizar sistematicamente as informações relativas ao corpo discente, docente e administrativo da Instituição Associada na Coordenação Nacional;
X.	alimentar a Plataforma Sucupira com as informações necessárias, incluindo o anexo da versão final do TCM dos discentes;
XI.	elaborar relatórios anuais de atividades para compor o relatório “Coleta CAPES”;
XII.	acompanhar e apoiar a divulgação de novas turmas e editais;
XIII.	monitorar a produção docente e discente, para fortalecer o programa;
XIV.	acompanhar a utilização de ferramentas e recursos educacionais para o efetivo processo de ensino-aprendizagem a distância;
XV.	realizar parcerias locais e promover a integração do curso com as instâncias do SUS em sua região;
XVI.	 Acompanhar a produção conjunta docente e discente do programa.</text:p>
          </table:table-cell>
          <table:table-cell office:value-type="string">
            <text:p>22848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540</text:p>
          </table:table-cell>
          <table:table-cell office:value-type="string">
            <text:p>Coordenação do Curso de Pós-Graduação em Ciências da Saúde</text:p>
          </table:table-cell>
          <table:table-cell office:value-type="string">
            <text:p>(55) (88) 32219600</text:p>
          </table:table-cell>
          <table:table-cell office:value-type="string">
            <text:p>famed@ufca.edu.br</text:p>
          </table:table-cell>
          <table:table-cell office:value-type="string">
            <text:p/>
          </table:table-cell>
          <table:table-cell office:value-type="string">
            <text:p>R. Divino Salvador</text:p>
          </table:table-cell>
          <table:table-cell office:value-type="string">
            <text:p>284</text:p>
          </table:table-cell>
          <table:table-cell office:value-type="string">
            <text:p/>
          </table:table-cell>
          <table:table-cell office:value-type="string">
            <text:p>Alto do Rosário</text:p>
          </table:table-cell>
          <table:table-cell office:value-type="string">
            <text:p>63180000</text:p>
          </table:table-cell>
          <table:table-cell office:value-type="string">
            <text:p>2301901</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ROFSAÚDE</text:p>
          </table:table-cell>
          <table:table-cell office:value-type="string">
            <text:p>FAMED/PROFSAUDE/VICE-PROFSAÚDE</text:p>
          </table:table-cell>
          <table:table-cell office:value-type="string">
            <text:p>VICE-PROFSAÚDE/PROFSAUDE/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SAÚDE DA FAMÍLIA</text:p>
          </table:table-cell>
          <table:table-cell office:value-type="string">
            <text:p>MILENA SILVA COSTA</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a Coordenação em sua ausênci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SICOLOGIA</text:p>
          </table:table-cell>
          <table:table-cell office:value-type="string">
            <text:p>FAMED/PSICOLOGIA</text:p>
          </table:table-cell>
          <table:table-cell office:value-type="string">
            <text:p>PSICOLOGIA/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SICOLOGIA</text:p>
          </table:table-cell>
          <table:table-cell office:value-type="string">
            <text:p>LIANA DE ANDRADE ESMERALDO PEREIRA</text:p>
          </table:table-cell>
          <table:table-cell office:value-type="string">
            <text:p>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Presidir o Colegiado do Curso na Unidade Acadêmica;
II-	Coordenar o Núcleo Docente Estruturante do Curso;
III-	Planejar, coordenar e acompanhar a execução das atividades pedagógicas do curso em colaboração com a Diretoria da Unidade Acadêmica e a equipe técnico pedagógica;
IV-	Coordenar a organização e operacionalização do curso, componentes curriculares, turmas e professores para o período letivo;
V-	Realizar o acompanhamento pedagógico dos estudantes no processo ensino-aprendizagem no que concerne à avaliação de rendimentos, avaliação do desempenho e avaliação do curso envolvendo docentes, estudantes e equipe técnico-pedagógica;
VI-	Acompanhar o processo de avaliação utilizado pelos professores em consonância com o projeto pedagógico do curso;
VII-	Incentivar o desenvolvimento de projetos de pesquisas e extensão;
VIII-	Participar de todas as solenidades oficiais ligadas ao curso, tais como formaturas, aulas inaugurais, reuniões de recepção de novos estudantes e/ou eventos da área que necessitem da presença do coordenador;
IX-	Articular a realização da Avaliação das Condições de Ensino e Avaliação Institucional no âmbito do Curso.</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PSICOLOGIA</text:p>
          </table:table-cell>
          <table:table-cell office:value-type="string">
            <text:p>FAMED/PSICOLOGIA/VICE-PSICOLOGIA</text:p>
          </table:table-cell>
          <table:table-cell office:value-type="string">
            <text:p>VICE-PSICOLOGIA/PSICOLOGIA/FAMED</text:p>
          </table:table-cell>
          <table:table-cell office:value-type="string">
            <text:p>FAME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SICOLOGIA</text:p>
          </table:table-cell>
          <table:table-cell office:value-type="string">
            <text:p>CAMILLA VIEIRA DE FIGUEIREDO</text:p>
          </table:table-cell>
          <table:table-cell office:value-type="string">
            <text:p>VICE-COORDENAÇÃO DE CURS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 Substituir a coordenação na sua ausênci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SBLP-FAMED</text:p>
          </table:table-cell>
          <table:table-cell office:value-type="string">
            <text:p>FAMED/SBLP-FAMED</text:p>
          </table:table-cell>
          <table:table-cell office:value-type="string">
            <text:p>SBLP-FAMED/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BIOSSEGURANÇA DOS LABORATÓRIOS DE PESQUISA DA FAMED</text:p>
          </table:table-cell>
          <table:table-cell office:value-type="string">
            <text:p>RACQUEL OLIVEIRA DA SILVA SOUZA</text:p>
          </table:table-cell>
          <table:table-cell office:value-type="string">
            <text:p>SEÇÃ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Controle e fiscalização dos POPs dos Laboratórios de Pesquisa da FAMED;
II - Controle e fiscalização das normas e práticas de biossegurança nos laboratórios acadêmicos e de pesquisa;
III - Responsável pela propositura de novas práticas seguras de biossegurança nos laboratórios acadêmicos e de pesquisa;</text:p>
          </table:table-cell>
          <table:table-cell office:value-type="string">
            <text:p>299114</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40</text:p>
          </table:table-cell>
          <table:table-cell office:value-type="string">
            <text:p>Seção de Biossegurança dos Laboratórios de Pesquisa da FAMED</text:p>
          </table:table-cell>
          <table:table-cell office:value-type="string">
            <text:p>(55) (88) 32219600</text:p>
          </table:table-cell>
          <table:table-cell office:value-type="string">
            <text:p>famed@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PQUC-FAMED</text:p>
          </table:table-cell>
          <table:table-cell office:value-type="string">
            <text:p>FAMED/SPQUC-FAMED</text:p>
          </table:table-cell>
          <table:table-cell office:value-type="string">
            <text:p>SPQUC-FAMED/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PRODUTOS QUÍMICOS DE USO CONTROLADO</text:p>
          </table:table-cell>
          <table:table-cell office:value-type="string">
            <text:p>ANNA LÍDIA NUNES VARELA</text:p>
          </table:table-cell>
          <table:table-cell office:value-type="string">
            <text:p>SEÇÃ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Coordenar  a gestão e controle de produtos químicos controlados pela Polícia Federal e Ministéro do Exército;
II - Coordenar  a gestão de compras de produtos químicos controlados pela Polícia Federal e Ministéro do Exército;
III - Responsável pelo relátorio de atividades aprsentado anualmente no Relatório de Gestão da Unidade Acadêmica;</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DIREÇÃO</text:p>
          </table:table-cell>
          <table:table-cell office:value-type="string">
            <text:p>FAMED/VICE-DIREÇÃO</text:p>
          </table:table-cell>
          <table:table-cell office:value-type="string">
            <text:p>VICE-DIREÇÃO/FAMED</text:p>
          </table:table-cell>
          <table:table-cell office:value-type="string">
            <text:p>FAME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DIREÇÃO DA FAMED</text:p>
          </table:table-cell>
          <table:table-cell office:value-type="string">
            <text:p>MARIA DO SOCORRO VIEIRA DOS SANTOS</text:p>
          </table:table-cell>
          <table:table-cell office:value-type="string">
            <text:p>VICE-DIREÇÃO DE UNIDADE ACADÊMICA</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 - Substituir o diretor em sua ausência;
II - Responsável pela direção acadêmica da unidade;
III - Representante da Unidade Acadêmica junto à CPPD.</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GR</text:p>
          </table:table-cell>
          <table:table-cell office:value-type="string">
            <text:p>GR</text:p>
          </table:table-cell>
          <table:table-cell office:value-type="string">
            <text:p>GR</text:p>
          </table:table-cell>
          <table:table-cell office:value-type="string">
            <text:p>GR</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GABINETE DA REITORIA</text:p>
          </table:table-cell>
          <table:table-cell office:value-type="string">
            <text:p>LEANDRO FRANCISCO MACEDO LIMA</text:p>
          </table:table-cell>
          <table:table-cell office:value-type="string">
            <text:p>ÓRGÃO COMPLEMENTAR</text:p>
          </table:table-cell>
          <table:table-cell office:value-type="string">
            <text:p>CD3</text:p>
          </table:table-cell>
          <table:table-cell office:value-type="string">
            <text:p>TAE</text:p>
          </table:table-cell>
          <table:table-cell office:value-type="string">
            <text:p>gabinete@ufca.edu.br</text:p>
          </table:table-cell>
          <table:table-cell office:value-type="string">
            <text:p/>
          </table:table-cell>
          <table:table-cell office:value-type="string">
            <text:p>Planejar, organizar e supervisionar a execução dos trabalhos a cargo do setor;
Assessorar o reitor e o vice-reitor em assuntos de sua competência;
Fazer cumprir as ordens emanadas do Reitor e do Vice-reitor;
Coordenar o fluxo de informações de interesse do Reitor e do Vice-reitor;

Coordenar a divulgação de assuntos de interesse do Reitor e do Vice-reitor;
Coordenar os despachos do Reitor e do Vice-reitor;
Articular as relações e ligações entre o Reitor e as demais autoridades da Instituição, bem como com a sociedade em geral;
Coordenar as agendas do Reitor e do Vice-reitor;
Divulgar no âmbito da Universidade, as determinações do Reitor;
Prestar serviços ou executar tarefas por determinação do Reitor e do Vice-reitor;
Atender as atividades administrativas do Gabinete.</text:p>
          </table:table-cell>
          <table:table-cell office:value-type="string">
            <text:p>228565</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Gabinete da Reitoria</text:p>
          </table:table-cell>
          <table:table-cell office:value-type="string">
            <text:p>(55) (88) 32219202</text:p>
          </table:table-cell>
          <table:table-cell office:value-type="string">
            <text:p>gabinet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SS-ESP-REITORIA</text:p>
          </table:table-cell>
          <table:table-cell office:value-type="string">
            <text:p>GR/ASS-ESP-REITORIA</text:p>
          </table:table-cell>
          <table:table-cell office:value-type="string">
            <text:p>ASS-ESP-REITORIA/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ESPECIAL DA REITORIA</text:p>
          </table:table-cell>
          <table:table-cell office:value-type="string">
            <text:p>ANTONIO GERSON BEZERRA DE MORAIS</text:p>
          </table:table-cell>
          <table:table-cell office:value-type="string">
            <text:p>ASSESSORIA ESPECIAL</text:p>
          </table:table-cell>
          <table:table-cell office:value-type="string">
            <text:p>CD4</text:p>
          </table:table-cell>
          <table:table-cell office:value-type="string">
            <text:p>TAE</text:p>
          </table:table-cell>
          <table:table-cell office:value-type="string">
            <text:p>assessor.gabinete@ufca.edu.br</text:p>
          </table:table-cell>
          <table:table-cell office:value-type="string">
            <text:p/>
          </table:table-cell>
          <table:table-cell office:value-type="string">
            <text:p>1 - Representar o reitor em eventos políticos;
2 - Elaboração de resoluções no âmbito da UFCA;
3 - Estabelecer relações entre órgãos externos à UFCA;
4 - Comunicação interna entres os setores da UFCA;
5 - Representar o reitor em algumas atividades internas no âmbito da UFCA;
6 - Auxiliar as pró-reitorias e demais setores da UFCA na elaboração de planos de ação como consequência de constatações de auditorias - AUDIN.</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SS-ESP-REITORIA-II</text:p>
          </table:table-cell>
          <table:table-cell office:value-type="string">
            <text:p>GR/ASS-ESP-REITORIA-II</text:p>
          </table:table-cell>
          <table:table-cell office:value-type="string">
            <text:p>ASS-ESP-REITORIA-II/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ESPECIAL DA REITORIA II</text:p>
          </table:table-cell>
          <table:table-cell office:value-type="string">
            <text:p>ABRAÃO JOSÉ DE CARVALHO</text:p>
          </table:table-cell>
          <table:table-cell office:value-type="string">
            <text:p>ASSESSORIA ESPECIAL</text:p>
          </table:table-cell>
          <table:table-cell office:value-type="string">
            <text:p>CD4</text:p>
          </table:table-cell>
          <table:table-cell office:value-type="string">
            <text:p>TAE</text:p>
          </table:table-cell>
          <table:table-cell office:value-type="string">
            <text:p>lgpd@ufca.edu.br</text:p>
          </table:table-cell>
          <table:table-cell office:value-type="string">
            <text:p/>
          </table:table-cell>
          <table:table-cell office:value-type="string">
            <text:p>- Receber as solicitações e reclamações dos titulares de dados, devendo responder sobre as operações de tratamento de dados no âmbito da UFCA.
 - Receber comunicações da Autoridade Nacional de Proteção de Dados - ANPD e adotar providências;
 - Orientar os servidores da universidade a respeito das práticas a serem tomadas em relação à proteção de dados pessoais e executar as demais atribuições determinadas pelo controlador ou estabelecidas em normas complementares;
 - Monitorar o cumprimento das legislações de proteção de dados pessoais aplicáveis, de acordo com as políticas institucionais internas;
 - Prestar esclarecimentos, oferecer informações e apresentar relatórios sobre as operações de tratamento de dados pessoais e seus impactos para as autoridades públicas competentes;
 - Auxiliar em auditorias ou qualquer outra medida de avaliação e monitoramento envolvendo proteção de dados; e 
            - Presidir o  Comitê Gestor de Acompanhamento da Lei Geral de Proteção de Dados na UFCA.
 – Orientar as unidades sobre o cumprimento das normas referentes a dados abertos;
– Assegurar o cumprimento das normas relativas à publicação de dados abertos, de forma eficiente e adequada;
 –  Monitorar a implementação dos Planos de Dados Abertos; 
 	– Apresentar relatórios periódicos sobre o cumprimento dos Planos de Dados Abertos, com recomendações sobre as medidas indispensáveis à implementação e ao aperfeiçoamento da Política de Dados Abertos; e
- Apresentar relatórios periódicos sobre o  Monitoramento da Lei de Acesso à Informação.
- Auxiliar em auditorias ou qualquer outra medida de avaliação e monitoramento envolvendo o acesso à informação. 
- Monitorar o uso do  sistema e-Agendas na universidade. 
Assessora  nos eventos institucionais.
Assessora na construção de legislações e regulamentos internos do órgão. 
Planeja a futura implementação do suprimentos de fundos (Cartão de Pagamento do Governo Federal) na UFCA.
Representa a universidade  em eventos externos.</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ASS-ESP-REITORIA-III</text:p>
          </table:table-cell>
          <table:table-cell office:value-type="string">
            <text:p>GR/ASS-ESP-REITORIA-III</text:p>
          </table:table-cell>
          <table:table-cell office:value-type="string">
            <text:p>ASS-ESP-REITORIA-III/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ESPECIAL DA REITORIA III</text:p>
          </table:table-cell>
          <table:table-cell office:value-type="string">
            <text:p>RODRIGO CARLOS DA ROCHA</text:p>
          </table:table-cell>
          <table:table-cell office:value-type="string">
            <text:p>ASSESSORIA ESPECIAL</text:p>
          </table:table-cell>
          <table:table-cell office:value-type="string">
            <text:p>CD3</text:p>
          </table:table-cell>
          <table:table-cell office:value-type="string">
            <text:p>TAE</text:p>
          </table:table-cell>
          <table:table-cell office:value-type="string">
            <text:p>assessor.gabinete@ufca.edu.br</text:p>
          </table:table-cell>
          <table:table-cell office:value-type="string">
            <text:p/>
          </table:table-cell>
          <table:table-cell office:value-type="string">
            <text:p>I – Assessorar a Reitoria em assuntos relacionados à comunicação institucional;
II – Prestar assessoria na concepção, desenvolvimento e acompanhamento de projetos especiais de interesse institucional;
III – Elaborar documentos institucionais pertinentes às demandas da Reitoria, assegurando sua conformidade com as normas e diretrizes da universidade;
IV – Colaborar na articulação intersetorial, promovendo a comunicação e a execução de ações integradas;
V – Realizar pesquisas, levantamentos e análises de dados sobre temas estratégicos, subsidiando a tomada de decisã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CD4 era da DAOFPC/AUDIN</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RIE</text:p>
          </table:table-cell>
          <table:table-cell office:value-type="string">
            <text:p>GR/CRIE</text:p>
          </table:table-cell>
          <table:table-cell office:value-type="string">
            <text:p>CRIE/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PROJETOS ESPECIAIS EM INOVAÇÃO E EMPREENDEDORISMO</text:p>
          </table:table-cell>
          <table:table-cell office:value-type="string">
            <text:p/>
          </table:table-cell>
          <table:table-cell office:value-type="string">
            <text:p>NÚCLEO ADMINISTRATIVO</text:p>
          </table:table-cell>
          <table:table-cell office:value-type="string">
            <text:p/>
          </table:table-cell>
          <table:table-cell office:value-type="string">
            <text:p/>
          </table:table-cell>
          <table:table-cell office:value-type="string">
            <text:p>crie.reitoria@ufca.edu.br</text:p>
          </table:table-cell>
          <table:table-cell office:value-type="string">
            <text:p/>
          </table:table-cell>
          <table:table-cell office:value-type="string">
            <text:p>Núcleo descontinuado</text:p>
          </table:table-cell>
          <table:table-cell office:value-type="string">
            <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CC</text:p>
          </table:table-cell>
          <table:table-cell office:value-type="string">
            <text:p>GR/NACC</text:p>
          </table:table-cell>
          <table:table-cell office:value-type="string">
            <text:p>NACC/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ÀS COMISSÕES DE CARREIRA</text:p>
          </table:table-cell>
          <table:table-cell office:value-type="string">
            <text:p>DARLENNE DE AZEVEDO BRAUN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
          </table:table-cell>
          <table:table-cell office:value-type="string">
            <text:p>459710</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65</text:p>
          </table:table-cell>
          <table:table-cell office:value-type="string">
            <text:p>Núcleo de Apoio às Comissões de Carreira</text:p>
          </table:table-cell>
          <table:table-cell office:value-type="string">
            <text:p>(55) (88) 32219208</text:p>
          </table:table-cell>
          <table:table-cell office:value-type="string">
            <text:p>gabinet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DP</text:p>
          </table:table-cell>
          <table:table-cell office:value-type="string">
            <text:p>GR/NDP</text:p>
          </table:table-cell>
          <table:table-cell office:value-type="string">
            <text:p>NDP/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DIÁRIAS E PASSAGENS</text:p>
          </table:table-cell>
          <table:table-cell office:value-type="string">
            <text:p>BRENO DOMINGOS VIEIRA BRINGEL</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pdh.reitoria@ufca.edu.br</text:p>
          </table:table-cell>
          <table:table-cell office:value-type="string">
            <text:p/>
          </table:table-cell>
          <table:table-cell office:value-type="string">
            <text:p>O Núcleo de Passagens e Diárias é um setor de apoio que realiza a operacionalização dos afastamentos de servidores da universidade, convidados (servidores federais, estaduais ou municipais de outros órgãos) e colaboradores eventuais (que não possuam vínculo com a Administração Pública Federal), que irão realizar viagens a serviço da UFCA, por meio do Sistema de Concessão de Diárias e Passagens (SCDP).
O setor é responsável pela conferência de documentações das solicitações, encaminhamento para autorizações, cadastro de viagens administrativas junto ao SCDP, controle de reservas, emissões e reembolsos de passagens aéreas de todas as viagens da universidade, cadastro de prestações de contas das referidas viagens, divulgação de informações referentes ao Art. 6º do Dec. 5992/2006.
Documentações necessárias para solicitações devem incluir formulário próprio (PCDP), onde constarão as principais informações da viagem e os dados do proposto, bem como documento da motivação do evento tal como programação, convocação ou convite. Para colaboradores eventuais, também é necessário cópia de documento de identificação e nota técnica com currículo resumido, elaborada pelo responsável pela atividade em que o colaborador irá participar, conforme Art.11, I e II, da Portaria MEC 403/2009. Documentações devem ser encaminhadas por e-mail ou entregues pessoalmente ao setor, com antecedência mínima de 10 dias da data de início da viagem.
Prestações de contas devem ser realizadas por meio de entrega de relatório de viagem, comprovantes de uso de passagens aéreas, caso tenham sido solicitadas, bem como documento de comprovação também da efetiva participação no evento ou reunião objeto da viagem, tais como declarações ou certificados.
A prestação do serviço é feita via SCDP, por servidor devidamente cadastrado no sistema como solicitante de viagem. Controles referentes às reservas e emissões de passagens aéreas são realizados mediante servidor formalmente designado para ocupar perfil de solicitante de passagens.
Comunicações ao solicitante do serviço são realizadas automaticamente pelo SCDP, via e-mail. Demais atendimentos do setor são realizados por e-mail, telefone ou pessoalmente.</text:p>
          </table:table-cell>
          <table:table-cell office:value-type="string">
            <text:p>228568</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65</text:p>
          </table:table-cell>
          <table:table-cell office:value-type="string">
            <text:p>Núcleo de Diárias e Passagens</text:p>
          </table:table-cell>
          <table:table-cell office:value-type="string">
            <text:p>(55) (88) 32219206</text:p>
          </table:table-cell>
          <table:table-cell office:value-type="string">
            <text:p>pdh.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E</text:p>
          </table:table-cell>
          <table:table-cell office:value-type="string">
            <text:p>GR/NE</text:p>
          </table:table-cell>
          <table:table-cell office:value-type="string">
            <text:p>NE/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EXECUTIVO</text:p>
          </table:table-cell>
          <table:table-cell office:value-type="string">
            <text:p>RUTH KAROLLYNE BARBOSA GOME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Atender ao público: Recepcionar, orientar e encaminhar pessoas; atender pedidos e solicitações; fornecer informações; filtrar ligações;
Gerenciar informações: Ler documentos; levantar informações; 
Criar e manter atualizado o banco de dados; 
Elaborar documentos: Redigir textos; digitar e formatar documentos; elaborar convites e convocações; transcrever textos;

Controlar correspondência: Receber, controlar, destinar, registrar e protocolar correspondências impressas e eletrônicas;
Organizar eventos e viagens: Reservar e preparar a sala; enviar convites e convocações; confirmar presenças; providenciar material; dar suporte durante o evento; providenciar diárias, hospedagem, passagens e fazer relatórios das viagens;
Planejar, organizar e executar os serviços do núcleo; 
Executar outras tarefas de mesma natureza e nível de complexidade associadas ao ambiente organizacional.</text:p>
          </table:table-cell>
          <table:table-cell office:value-type="string">
            <text:p>322923</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65</text:p>
          </table:table-cell>
          <table:table-cell office:value-type="string">
            <text:p>Núcleo Executivo</text:p>
          </table:table-cell>
          <table:table-cell office:value-type="string">
            <text:p>(55) (88) 32219203</text:p>
          </table:table-cell>
          <table:table-cell office:value-type="string">
            <text:p>gabinete@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GR</text:p>
          </table:table-cell>
          <table:table-cell office:value-type="string">
            <text:p>GR/NG-GR</text:p>
          </table:table-cell>
          <table:table-cell office:value-type="string">
            <text:p>NG-GR/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
          </table:table-cell>
          <table:table-cell office:value-type="string">
            <text:p>NÚCLEO DE GESTÃO</text:p>
          </table:table-cell>
          <table:table-cell office:value-type="string">
            <text:p>FG1</text:p>
          </table:table-cell>
          <table:table-cell office:value-type="string">
            <text:p/>
          </table:table-cell>
          <table:table-cell office:value-type="string">
            <text:p>gabinete@ufca.edu.br</text:p>
          </table:table-cell>
          <table:table-cell office:value-type="string">
            <text:p/>
          </table:table-cell>
          <table:table-cell office:value-type="string">
            <text:p>Atender ao público: Recepcionar, orientar e encaminhar pessoas; atender pedidos e solicitações; fornecer informações; filtrar ligações;
Gerenciar informações: Ler documentos; levantar informações; 
Criar e manter atualizado o banco de dados; 
Elaborar documentos: Redigir textos; digitar e formatar documentos; elaborar convites e convocações; transcrever textos;

Controlar correspondência: Receber, controlar, destinar, registrar e protocolar correspondências impressas e eletrônicas;
Organizar eventos e viagens: Reservar e preparar a sala; enviar convites e convocações; confirmar presenças; providenciar material; dar suporte durante o evento; providenciar diárias, hospedagem, passagens e fazer relatórios das viagens;
Planejar, organizar e executar os serviços do núcleo; 
Executar outras tarefas de mesma natureza e nível de complexidade associadas ao ambiente organizacional.</text:p>
          </table:table-cell>
          <table:table-cell office:value-type="string">
            <text:p>228566</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565</text:p>
          </table:table-cell>
          <table:table-cell office:value-type="string">
            <text:p>Núcleo de Gestão</text:p>
          </table:table-cell>
          <table:table-cell office:value-type="string">
            <text:p>(55) (88) 32219203</text:p>
          </table:table-cell>
          <table:table-cell office:value-type="string">
            <text:p>gabinet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uAPA</text:p>
          </table:table-cell>
          <table:table-cell office:value-type="string">
            <text:p>GR/NuAPA</text:p>
          </table:table-cell>
          <table:table-cell office:value-type="string">
            <text:p>NuAPA/GR</text:p>
          </table:table-cell>
          <table:table-cell office:value-type="string">
            <text:p>GR</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À POLÍTICA DOS ANIMAIS</text:p>
          </table:table-cell>
          <table:table-cell office:value-type="string">
            <text:p>PRISCILA TEIXEIRA DE SOUZA</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
          </table:table-cell>
          <table:table-cell office:value-type="string">
            <text:p>633253</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65</text:p>
          </table:table-cell>
          <table:table-cell office:value-type="string">
            <text:p>Núcleo de Apoio à Política dos Animais</text:p>
          </table:table-cell>
          <table:table-cell office:value-type="string">
            <text:p>(55) (88) 32219203</text:p>
          </table:table-cell>
          <table:table-cell office:value-type="string">
            <text:p>sapac.ccab@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HVU</text:p>
          </table:table-cell>
          <table:table-cell office:value-type="string">
            <text:p>HVU</text:p>
          </table:table-cell>
          <table:table-cell office:value-type="string">
            <text:p>HVU</text:p>
          </table:table-cell>
          <table:table-cell office:value-type="string">
            <text:p>HVU</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HOSPITAL VETERINÁRIO UNIVERSITÁRIO</text:p>
          </table:table-cell>
          <table:table-cell office:value-type="string">
            <text:p>ANTÔNIO NELSON LIMA DA COSTA</text:p>
          </table:table-cell>
          <table:table-cell office:value-type="string">
            <text:p>ÓRGÃO SUPLEMENTAR</text:p>
          </table:table-cell>
          <table:table-cell office:value-type="string">
            <text:p>CD3</text:p>
          </table:table-cell>
          <table:table-cell office:value-type="string">
            <text:p>Docente</text:p>
          </table:table-cell>
          <table:table-cell office:value-type="string">
            <text:p/>
          </table:table-cell>
          <table:table-cell office:value-type="string">
            <text:p/>
          </table:table-cell>
          <table:table-cell office:value-type="string">
            <text:p>I - contribuir continuamente para a atualização e o desenvolvimento da ciência e do
ensino da Medicina Veterinária, inclusive prestando uma assistência veterinária humanizada;
II - atuar como unidade de apoio didático às disciplinas do curso de Medicina
Veterinária, seja no âmbito da graduação ou da pós-graduação, à medida que atende as demandas
contidas nos projetos pedagógicos dos cursos ofertados em ambos os níveis;
III - apoiar as pesquisas científicas de interesse das comunidades docente, discente e
técnico-administrativa do Curso de Medicina Veterinária, visando o desenvolvimento
socioeconômico-cultural da região e do País.
IV - proporcionar treinamentos, em caráter de estágios curriculares obrigatórios e práticas
de extensão, aos discentes do Curso de Medicina Veterinária da UFCA e de órgãos públicos e privados;
V - apoiar programas de educação continuada e de aprimoramento por meio de cursos de
atualização e aperfeiçoamento, além de concessão de estágios a graduados e graduandos;
VI - atuar em cooperação com outras instituições públicas ou privadas no sentido de
desenvolvimento educacional, técnico, científico e de utilidade pública;
VII - constituir-se como unidade de referência na assistência Médica Veterinária em todos
seus aspectos;
VIII - prestar serviços veterinários nas áreas de clínica, cirurgia, diagnóstico por imagem,
reprodução animal, medicina veterinária preventiva e laboratorial, de forma universalizada e igualitária;
IX - assegurar a democratização das relações de trabalho e a valorização dos servidores,
estimulando o processo de formação continuada de seu quadro funcional;
X -realizar seminários, simpósios, conferências e manter intercâmbios técnicos e científicos
com outras instituições, promovendo a difusão do conhecimento gerado;
XI - apoiar e executar programas de extensão no seio da sociedade, mediante assistência
médica veterinária interna e/ou externa; e
XII - contribuir para a execução do Programa de Desenvolvimento Institucional – PDI.</text:p>
          </table:table-cell>
          <table:table-cell office:value-type="string">
            <text:p>648218</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Hospital Veterinário Universitário</text:p>
          </table:table-cell>
          <table:table-cell office:value-type="string">
            <text:p>(55) (88) 32219508</text:p>
          </table:table-cell>
          <table:table-cell office:value-type="string">
            <text:p>ccab@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DIREÇÃO</text:p>
          </table:table-cell>
          <table:table-cell office:value-type="string">
            <text:p>HVU/VICE-DIREÇÃO</text:p>
          </table:table-cell>
          <table:table-cell office:value-type="string">
            <text:p>VICE-DIREÇÃO/HVU</text:p>
          </table:table-cell>
          <table:table-cell office:value-type="string">
            <text:p>HVU</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DIREÇÃO DO HVU</text:p>
          </table:table-cell>
          <table:table-cell office:value-type="string">
            <text:p>JÚLIO RODRIGUES PEREIRA JÚNIOR</text:p>
          </table:table-cell>
          <table:table-cell office:value-type="string">
            <text:p>VICE-DIREÇÃO DE ÓRGÃO SUPLEMENTAR</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 - contribuir continuamente para a atualização e o desenvolvimento da ciência e do
ensino da Medicina Veterinária, inclusive prestando uma assistência veterinária humanizada;
II - atuar como unidade de apoio didático às disciplinas do curso de Medicina
Veterinária, seja no âmbito da graduação ou da pós-graduação, à medida que atende as demandas
contidas nos projetos pedagógicos dos cursos ofertados em ambos os níveis;
III - apoiar as pesquisas científicas de interesse das comunidades docente, discente e
técnico-administrativa do Curso de Medicina Veterinária, visando o desenvolvimento
socioeconômico-cultural da região e do País.
IV - proporcionar treinamentos, em caráter de estágios curriculares obrigatórios e práticas
de extensão, aos discentes do Curso de Medicina Veterinária da UFCA e de órgãos públicos e privados;
V - apoiar programas de educação continuada e de aprimoramento por meio de cursos de
atualização e aperfeiçoamento, além de concessão de estágios a graduados e graduandos;
VI - atuar em cooperação com outras instituições públicas ou privadas no sentido de
desenvolvimento educacional, técnico, científico e de utilidade pública;
VII - constituir-se como unidade de referência na assistência Médica Veterinária em todos
seus aspectos;
VIII - prestar serviços veterinários nas áreas de clínica, cirurgia, diagnóstico por imagem,
reprodução animal, medicina veterinária preventiva e laboratorial, de forma universalizada e igualitária;
IX - assegurar a democratização das relações de trabalho e a valorização dos servidores,
estimulando o processo de formação continuada de seu quadro funcional;
X -realizar seminários, simpósios, conferências e manter intercâmbios técnicos e científicos
com outras instituições, promovendo a difusão do conhecimento gerado;
XI - apoiar e executar programas de extensão no seio da sociedade, mediante assistência
médica veterinária interna e/ou externa; e
XII - contribuir para a execução do Programa de Desenvolvimento Institucional – PDI.</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IFE</text:p>
          </table:table-cell>
          <table:table-cell office:value-type="string">
            <text:p>IFE</text:p>
          </table:table-cell>
          <table:table-cell office:value-type="string">
            <text:p>IFE</text:p>
          </table:table-cell>
          <table:table-cell office:value-type="string">
            <text:p>IFE</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ÇÃO DO INSTITUTO DE FORMAÇÃO DE EDUCADORES</text:p>
          </table:table-cell>
          <table:table-cell office:value-type="string">
            <text:p>FRANCINEIDE AMORIM COSTA SANTOS</text:p>
          </table:table-cell>
          <table:table-cell office:value-type="string">
            <text:p>UNIDADE ACADÊMICA</text:p>
          </table:table-cell>
          <table:table-cell office:value-type="string">
            <text:p>CD3</text:p>
          </table:table-cell>
          <table:table-cell office:value-type="string">
            <text:p>Docente</text:p>
          </table:table-cell>
          <table:table-cell office:value-type="string">
            <text:p>ife@ufca.edu.br</text:p>
          </table:table-cell>
          <table:table-cell office:value-type="string">
            <text:p/>
          </table:table-cell>
          <table:table-cell office:value-type="string">
            <text:p>I - demandar dos órgãos administrativo-financeiros da UFCA os recursos necessários à manutenção e ao desenvolvimento das atividades acadêmicas e administrativas do IFE;
II - demandar das instâncias responsáveis a contratação de pessoal necessário para a manutenção e o desenvolvimento das atividades acadêmicas e administrativas;
III- Nomear Fiscais para os contatos em execução na Unidade, assim como coordenar os Fiscais de contrato em suas ações (devido à distância da sede, necessita-se de Fiscais para os contatos);
IV - autorizar férias dos(as) servidores(as) docentes e técnico-administrativos(as) lotados(as) nos setores e cursos do IFE;
V- realizar o planejamento orçamentário da Unidade Acadêmica, em todas as suas dimensões, submetendo para deliberação do Conselho da Unidade Acadêmica;
VI- gerenciar a infraestrutura e bens patrimoniais vinculados à Unidade Acadêmica;
VII- acompanhar a avaliação institucional dos(as) docentes e a avaliação de desempenho dos(as) servidores(as) técnico-administrativos(as) em educação -TAEs lotados(as);
VIII - representar e designar representação da Unidade Acadêmica em comissões, reuniões, sessões e em quaisquer outras solenidades internas ou externas à UFCA.
IX- convocar e presidir as reuniões do Conselho de Unidade Acadêmica.</text:p>
          </table:table-cell>
          <table:table-cell office:value-type="string">
            <text:p>228485</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Instituto de Formação de Educadores</text:p>
          </table:table-cell>
          <table:table-cell office:value-type="string">
            <text:p>(55) (88) 32219591</text:p>
          </table:table-cell>
          <table:table-cell office:value-type="string">
            <text:p>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BIOLOGIA</text:p>
          </table:table-cell>
          <table:table-cell office:value-type="string">
            <text:p>IFE/BIOLOGIA</text:p>
          </table:table-cell>
          <table:table-cell office:value-type="string">
            <text:p>BIOLOGIA/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BIOLOGIA</text:p>
          </table:table-cell>
          <table:table-cell office:value-type="string">
            <text:p>ELAINE DE JESUS SOUZA</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cell office:value-type="string">
            <text:p>22848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85</text:p>
          </table:table-cell>
          <table:table-cell office:value-type="string">
            <text:p>Coordenação do Curso de Biologia</text:p>
          </table:table-cell>
          <table:table-cell office:value-type="string">
            <text:p>(55) (88) 32219591</text:p>
          </table:table-cell>
          <table:table-cell office:value-type="string">
            <text:p>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BIOLOGIA</text:p>
          </table:table-cell>
          <table:table-cell office:value-type="string">
            <text:p>IFE/BIOLOGIA/SAA-BIOLOGIA</text:p>
          </table:table-cell>
          <table:table-cell office:value-type="string">
            <text:p>SAA-BIOLOGIA/BIOLOGIA/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ANTONIO GLAUBER DA SILV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tendimento ao público;
II - Catalogação de livros;
III - Magnetização de livros;
IV- Etiquetagem de livros;
V- Emissão de Nada consta; 
VI- Gerenciamento de documentos e arquivos;
VII - Organização e Manutenção do acervo;
VIII - Elaborar redação oficial;
IX - Secretariar reuniões do colegiado e NDE;
X - Dirimir dúvidas discentes sobre os diversos procedimentos acadêmicos, tais como: segunda chamada, matrícula, aproveitamento de estudo, prorrogação de prazo, trancamento, flexibilização de pré-requisito, restabelecimento etc;
XI - Abrir processos, via SIPAC;
XII - Atualizar a página do curso no portal UFCA;
XIII - Acompanhar email da coordenação.</text:p>
          </table:table-cell>
          <table:table-cell office:value-type="string">
            <text:p>302354</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88</text:p>
          </table:table-cell>
          <table:table-cell office:value-type="string">
            <text:p>Seção de Apoio Administrativo</text:p>
          </table:table-cell>
          <table:table-cell office:value-type="string">
            <text:p>(55) (88) 32219591</text:p>
          </table:table-cell>
          <table:table-cell office:value-type="string">
            <text:p>biologia.ife@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BIOLOGIA</text:p>
          </table:table-cell>
          <table:table-cell office:value-type="string">
            <text:p>IFE/BIOLOGIA/VICE-BIOLOGIA</text:p>
          </table:table-cell>
          <table:table-cell office:value-type="string">
            <text:p>VICE-BIOLOGIA/BIOLOGIA/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BIOLOGIA</text:p>
          </table:table-cell>
          <table:table-cell office:value-type="string">
            <text:p>VIVIAN OLIVEIRA AMORIM</text:p>
          </table:table-cell>
          <table:table-cell office:value-type="string">
            <text:p>VICE-COORDENAÇÃO DE CURS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FISICA</text:p>
          </table:table-cell>
          <table:table-cell office:value-type="string">
            <text:p>IFE/FISICA</text:p>
          </table:table-cell>
          <table:table-cell office:value-type="string">
            <text:p>FISICA/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FÍSICA</text:p>
          </table:table-cell>
          <table:table-cell office:value-type="string">
            <text:p>GILSON FRANCISCO DE OLIVEIRA JUNIOR</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cell office:value-type="string">
            <text:p>228486</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85</text:p>
          </table:table-cell>
          <table:table-cell office:value-type="string">
            <text:p>Coordenação do Curso de Física</text:p>
          </table:table-cell>
          <table:table-cell office:value-type="string">
            <text:p>(55) (88) 32219591</text:p>
          </table:table-cell>
          <table:table-cell office:value-type="string">
            <text:p>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FISICA</text:p>
          </table:table-cell>
          <table:table-cell office:value-type="string">
            <text:p>IFE/FISICA/VICE-FISICA</text:p>
          </table:table-cell>
          <table:table-cell office:value-type="string">
            <text:p>VICE-FISICA/FISICA/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FÍSICA</text:p>
          </table:table-cell>
          <table:table-cell office:value-type="string">
            <text:p>RICARDO OLIVEIRA GONÇALVE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ICNM</text:p>
          </table:table-cell>
          <table:table-cell office:value-type="string">
            <text:p>IFE/LICNM</text:p>
          </table:table-cell>
          <table:table-cell office:value-type="string">
            <text:p>LICNM/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LICENCIATURA INTERDISCIPLINAR EM CIÊNCIAS NATURAIS E MATEMÁTICA</text:p>
          </table:table-cell>
          <table:table-cell office:value-type="string">
            <text:p>SAULO QUINTANA GOMES</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cell office:value-type="string">
            <text:p>228490</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85</text:p>
          </table:table-cell>
          <table:table-cell office:value-type="string">
            <text:p>Coordenação do Curso de Licenciatura Interdisciplinar em Ciências Naturais e Matemática</text:p>
          </table:table-cell>
          <table:table-cell office:value-type="string">
            <text:p>(55) (88) 32219591</text:p>
          </table:table-cell>
          <table:table-cell office:value-type="string">
            <text:p>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LICNM</text:p>
          </table:table-cell>
          <table:table-cell office:value-type="string">
            <text:p>IFE/LICNM/SAA-LICNM</text:p>
          </table:table-cell>
          <table:table-cell office:value-type="string">
            <text:p>SAA-LICNM/LICNM/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FRANCISCO DE ASSIS FERNANDES DO NASCIMENTO</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Elaborar redação oficial;
II - Secretariar reuniões do colegiado e NDE;
III - Dirimir dúvidas discentes sobre os diversos procedimentos acadêmicos, tais como: segunda chamada, matrícula, aproveitamento de estudo, prorrogação de prazo, trancamento, flexibilização de pré-requisito, restabelecimento etc;
IV - Abrir processos, via SIPAC;
V - Atualizar a página do curso no portal UFCA;
VI - Acompanhar email da coordenação.</text:p>
          </table:table-cell>
          <table:table-cell office:value-type="string">
            <text:p>238602</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90</text:p>
          </table:table-cell>
          <table:table-cell office:value-type="string">
            <text:p>Seção de Apoio Administrativo</text:p>
          </table:table-cell>
          <table:table-cell office:value-type="string">
            <text:p>(55) (88) 32219591</text:p>
          </table:table-cell>
          <table:table-cell office:value-type="string">
            <text:p>cienciasematematica.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LICNM</text:p>
          </table:table-cell>
          <table:table-cell office:value-type="string">
            <text:p>IFE/LICNM/VICE-LICNM</text:p>
          </table:table-cell>
          <table:table-cell office:value-type="string">
            <text:p>VICE-LICNM/LICNM/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LICENCIATURA INTERDISCIPLINAR EM CIÊNCIAS NATURAIS E MATEMÁTICA</text:p>
          </table:table-cell>
          <table:table-cell office:value-type="string">
            <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MAT</text:p>
          </table:table-cell>
          <table:table-cell office:value-type="string">
            <text:p>IFE/MAT</text:p>
          </table:table-cell>
          <table:table-cell office:value-type="string">
            <text:p>MAT/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MATEMÁTICA</text:p>
          </table:table-cell>
          <table:table-cell office:value-type="string">
            <text:p>MARCOS ANTONIO ALVES PEREIRA</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cell office:value-type="string">
            <text:p>22849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85</text:p>
          </table:table-cell>
          <table:table-cell office:value-type="string">
            <text:p>Coordenação do Curso de Matemática</text:p>
          </table:table-cell>
          <table:table-cell office:value-type="string">
            <text:p>(55) (88) 32219591</text:p>
          </table:table-cell>
          <table:table-cell office:value-type="string">
            <text:p>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MAT</text:p>
          </table:table-cell>
          <table:table-cell office:value-type="string">
            <text:p>IFE/MAT/VICE-MAT</text:p>
          </table:table-cell>
          <table:table-cell office:value-type="string">
            <text:p>VICE-MAT/MAT/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MATEMÁTICA</text:p>
          </table:table-cell>
          <table:table-cell office:value-type="string">
            <text:p>ELZON CÉZAR BEZERRA JÚNIOR</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IFE</text:p>
          </table:table-cell>
          <table:table-cell office:value-type="string">
            <text:p>IFE/NG-IFE</text:p>
          </table:table-cell>
          <table:table-cell office:value-type="string">
            <text:p>NG-IFE/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JOELMA KELE FERREIRA DE AQUINO</text:p>
          </table:table-cell>
          <table:table-cell office:value-type="string">
            <text:p>NÚCLEO DE GESTÃ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organizar os documentos físicos e digitais da Unidade Acadêmica;
II - acompanhar diariamente o e-mail institucional da Direção e encaminhar as demandas pertinentes;
III - realizar a abertura de processos sob responsabilidade direta da Unidade Acadêmica;
IV- acompanhar a agenda do(a) diretor(a) e do vice-diretor(a) da Unidade Acadêmica;
V- assessorar as reuniões conduzidas pela Direção da Unidade Acadêmica e acompanhar os encaminhamentos decorrentes;
VI- redigir documentos oficiais relativos à Direção da Unidade Acadêmica, tais como: ofícios, portarias, atas, pareceres, resoluções, declarações, dentre outros documentos;
VII- elaborar editais unificados de bolsas e estágios cuja responsabilidade seja da Unidade Acadêmica;
VIII- dar suporte na organização dos eventos conduzidos pela Direção da Unidade Acadêmica;
IX- atualizar, permanentemente, as informações referentes à página da Unidade Acadêmica no portal da UFCA;
X- Fiscalizar os contratos que lhe sejam demandados.
XI -Dar suporte a coordenação do curso de Licenciatura em Química.</text:p>
          </table:table-cell>
          <table:table-cell office:value-type="string">
            <text:p>26395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85</text:p>
          </table:table-cell>
          <table:table-cell office:value-type="string">
            <text:p>Núcleo de Gestão</text:p>
          </table:table-cell>
          <table:table-cell office:value-type="string">
            <text:p>(55) (88) 32219590</text:p>
          </table:table-cell>
          <table:table-cell office:value-type="string">
            <text:p>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EDAGOGIA</text:p>
          </table:table-cell>
          <table:table-cell office:value-type="string">
            <text:p>IFE/PEDAGOGIA</text:p>
          </table:table-cell>
          <table:table-cell office:value-type="string">
            <text:p>PEDAGOGIA/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EDAGOGIA</text:p>
          </table:table-cell>
          <table:table-cell office:value-type="string">
            <text:p>FRANCIONE CHARAPA ALVES</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cell office:value-type="string">
            <text:p>24413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85</text:p>
          </table:table-cell>
          <table:table-cell office:value-type="string">
            <text:p>Coordenação do Curso de Pedagogia</text:p>
          </table:table-cell>
          <table:table-cell office:value-type="string">
            <text:p>(55) (88) 32219591</text:p>
          </table:table-cell>
          <table:table-cell office:value-type="string">
            <text:p>pedagogia.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PEDAGOGIA</text:p>
          </table:table-cell>
          <table:table-cell office:value-type="string">
            <text:p>IFE/PEDAGOGIA/SAA-PEDAGOGIA</text:p>
          </table:table-cell>
          <table:table-cell office:value-type="string">
            <text:p>SAA-PEDAGOGIA/PEDAGOGIA/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MARIA JANAINA DOS SANTOS</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Elaborar redação oficial;
II - Secretariar reuniões do colegiado e NDE;
III - Dirimir dúvidas discentes sobre os diversos procedimentos acadêmicos, tais como: segunda chamada, matrícula, aproveitamento de estudo, prorrogação de prazo, trancamento, flexibilização de pré-requisito, restabelecimento etc;
IV - Abrir processos, via SIPAC;
V - Atualizar a página do curso no portal UFCA;
VI - Acompanhar email da coordenação.</text:p>
          </table:table-cell>
          <table:table-cell office:value-type="string">
            <text:p>300213</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44138</text:p>
          </table:table-cell>
          <table:table-cell office:value-type="string">
            <text:p>Seção de Apoio Administrativo</text:p>
          </table:table-cell>
          <table:table-cell office:value-type="string">
            <text:p>(55) (88) 32219591</text:p>
          </table:table-cell>
          <table:table-cell office:value-type="string">
            <text:p>pedagogia.ife@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EDAGOGIA</text:p>
          </table:table-cell>
          <table:table-cell office:value-type="string">
            <text:p>IFE/PEDAGOGIA/VICE-PEDAGOGIA</text:p>
          </table:table-cell>
          <table:table-cell office:value-type="string">
            <text:p>VICE-PEDAGOGIA/PEDAGOGIA/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EDAGOGIA</text:p>
          </table:table-cell>
          <table:table-cell office:value-type="string">
            <text:p>DARLIANE SILVA DO AMARAL</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ROFBIO</text:p>
          </table:table-cell>
          <table:table-cell office:value-type="string">
            <text:p>IFE/PROFBIO</text:p>
          </table:table-cell>
          <table:table-cell office:value-type="string">
            <text:p>PROFBIO/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ENSINO DE BIOLOGIA EM REDE</text:p>
          </table:table-cell>
          <table:table-cell office:value-type="string">
            <text:p>ROGÉRIO DE AQUINO SARAIVA</text:p>
          </table:table-cell>
          <table:table-cell office:value-type="string">
            <text:p>COORDENAÇÃO DE CURSO DE PÓS-GRADUAÇÃ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cell office:value-type="string">
            <text:p>59177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85</text:p>
          </table:table-cell>
          <table:table-cell office:value-type="string">
            <text:p>Coordenação do Curso de Pós-Graduação em Ensino de Biologia em Rede</text:p>
          </table:table-cell>
          <table:table-cell office:value-type="string">
            <text:p>(55) (88) 32219592</text:p>
          </table:table-cell>
          <table:table-cell office:value-type="string">
            <text:p>profbio.if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ROFBIO</text:p>
          </table:table-cell>
          <table:table-cell office:value-type="string">
            <text:p>IFE/PROFBIO/VICE-PROFBIO</text:p>
          </table:table-cell>
          <table:table-cell office:value-type="string">
            <text:p>VICE-PROFBIO/PROFBIO/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ENSINO DE BIOLOGIA EM REDE</text:p>
          </table:table-cell>
          <table:table-cell office:value-type="string">
            <text:p>RAIMUNDO NONATO FERREIRA DA COSTA</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QUIMICA</text:p>
          </table:table-cell>
          <table:table-cell office:value-type="string">
            <text:p>IFE/QUIMICA</text:p>
          </table:table-cell>
          <table:table-cell office:value-type="string">
            <text:p>QUIMICA/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QUÍMICA</text:p>
          </table:table-cell>
          <table:table-cell office:value-type="string">
            <text:p>BRUNO PEIXOTO DE OLIVEIRA</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cell office:value-type="string">
            <text:p>22848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85</text:p>
          </table:table-cell>
          <table:table-cell office:value-type="string">
            <text:p>Coordenação do Curso de Química</text:p>
          </table:table-cell>
          <table:table-cell office:value-type="string">
            <text:p>(55) (88) 32219591</text:p>
          </table:table-cell>
          <table:table-cell office:value-type="string">
            <text:p>ife@ufca.edu.br</text:p>
          </table:table-cell>
          <table:table-cell office:value-type="string">
            <text:p/>
          </table:table-cell>
          <table:table-cell office:value-type="string">
            <text:p>R. Olegário Emidio de Araujo</text:p>
          </table:table-cell>
          <table:table-cell office:value-type="string">
            <text:p>0</text:p>
          </table:table-cell>
          <table:table-cell office:value-type="string">
            <text:p/>
          </table:table-cell>
          <table:table-cell office:value-type="string">
            <text:p>Aldeota</text:p>
          </table:table-cell>
          <table:table-cell office:value-type="string">
            <text:p>63260000</text:p>
          </table:table-cell>
          <table:table-cell office:value-type="string">
            <text:p>2302503</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QUIMICA</text:p>
          </table:table-cell>
          <table:table-cell office:value-type="string">
            <text:p>IFE/QUIMICA/SAA-QUIMICA</text:p>
          </table:table-cell>
          <table:table-cell office:value-type="string">
            <text:p>SAA-QUIMICA/QUIMICA/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
          </table:table-cell>
          <table:table-cell office:value-type="string">
            <text:p>SEÇÃO DE APOIO ADMINISTRATIVO</text:p>
          </table:table-cell>
          <table:table-cell office:value-type="string">
            <text:p>FG3</text:p>
          </table:table-cell>
          <table:table-cell office:value-type="string">
            <text:p/>
          </table:table-cell>
          <table:table-cell office:value-type="string">
            <text:p/>
          </table:table-cell>
          <table:table-cell office:value-type="string">
            <text:p/>
          </table:table-cell>
          <table:table-cell office:value-type="string">
            <text:p>I - Atendimento ao público;
II - Catalogação de livros;
III - Magnetização de livros;
IV- Etiquetagem de livros;
V- Emissão de Nada consta; 
VI- Gerenciamento de documentos e arquivos;
VII - Organização e Manutenção do acervo;
VIII - Elaborar redação oficial;
IX - Secretariar reuniões do colegiado e NDE;
X - Dirimir dúvidas discentes sobre os diversos procedimentos acadêmicos, tais como: segunda chamada, matrícula, aproveitamento de estudo, prorrogação de prazo, trancamento, flexibilização de pré-requisito, restabelecimento etc;
XI - Abrir processos, via SIPAC;
XII - Atualizar a página do curso no portal UFCA;
XIII - Acompanhar email da coordenação.</text:p>
          </table:table-cell>
          <table:table-cell office:value-type="string">
            <text:p>377029</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87</text:p>
          </table:table-cell>
          <table:table-cell office:value-type="string">
            <text:p>Seção de Apoio Administativo</text:p>
          </table:table-cell>
          <table:table-cell office:value-type="string">
            <text:p>(55) (88) 32219591</text:p>
          </table:table-cell>
          <table:table-cell office:value-type="string">
            <text:p>quimica.if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QUIMICA</text:p>
          </table:table-cell>
          <table:table-cell office:value-type="string">
            <text:p>IFE/QUIMICA/VICE-QUIMICA</text:p>
          </table:table-cell>
          <table:table-cell office:value-type="string">
            <text:p>VICE-QUIMICA/QUIMICA/IFE</text:p>
          </table:table-cell>
          <table:table-cell office:value-type="string">
            <text:p>IF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AO DO CURSO DE QUÍMICA</text:p>
          </table:table-cell>
          <table:table-cell office:value-type="string">
            <text:p>MARCUS VENICIO DA SILVA FERNANDE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DIREÇÃO</text:p>
          </table:table-cell>
          <table:table-cell office:value-type="string">
            <text:p>IFE/VICE-DIREÇÃO</text:p>
          </table:table-cell>
          <table:table-cell office:value-type="string">
            <text:p>VICE-DIREÇÃO/IFE</text:p>
          </table:table-cell>
          <table:table-cell office:value-type="string">
            <text:p>IF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DIREÇÃO DO IFE</text:p>
          </table:table-cell>
          <table:table-cell office:value-type="string">
            <text:p>ROCHELANDE FELIPE RODRIGUES</text:p>
          </table:table-cell>
          <table:table-cell office:value-type="string">
            <text:p>VICE-DIREÇÃO DE UNIDADE ACADÊMICA</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 - exercer a coordenação acadêmica conforme atribuições dispostas no Regimento Geral da UFCA (articular as atividades de ensino, pesquisa, extensão e cultura da Unidade Acadêmica; acompanhar a execução e reformulação dos projetos pedagógicos dos cursos de graduação e pós-graduação da Unidade Acadêmica; fomentar e articular a realização dos eventos acadêmicos de sua unidade;  coordenar a elaboração do plano de gestão acadêmica e do relatório anual das atividades acadêmicas da unidade, encaminhando-os ao Conselho da Unidade Acadêmica; acompanhar a avaliação institucional e direcionar as demandas aos setores responsáveis, no âmbito da gestão acadêmica;  auxiliar nos processos de avaliações institucionais e dos cursos de graduação e pósgraduação, no âmbito da Unidade Acadêmica; colaborar nas propostas para abertura de novos cursos de graduação e programas de pós-graduação; acompanhar os projetos e programas acadêmicos da sua unidade, visando à integração entre ensino, pesquisa, extensão e cultura; auxiliar na implementação e na gestão das unidades curriculares da Unidade Acadêmica; articular a submissão de projetos institucionais a agências de fomento de integrantes da Unidade Acadêmica);
II - zelar pela eficiência da oferta dos componentes curriculares (gerir ofertas, ajustes e reaberturas de componentes curriculares) dos cursos ofertados no âmbito da Unidade Acadêmica;
III - realizar a reabertura de turmas para correções de notas e frequências em componentes curriculares, mediante solicitação do(a) professor(a) responsável;
IV- Convocar reuniões com as coordenações de curso e representantes das Unidades curriculares para tratar de questõs relativas às atividades acadêmicas e organização de disciplinas e horários;
V- Elaborar o ensalamento semestral dos componentes ofertados no semestre vigente (devido a estrutura de espaço restrita, essa é uam ativiade que necessita ser ajustada todo semestre);
VI- auxiliar o(a) diretor(a) na realização das atividades administrativas da Unidade Acadêmica, inclusive juntamente com a Direção, presidir as reuniões do Conselho de Unidade Acadêmica e demais reuniões de trabalho;
VIII- Substituir a Direção da Unidade nas férias regulares ou impedimentos leg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IISCA</text:p>
          </table:table-cell>
          <table:table-cell office:value-type="string">
            <text:p>IISCA</text:p>
          </table:table-cell>
          <table:table-cell office:value-type="string">
            <text:p>IISCA</text:p>
          </table:table-cell>
          <table:table-cell office:value-type="string">
            <text:p>IISC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ÇÃO DO INSTITUTO INTERDISCIPLINAR DE SOCIEDADE, CULTURA E ARTES</text:p>
          </table:table-cell>
          <table:table-cell office:value-type="string">
            <text:p>CAMILA DO ESPÍRITO SANTO PRADO DE OLIVEIRA</text:p>
          </table:table-cell>
          <table:table-cell office:value-type="string">
            <text:p>UNIDADE ACADÊMICA</text:p>
          </table:table-cell>
          <table:table-cell office:value-type="string">
            <text:p>CD3</text:p>
          </table:table-cell>
          <table:table-cell office:value-type="string">
            <text:p>Docente</text:p>
          </table:table-cell>
          <table:table-cell office:value-type="string">
            <text:p>iisca@ufca.edu.br</text:p>
          </table:table-cell>
          <table:table-cell office:value-type="string">
            <text:p/>
          </table:table-cell>
          <table:table-cell office:value-type="string">
            <text:p>I - Presidir o Conselho da Unidade Acadêmica, promovendo o debate de questões relevantes para a UA;
II - Analisar e assinar documentos oficiais pela Direção da UA;
III - Gerir equipe de servidores da UA;
IV- Responder pela UA diante de outros setores da UFCA e da comunidade acadêmica do IISCA.</text:p>
          </table:table-cell>
          <table:table-cell office:value-type="string">
            <text:p>228492</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Instituto Interdisciplinar de Sociedade, Cultura e Arte</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SS-TEC-IISCA</text:p>
          </table:table-cell>
          <table:table-cell office:value-type="string">
            <text:p>IISCA/ASS-TEC-IISCA</text:p>
          </table:table-cell>
          <table:table-cell office:value-type="string">
            <text:p>ASS-TEC-IISCA/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TÉCNICA DO IISCA</text:p>
          </table:table-cell>
          <table:table-cell office:value-type="string">
            <text:p>GUSTAVO RAMOS FERREIRA</text:p>
          </table:table-cell>
          <table:table-cell office:value-type="string">
            <text:p>ASSESSORIA TÉCNICA</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Coordenar o Laboratório de Vídeo do Curso de Letras Libras;
II - Assessorar a produção de materiais acessíveis;
III - Gerir e zelar pelos equipamentos do Laboratório;
IV- Atender às necessidades de produção de vídeos do Curso de Letras Libra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INEMA</text:p>
          </table:table-cell>
          <table:table-cell office:value-type="string">
            <text:p>IISCA/CINEMA</text:p>
          </table:table-cell>
          <table:table-cell office:value-type="string">
            <text:p>CINEMA/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CINEMA E AUDIOVISUAL</text:p>
          </table:table-cell>
          <table:table-cell office:value-type="string">
            <text:p>RODRIGO CAPISTRANO CAMURÇA</text:p>
          </table:table-cell>
          <table:table-cell office:value-type="string">
            <text:p>COORDENAÇÃO DE CURS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62413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Cinema e Audiovisual</text:p>
          </table:table-cell>
          <table:table-cell office:value-type="string">
            <text:p>(55) (88) 32219521</text:p>
          </table:table-cell>
          <table:table-cell office:value-type="string">
            <text:p>iisc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CINEMA</text:p>
          </table:table-cell>
          <table:table-cell office:value-type="string">
            <text:p>IISCA/CINEMA/VICE-CINEMA</text:p>
          </table:table-cell>
          <table:table-cell office:value-type="string">
            <text:p>VICE-CINEMA/CINEMA/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CINEMA E AUDIOVISUAL</text:p>
          </table:table-cell>
          <table:table-cell office:value-type="string">
            <text:p>ISADORA MENESES RODRIGUE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ESIGN-BACH</text:p>
          </table:table-cell>
          <table:table-cell office:value-type="string">
            <text:p>IISCA/DESIGN-BACH</text:p>
          </table:table-cell>
          <table:table-cell office:value-type="string">
            <text:p>DESIGN-BACH/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BACHARELADO EM DESIGN</text:p>
          </table:table-cell>
          <table:table-cell office:value-type="string">
            <text:p>CLARISSA DE ANDRADE QUEIROZ</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228495</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Bacharelado em Design</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DESIGN</text:p>
          </table:table-cell>
          <table:table-cell office:value-type="string">
            <text:p>IISCA/DESIGN-BACH/SAA-DESIGN</text:p>
          </table:table-cell>
          <table:table-cell office:value-type="string">
            <text:p>SAA-DESIGN/DESIGN-BACH/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TAINÃ ALCANTARA DE CARVALHO</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cell office:value-type="string">
            <text:p>238603</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95</text:p>
          </table:table-cell>
          <table:table-cell office:value-type="string">
            <text:p>Seção de Apoio Administrativo</text:p>
          </table:table-cell>
          <table:table-cell office:value-type="string">
            <text:p>(55) (88) 32219521</text:p>
          </table:table-cell>
          <table:table-cell office:value-type="string">
            <text:p>design.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DESIGN-BACH</text:p>
          </table:table-cell>
          <table:table-cell office:value-type="string">
            <text:p>IISCA/DESIGN-BACH/VICE-DESIGN-BACH</text:p>
          </table:table-cell>
          <table:table-cell office:value-type="string">
            <text:p>VICE-DESIGN-BACH/DESIGN-BACH/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BACHARELADO EM DESIGN</text:p>
          </table:table-cell>
          <table:table-cell office:value-type="string">
            <text:p>ADRIANA BARROSO BOTELHO</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ESIGN-PRODUTO</text:p>
          </table:table-cell>
          <table:table-cell office:value-type="string">
            <text:p>IISCA/DESIGN-PRODUTO</text:p>
          </table:table-cell>
          <table:table-cell office:value-type="string">
            <text:p>DESIGN-PRODUTO/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DESIGN DE PRODUTO</text:p>
          </table:table-cell>
          <table:table-cell office:value-type="string">
            <text:p>ANA NEUZA BOTELHO VIDELA</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20983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Design de Produto</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DESIGN-PRODUTO</text:p>
          </table:table-cell>
          <table:table-cell office:value-type="string">
            <text:p>IISCA/DESIGN-PRODUTO/SAA-DESIGN-PRODUTO</text:p>
          </table:table-cell>
          <table:table-cell office:value-type="string">
            <text:p>SAA-DESIGN-PRODUTO/DESIGN-PRODUTO/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TAINÃ ALCANTARA DE CARVALHO</text:p>
          </table:table-cell>
          <table:table-cell office:value-type="string">
            <text:p>SEÇÃO DE APOIO ADMINISTRATIVO</text:p>
          </table:table-cell>
          <table:table-cell office:value-type="string">
            <text:p/>
          </table:table-cell>
          <table:table-cell office:value-type="string">
            <text:p>TAE</text:p>
          </table:table-cell>
          <table:table-cell office:value-type="string">
            <text:p/>
          </table:table-cell>
          <table:table-cell office:value-type="string">
            <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DESIGN-PRODUTO</text:p>
          </table:table-cell>
          <table:table-cell office:value-type="string">
            <text:p>IISCA/DESIGN-PRODUTO/VICE-DESIGN-PRODUTO</text:p>
          </table:table-cell>
          <table:table-cell office:value-type="string">
            <text:p>VICE-DESIGN-PRODUTO/DESIGN-PRODUTO/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DESIGN DE PRODUTO</text:p>
          </table:table-cell>
          <table:table-cell office:value-type="string">
            <text:p>LENILSON MIRANDA JONAS JUNIOR</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FILOSOFIA-BACH</text:p>
          </table:table-cell>
          <table:table-cell office:value-type="string">
            <text:p>IISCA/FILOSOFIA-BACH</text:p>
          </table:table-cell>
          <table:table-cell office:value-type="string">
            <text:p>FILOSOFIA-BACH/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BACHARELADO EM FILOSOFIA</text:p>
          </table:table-cell>
          <table:table-cell office:value-type="string">
            <text:p>JOSÉ ROBERTO CARDOSO DA CUNHA</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218906</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Bacharelado em Filosofia</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FILOSOFIA-BACH</text:p>
          </table:table-cell>
          <table:table-cell office:value-type="string">
            <text:p>IISCA/FILOSOFIA-BACH/SAA-FILOSOFIA-BACH</text:p>
          </table:table-cell>
          <table:table-cell office:value-type="string">
            <text:p>SAA-FILOSOFIA-BACH/FILOSOFIA-BACH/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ICARO LEVI TAVARES ANIZIO DE SOUZ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cell office:value-type="string">
            <text:p>238604</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18906</text:p>
          </table:table-cell>
          <table:table-cell office:value-type="string">
            <text:p>Seção de Apoio Administrativo</text:p>
          </table:table-cell>
          <table:table-cell office:value-type="string">
            <text:p>(55) (88) 32219524</text:p>
          </table:table-cell>
          <table:table-cell office:value-type="string">
            <text:p>filosofia.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FILOSOFIA-BACH</text:p>
          </table:table-cell>
          <table:table-cell office:value-type="string">
            <text:p>IISCA/FILOSOFIA-BACH/VICE-FILOSOFIA-BACH</text:p>
          </table:table-cell>
          <table:table-cell office:value-type="string">
            <text:p>VICE-FILOSOFIA-BACH/FILOSOFIA-BACH/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BACHARELADO EM FILOSOFIA</text:p>
          </table:table-cell>
          <table:table-cell office:value-type="string">
            <text:p>WESLEY RENNYER MARTINS RABELO PORTO</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FILOSOFIA-LIC</text:p>
          </table:table-cell>
          <table:table-cell office:value-type="string">
            <text:p>IISCA/FILOSOFIA-LIC</text:p>
          </table:table-cell>
          <table:table-cell office:value-type="string">
            <text:p>FILOSOFIA-LIC/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LICENCIATURA EM FILOSOFIA</text:p>
          </table:table-cell>
          <table:table-cell office:value-type="string">
            <text:p>EMANUEL MARCONDES DE SOUZA TORQUAT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218905</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Licenciatura em Filosofia</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FILOSOFIA-LIC</text:p>
          </table:table-cell>
          <table:table-cell office:value-type="string">
            <text:p>IISCA/FILOSOFIA-LIC/VICE-FILOSOFIA-LIC</text:p>
          </table:table-cell>
          <table:table-cell office:value-type="string">
            <text:p>VICE-FILOSOFIA-LIC/FILOSOFIA-LIC/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LICENCIATURA EM FILOSOFIA</text:p>
          </table:table-cell>
          <table:table-cell office:value-type="string">
            <text:p>FRANCISCO JOSÉ DA SILVA</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JORNALISMO</text:p>
          </table:table-cell>
          <table:table-cell office:value-type="string">
            <text:p>IISCA/JORNALISMO</text:p>
          </table:table-cell>
          <table:table-cell office:value-type="string">
            <text:p>JORNALISMO/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JORNALISMO</text:p>
          </table:table-cell>
          <table:table-cell office:value-type="string">
            <text:p>JULIANA LOTIF ARAÚJO</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209836</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Jornalismo</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JORNALISMO</text:p>
          </table:table-cell>
          <table:table-cell office:value-type="string">
            <text:p>IISCA/JORNALISMO/SAA-JORNALISMO</text:p>
          </table:table-cell>
          <table:table-cell office:value-type="string">
            <text:p>SAA-JORNALISMO/JORNALISMO/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JESSICA BARBOSA DE SOUS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cell office:value-type="string">
            <text:p>238605</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09836</text:p>
          </table:table-cell>
          <table:table-cell office:value-type="string">
            <text:p>Seção de Apoio Administrativo</text:p>
          </table:table-cell>
          <table:table-cell office:value-type="string">
            <text:p>(55) (88) 32219527</text:p>
          </table:table-cell>
          <table:table-cell office:value-type="string">
            <text:p>jornalismo.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JORNALISMO</text:p>
          </table:table-cell>
          <table:table-cell office:value-type="string">
            <text:p>IISCA/JORNALISMO/VICE-JORNALISMO</text:p>
          </table:table-cell>
          <table:table-cell office:value-type="string">
            <text:p>VICE-JORNALISMO/JORNALISMO/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JORNALISMO</text:p>
          </table:table-cell>
          <table:table-cell office:value-type="string">
            <text:p>JOUBERT DE ALBUQUERQUE ARRAI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LETRAS-LIBRAS</text:p>
          </table:table-cell>
          <table:table-cell office:value-type="string">
            <text:p>IISCA/LETRAS-LIBRAS</text:p>
          </table:table-cell>
          <table:table-cell office:value-type="string">
            <text:p>LETRAS-LIBRAS/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LETRAS/LIBRAS</text:p>
          </table:table-cell>
          <table:table-cell office:value-type="string">
            <text:p>MIRIAM ROYER</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228496</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Letras/Libras</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LETRAS-LIBRAS</text:p>
          </table:table-cell>
          <table:table-cell office:value-type="string">
            <text:p>IISCA/LETRAS-LIBRAS/SAA-LETRAS-LIBRAS</text:p>
          </table:table-cell>
          <table:table-cell office:value-type="string">
            <text:p>SAA-LETRAS-LIBRAS/LETRAS-LIBRAS/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PATRÍCIA FARIAS MARTINS</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cell office:value-type="string">
            <text:p>238606</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96</text:p>
          </table:table-cell>
          <table:table-cell office:value-type="string">
            <text:p>Seção de Apoio Administrativo</text:p>
          </table:table-cell>
          <table:table-cell office:value-type="string">
            <text:p>(55) (88) 32219531</text:p>
          </table:table-cell>
          <table:table-cell office:value-type="string">
            <text:p>letraslibras.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LETRAS-LIBRAS</text:p>
          </table:table-cell>
          <table:table-cell office:value-type="string">
            <text:p>IISCA/LETRAS-LIBRAS/VICE-LETRAS-LIBRAS</text:p>
          </table:table-cell>
          <table:table-cell office:value-type="string">
            <text:p>VICE-LETRAS-LIBRAS/LETRAS-LIBRAS/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LETRAS/LIBRAS</text:p>
          </table:table-cell>
          <table:table-cell office:value-type="string">
            <text:p>ANA CARMITA BEZERRA DE SOUZA</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MUSICA</text:p>
          </table:table-cell>
          <table:table-cell office:value-type="string">
            <text:p>IISCA/MUSICA</text:p>
          </table:table-cell>
          <table:table-cell office:value-type="string">
            <text:p>MUSICA/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MÚSICA</text:p>
          </table:table-cell>
          <table:table-cell office:value-type="string">
            <text:p>JOÃO LUIS SOARES STUDART GUIMARÃES</text:p>
          </table:table-cell>
          <table:table-cell office:value-type="string">
            <text:p>COORDENAÇÃO DE CURSO</text:p>
          </table:table-cell>
          <table:table-cell office:value-type="string">
            <text:p>FCC</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cell office:value-type="string">
            <text:p>228494</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Música</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MUSICA</text:p>
          </table:table-cell>
          <table:table-cell office:value-type="string">
            <text:p>IISCA/MUSICA/SAA-MUSICA</text:p>
          </table:table-cell>
          <table:table-cell office:value-type="string">
            <text:p>SAA-MUSICA/MUSICA/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LÉA ANGELINE DA COST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cell office:value-type="string">
            <text:p>238607</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94</text:p>
          </table:table-cell>
          <table:table-cell office:value-type="string">
            <text:p>Seção de Apoio Administrativo</text:p>
          </table:table-cell>
          <table:table-cell office:value-type="string">
            <text:p>(55) (88) 32219520</text:p>
          </table:table-cell>
          <table:table-cell office:value-type="string">
            <text:p>musica.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MUSICA</text:p>
          </table:table-cell>
          <table:table-cell office:value-type="string">
            <text:p>IISCA/MUSICA/VICE-MUSICA</text:p>
          </table:table-cell>
          <table:table-cell office:value-type="string">
            <text:p>VICE-MUSICA/MUSICA/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MÚSICA</text:p>
          </table:table-cell>
          <table:table-cell office:value-type="string">
            <text:p>FRANCISCO WEBER DOS ANJOS</text:p>
          </table:table-cell>
          <table:table-cell office:value-type="string">
            <text:p>VICE-COORDENAÇÃO DE CURS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IISCA</text:p>
          </table:table-cell>
          <table:table-cell office:value-type="string">
            <text:p>IISCA/NG-IISCA</text:p>
          </table:table-cell>
          <table:table-cell office:value-type="string">
            <text:p>NG-IISCA/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MARIA LAÍS DOS SANTOS</text:p>
          </table:table-cell>
          <table:table-cell office:value-type="string">
            <text:p>NÚCLEO DE GESTÃ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Atuar na elaboração e acompanhamento de editais de seleção de bolsistas, estagiários e afastamentos para pós-graduação;
II. Realizar o levantamento de necessidades de desenvolvimento no âmbito do IISCA e sua inclusão no Sistema de Pessoal Civil da Administração Federal (Sipec);
III. Colaborar na pré-produção, realização e pós-produção de eventos da unidade acadêmica;
IV. Auxiliar no levantamento, sistematização e é a responsável pelo cadastro das demandas do IISCA no sistema Compras.gov;
V. Exercer a função de secretaria no conselho da unidade acadêmica;
VI. Incluir de dados da unidade acadêmica na Plataforma Documentos, Portal da UFCA e Portal do IISCA;
VII. Elaborar e publicar de atos normativos, relatórios, documentos técnicos e outros documentos de responsabilidade do setor;
VIII. Realizar atendimento presencial, por telefone/videoconferência ou e-mail.</text:p>
          </table:table-cell>
          <table:table-cell office:value-type="string">
            <text:p>228493</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92</text:p>
          </table:table-cell>
          <table:table-cell office:value-type="string">
            <text:p>Núcleo de Gestão</text:p>
          </table:table-cell>
          <table:table-cell office:value-type="string">
            <text:p>(55) (88) 32219521</text:p>
          </table:table-cell>
          <table:table-cell office:value-type="string">
            <text:p>iisc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OF-FILO</text:p>
          </table:table-cell>
          <table:table-cell office:value-type="string">
            <text:p>IISCA/PROF-FILO</text:p>
          </table:table-cell>
          <table:table-cell office:value-type="string">
            <text:p>PROF-FILO/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ÇÃO DO CURSO DE PÓS-GRADUAÇÃO EM FILOSOFIA</text:p>
          </table:table-cell>
          <table:table-cell office:value-type="string">
            <text:p>GILVANIO MOREIRA SANTOS</text:p>
          </table:table-cell>
          <table:table-cell office:value-type="string">
            <text:p>COORDENAÇÃO DE CURSO DE PÓS-GRADUAÇÃ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Promover reuniões com os docentes e discentes para fins de preparação da avaliação externa;
VIII - Coordenar o processo de composição da documentação para a avaliação externa;
IX - Conhecer a legislação pertinente às suas atribuições de coordenador;
X - Receber os discentes no início dos semestres, oferecendo informações gerais e importantes sobre a vida acadêmica durante o período de formação;
XI - Assegurar a efetivação da matrícula, responsabilizando-se pela orientação discente, propondo, quando necessário, um plano individual de estudos;
XII - Realizar atendimento aos discentes, sempre que necessário ou quando solicitado nas coordenações dos cursos;
XIII - Analisar a participação de discentes em programas de intercâmbio em nível nacional ou internacional;
XIV - Participar do Conselho da Unidade Acadêmica;
XV - Participar de treinamentos, capacitações, reuniões ou similares, a partir de
convocação por órgãos da administração;
XVI - Delegar atribuições para outros docentes do curso, e criar coordenações ou comissões específicas a partir de proposta aprovada no Colegiado do curso;
XVII - Emitir Portarias de Defesa de Trabalhos de Conclusão de Curso.</text:p>
          </table:table-cell>
          <table:table-cell office:value-type="string">
            <text:p>302316</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
          </table:table-cell>
          <table:table-cell office:value-type="string">
            <text:p/>
          </table:table-cell>
          <table:table-cell office:value-type="string">
            <text:p/>
          </table:table-cell>
          <table:table-cell office:value-type="string">
            <text:p>228492</text:p>
          </table:table-cell>
          <table:table-cell office:value-type="string">
            <text:p>Coordenação do Curso de Pós-Graduação em Filosofia</text:p>
          </table:table-cell>
          <table:table-cell office:value-type="string">
            <text:p>(55) (88) 32219524</text:p>
          </table:table-cell>
          <table:table-cell office:value-type="string">
            <text:p>ppgfilprof@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PROF-FILO</text:p>
          </table:table-cell>
          <table:table-cell office:value-type="string">
            <text:p>IISCA/PROF-FILO/SAA-PROF-FILO</text:p>
          </table:table-cell>
          <table:table-cell office:value-type="string">
            <text:p>SAA-PROF-FILO/PROF-FILO/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DMINISTRATIVO</text:p>
          </table:table-cell>
          <table:table-cell office:value-type="string">
            <text:p>DIÓGENES GONÇALVES PEREIRA</text:p>
          </table:table-cell>
          <table:table-cell office:value-type="string">
            <text:p>SEÇÃO DE APOIO ADMINISTRATIV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cell office:value-type="string">
            <text:p>618571</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302316</text:p>
          </table:table-cell>
          <table:table-cell office:value-type="string">
            <text:p>Seção de Apoio Administrativo</text:p>
          </table:table-cell>
          <table:table-cell office:value-type="string">
            <text:p>(55) (88) 32219524</text:p>
          </table:table-cell>
          <table:table-cell office:value-type="string">
            <text:p>ppgfilprof@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PROF-FILO</text:p>
          </table:table-cell>
          <table:table-cell office:value-type="string">
            <text:p>IISCA/PROF-FILO/VICE-PROF-FILO</text:p>
          </table:table-cell>
          <table:table-cell office:value-type="string">
            <text:p>VICE-PROF-FILO/PROF-FILO/IISCA</text:p>
          </table:table-cell>
          <table:table-cell office:value-type="string">
            <text:p>IISCA</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COORDENAÇÃO DO CURSO DE PÓS-GRADUAÇÃO EM FILOSOFIA</text:p>
          </table:table-cell>
          <table:table-cell office:value-type="string">
            <text:p>FERNANDO SEPE GIMBO</text:p>
          </table:table-cell>
          <table:table-cell office:value-type="string">
            <text:p>VICE-COORDENAÇÃO DE CURSO DE PÓS-GRADUAÇÃO</text:p>
          </table:table-cell>
          <table:table-cell office:value-type="string">
            <text:p/>
          </table:table-cell>
          <table:table-cell office:value-type="string">
            <text:p>Docente</text:p>
          </table:table-cell>
          <table:table-cell office:value-type="string">
            <text:p/>
          </table:table-cell>
          <table:table-cell office:value-type="string">
            <text:p/>
          </table:table-cell>
          <table:table-cell office:value-type="string">
            <text:p>I. Substituir o coordenador nas suas ausências e impedimentos legais ou quando for
designado.</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VICE-DIREÇÃO</text:p>
          </table:table-cell>
          <table:table-cell office:value-type="string">
            <text:p>IISCA/VICE-DIREÇÃO</text:p>
          </table:table-cell>
          <table:table-cell office:value-type="string">
            <text:p>VICE-DIREÇÃO/IISCA</text:p>
          </table:table-cell>
          <table:table-cell office:value-type="string">
            <text:p>IISC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VICE-DIREÇÃO DO IISCA</text:p>
          </table:table-cell>
          <table:table-cell office:value-type="string">
            <text:p>AMANDA TEIXEIRA DA SILVA</text:p>
          </table:table-cell>
          <table:table-cell office:value-type="string">
            <text:p>VICE-DIREÇÃO DE UNIDADE ACADÊMICA</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 - Substituir a direção em caso de necessidade;
II - Organizar e acompanhar os processos de compras e contratações da UA;
III - Gerir a comunicação da UA em sites e redes sociais;</text:p>
          </table:table-cell>
          <table:table-cell office:value-type="string">
            <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OUVIDORIA</text:p>
          </table:table-cell>
          <table:table-cell office:value-type="string">
            <text:p>OUVIDORIA</text:p>
          </table:table-cell>
          <table:table-cell office:value-type="string">
            <text:p>OUVIDORIA</text:p>
          </table:table-cell>
          <table:table-cell office:value-type="string">
            <text:p>OUVIDORI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OUVIDORIA GERAL</text:p>
          </table:table-cell>
          <table:table-cell office:value-type="string">
            <text:p>DÉBORA GOMES BEZERRA DE MENEZES</text:p>
          </table:table-cell>
          <table:table-cell office:value-type="string">
            <text:p>ÓRGÃO COMPLEMENTAR</text:p>
          </table:table-cell>
          <table:table-cell office:value-type="string">
            <text:p>CD4</text:p>
          </table:table-cell>
          <table:table-cell office:value-type="string">
            <text:p>TAE</text:p>
          </table:table-cell>
          <table:table-cell office:value-type="string">
            <text:p>ouvidoria@ufca.edu.br</text:p>
          </table:table-cell>
          <table:table-cell office:value-type="string">
            <text:p/>
          </table:table-cell>
          <table:table-cell office:value-type="string">
            <text:p>I - Atendimento, acolhimento a vítimas, recebimento, consultoria interna (análise da materialidade) e registro de Denúcias e Comunicações no Fala.BR;
II - Gerenciamento, suporte e tratamento de manifestações de Ouvidoria (reclamações, solicitações de providências, simplifique e elogios) na UFCA;
III - Atendimento presencial, por e-mail e telefone;
IV- Participação em eventos e projetos internos e externos com temáticas relacionadas à Ouvidoria;
V - Compete às unidades do SisOuv adotar as medidas necessárias ao exercício dos direitos dos usuários de serviços públicos junto aos órgãos e entidades a que estejam vinculadas, nos termos do Decreto nº 9.492, de 2018; a) Acesso gratuito e desimpedido aos canais de atendimento de ouvidoria, nos termos da Lei nº 13.460, de 2017; b) Proteção de dados pessoais coletados pela ouvidoria, nos termos da Lei nº 12.527, de 18 de novembro de 2011 (Lei de Acesso à Informação - LAI), e da Lei nº 13.709, de 14 de agosto de 2018 (Lei Geral de Proteção de Dados Pessoais - LGPD); c) Acesso a informações precisas, corretas e atualizadas, necessárias ao acesso a serviços públicos e ao exercício de direitos, nos termos da Lei nº 12.527, de 2011; d) Proteção à identidade dos denunciantes de ilícitos e de irregularidades praticados contra a administração pública federal direta e indireta, nos termos do Decreto nº 10.153, de 3 de dezembro de 2019; e) Receber as manifestações de usuários de serviços públicos a que se refere o Capítulo III da Lei nº 13.460, de 2017, inclusive de agentes públicos que atuem no próprio órgão ou entidade a que a unidade do SisOuv esteja vinculada, e darlhes tratamento nos termos desta Portaria Normativa; f) adotar as medidas necessárias ao cumprimento dos prazos legais, normas procedimentais e da qualidade das respostas às manifestações de usuários de serviços públicos recebidas; g) Formular, executar e avaliar ações e projetos relacionados às atividades de ouvidoria da respectiva área de atuação, individualmente ou em conjunto com
as unidades prestadoras de serviço público do órgão ou entidade a que está vinculada; h) Participar da avaliação continuada dos serviços públicos do órgão ou entidade a que está vinculada; i) Coletar ou receber, ativa ou passivamente, dados acerca da qualidade e da satisfação dos usuários com a prestação de serviços públicos; j) Analisar dados recebidos ou coletados a fim de produzir informações aos
gestores com vistas ao aprimoramento da prestação dos serviços e à correção de falhas; k) Zelar pela adequação, atualidade e qualidade das informações constantes
nas Cartas de Serviços dos órgãos e entidades a que estejam vinculadas; l) Promover solução pacífica de conflitos entre usuários de serviços públicos e órgãos e entidades públicas, quando cabível, exceto no caso de denúncias; m) Realizar a articulação com ouvidorias de outros entes e Poderes, Ministérios Públicos, Defensorias Públicas e demais órgãos e entidades encarregados de promover a defesa dos direitos dos usuários de serviços públicos, a fim de obter informações e subsídios para a melhoria da prestação dos serviços públicos do órgão ou entidade a que está vinculada; n) Realizar a articulação com as demais unidades do órgão ou entidade a que estejam vinculadas para a adequada execução de suas competências; o) Realizar interlocução com o órgão central do SisOuv, sempre que necessário, e observar as orientações emanadas, no âmbito de suas competências; p) Adotar as medidas específicas para a proteção da identidade de denunciantes, nos termos do Decreto nº 10.153, de 2019; q) Exercer a supervisão técnica dos canais de atendimento ao usuário de serviços públicos, nos termos do disposto nos arts. 58 e 59 da Portaria Normativa 116, de março de 2024 da Controladoria Geral da União, quanto ao cumprimento do disposto nos arts. 13 e 14 da Lei nº 13.460, de 2017; r) exercer a supervisão técnica dos canais de atendimento ao usuário de serviços públicos, nos termos do disposto nos arts. 58 e 59 da Portaria Normativa 116, de março de 2024 da Controladoria Geral da União, quanto ao cumprimento do disposto nos arts. 13 e 14 da Lei nº 13.460, de 2017; s) Produzir anualmente o relatório de gestão da unidade nos termos dos arts. 14 e 15 da Lei nº 13.460, de 2017; t) Estabelecer controles de perfis do sistema Fala.Br na UFCA.  São outras atribuições da unidade de Ouvidoria: I - Planejar, executar e acompanhar resultados de transparências passiva na UFCA; II - Tratar recursos de Pedidos de Informação Pública; III - Designar, junto ao órgão central, o gestor da Plataforma Fala.BR no âmbito de sua unidade; IV - Obter estatísticas de atendimentos; V - Efetuar e manter atualizado o cadastro de suas ouvidorias ou unidades responsáveis pelas atividades de ouvidoria; VI - Efetuar e manter atualizado o cadastro de suas ouvidorias ou unidades responsáveis pelas atividades de ouvidoria; VII - Criar, administrar e inativar, quando necessário, o perfil dos agentes públicos cadastrados na Plataforma Fala.BR, responsabilizando-se por sua atualização; VIII - Observar as regras estabelecidas no Termo de Uso da Plataforma Fala.BR; IX - Realizar a adequada gestão dos indexadores de assuntos e subassuntos
referentes ao seu órgão ou entidade, além do preenchimento adequado dos campos qualificadores da manifestação; X - Seguir as solicitações e orientações do órgão central do SisOuv quanto aos
procedimentos referentes à utilização da Plataforma Fala.BR, em observância, ainda, às normas legais e regulamentares aplicáveis ao tratamento de manifestações; XI - Adotar as medidas necessárias para resguardar o acesso às informações registradas na Plataforma Fala.BR por pessoas com a necessidade de conhecer; XII - Tratar recursos de pedidos de informação, denúncias, e outras manifestações de Ouvidoria junto aos setores da UFCA, à nível institucional; XIII - Recomendar a tomada de previdências setoriais; XIV - Recomendar, justificadamente, alterações em atos normativos da UFCA e a revisão de atos e procedimentos impugnados mediante o canal de atendimento em Ouvidoria. Informações adicionais estão disponíveis no Relatório de Gestão da Ouvidoria: https://documentos.ufca.edu.br/wp-folder/wp-content/uploads/2025/04/RELAT%C3%93RIO-ANUAL-DA-OUVIDORIA-GERAL-ANO-BASE-2024.pdf</text:p>
          </table:table-cell>
          <table:table-cell office:value-type="string">
            <text:p>228573</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Ouvidoria Geral</text:p>
          </table:table-cell>
          <table:table-cell office:value-type="string">
            <text:p>(55) (88) 32219485</text:p>
          </table:table-cell>
          <table:table-cell office:value-type="string">
            <text:p>ouvid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OUVIDORIA</text:p>
          </table:table-cell>
          <table:table-cell office:value-type="string">
            <text:p>OUVIDORIA/NG-OUVIDORIA</text:p>
          </table:table-cell>
          <table:table-cell office:value-type="string">
            <text:p>NG-OUVIDORIA/OUVIDORIA</text:p>
          </table:table-cell>
          <table:table-cell office:value-type="string">
            <text:p>OUVIDORIA</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JEAMY KELLY ALVES LOPES</text:p>
          </table:table-cell>
          <table:table-cell office:value-type="string">
            <text:p>NÚCLEO DE GESTÃO</text:p>
          </table:table-cell>
          <table:table-cell office:value-type="string">
            <text:p>FG1</text:p>
          </table:table-cell>
          <table:table-cell office:value-type="string">
            <text:p>TAE</text:p>
          </table:table-cell>
          <table:table-cell office:value-type="string">
            <text:p>acessoainformacao@ufca.edu.br</text:p>
          </table:table-cell>
          <table:table-cell office:value-type="string">
            <text:p/>
          </table:table-cell>
          <table:table-cell office:value-type="string">
            <text:p>I - Substituta da Ouvidora;
II - Responsavel pela operacionalização do sistema Fala.Br, no módulo Acesso à Informação;
III - Estabelecer controles de perfis do sistema Fala.Br, quanto ao SIC;
IV - Garantir a transparência passiva, mediante o acesso à informação ao cidadão; V - Solicitar perguntas do cidadão aos setores responsáveis; VI - Atendimento ao público presencial e através do telefone; VII - Solicitaçõe de Materias para o setor - Via SIPAC; VIII- Cadastrar equipe do SIC autorizada a usar o sistema; IX -Acompanhar os prazos para respostas; X - Prorrogar pedidos; XI - Reencaminhar pedidos a outros órgãos; XII - Registrar, na Plataforma Fala.BR, manifestação recebida por outros meios disponíveis, como carta, telefone, atendimento presencial e correspondência eletrônica; XIII - Tratar pedidos de informação e manifestações junto aos setores da UFCA, em nível institucional.</text:p>
          </table:table-cell>
          <table:table-cell office:value-type="string">
            <text:p>457390</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573</text:p>
          </table:table-cell>
          <table:table-cell office:value-type="string">
            <text:p>Núcleo de Gestão</text:p>
          </table:table-cell>
          <table:table-cell office:value-type="string">
            <text:p>(55) (88) 32219485</text:p>
          </table:table-cell>
          <table:table-cell office:value-type="string">
            <text:p>ouvidoria@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GE</text:p>
          </table:table-cell>
          <table:table-cell office:value-type="string">
            <text:p>PGE</text:p>
          </table:table-cell>
          <table:table-cell office:value-type="string">
            <text:p>PGE</text:p>
          </table:table-cell>
          <table:table-cell office:value-type="string">
            <text:p>PGE</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OCURADORIA GERAL</text:p>
          </table:table-cell>
          <table:table-cell office:value-type="string">
            <text:p>ALUÍSIO MARTINS DE SOUZA JÚNIOR</text:p>
          </table:table-cell>
          <table:table-cell office:value-type="string">
            <text:p>ÓRGÃO COMPLEMENTAR</text:p>
          </table:table-cell>
          <table:table-cell office:value-type="string">
            <text:p>CD3</text:p>
          </table:table-cell>
          <table:table-cell office:value-type="string">
            <text:p>Outro</text:p>
          </table:table-cell>
          <table:table-cell office:value-type="string">
            <text:p>procuradoria@ufca.edu.br</text:p>
          </table:table-cell>
          <table:table-cell office:value-type="string">
            <text:p/>
          </table:table-cell>
          <table:table-cell office:value-type="string">
            <text:p>Prestar assessoria jurídica através de:
I - Consultas feitas pelo Reitor, realizadas de forma pessoal ou através de processos formalizados no sistema SIPAC;
II - análise de processos das unidades acadêmicas e administrativas, os quais tenham a análise jurídica como uma etapa indispensável segundo o ordenamento jurídico;
III - consultas de natureza jurídica, realizadas pelas unidades acadêmicas e administrativas, através de processos formalizados no sistema SIPAC.</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ADM</text:p>
          </table:table-cell>
          <table:table-cell office:value-type="string">
            <text:p>PGE/NAADM</text:p>
          </table:table-cell>
          <table:table-cell office:value-type="string">
            <text:p>NAADM/PGE</text:p>
          </table:table-cell>
          <table:table-cell office:value-type="string">
            <text:p>PG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ADMINISTRATIVO</text:p>
          </table:table-cell>
          <table:table-cell office:value-type="string">
            <text:p>FRANCISCO GLEILSON CLEMENTINO MAGALHÃE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secretaria.procuradoria@ufca.edu.br</text:p>
          </table:table-cell>
          <table:table-cell office:value-type="string">
            <text:p/>
          </table:table-cell>
          <table:table-cell office:value-type="string">
            <text:p>Prestar assessoria ao Procurador Federal atuante junto à UFCA através de:
I - acompanhamento dos processos enviados para a Procuradoria Federal/UFCA;
II - auxílio na confecção de minutas de pareceres e notas técnicas;
III - auxílio em pesquisas de normas e jurisprudência.</text:p>
          </table:table-cell>
          <table:table-cell office:value-type="string">
            <text:p>228471</text:p>
          </table:table-cell>
          <table:table-cell office:value-type="string">
            <text:p/>
          </table:table-cell>
          <table:table-cell office:value-type="string">
            <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470</text:p>
          </table:table-cell>
          <table:table-cell office:value-type="string">
            <text:p>Núcleo de Apoio Administrativo</text:p>
          </table:table-cell>
          <table:table-cell office:value-type="string">
            <text:p>(55) (88) 32219496</text:p>
          </table:table-cell>
          <table:table-cell office:value-type="string">
            <text:p>secretaria.procurad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AE</text:p>
          </table:table-cell>
          <table:table-cell office:value-type="string">
            <text:p>PRAE</text:p>
          </table:table-cell>
          <table:table-cell office:value-type="string">
            <text:p>PRAE</text:p>
          </table:table-cell>
          <table:table-cell office:value-type="string">
            <text:p>PRAE</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ASSUNTOS ESTUDANTIS</text:p>
          </table:table-cell>
          <table:table-cell office:value-type="string">
            <text:p>LEDJANE LIMA SOBRINHO</text:p>
          </table:table-cell>
          <table:table-cell office:value-type="string">
            <text:p>PRÓ-REITORIA ADMINISTRATIVA</text:p>
          </table:table-cell>
          <table:table-cell office:value-type="string">
            <text:p>CD2</text:p>
          </table:table-cell>
          <table:table-cell office:value-type="string">
            <text:p>Docente</text:p>
          </table:table-cell>
          <table:table-cell office:value-type="string">
            <text:p>prae@ufca.edu.br</text:p>
          </table:table-cell>
          <table:table-cell office:value-type="string">
            <text:p/>
          </table:table-cell>
          <table:table-cell office:value-type="string">
            <text:p>Planejar, articular, gerir, supervisionar e avaliar o conjunto de programas, projetos e ações da Assistência Estudantil junto aos integrantes da equipe, gestão superior e demais unidades da UFCA.I - Organizar, anualmente, o Plano de Atividades do setor e, ao final, os resultados dos trabalhos realizados pela Unidade; 
II - Planejar, com a participação dos discentes, e execução orçamentária do exercício subsequente (Planejamento da Execução Orçamentária)
III - Avaliar e acompanhar mensalmente a execução orçamentária dos recursos disponíveis para a PRAE
IV - Avaliar e acompanhar os projetos e as atividades das Coordenadorias da PRAE
V - Elaborar e revisar os normativos internos da Unidade (continuidade) 
VI - Participar da elaboração e revisão de Relatórios, Editais e Documentos da PRAE
VII - Promover, em parcerias com as pró-reitorias finalísticas e DCE, projetos e ações relacionadas à permanência, aprimoramento acadêmico e demais pautas do interesse da assistência estudantil na Universidade
VIII - Promover ações de integração e bem-estar com a equipe da PRAE
IX - Acompanhar a capacitação profissional da equipe 
X - Promover a comunicação com a comunidade acadêmica da Universidade, a fim de divulgar os programas e serviços ofertados pela PRAE</text:p>
          </table:table-cell>
          <table:table-cell office:value-type="string">
            <text:p>228414</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Pró-Reitoria de Assuntos Estudantis</text:p>
          </table:table-cell>
          <table:table-cell office:value-type="string">
            <text:p>(55) (88) 32219362</text:p>
          </table:table-cell>
          <table:table-cell office:value-type="string">
            <text:p>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DD</text:p>
          </table:table-cell>
          <table:table-cell office:value-type="string">
            <text:p>PRAE/CADD</text:p>
          </table:table-cell>
          <table:table-cell office:value-type="string">
            <text:p>CADD/PRAE</text:p>
          </table:table-cell>
          <table:table-cell office:value-type="string">
            <text:p>PRA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APOIO AO DESENVOLVIMENTO DISCENTE</text:p>
          </table:table-cell>
          <table:table-cell office:value-type="string">
            <text:p>LIANA DE ANDRADE ESMERALDO PEREIRA</text:p>
          </table:table-cell>
          <table:table-cell office:value-type="string">
            <text:p>COORDENADORIA / PRÓ-REITORIA ADJUNTA</text:p>
          </table:table-cell>
          <table:table-cell office:value-type="string">
            <text:p>CD3</text:p>
          </table:table-cell>
          <table:table-cell office:value-type="string">
            <text:p>Docente</text:p>
          </table:table-cell>
          <table:table-cell office:value-type="string">
            <text:p/>
          </table:table-cell>
          <table:table-cell office:value-type="string">
            <text:p/>
          </table:table-cell>
          <table:table-cell office:value-type="string">
            <text:p>I. Elaborar o relatório anual de gestão da PRAE e o plano de ação da unidade;
II. Avaliar e acompanhar os projetos e as atividades realizadas pela equipe da coordenadoria;
III. Participar na elaboração e revisão de Relatórios, Editais e Documentos da coordenadoria;
IV. Atuar na elaboração e implementação da política de Assistência Estudantil da universidade;
V. Gerenciar o fluxo de Capacitação da equipe da coordenadoria;
VI. Promover a comunicação com a comunidade acadêmica da Universidade, a fim de divulgar os programas e serviços ofertados pela PRAE;
VII. Organizar, apoiar e disseminar ações orientadas à promoção da saúde no âmbito acadêmico, na perspectiva de uma atuação institucional integrada;
VIII. Estruturar ações que colaborem com o aperfeiçoamento das práticas implementadas na coordenadoria;
IX. Identificar, avaliar e gerenciar potenciais eventos que possam afetar a organização das divisões, a fim de oferecer segurança razoável quanto à realização dos objetivos da CADD;
X. Articular parcerias intersetoriais visando discutir especificidades de estudantes que necessitem de alguma adaptação psicopedagógica.</text:p>
          </table:table-cell>
          <table:table-cell office:value-type="string">
            <text:p>228416</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14</text:p>
          </table:table-cell>
          <table:table-cell office:value-type="string">
            <text:p>Coordenadoria de Apoio ao Desenvolvimento Discente</text:p>
          </table:table-cell>
          <table:table-cell office:value-type="string">
            <text:p>(55) (88) 32219362</text:p>
          </table:table-cell>
          <table:table-cell office:value-type="string">
            <text:p>apoiodiscente.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PP</text:p>
          </table:table-cell>
          <table:table-cell office:value-type="string">
            <text:p>PRAE/CADD/DAPP</text:p>
          </table:table-cell>
          <table:table-cell office:value-type="string">
            <text:p>DAPP/CADD/PRAE</text:p>
          </table:table-cell>
          <table:table-cell office:value-type="string">
            <text:p>PRA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À PERMANÊNCIA</text:p>
          </table:table-cell>
          <table:table-cell office:value-type="string">
            <text:p>CICERA ALDEVANIA PEREIRA DE OLIVEIRA</text:p>
          </table:table-cell>
          <table:table-cell office:value-type="string">
            <text:p>DIVISÃO</text:p>
          </table:table-cell>
          <table:table-cell office:value-type="string">
            <text:p>FG2</text:p>
          </table:table-cell>
          <table:table-cell office:value-type="string">
            <text:p>TAE</text:p>
          </table:table-cell>
          <table:table-cell office:value-type="string">
            <text:p>pedagogia.prae@ufca.edu.br</text:p>
          </table:table-cell>
          <table:table-cell office:value-type="string">
            <text:p/>
          </table:table-cell>
          <table:table-cell office:value-type="string">
            <text:p>I - Apoiar a permanência do estudante na graduação;
II - Análise pedagógica dos estudantes solicitantes de auxílios financeiros da PRAE;
III - Acompanhamento do rendimento acadêmico dos discentes beneficiários;
IV- Prestar atendimento pedagógico aos discentes;
V - Prestar apoio pedagógico a docente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ASME</text:p>
          </table:table-cell>
          <table:table-cell office:value-type="string">
            <text:p>PRAE/CADD/DASME</text:p>
          </table:table-cell>
          <table:table-cell office:value-type="string">
            <text:p>DASME/CADD/PRAE</text:p>
          </table:table-cell>
          <table:table-cell office:value-type="string">
            <text:p>PRA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À SAÚDE MENTAL DO ESTUDANTE</text:p>
          </table:table-cell>
          <table:table-cell office:value-type="string">
            <text:p>VIVIANA DA COSTA EVANGELIST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Realizar o planejamento e acompanhamento psicológico e psiquiátrico dos estudantes da universidade;
II.	Atuar na promoção de saúde e contribuir para a prevenção do adoecimento e sofrimento psíquico dos estudantes por meio de intervenções em eventos na universidade, em reuniões intersetoriais e na produção de material psicoeducativo;
III.	Elaborar e atualizar normativos para o atendimento psicológico em consonância com a legislação vigente;
IV.	Gerenciar potenciais eventos que possam afetar a organização, a fim de oferecer segurança razoável quanto à realização dos objetivos da DASME;
V.	Avaliar ações da DASME por meio de formulários para acompanhamento dos indicadores;
VI.	Elaboração de documentos referentes as atividades da divisão de acordo com as necessidades setoriais.</text:p>
          </table:table-cell>
          <table:table-cell office:value-type="string">
            <text:p>26395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16</text:p>
          </table:table-cell>
          <table:table-cell office:value-type="string">
            <text:p>Divisão de Apoio à Saúde Mental do Estudante</text:p>
          </table:table-cell>
          <table:table-cell office:value-type="string">
            <text:p>(55) (88) 32219362</text:p>
          </table:table-cell>
          <table:table-cell office:value-type="string">
            <text:p>apoiodiscente.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VQE</text:p>
          </table:table-cell>
          <table:table-cell office:value-type="string">
            <text:p>PRAE/CADD/DVQE</text:p>
          </table:table-cell>
          <table:table-cell office:value-type="string">
            <text:p>DVQE/CADD/PRAE</text:p>
          </table:table-cell>
          <table:table-cell office:value-type="string">
            <text:p>PRA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TENÇÃO E QUALIDADE DE VIDA DO ESTUDANTE</text:p>
          </table:table-cell>
          <table:table-cell office:value-type="string">
            <text:p>ANA VIRGÍNIA SILVA MENDES</text:p>
          </table:table-cell>
          <table:table-cell office:value-type="string">
            <text:p>DIVISÃO</text:p>
          </table:table-cell>
          <table:table-cell office:value-type="string">
            <text:p>FG2</text:p>
          </table:table-cell>
          <table:table-cell office:value-type="string">
            <text:p>TAE</text:p>
          </table:table-cell>
          <table:table-cell office:value-type="string">
            <text:p>saude.prae@ufca.edu.br</text:p>
          </table:table-cell>
          <table:table-cell office:value-type="string">
            <text:p/>
          </table:table-cell>
          <table:table-cell office:value-type="string">
            <text:p>I - Apoiar a permanência do estudante na graduação;
II - Planejar e executar ações de promoção da saúde e prevenção de agravos junto à comunidade discente;
III - Articular parcerias que possam viabilizar o atendimento em saúde dos estudantes;
IV- Realizar pesquisas voltadas a qualidade de vida do estudante;
V- Elaborar documentos oficiais;
VI- Disponibilizar informações à comunidade sobre serviços e ações ofertadas na assistência estudantil.</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AIE</text:p>
          </table:table-cell>
          <table:table-cell office:value-type="string">
            <text:p>PRAE/CAIE</text:p>
          </table:table-cell>
          <table:table-cell office:value-type="string">
            <text:p>CAIE/PRAE</text:p>
          </table:table-cell>
          <table:table-cell office:value-type="string">
            <text:p>PRA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ATENÇÃO E INTEGRAÇÃO ESTUDANTIL</text:p>
          </table:table-cell>
          <table:table-cell office:value-type="string">
            <text:p>ANELIZA SAMPAIO PACÍFICO DE SOUSA</text:p>
          </table:table-cell>
          <table:table-cell office:value-type="string">
            <text:p>COORDENADORIA</text:p>
          </table:table-cell>
          <table:table-cell office:value-type="string">
            <text:p>CD4</text:p>
          </table:table-cell>
          <table:table-cell office:value-type="string">
            <text:p>TAE</text:p>
          </table:table-cell>
          <table:table-cell office:value-type="string">
            <text:p>caie.prae@ufca.edu.br</text:p>
          </table:table-cell>
          <table:table-cell office:value-type="string">
            <text:p/>
          </table:table-cell>
          <table:table-cell office:value-type="string">
            <text:p>I-Elaborar editais dos auxílios do Programa de Assistência Estudantil;
II-Elaborar resoluções relacionadas ao Programa de Assistência Estudantil;
III-Coordenar os processos seletivos dos programas sob responsabilidade da Prae;
IV-Propor ações que visem à permanência do estudante na universidade com qualidade na assistência recebida;
V-Divulgar os processos seletivos dos programas da Prae no portal institucional da UFCA;
VI-Assessorar a Pró-Reitoria de Assuntos Estudantis na tomada de decisão;
VII-Integrar o Comitê Permanente da Prae.</text:p>
          </table:table-cell>
          <table:table-cell office:value-type="string">
            <text:p>228420</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14</text:p>
          </table:table-cell>
          <table:table-cell office:value-type="string">
            <text:p>Coordenadoria de Atenção e Integração Estudantil</text:p>
          </table:table-cell>
          <table:table-cell office:value-type="string">
            <text:p>(55) (88) 32219362</text:p>
          </table:table-cell>
          <table:table-cell office:value-type="string">
            <text:p>caie.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SAE</text:p>
          </table:table-cell>
          <table:table-cell office:value-type="string">
            <text:p>PRAE/CAIE/DSSAE</text:p>
          </table:table-cell>
          <table:table-cell office:value-type="string">
            <text:p>DSSAE/CAIE/PRAE</text:p>
          </table:table-cell>
          <table:table-cell office:value-type="string">
            <text:p>PRA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ERVIÇO SOCIAL E ARTICULAÇÃO ESTUDANTIL</text:p>
          </table:table-cell>
          <table:table-cell office:value-type="string">
            <text:p>MARCOS BUENO PINHEIRO PEIXOTO</text:p>
          </table:table-cell>
          <table:table-cell office:value-type="string">
            <text:p>DIVISÃO</text:p>
          </table:table-cell>
          <table:table-cell office:value-type="string">
            <text:p>FG2</text:p>
          </table:table-cell>
          <table:table-cell office:value-type="string">
            <text:p>TAE</text:p>
          </table:table-cell>
          <table:table-cell office:value-type="string">
            <text:p>servicosocial.prae@ufca.edu.br</text:p>
          </table:table-cell>
          <table:table-cell office:value-type="string">
            <text:p/>
          </table:table-cell>
          <table:table-cell office:value-type="string">
            <text:p>I -Realizar processo seletivo dos programas da PRAE;
II - Realizar acompanhamento dos beneficiários da PRAE;
III - Homologação do Programa Bolsa Permanência do MEC;
IV- Realizar análise de renda dos processos seletivos do SISU e CEAD.
V - Prestar orientação social aos estudantes com relação aos seus direitos, deveres e quanto à documentação necessária para acesso aos programas de Assistência Estudantil; VI - realizar entrevistas e/ou visitas domiciliares aos estudantes (quando houver a necessidade de aprofundar o conhecimento sobre a realidade sociofamiliar destes); VII: elaborar relatórios e pareceres sociais; VIII realizar pesquisas para o aperfeiçoamento da Assistência Estudantil.</text:p>
          </table:table-cell>
          <table:table-cell office:value-type="string">
            <text:p>228422</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0</text:p>
          </table:table-cell>
          <table:table-cell office:value-type="string">
            <text:p>Divisão de Serviço Social e Articulação Estudantil</text:p>
          </table:table-cell>
          <table:table-cell office:value-type="string">
            <text:p>(55) (88) 32219362</text:p>
          </table:table-cell>
          <table:table-cell office:value-type="string">
            <text:p>caie.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PE</text:p>
          </table:table-cell>
          <table:table-cell office:value-type="string">
            <text:p>PRAE/CPE</text:p>
          </table:table-cell>
          <table:table-cell office:value-type="string">
            <text:p>CPE/PRAE</text:p>
          </table:table-cell>
          <table:table-cell office:value-type="string">
            <text:p>PRA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OLÍTICAS ESTUDANTIS</text:p>
          </table:table-cell>
          <table:table-cell office:value-type="string">
            <text:p>RODOLFO JAKOV SARAIVA LOBO</text:p>
          </table:table-cell>
          <table:table-cell office:value-type="string">
            <text:p>COORDENADORIA</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 – Implementar e gerenciar a política de assistência estudantil nos Campi;
II – Desenvolver estudos e projetos que propiciem a escuta, a observação e o acolhimento das
subjetividades discentes;
III – Consolidar o diálogo e interface entre os estudantes e a equipe da PRAE;
IV – Apoiar a realização de eventos, encontros de cunho acadêmico com temas de relevância
para o segmento estudantil;
V - Representar o(a) Pró-Reitor(a) em eventos e reuniões por ele(a) designados;
VI - Atender aos estudantes, prestando informações sobre a política e ações desenvolvidas pela
Prae.</text:p>
          </table:table-cell>
          <table:table-cell office:value-type="string">
            <text:p>591730</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14</text:p>
          </table:table-cell>
          <table:table-cell office:value-type="string">
            <text:p>Coordenadoria de Políticas Estudantis</text:p>
          </table:table-cell>
          <table:table-cell office:value-type="string">
            <text:p>(55) (88) 32219363</text:p>
          </table:table-cell>
          <table:table-cell office:value-type="string">
            <text:p>pra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RU</text:p>
          </table:table-cell>
          <table:table-cell office:value-type="string">
            <text:p>PRAE/CRU</text:p>
          </table:table-cell>
          <table:table-cell office:value-type="string">
            <text:p>CRU/PRAE</text:p>
          </table:table-cell>
          <table:table-cell office:value-type="string">
            <text:p>PRA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O REFEITÓRIO UNIVERSITÁRIO</text:p>
          </table:table-cell>
          <table:table-cell office:value-type="string">
            <text:p>BRENO ALVES CIPRIANO DE OLIVEIRA</text:p>
          </table:table-cell>
          <table:table-cell office:value-type="string">
            <text:p>COORDENADORIA</text:p>
          </table:table-cell>
          <table:table-cell office:value-type="string">
            <text:p>CD4</text:p>
          </table:table-cell>
          <table:table-cell office:value-type="string">
            <text:p>TAE</text:p>
          </table:table-cell>
          <table:table-cell office:value-type="string">
            <text:p>ru.prae@ufca.edu.br</text:p>
          </table:table-cell>
          <table:table-cell office:value-type="string">
            <text:p/>
          </table:table-cell>
          <table:table-cell office:value-type="string">
            <text:p>I - Assessorar a Pró-Reitoria de Assuntos Estudantis (Prae) da UFCA na gestão dos assuntos vinculados às atividades do Refeitório Universitário
II - Gerenciar a prestação do serviço de fornecimento de refeições, articulado com as Divisões vinculadas
III - Elaborar o calendário anual de funcionamento do Refeitório Universitário, nos termos do Regimento do Refeitório Universitário
IV - Estimar a arrecadação e prever as despesas do Refeitório Universitário, zelando pela continuidade do serviço
V - Gerenciar o orçamento disponibilizado para o Refeitório Universitário
VI - Efetuar o recolhimento, após verificação de regularidade, da arrecadação proveniente dos serviços do Refeitório Universitário
VII - Coordenar, de maneira articulada, as ações das Divisões vinculadas
VIII - Compor o Comitê Permanente da Pró-Reitoria de Assuntos Estudantis
IX - Responder, em conjunto com as divisões vinculadas, às instâncias superiores e aos órgãos de controle, quanto aos assuntos referentes às suas atividades.
X - Executar outras tarefas correlatas, conforme necessidade ou a critério da Pró-Reitoria de Assuntos Estudantis.</text:p>
          </table:table-cell>
          <table:table-cell office:value-type="string">
            <text:p>22842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14</text:p>
          </table:table-cell>
          <table:table-cell office:value-type="string">
            <text:p>Coordenadoria do Refeitório Universitário</text:p>
          </table:table-cell>
          <table:table-cell office:value-type="string">
            <text:p>(55) (88) 32219362</text:p>
          </table:table-cell>
          <table:table-cell office:value-type="string">
            <text:p>ru.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F-PRAE</text:p>
          </table:table-cell>
          <table:table-cell office:value-type="string">
            <text:p>PRAE/CRU/DAF-PRAE</text:p>
          </table:table-cell>
          <table:table-cell office:value-type="string">
            <text:p>DAF-PRAE/CRU/PRAE</text:p>
          </table:table-cell>
          <table:table-cell office:value-type="string">
            <text:p>PRA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FINANCEIRO</text:p>
          </table:table-cell>
          <table:table-cell office:value-type="string">
            <text:p>ANA GEORGIA DE ARAÚJO CORREIA</text:p>
          </table:table-cell>
          <table:table-cell office:value-type="string">
            <text:p>DIVISÃO</text:p>
          </table:table-cell>
          <table:table-cell office:value-type="string">
            <text:p>FG2</text:p>
          </table:table-cell>
          <table:table-cell office:value-type="string">
            <text:p>TAE</text:p>
          </table:table-cell>
          <table:table-cell office:value-type="string">
            <text:p>daa.ru.prae@ufca.edu.br</text:p>
          </table:table-cell>
          <table:table-cell office:value-type="string">
            <text:p/>
          </table:table-cell>
          <table:table-cell office:value-type="string">
            <text:p>I - Gerenciar o registro dos subsídios aplicados no âmbito do Refeitório Universitário, monitorando a sua conformidade.
II - Prestar suporte e atendimento nos Guichês de Recarga do Refeitório Universitário
III - Registrar e acompanhar o andamento de solicitações vinculadas às atividades das unidades que integram a Coordenadoria do Refeitório Universitário
IV - Auxiliar na produção de relatórios e formulários
V - Atuar nos processos de seleção de fornecedores de materiais e serviços, bem como da sua fiscalização, visando o efetivo funcionamento dos Refeitórios Universitários;
VI - Acompanhar as demandas de eventos para o Refeitório Universitário
VII - Verificar o registro e conferência de arrecadação do Refeitório Universitário
VIII - Processar pedidos de estorno
IX - Operacionalizar a emissão e distribuição de Cartões de Acesso ao Refeitório Universitário
X - Publicar documentos e informes referentes aos serviços do Refeitório Universitário.
XI - Executar outras tarefas correlatas, conforme necessidade ou a critério da Coordenadoria do Refeitório Universitário.</text:p>
          </table:table-cell>
          <table:table-cell office:value-type="string">
            <text:p>22846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3</text:p>
          </table:table-cell>
          <table:table-cell office:value-type="string">
            <text:p>Divisão de Apoio Financeiro</text:p>
          </table:table-cell>
          <table:table-cell office:value-type="string">
            <text:p>(55) (88) 32219362</text:p>
          </table:table-cell>
          <table:table-cell office:value-type="string">
            <text:p>ru.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N</text:p>
          </table:table-cell>
          <table:table-cell office:value-type="string">
            <text:p>PRAE/CRU/DSN</text:p>
          </table:table-cell>
          <table:table-cell office:value-type="string">
            <text:p>DSN/CRU/PRAE</text:p>
          </table:table-cell>
          <table:table-cell office:value-type="string">
            <text:p>PRA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AÚDE E NUTRIÇÃO</text:p>
          </table:table-cell>
          <table:table-cell office:value-type="string">
            <text:p>ANA KARINE ALVES DE MOURA</text:p>
          </table:table-cell>
          <table:table-cell office:value-type="string">
            <text:p>DIVISÃO</text:p>
          </table:table-cell>
          <table:table-cell office:value-type="string">
            <text:p>FG2</text:p>
          </table:table-cell>
          <table:table-cell office:value-type="string">
            <text:p>TAE</text:p>
          </table:table-cell>
          <table:table-cell office:value-type="string">
            <text:p>dsn.ru.prae@ufca.edu.br</text:p>
          </table:table-cell>
          <table:table-cell office:value-type="string">
            <text:p/>
          </table:table-cell>
          <table:table-cell office:value-type="string">
            <text:p>I - Prestar assistência nutricional a indivíduos e coletividades (sadios e enfermos), em todos os níveis de atenção;
II - Controlar e zelar pela qualidade higiênico-sanitária dos alimentos, ambientes e equipamentos, atuando em conformidade com o Manual de Boas Práticas e normas de biossegurança;
III - Organizar, administrar e avaliar as unidades alimentação e nutrição e os serviços prestados nestas;
IV - Orientar e supervisionar o trabalho do pessoal auxiliar, abrangendo a distribuição das refeições, recebimento, armazenagem e controle de qualidade dos gêneros alimentícios;
V - Planejar, elaborar e/ou avaliar cardápios regulares e para dietas especiais, conforme as necessidades e aceitação da comunidade acadêmica;
VI - Atuar nos processos de seleção de fornecedores de materiais e serviços, bem como da sua fiscalização, visando o efetivo funcionamento dos Refeitórios Universitários;
VII - Zelar pela segurança individual e coletiva, principalmente quando da execução dos serviços;
VIII - Planejar e conduzir cursos, treinamentos, palestras e eventos educativos voltados à alimentação saudável, educação nutricional e atualização da equipe;
IX - Assessorar atividades de ensino, pesquisa e extensão, quando vinculado a UFCA, em acordo com a Pró-Reitoria de Assuntos Estudantis; e
X - Executar outras tarefas correlatas, conforme necessidade ou a critério da Coordenadoria do Refeitório Universitário.</text:p>
          </table:table-cell>
          <table:table-cell office:value-type="string">
            <text:p>228424</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3</text:p>
          </table:table-cell>
          <table:table-cell office:value-type="string">
            <text:p>Divisão de Saúde e Nutrição</text:p>
          </table:table-cell>
          <table:table-cell office:value-type="string">
            <text:p>(55) (88) 32219362</text:p>
          </table:table-cell>
          <table:table-cell office:value-type="string">
            <text:p>ru.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MAAE</text:p>
          </table:table-cell>
          <table:table-cell office:value-type="string">
            <text:p>PRAE/NAMAAE</text:p>
          </table:table-cell>
          <table:table-cell office:value-type="string">
            <text:p>NAMAAE/PRAE</text:p>
          </table:table-cell>
          <table:table-cell office:value-type="string">
            <text:p>PRA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VALIAÇÃO E MONITORAMENTO DAS AÇÕES DA ASSISTÊNCIA ESTUDANTIL</text:p>
          </table:table-cell>
          <table:table-cell office:value-type="string">
            <text:p>MARIA ROSIANE MELO DOS SANTO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amaae.prae@ufca.edu.br</text:p>
          </table:table-cell>
          <table:table-cell office:value-type="string">
            <text:p/>
          </table:table-cell>
          <table:table-cell office:value-type="string">
            <text:p>I - Planejar as ações a serem desenvolvidas, anualmente, pelo Núcleo;
II - Apoiar a PRAE no acompanhamento e avaliação do PNAES;
III - Realizar o cálculo, a análise e o acompanhamento dos indicadores de avaliação de retenção, evasão, taxa de sucesso e desempenho acadêmico;
IV - Avaliar as ações da PRAE, anualmente, por meio de pesquisa (elaboração de questionário, levantamento e análise de dados, elaboração de relatório);
V - Apoiar a PRAE na avaliação da qualidade de vida dos estudantes da UFCA;
VI - Realizar pesquisa e elaborar relatórios anuais das causas de retenção e evasão dos alunos assistidos (elaboração de questionário, levantamento e análise de dados, elaboração de relatório);
VII - Elaborar Relatório Anual de Indicadores.</text:p>
          </table:table-cell>
          <table:table-cell office:value-type="string">
            <text:p>276468</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414</text:p>
          </table:table-cell>
          <table:table-cell office:value-type="string">
            <text:p>Núcleo de Avaliação e Monitoramento das Ações da Assistência Estudantil</text:p>
          </table:table-cell>
          <table:table-cell office:value-type="string">
            <text:p>(55) (88) 32219363</text:p>
          </table:table-cell>
          <table:table-cell office:value-type="string">
            <text:p>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RUNI</text:p>
          </table:table-cell>
          <table:table-cell office:value-type="string">
            <text:p>PRAE/NARUNI</text:p>
          </table:table-cell>
          <table:table-cell office:value-type="string">
            <text:p>NARUNI/PRAE</text:p>
          </table:table-cell>
          <table:table-cell office:value-type="string">
            <text:p>PRA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COMPANHAMENTO DA RESIDÊNCIA UNIVERSITÁRIA</text:p>
          </table:table-cell>
          <table:table-cell office:value-type="string">
            <text:p>GEDEÃO CORREIA CRUZ</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Coordenar e supervisionar as atividades da Residência Universitária, assegurando condições
adequadas de hospedagem, segurança, limpeza e bem-estar dos residentes;
II. Gerenciar o cadastro, os registros e o controle de ocupação dos residentes e hóspedes;
III. Acompanhar medidas de segurança, higiene e conservação dos espaços da Residência
Universitária;
IV. Coordenar o acolhimento de hóspedes e visitantes, promovendo sua integração à comunidade
universitária;</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PRAE</text:p>
          </table:table-cell>
          <table:table-cell office:value-type="string">
            <text:p>PRAE/NG-PRAE</text:p>
          </table:table-cell>
          <table:table-cell office:value-type="string">
            <text:p>NG-PRAE/PRAE</text:p>
          </table:table-cell>
          <table:table-cell office:value-type="string">
            <text:p>PRA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RAFAEL GUIMARÃES JANUÁRIO</text:p>
          </table:table-cell>
          <table:table-cell office:value-type="string">
            <text:p>NÚCLEO DE GESTÃO</text:p>
          </table:table-cell>
          <table:table-cell office:value-type="string">
            <text:p>FG1</text:p>
          </table:table-cell>
          <table:table-cell office:value-type="string">
            <text:p>TAE</text:p>
          </table:table-cell>
          <table:table-cell office:value-type="string">
            <text:p>prae@ufca.edu.br</text:p>
          </table:table-cell>
          <table:table-cell office:value-type="string">
            <text:p/>
          </table:table-cell>
          <table:table-cell office:value-type="string">
            <text:p>I - Planejar atividades administrativas;
II - Assessorar atividades administrativas;
III - Articular a comunicação interna e externa;
IV- Gerenciar os documentos oficiais do setor;
V - Gerenciar os bens do setor;
VI - Operacionalizar financeiramente os auxílios;
VII - Prestar atendimento aos discentes;
VIII - Análise das solicitações de Auxílio Financeiro a Eventos;
IX - Apoio aos processos seletivos dos demais auxílios;
X - Elaboração de documentos oficiais;
XI - Controle dos beneficiários ativos nos programas da PRAE;
XII - Acompanhamento das prestações de contas referentes aos auxílios pagos aos estudantes;  
XIII - Apoio na realização da execução orçamentária e gestão financeira da PRAE.</text:p>
          </table:table-cell>
          <table:table-cell office:value-type="string">
            <text:p>228415</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14</text:p>
          </table:table-cell>
          <table:table-cell office:value-type="string">
            <text:p>Núcleo de Gestão</text:p>
          </table:table-cell>
          <table:table-cell office:value-type="string">
            <text:p>(55) (88) 32219362</text:p>
          </table:table-cell>
          <table:table-cell office:value-type="string">
            <text:p>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AFA</text:p>
          </table:table-cell>
          <table:table-cell office:value-type="string">
            <text:p>PRAE/NG-PRAE/AAFA</text:p>
          </table:table-cell>
          <table:table-cell office:value-type="string">
            <text:p>AAFA/NG-PRAE/PRAE</text:p>
          </table:table-cell>
          <table:table-cell office:value-type="string">
            <text:p>PRA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DE APOIO FINANCEIRO E ADMINISTRATIVO</text:p>
          </table:table-cell>
          <table:table-cell office:value-type="string">
            <text:p>MIRNA FONSECA DA CRUZ</text:p>
          </table:table-cell>
          <table:table-cell office:value-type="string">
            <text:p>ASSESSORIA DE NÚCLEO</text:p>
          </table:table-cell>
          <table:table-cell office:value-type="string">
            <text:p>FG2</text:p>
          </table:table-cell>
          <table:table-cell office:value-type="string">
            <text:p>TAE</text:p>
          </table:table-cell>
          <table:table-cell office:value-type="string">
            <text:p>prae@ufca.edu.br</text:p>
          </table:table-cell>
          <table:table-cell office:value-type="string">
            <text:p/>
          </table:table-cell>
          <table:table-cell office:value-type="string">
            <text:p>I - Análise das solicitações de Auxílio Financeiro a Eventos;
II - Apoio aos processos seletivos dos demais auxílios;
III - Atendimento e apoio às demandas dos discentes;
IV - Elaboração de documentos oficiais;
V - Elaboração de folha de pagamento dos Auxílios;
VI - Controle dos beneficiários ativos nos programas da PRAE;
VII - Acompanhamento das prestações de contas referentes aos auxílios pagos aos estudantes;  
VIII - Apoio na realização da execução orçamentária e gestão financeira da PRAE;
IX - Assessoria nas mais diversas atividades administrativas e operacionais da PRAE.</text:p>
          </table:table-cell>
          <table:table-cell office:value-type="string">
            <text:p>269895</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15</text:p>
          </table:table-cell>
          <table:table-cell office:value-type="string">
            <text:p>Assessoria de Apoio Financeiro e Administrativo</text:p>
          </table:table-cell>
          <table:table-cell office:value-type="string">
            <text:p>(55) (88) 32219362</text:p>
          </table:table-cell>
          <table:table-cell office:value-type="string">
            <text:p>pra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OAD</text:p>
          </table:table-cell>
          <table:table-cell office:value-type="string">
            <text:p>PROAD</text:p>
          </table:table-cell>
          <table:table-cell office:value-type="string">
            <text:p>PROAD</text:p>
          </table:table-cell>
          <table:table-cell office:value-type="string">
            <text:p>PROAD</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ADMINISTRAÇÃO</text:p>
          </table:table-cell>
          <table:table-cell office:value-type="string">
            <text:p>TIAGO DE ALENCAR VIANA</text:p>
          </table:table-cell>
          <table:table-cell office:value-type="string">
            <text:p>PRÓ-REITORIA ADMINISTRATIVA</text:p>
          </table:table-cell>
          <table:table-cell office:value-type="string">
            <text:p>CD2</text:p>
          </table:table-cell>
          <table:table-cell office:value-type="string">
            <text:p>TAE</text:p>
          </table:table-cell>
          <table:table-cell office:value-type="string">
            <text:p>proad@ufca.edu.br</text:p>
          </table:table-cell>
          <table:table-cell office:value-type="string">
            <text:p/>
          </table:table-cell>
          <table:table-cell office:value-type="string">
            <text:p/>
          </table:table-cell>
          <table:table-cell office:value-type="string">
            <text:p>228448</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Pró-Reitoria de Administração</text:p>
          </table:table-cell>
          <table:table-cell office:value-type="string">
            <text:p>(55) (88) 32219220</text:p>
          </table:table-cell>
          <table:table-cell office:value-type="string">
            <text:p>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C</text:p>
          </table:table-cell>
          <table:table-cell office:value-type="string">
            <text:p>PROAD/CAC</text:p>
          </table:table-cell>
          <table:table-cell office:value-type="string">
            <text:p>CAC/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APOIO ÀS COMPRAS</text:p>
          </table:table-cell>
          <table:table-cell office:value-type="string">
            <text:p>CICERO WAGNER FARIAS SOUZA</text:p>
          </table:table-cell>
          <table:table-cell office:value-type="string">
            <text:p>COORDENADORIA</text:p>
          </table:table-cell>
          <table:table-cell office:value-type="string">
            <text:p>CD4</text:p>
          </table:table-cell>
          <table:table-cell office:value-type="string">
            <text:p>TAE</text:p>
          </table:table-cell>
          <table:table-cell office:value-type="string">
            <text:p>compras.proad@ufca.edu.br</text:p>
          </table:table-cell>
          <table:table-cell office:value-type="string">
            <text:p/>
          </table:table-cell>
          <table:table-cell office:value-type="string">
            <text:p>I - Orientar os demandantes e analisar o conteúdo e as adequações dos Estudos Técnicos Preliminares, Termos de Referência e pesquisas de preço, garantindo conformidade com as normas e a legislação específica.  
II - Aplicar um checklist para verificar a conformidade documental na instrução dos processos (licitações, dispensas, inexigibilidades, adesões etc.).  
III - Elaborar despachos para os setores demandantes quando houver necessidade de alteração na instrução do processo.  
IV - Redigir o ETP Digital e o TR Digital com base nos documentos enviados pelos demandantes.  
V - Encaminhar os processos aos respectivos destinos, registrando cada trâmite seguido.  
VI - Atender e informar as partes interessadas sobre o andamento de processos e documentos.  
VII - Encaminhar processos de dispensa (sem disputa), inexigibilidade e adesão para a emissão de parecer jurídico.  
VIII- Publicar e divulgar no SIASG todas as aquisições provenientes de dispensa (sem disputa) e inexigibilidade de licitação, quando aplicável.  
IX- Encaminhar processos de dispensa (sem disputa), inexigibilidade e adesão para empenho.  
X - Acessar o sistema compras.gov.br e os subsistemas que o integram nas diferentes etapas do processo de contratação pública:
•        PGC: Planejamento e Gerenciamento de Contratações – Na elaboração do PCA e acompanhamento no decorrer da execução do planejamento. 
•        ETP: Estudo Técnico Preliminar  - Lançamento de ETP de todos os processos de contratações tramitados pela CAC.
•        ARTEFATOS DIGITAL: Lançamento de TR de todos os processos de contratações tramitados pela CAC e preenchimento de CHECKLIST de conformidade documental.
•        DIVULGAÇÃO DE COMPRAS – Divulgação de compras decorrentes de processos de contratação de dispensa sem disputa e inexigibilidade de Licitação.
•        SICAF: Sistema de Cadastramento Unificado de Fornecedores  -  para consulta da situação de regularidade do fornecedor.
•        GESTÃO DE ATA DE REGISTRO DE PREÇOS – Para solicitar adesão a Ata SRP ao órgão gerenciador quando demandando pela UFCA.
XI -  Realização de pesquisa de Preços para processos demandados diretamente a CAC ou de forma complementar a processos demandado de outros setores.                                                                                 XII- Executar outras atividades inerentes à sua área de competência.</text:p>
          </table:table-cell>
          <table:table-cell office:value-type="string">
            <text:p>228449</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48</text:p>
          </table:table-cell>
          <table:table-cell office:value-type="string">
            <text:p>Coordenadoria Apoio às Compras</text:p>
          </table:table-cell>
          <table:table-cell office:value-type="string">
            <text:p>(55) (88) 32219220</text:p>
          </table:table-cell>
          <table:table-cell office:value-type="string">
            <text:p>compra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PROC</text:p>
          </table:table-cell>
          <table:table-cell office:value-type="string">
            <text:p>PROAD/CAC/DAPROC</text:p>
          </table:table-cell>
          <table:table-cell office:value-type="string">
            <text:p>DAPROC/CAC/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NÁLISE DE PROCESSOS</text:p>
          </table:table-cell>
          <table:table-cell office:value-type="string">
            <text:p>CICERO WAGNER FARIAS SOUZA</text:p>
          </table:table-cell>
          <table:table-cell office:value-type="string">
            <text:p>DIVISÃO</text:p>
          </table:table-cell>
          <table:table-cell office:value-type="string">
            <text:p/>
          </table:table-cell>
          <table:table-cell office:value-type="string">
            <text:p/>
          </table:table-cell>
          <table:table-cell office:value-type="string">
            <text:p>compras.proad@ufca.edu.br</text:p>
          </table:table-cell>
          <table:table-cell office:value-type="string">
            <text:p/>
          </table:table-cell>
          <table:table-cell office:value-type="string">
            <text:p>I - Analisar conteúdo e adequações dos Termos de Referência, Projetos Básicos e pesquisas de preço, observando as normas e a legislação específica;                                                                                                            II - Acessar o sistema compras.gov.br e os subsistemas que o integram nas diferentes etapas do processo de contratação pública:
•        PGC: Planejamento e Gerenciamento de Contratações – Na elaboração do PCA e acompanhamento no decorrer da execução do planejamento. 
•        ETP: Estudo Técnico Preliminar  - Lançamento de ETP de todos os processos de contratações tramitados pela CAC.
•        ARTEFATOS DIGITAL: Lançamento de TR de todos os processos de contratações tramitados pela CAC e preenchimento de CHECKLIST de conformidade documental.
•        DIVULGAÇÃO DE COMPRAS – Divulgação de compras decorrentes de processos de contratação de dispensa (sem disputa) e inexigibilidade de Licitação.
•        SICAF: Sistema de Cadastramento Unificado de Fornecedores  -  para consulta da situação de regularidade do fornecedor.
•        GESTÃO DE ATA DE REGISTRO DE PREÇOS – Para solicitar adesão a Ata SRP ao órgão gerenciador quando demandando pela UFCA.                                                                                                                                III - Realização de pesquisa de Preços para processos demandados diretamente a CAC ou de forma complementar a processos demandado de outros setore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PCC</text:p>
          </table:table-cell>
          <table:table-cell office:value-type="string">
            <text:p>PROAD/CAC/DPCC</text:p>
          </table:table-cell>
          <table:table-cell office:value-type="string">
            <text:p>DPCC/CAC/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LANEJAMENTO E CONTROLE DE COMPRAS</text:p>
          </table:table-cell>
          <table:table-cell office:value-type="string">
            <text:p>MARIA REJANE MENDES DE SOUSA</text:p>
          </table:table-cell>
          <table:table-cell office:value-type="string">
            <text:p>DIVISÃO</text:p>
          </table:table-cell>
          <table:table-cell office:value-type="string">
            <text:p>FG2</text:p>
          </table:table-cell>
          <table:table-cell office:value-type="string">
            <text:p>TAE</text:p>
          </table:table-cell>
          <table:table-cell office:value-type="string">
            <text:p>compras.proad@ufca.edu.br</text:p>
          </table:table-cell>
          <table:table-cell office:value-type="string">
            <text:p/>
          </table:table-cell>
          <table:table-cell office:value-type="string">
            <text:p>I - Coordenar as atividades de planejamento:
a) Comunicar através de INFORME/PROAD abertura  de prazo para inserção de demandas no PGC;
b) Orientar e apoiar  os demandantes para o dimensionamento adequado das demandas, bem como o uso do sistema: compras.gov.br , subsistema: PGC;
c)Comunicar através de INFORME/PROAD abertura  de prazo para revisão e alteração por meio de inclusão, exclusão ou redimensionamento de itens no PGC nas hipóteses prevista no art. 15 , Decreto 10.947/2022.
II - Elaborar o Calendário de Execução do Plano de Contratações Anual.
III - Publicar o calendário de compras e suas respectivas atualizações no Portal da UFCA ;
IV  - Acompanhar a execução do Calendário de Compras em planilha disponível no Portal UFCA;
V - Fazer acompanhamento de prazos para envio de processos junto aos demandantes;
VI - Implantar/melhorar controles para acompanhamento do PAC;
VII - Acompanhar e Controlar todos os processos de aquisições de bens e serviços comuns, realizando lançamento das informações em planilha específica para conhecimento da comunidade através do site da UFCA;
VIII -Elaboração bimestral a partir de julho do relatório de riscos referentes a provável não efetivação da contratação de itens até o final  do exercício e encaminhamento a autoridade competente.
IX - Executar outras atividades inerentes a sua área de competência;</text:p>
          </table:table-cell>
          <table:table-cell office:value-type="string">
            <text:p>238748</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49</text:p>
          </table:table-cell>
          <table:table-cell office:value-type="string">
            <text:p>Divisão de Planejamento e Controle de Compras</text:p>
          </table:table-cell>
          <table:table-cell office:value-type="string">
            <text:p>(55) (88) 32219221</text:p>
          </table:table-cell>
          <table:table-cell office:value-type="string">
            <text:p>compra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CF</text:p>
          </table:table-cell>
          <table:table-cell office:value-type="string">
            <text:p>PROAD/CCF</text:p>
          </table:table-cell>
          <table:table-cell office:value-type="string">
            <text:p>CCF/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CONTABILIDADE E FINANÇAS</text:p>
          </table:table-cell>
          <table:table-cell office:value-type="string">
            <text:p>MARIA ROSANGLA DE OLIVEIRA PEREIRA</text:p>
          </table:table-cell>
          <table:table-cell office:value-type="string">
            <text:p>COORDENADORIA / PRÓ-REITORIA ADJUNTA</text:p>
          </table:table-cell>
          <table:table-cell office:value-type="string">
            <text:p>CD3</text:p>
          </table:table-cell>
          <table:table-cell office:value-type="string">
            <text:p>TAE</text:p>
          </table:table-cell>
          <table:table-cell office:value-type="string">
            <text:p>financas.proad@ufca.edu.br</text:p>
          </table:table-cell>
          <table:table-cell office:value-type="string">
            <text:p/>
          </table:table-cell>
          <table:table-cell office:value-type="string">
            <text:p>I -Coordenar, orientar e acompanhar as atividades relativas a movimentação, e execução dos recursos orçamentários e financeiros;
II - Conferir e Assinar as Notas de empenhos;
III -Conferir e Assinar os pagamentos realizados;
IV -Acompanhar os destaques recebidos;
V - Autorizar os procesos de apensação;
VI - Receber, realizar atriagem e redistribuir, entre as divisões da CCF, dos processos enviados a Coordenadoria;
VII- Emitir os relatório no tesouro gerencial para atender as demandas dos órgãos de controle internos, externos;
VIII - Levantar e controlar as informações tributárias para suporte a escrituração fiscal do EFD-Reinf/MIT da UFCA;
IX - Emitir os relatório no tesouro gerencial sobre a execução Orçamentária e financeira do Orçamento da UFCA para assessorar o Relatório de Prestação de Contas Anual da UFCA;
X - Acompanhar e Controlar os recursos financeiros disponíveis para pagamentos;</text:p>
          </table:table-cell>
          <table:table-cell office:value-type="string">
            <text:p>228450</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48</text:p>
          </table:table-cell>
          <table:table-cell office:value-type="string">
            <text:p>Coordenadoria de Contabilidade e Finanças</text:p>
          </table:table-cell>
          <table:table-cell office:value-type="string">
            <text:p>(55) (88) 32219233</text:p>
          </table:table-cell>
          <table:table-cell office:value-type="string">
            <text:p>financa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Q</text:p>
          </table:table-cell>
          <table:table-cell office:value-type="string">
            <text:p>PROAD/CCF/DAQ</text:p>
          </table:table-cell>
          <table:table-cell office:value-type="string">
            <text:p>DAQ/CCF/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RQUIVO CONTÁBIL</text:p>
          </table:table-cell>
          <table:table-cell office:value-type="string">
            <text:p>MARIA ROSANGLA DE OLIVEIRA PEREIRA</text:p>
          </table:table-cell>
          <table:table-cell office:value-type="string">
            <text:p>DIVISÃO</text:p>
          </table:table-cell>
          <table:table-cell office:value-type="string">
            <text:p/>
          </table:table-cell>
          <table:table-cell office:value-type="string">
            <text:p/>
          </table:table-cell>
          <table:table-cell office:value-type="string">
            <text:p>financas.proad@ufca.edu.br</text:p>
          </table:table-cell>
          <table:table-cell office:value-type="string">
            <text:p/>
          </table:table-cell>
          <table:table-cell office:value-type="string">
            <text:p>I - Receber os processo enviados a Divisão;
II - Movimentar os processos solicitados a Divisão;
III - Apensar os procesos de pagamentos aos procesos de contratação original;</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CG</text:p>
          </table:table-cell>
          <table:table-cell office:value-type="string">
            <text:p>PROAD/CCF/DCG</text:p>
          </table:table-cell>
          <table:table-cell office:value-type="string">
            <text:p>DCG/CCF/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FORMIDADE DE GESTÃO</text:p>
          </table:table-cell>
          <table:table-cell office:value-type="string">
            <text:p>JAILE OLIVEIRA SILVA</text:p>
          </table:table-cell>
          <table:table-cell office:value-type="string">
            <text:p>DIVISÃO</text:p>
          </table:table-cell>
          <table:table-cell office:value-type="string">
            <text:p>FG2</text:p>
          </table:table-cell>
          <table:table-cell office:value-type="string">
            <text:p>TAE</text:p>
          </table:table-cell>
          <table:table-cell office:value-type="string">
            <text:p>financas.proad@ufca.edu.br</text:p>
          </table:table-cell>
          <table:table-cell office:value-type="string">
            <text:p/>
          </table:table-cell>
          <table:table-cell office:value-type="string">
            <text:p>I -Verificar no processo de solicitação de empenho se as informações constantes no empenho estão de acordo com o boletim de autorização e de acordo com o oficio do setor demandante, e certificar que não consta irregularidades no processo de solicitação;
II- Conferir no processo de liquidação se todas as informações incluídas no sistema SIAFI estão de acordo com o processo de liquidação como ateste, valores, conta contábil, histórico do fato contábil, retenções realizadas e outros que se fizerem necessário;
III - Conferir no processo da folha de pagamento a correta liquidação, solicitação de financeiro e efetivo pagamento;
IV - Conferir no processo de pagamento se foi realizado para credor correto e no domicilio bancário informado e se foi observado a regularidade fiscal;
V - Registrar no sistema SIAFI, diariamente, se os registros dos atos e fatos de execução orçamentária, financeira e patrimonial efetuados pela Unidade Gestora foram realizados em observância às normas vigentes;
VI- Conferir as informações de retenções tributárias do EFD_REINF e MIT
VII- Atender às demandas dos órgãos Superiores e de Controle relacionado as atividades da Divisão</text:p>
          </table:table-cell>
          <table:table-cell office:value-type="string">
            <text:p>228451</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50</text:p>
          </table:table-cell>
          <table:table-cell office:value-type="string">
            <text:p>Divisão de Conformidade de Gestão</text:p>
          </table:table-cell>
          <table:table-cell office:value-type="string">
            <text:p>(55) (88) 32219233</text:p>
          </table:table-cell>
          <table:table-cell office:value-type="string">
            <text:p>financa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ONT</text:p>
          </table:table-cell>
          <table:table-cell office:value-type="string">
            <text:p>PROAD/CCF/DCONT</text:p>
          </table:table-cell>
          <table:table-cell office:value-type="string">
            <text:p>DCONT/CCF/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TABILIDADE</text:p>
          </table:table-cell>
          <table:table-cell office:value-type="string">
            <text:p>RONIVON HENRIQUE DE LIMA</text:p>
          </table:table-cell>
          <table:table-cell office:value-type="string">
            <text:p>DIVISÃO</text:p>
          </table:table-cell>
          <table:table-cell office:value-type="string">
            <text:p>FG2</text:p>
          </table:table-cell>
          <table:table-cell office:value-type="string">
            <text:p>TAE</text:p>
          </table:table-cell>
          <table:table-cell office:value-type="string">
            <text:p>financas.proad@ufca.edu.br</text:p>
          </table:table-cell>
          <table:table-cell office:value-type="string">
            <text:p/>
          </table:table-cell>
          <table:table-cell office:value-type="string">
            <text:p>I - Receber e conferir os processos de Pagamentos de Credores e Folha de pagamento dos Servidores;
II  - Conferir as informações referentes ao fornecedor e ao montante exato a pagar com base no empenho;
III - Verificar se a nota fiscal está devidamente atestada;
IV - Realizar o registro da liquidação da despesa no sistema SIAFI;
V - Verificar o cumprimento das exigências legais, no que se refere as retenções tributárias;
VI - Efetuar os cálculos das retenções tributárias;
VII - Liquidar e solicitar os recursos financeiros da Folha de Pagamento;
VIII - Emitir e Incluir no processo as Notas de sistema (documento gerado na liqui-dação da despesa);
IX - Registrar no SIAFI os bens em doação para incorporação ao patrimônio da instituição;
X - Atender às demandas dos órgãos Superiores e de Controle relacionado as atividades da Divisão.</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EF</text:p>
          </table:table-cell>
          <table:table-cell office:value-type="string">
            <text:p>PROAD/CCF/DEF</text:p>
          </table:table-cell>
          <table:table-cell office:value-type="string">
            <text:p>DEF/CCF/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XECUÇÃO FINANCEIRA</text:p>
          </table:table-cell>
          <table:table-cell office:value-type="string">
            <text:p>WALLISSON LUIZ GUEDES ABRAHÃO</text:p>
          </table:table-cell>
          <table:table-cell office:value-type="string">
            <text:p>DIVISÃO</text:p>
          </table:table-cell>
          <table:table-cell office:value-type="string">
            <text:p>FG2</text:p>
          </table:table-cell>
          <table:table-cell office:value-type="string">
            <text:p>TAE</text:p>
          </table:table-cell>
          <table:table-cell office:value-type="string">
            <text:p>financas.proad@ufca.edu.br</text:p>
          </table:table-cell>
          <table:table-cell office:value-type="string">
            <text:p/>
          </table:table-cell>
          <table:table-cell office:value-type="string">
            <text:p>I -Receber e analisar os processos de pagamentos de Credores;
II -Consultar a situação da regularidade fiscal dos fornecedores – SICAF;
III - Efetuar as retenções dos tributos, municipais, estaduais e federais no sistema SIAFI. 
IV - Efetuar os Pagamentos no SIAFI gerando Ordem de Pagamento (OP);
V - Apropriar e executar o pagamento de diárias no sistema SCDP;
Receber, conferir a documentação pertencente ao processo bolsas, auxílio e ajuda de custo e realizar a liquidação e pagamento no SIAFI;
VI - Criar a lista de discentes referente a bolsas, auxílio e ajudas de custos no SIAFI para pagamento;.
Contabilizar as Guias de recolhimento da União – GRU referente devolução de despesa;
VII - Emitir guias de depósitos de conta Garantia referente conta vinculada;
VII - Calcular, mensalmente, o valor do PIS/PASEP com base na receita própria arrecada;
IX - Recolher o PIS/PASEP no sistema SIAFI, mensalmente;
X- Atender ao público prestando informações sobre andamento de processos de pagamento;
XII - Solicitar Remanejamento de recurso financeiro ao MEC, quando necessário.
XIII - Realizar o repasse de recurso financeiro de TED;
XIV_ Emitir as ordens bancárias e SICAF e colocar no Processo;
XV - Atender às demandas dos órgãos Superiores e de Controle relacionado as atividades da Divisão;
XVI -Preencher as informações de retenções e recolhimento tributário no site da |Receita Federal (EFD-REINF e MIT)</text:p>
          </table:table-cell>
          <table:table-cell office:value-type="string">
            <text:p>228454</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50</text:p>
          </table:table-cell>
          <table:table-cell office:value-type="string">
            <text:p>Divisão de Execução Financeira</text:p>
          </table:table-cell>
          <table:table-cell office:value-type="string">
            <text:p>(55) (88) 32219233</text:p>
          </table:table-cell>
          <table:table-cell office:value-type="string">
            <text:p>financa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O</text:p>
          </table:table-cell>
          <table:table-cell office:value-type="string">
            <text:p>PROAD/CCF/DEO</text:p>
          </table:table-cell>
          <table:table-cell office:value-type="string">
            <text:p>DEO/CCF/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XECUÇÃO ORÇAMENTÁRIA</text:p>
          </table:table-cell>
          <table:table-cell office:value-type="string">
            <text:p>JONNAS GONÇALVES FERREIRA</text:p>
          </table:table-cell>
          <table:table-cell office:value-type="string">
            <text:p>DIVISÃO</text:p>
          </table:table-cell>
          <table:table-cell office:value-type="string">
            <text:p>FG2</text:p>
          </table:table-cell>
          <table:table-cell office:value-type="string">
            <text:p>TAE</text:p>
          </table:table-cell>
          <table:table-cell office:value-type="string">
            <text:p>financas.proad@ufca.edu.br</text:p>
          </table:table-cell>
          <table:table-cell office:value-type="string">
            <text:p/>
          </table:table-cell>
          <table:table-cell office:value-type="string">
            <text:p>I -Receber e conferir os processos para fins de emissão das respectivas notas de empenho, reforço e anulação;
II - Verificar a disponibilidade de Crédito e Limite Orçamentário para fins de Emissão de Nota de Empenho;
III - Emitir, reforçar e anular Nota de Empenho, conforme solicitado;
IV - Cancelar Nota de Empenho de Restos a Pagar;
V -Descentralizar o Recurso Orçamentário objeto do TED;
VI - Atualizar e devolver os processos de solicitação de empenho;
VII - Realizar o bloqueio de orçamento para fins de remanejamento;
VIII_ Proceder, no final de cada exercício, ao levantamento de restos a pagar, correspondentes ao exercício que se encerra para encaminhar a comissão de Restos a Pagar;
IX- Realizar o monitoramento de saldos de restos a pagar de anos anteriores;
X _ Atender às demandas dos órgãos Superiores e de Controle relacionado as atividades da Divisão.</text:p>
          </table:table-cell>
          <table:table-cell office:value-type="string">
            <text:p>228453</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50</text:p>
          </table:table-cell>
          <table:table-cell office:value-type="string">
            <text:p>Divisão de Execução Orçamentária</text:p>
          </table:table-cell>
          <table:table-cell office:value-type="string">
            <text:p>(55) (88) 32219233</text:p>
          </table:table-cell>
          <table:table-cell office:value-type="string">
            <text:p>financa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CON</text:p>
          </table:table-cell>
          <table:table-cell office:value-type="string">
            <text:p>PROAD/CCON</text:p>
          </table:table-cell>
          <table:table-cell office:value-type="string">
            <text:p>CCON/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CONTRATOS</text:p>
          </table:table-cell>
          <table:table-cell office:value-type="string">
            <text:p>ELIZANDRA BATISTA DA SILVA COSTA</text:p>
          </table:table-cell>
          <table:table-cell office:value-type="string">
            <text:p>COORDENADORIA</text:p>
          </table:table-cell>
          <table:table-cell office:value-type="string">
            <text:p>CD4</text:p>
          </table:table-cell>
          <table:table-cell office:value-type="string">
            <text:p>TAE</text:p>
          </table:table-cell>
          <table:table-cell office:value-type="string">
            <text:p>contratos.proad@ufca.edu.br</text:p>
          </table:table-cell>
          <table:table-cell office:value-type="string">
            <text:p/>
          </table:table-cell>
          <table:table-cell office:value-type="string">
            <text:p>I - Coordenação Geral e Supervisão:
•        Coordenar, supervisionar, orientar e revisar as atividades das Divisões de Acompanhamento e Controle, de Gestão de Atas de Registro de Preços e de Gestão de Contratos, assegurando o cumprimento eficaz de suas respectivas atribuições.
•        Delegar tarefas e responsabilidades às chefias das divisões, monitorando a execução e os resultados.
II - Planejamento e Gestão:
•        Planejar, organizar e controlar as atividades gerais da Coordenadoria de Contratos, definindo prioridades, metas e indicadores de desempenho em alinhamento com os objetivos da Pró-Reitoria de Administração (PROAD) e da UFCA.
•        Gerenciar os recursos humanos e materiais alocados à Coordenadoria.
III - Tomada de Decisão e Resolução de Problemas:
•        Decidir sobre questões complexas ou controversas relativas a contratos e atas de registro de preços que excedam a alçada das divisões.
•        Analisar e propor soluções para problemas e gargalos nos fluxos de trabalho das divisões.
•        Validar e aprovar encaminhamentos e documentos críticos elaborados pelas divisões antes de submetê-los a instâncias superiores (ex: PROAD e Reitoria).
IV - Garantia de Conformidade e Qualidade:
•        Assegurar a conformidade legal e normativa (Leis de Licitações, diversos normativos aplicáveis, orientações dos órgãos de controle e da Advocacia-Geral da União - AGU) de todos os atos e procedimentos sob responsabilidade da Coordenadoria.
•        Supervisionar a análise prévia de minutas contratuais e a elaboração de termos aditivos, apostilamentos e rescisões, garantindo a qualidade e a segurança jurídica dos instrumentos.
•        Zelar pela correta instrução processual, incluindo a análise de aspectos legais e formais dos processos administrativos.
V - Comunicação e Articulação:
•        Representar a Coordenadoria de Contratos perante outras unidades da UFCA, a Procuradoria Federal, a Auditoria Interna e os fornecedores.
•        Promover a comunicação e a articulação eficaz entre as divisões subordinadas e com os demais setores da Universidade (gestores, fiscais, áreas demandantes).
•        Assessorar a Pró-Reitoria de Administração em assuntos relativos à gestão de contratos e atas de registro de preços, fornecendo subsídios técnicos e legais para a tomada de decisões.
VI - Monitoramento e Controle:
•        Supervisionar o controle de vigências e demais prazos contratuais e de atas de atas de registros de preços, garantindo que as notificações e providências para prorrogação, renovação ou encerramento ocorram tempestivamente.
•        Monitorar alterações na legislação e garantir a conformidade com as normas vigentes.
•        Acompanhar o controle dos limites de acréscimos e supressões contratuais, em observância às disposições da legislação aplicável.
•        Monitorar o controle e acompanhamento das garantias contratuais.
•        Supervisionar a gestão das contas-vinculadas.
VII - Desenvolvimento e Melhoria Contínua:
•        Identificar necessidades de capacitação para a equipe da Coordenadoria (incluindo as divisões).
•        Avaliar a eficácia dos processos de trabalho e propor melhorias contínuas, visando otimizar a gestão de contratos e atas de registro de preços na UFCA.
•        Manter-se atualizada sobre legislação, jurisprudência e boas práticas em gestão de contratos públicos.
•        Elaboração de documentos técnicos e administrativos relacionados à Coordenadoria de Contratos (ex: ofícios circulares da PROAD).
•        Elaboração de repostas aos órgãos de controle interno e exteno, bem como orientações aos gestores e fiscais de contratos.</text:p>
          </table:table-cell>
          <table:table-cell office:value-type="string">
            <text:p>228455</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48</text:p>
          </table:table-cell>
          <table:table-cell office:value-type="string">
            <text:p>Coordenadoria de Contratos</text:p>
          </table:table-cell>
          <table:table-cell office:value-type="string">
            <text:p>(55) (88) 32219225</text:p>
          </table:table-cell>
          <table:table-cell office:value-type="string">
            <text:p>contrato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C</text:p>
          </table:table-cell>
          <table:table-cell office:value-type="string">
            <text:p>PROAD/CCON/DAC</text:p>
          </table:table-cell>
          <table:table-cell office:value-type="string">
            <text:p>DAC/CCON/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COMPANHAMENTO E CONTROLE</text:p>
          </table:table-cell>
          <table:table-cell office:value-type="string">
            <text:p>MISAEL DUARTE DE BRITO SIEBRA</text:p>
          </table:table-cell>
          <table:table-cell office:value-type="string">
            <text:p>DIVISÃO</text:p>
          </table:table-cell>
          <table:table-cell office:value-type="string">
            <text:p>FG2</text:p>
          </table:table-cell>
          <table:table-cell office:value-type="string">
            <text:p>TAE</text:p>
          </table:table-cell>
          <table:table-cell office:value-type="string">
            <text:p>contratos.proad@ufca.edu.br</text:p>
          </table:table-cell>
          <table:table-cell office:value-type="string">
            <text:p/>
          </table:table-cell>
          <table:table-cell office:value-type="string">
            <text:p>I - Efetuar publicações dos extratos de instrumentos contratuais e seus aditivos, via Sistema Contratos.Gov, bem como das Atas de Registro de Preços no Sistema de Eletrônico do envio de Matérias (INCOM - Imprensa Nacional);
II - Realizar registro dos contratos, aditamentos e apostilamentos no SIAFI, visando a apropriação das notas fiscais no referido sistema;
III - Controlar a vigência dos contratos, mantendo os gestores informados com, no mínimo, 6 (seis) meses de antecedência do seu encerramento, mediante ofício;
IV - Publicar e atualizar periodicamente as informações relacionadas aos Contratos na Página Oficial da UFCA;
V - Encaminhar, aos gestores e fiscais, os instrumentos de Contrato, Termos Aditivos, Apostilamentos, garantias contratuais, dentre outros documentos;
VI - Efetuar o controle e o acompanhamento das garantias contratuais, quanto ao prazo, vigência e coberturas previstos em contrato e edital;
VII - Verificar autenticidade das garantias contratuais, consultando as entidades responsáveis (SUSEP, BACEN ou instituição financeira);
VIII- Notificar as contratadas quanto à prestação de garantias contratuais;
IX - Realizar o devido registro contábil das garantias contratuais no SIAFI;
X - Preparar portarias de fiscalização de contratos;
XI - Providenciar o encaminhamento de diversos documentos produzidos pela Coordenação de Contratos, tais como: contratos, termos aditivos entre outros;
XII - Providenciar o cadastro dos responsáveis dos contratos no sistema  Contratos.Gov, a fim de possibilitar a inclusão das notas fiscais no referido sistema;
XIII - Orientar os gestores e fiscais quanto aos procedimentos de inclusão dos instrumentos de cobrança no sistema Contratos.Gov;
XIV - Manter atualizadas as informações para a gestão dos contratos no sistema Contratos.Gov.</text:p>
          </table:table-cell>
          <table:table-cell office:value-type="string">
            <text:p>228457</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55</text:p>
          </table:table-cell>
          <table:table-cell office:value-type="string">
            <text:p>Divisão de Acompanhamento e Controle</text:p>
          </table:table-cell>
          <table:table-cell office:value-type="string">
            <text:p>(55) (88) 32219225</text:p>
          </table:table-cell>
          <table:table-cell office:value-type="string">
            <text:p>contrato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ARG</text:p>
          </table:table-cell>
          <table:table-cell office:value-type="string">
            <text:p>PROAD/CCON/DGARG</text:p>
          </table:table-cell>
          <table:table-cell office:value-type="string">
            <text:p>DGARG/CCON/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DE ATAS DE REGISTRO DE PREÇOS</text:p>
          </table:table-cell>
          <table:table-cell office:value-type="string">
            <text:p>RENATAEL OLIVEIRA DOS SANTOS</text:p>
          </table:table-cell>
          <table:table-cell office:value-type="string">
            <text:p>DIVISÃO</text:p>
          </table:table-cell>
          <table:table-cell office:value-type="string">
            <text:p>FG2</text:p>
          </table:table-cell>
          <table:table-cell office:value-type="string">
            <text:p>TAE</text:p>
          </table:table-cell>
          <table:table-cell office:value-type="string">
            <text:p>contratos.proad@ufca.edu.br</text:p>
          </table:table-cell>
          <table:table-cell office:value-type="string">
            <text:p/>
          </table:table-cell>
          <table:table-cell office:value-type="string">
            <text:p>I - Verificar a validade das propostas vencedoras nos certames licitatórios relativos aos pregões por Sistema de Registro de Preços, anteriormente à formalização das Atas, e solicitar a revalidação das referidas propostas, quando necessário;
II - Elaborar as Atas de Registro de Preços e encaminhá-las para a assinatura dos fornecedores;
III - Registrar no sistema Contratos.Gov a vigência dos itens homologados nas Atas de Registro de Preços;
IV - Elaborar e encaminhar ofícios aos setores demandantes, informando os itens e quantitativos homologados nos Pregões Eletrônicos SRP;
V - Manter atualizadas as informações para a gestão de Atas de Registro de Preços;
VI - Publicar e atualizar periodicamente as informações relacionadas às Atas de Registro de Preços na Página Oficial da UFCA;
VII - Prestar informação e orientação aos setores interessados, quanto às Atas de Registro de Preços;
VIII - Controlar a vigência das Atas de Registro de Preços, mantendo os gestores informados com, no mínimo, 3 (três) meses de antecedência do seu encerramento;
IX - Abrir e encaminhar processos administrativos sancionadores em face das empresas vencedoras dos certames licitatórios, que se recusarem a assinar as Atas nas condições estabelecidas no edital e na proposta.
X - Executar os procedimentos para solicitação / autorização dos processos de adesão no sistema Contratos.Gov (Módulo de Gestão de Atas).
XI - Analisar as solicitações de adesões no sistema Contratos.Gov (Módulo de Gestão de Ata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GC-PROAD</text:p>
          </table:table-cell>
          <table:table-cell office:value-type="string">
            <text:p>PROAD/CCON/DGC-PROAD</text:p>
          </table:table-cell>
          <table:table-cell office:value-type="string">
            <text:p>DGC-PROAD/CCON/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DE CONTRATOS</text:p>
          </table:table-cell>
          <table:table-cell office:value-type="string">
            <text:p>EMANUEL PEREIRA COSTA</text:p>
          </table:table-cell>
          <table:table-cell office:value-type="string">
            <text:p>DIVISÃO</text:p>
          </table:table-cell>
          <table:table-cell office:value-type="string">
            <text:p>FG2</text:p>
          </table:table-cell>
          <table:table-cell office:value-type="string">
            <text:p>TAE</text:p>
          </table:table-cell>
          <table:table-cell office:value-type="string">
            <text:p>contratos.proad@ufca.edu.br</text:p>
          </table:table-cell>
          <table:table-cell office:value-type="string">
            <text:p/>
          </table:table-cell>
          <table:table-cell office:value-type="string">
            <text:p>I - Realizar análise prévia de minutas contratuais, quanto às cláusulas obrigatórias e à conformidade com a minuta de instrumento convocatório;
II - Elaborar minutas de termos aditivos, termos de apostilamento e de rescisão contratuais;
III - Providenciar a formalização dos contratos, bem como seus respectivos termos aditivos e apostilamentos, referentes a prorrogações, repactuações, reajustes, reequilíbrios, acréscimos, supressões, replanilhamentos e rescisões contratuais, etc.;
IV - Providenciar o recolhimento de assinaturas de diversos documentos produzidos pela Coordenação de Contratos, tais como: contratos, termos aditivos, termos de apostilamento, entre outros;
V - Realizar análise dos processos administrativos quanto aos aspectos legais e formais, para encaminhamento posterior ao Pró-Reitor de Administração, solicitando às unidades gestoras a complementação de informações e o atendimento a recomendações, quando necessário;
VI - Controlar os limites de acréscimos e supressões dos contratos;
VII - Prestar informação e orientação aos coordenadores, gestores e fiscais na execução dos contratos, quanto a procedimentos administrativos e processuais;
VIII - Contactar os fornecedores, prestando informações quantos aos procedimentos processuais, tais como: assinatura de contratos e termos aditivos, encaminhamento de documentos, controle de prazos de vigência contratuais;
IX - Solicitar a indicação prévia de gestores e fiscais dos contratos, para emissão de portaria pela Pró-Reitoria de Administração;
X - Elaborar documentos para instrução dos processos de contratações e alterações contratuais, tais como: ofício, despachos e outros documentos oficiais, bem como prestar orientações e informações às unidades gestoras;
XI - Providenciar abertura de contas-vinculadas referentes aos contratos de prestação de serviços com dedicação de mão de obra exclusiva junto ao Banco do Brasil, bem como a análise e encaminhamento dos processos de liberação de recurso das referidas contas-vinculadas;
XII - Preparar ofícios circulares com orientações sobre os normativos relativos ao exercício das atividades administrativas no âmbito da gestão e fiscalização dos contratos firmados pela Universidade Federal do Cariri;
XIII - Prestar informações solicitadas pelos órgãos de controle interno e externos.</text:p>
          </table:table-cell>
          <table:table-cell office:value-type="string">
            <text:p>228458</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FG1 temporariamente transferida para o NUAP/PRPI; FG2 advinda do GR alocada na PROGEP</text:p>
          </table:table-cell>
          <table:table-cell office:value-type="string">
            <text:p>228455</text:p>
          </table:table-cell>
          <table:table-cell office:value-type="string">
            <text:p>Divisão de Gestão de Contratos</text:p>
          </table:table-cell>
          <table:table-cell office:value-type="string">
            <text:p>(55) (88) 32219225</text:p>
          </table:table-cell>
          <table:table-cell office:value-type="string">
            <text:p>contrato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EXEC</text:p>
          </table:table-cell>
          <table:table-cell office:value-type="string">
            <text:p>PROAD/CEXEC</text:p>
          </table:table-cell>
          <table:table-cell office:value-type="string">
            <text:p>CEXEC/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EXECUTIVA</text:p>
          </table:table-cell>
          <table:table-cell office:value-type="string">
            <text:p>CARLOS HENRIQUE PORFÍRIO DA SILVA</text:p>
          </table:table-cell>
          <table:table-cell office:value-type="string">
            <text:p>COORDENADORIA</text:p>
          </table:table-cell>
          <table:table-cell office:value-type="string">
            <text:p>CD4</text:p>
          </table:table-cell>
          <table:table-cell office:value-type="string">
            <text:p>TAE</text:p>
          </table:table-cell>
          <table:table-cell office:value-type="string">
            <text:p>executiva.proad@ufca.edu.br</text:p>
          </table:table-cell>
          <table:table-cell office:value-type="string">
            <text:p/>
          </table:table-cell>
          <table:table-cell office:value-type="string">
            <text:p>I – Registrar no SIAFI o Relatório de Movimentação de Almoxarifado (RMA);
II - Registrar no SIAFI o Relatório de Movimentação de Bens Móveis (RMB);
III - Registrar no SIAFI a Conformidade Contábil de Órgão e de Unidade Gestora;
IV - Registrar e atualizar no SIAFI a Conformidade de Operadores da Unidade Gestora;
V - Registrar e atualizar no SIAFI o Rol de Responsáveis da Unidade Gestora;
VII - Elaborar e enviar ao Órgão Superior as Notas Explicativas às Demonstrações Contábeis via SIAFI, trimestralmente;
VIII - Consultar diariamente no SIAFI se há alguma equação contábil ou restrição e solicitar os ajustes necessários;
IX - Elaborar a Declaração do Contador para o Relatório Gestão Anual;
X - Atender às demandas dos órgãos superiores e de controle.</text:p>
          </table:table-cell>
          <table:table-cell office:value-type="string">
            <text:p>228467</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48</text:p>
          </table:table-cell>
          <table:table-cell office:value-type="string">
            <text:p>Coordenadoria Executiva</text:p>
          </table:table-cell>
          <table:table-cell office:value-type="string">
            <text:p>(55) (88) 32219227</text:p>
          </table:table-cell>
          <table:table-cell office:value-type="string">
            <text:p>executiva.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O-PROAD</text:p>
          </table:table-cell>
          <table:table-cell office:value-type="string">
            <text:p>PROAD/CEXEC/DCO-PROAD</text:p>
          </table:table-cell>
          <table:table-cell office:value-type="string">
            <text:p>DCO-PROAD/CEXEC/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TROLE ORÇAMENTÁRIO</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executiva.proad@ufca.edu.br</text:p>
          </table:table-cell>
          <table:table-cell office:value-type="string">
            <text:p/>
          </table:table-cell>
          <table:table-cell office:value-type="string">
            <text:p>I - Cadastro de Orçamento (LOA + TED) no Sistema de Orçamento;
II - Solicitar e acompanhar a liberação de limite orçamentário;
III - Acompanhar e controlar a execução das despesas;
IV - Realizar a alocação orçamentária no sistema próprio de orçamento;
V - Emitir Boletim para autorização de despesas;
VI - Elaborar periodicamente resumo de execução da despesa;</text:p>
          </table:table-cell>
          <table:table-cell office:value-type="string">
            <text:p>228403</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67</text:p>
          </table:table-cell>
          <table:table-cell office:value-type="string">
            <text:p>Divisão de Controle Orçamentário</text:p>
          </table:table-cell>
          <table:table-cell office:value-type="string">
            <text:p>(55) (88) 32219347</text:p>
          </table:table-cell>
          <table:table-cell office:value-type="string">
            <text:p>cpco.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NCIN</text:p>
          </table:table-cell>
          <table:table-cell office:value-type="string">
            <text:p>PROAD/CEXEC/DNCIN</text:p>
          </table:table-cell>
          <table:table-cell office:value-type="string">
            <text:p>DNCIN/CEXEC/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NORMATIZAÇÃO E CONTROLE INTERNO</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executiva.proad@ufca.edu.br</text:p>
          </table:table-cell>
          <table:table-cell office:value-type="string">
            <text:p/>
          </table:table-cell>
          <table:table-cell office:value-type="string">
            <text:p>I - Elaborar e manter manuais e normas dos processos inerentes à Pró-Reitoria;
II - Elaborar e manter formulários e procedimentos para fixação de padrões;
III - Elaborar e manter checklists para otimização dos controles internos;
IV - Acompanhar rotinas de controle interno;
V - Analisar conformidade de processos licitatórios;
VI - Publicar resultado das licitações;
VII - Divulgar a homologação das licitações aos interessados;
VIII - Controlar Saldos de Atas de Registro de Preços;
IX - Prestar assessoria direta ao Pró-reitor quanto às questões de legislação, normas e procedimentos.Elaborar e manter manuais e normas dos processos inerentes à Pró-Reitoria;</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L</text:p>
          </table:table-cell>
          <table:table-cell office:value-type="string">
            <text:p>PROAD/CL</text:p>
          </table:table-cell>
          <table:table-cell office:value-type="string">
            <text:p>CL/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LICITAÇÕES</text:p>
          </table:table-cell>
          <table:table-cell office:value-type="string">
            <text:p>LUCIANO GOMES SILVA</text:p>
          </table:table-cell>
          <table:table-cell office:value-type="string">
            <text:p>COORDENADORIA</text:p>
          </table:table-cell>
          <table:table-cell office:value-type="string">
            <text:p>CD4</text:p>
          </table:table-cell>
          <table:table-cell office:value-type="string">
            <text:p>TAE</text:p>
          </table:table-cell>
          <table:table-cell office:value-type="string">
            <text:p>licitacoes.proad@ufca.edu.br</text:p>
          </table:table-cell>
          <table:table-cell office:value-type="string">
            <text:p/>
          </table:table-cell>
          <table:table-cell office:value-type="string">
            <text:p>I - Planejar e executar atividades inerentes ao bom andamento dos processos de compras enviados para a Coordenadoria de Licitações;
II - Planejar, organizar, avaliar e corrigir os fluxos dos processos de aquisições de bens e serviços;
III - Elaborar e atualizar documentos, planilhas e paineis responsáveis da Coordenadoria de Licitações e suas Divisões;
IV - Gerenciar equipe de Pregoeiros, Agentes de Contratação e de Apoio da UFCA; 
V - Supervisionar as atividades da Divisão de Apoio Administrativo;
VI - Supervisionar as atividades da Divisão de Suporte Técnico Administrativo;
VII - Supervisionar as atividades da Divisão de Execução de Licitação;
VIII - Prestar suporte aos órgãos de controle, quando solicitado;
IX - Promover ampla divulgação, com atualizações constantes, dos processos de aquisições (bens e serviços) e de seus resultados;</text:p>
          </table:table-cell>
          <table:table-cell office:value-type="string">
            <text:p>22846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48</text:p>
          </table:table-cell>
          <table:table-cell office:value-type="string">
            <text:p>Coordenadoria de Licitações</text:p>
          </table:table-cell>
          <table:table-cell office:value-type="string">
            <text:p>(55) (88) 32219228</text:p>
          </table:table-cell>
          <table:table-cell office:value-type="string">
            <text:p>licitacoe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A-CL</text:p>
          </table:table-cell>
          <table:table-cell office:value-type="string">
            <text:p>PROAD/CL/DAA-CL</text:p>
          </table:table-cell>
          <table:table-cell office:value-type="string">
            <text:p>DAA-CL/CL/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ADMINISTRATIVO</text:p>
          </table:table-cell>
          <table:table-cell office:value-type="string">
            <text:p>ANIEGELA SAMPAIO CLARINDO</text:p>
          </table:table-cell>
          <table:table-cell office:value-type="string">
            <text:p>DIVISÃO</text:p>
          </table:table-cell>
          <table:table-cell office:value-type="string">
            <text:p>FG1</text:p>
          </table:table-cell>
          <table:table-cell office:value-type="string">
            <text:p>TAE</text:p>
          </table:table-cell>
          <table:table-cell office:value-type="string">
            <text:p>licitacoes.proad@ufca.edu.br</text:p>
          </table:table-cell>
          <table:table-cell office:value-type="string">
            <text:p/>
          </table:table-cell>
          <table:table-cell office:value-type="string">
            <text:p>I - Analisar conformidade dos processos de aquisições (bens e serviços)
II - Operar sistema de Registro de Preços, quando necessário;
III - Elaborar Minutas de Editais de Licitações e Avisos de dispensas;
IV - Encaminhar processo de licitação para a emissão ou atualização de boletim orçamentário;
V - Encaminhar editais de licitação para elaboração de minuta de contratos pela CCON;
VI - Encaminhar editais de licitação à Procuradoria para a emissão de parecer jurídico;
VII - Analisar a pertinência da(s) recomendação(ões) do parecer jurídico; 
VIII - Cadastrar licitações e dispensas no Sistema ComprasGov
IX - Solicitar publicações dos Editais de Licitação e dos Aviso de Dispensas conforme legislação;
X - Fiscalizar (inclusive solicitar serviços e pagamentos) do contrato com a Empresa Brasil de Comunicação (EBC), referentes às publicações dos Editais de processos licitatórios;
XI - Atualizar planilhas de controles e documentos da Divisão de Apoio Administrativo;
XII - Auxiliar a Coordenadoria de Licitações no que couber, quando solicitado;</text:p>
          </table:table-cell>
          <table:table-cell office:value-type="string">
            <text:p>23874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63</text:p>
          </table:table-cell>
          <table:table-cell office:value-type="string">
            <text:p>Divisão de Apoio Administrativo</text:p>
          </table:table-cell>
          <table:table-cell office:value-type="string">
            <text:p>(55) (88) 32219228</text:p>
          </table:table-cell>
          <table:table-cell office:value-type="string">
            <text:p>licitacoe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L</text:p>
          </table:table-cell>
          <table:table-cell office:value-type="string">
            <text:p>PROAD/CL/DEL</text:p>
          </table:table-cell>
          <table:table-cell office:value-type="string">
            <text:p>DEL/CL/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XECUÇÃO DE LICITAÇÃO</text:p>
          </table:table-cell>
          <table:table-cell office:value-type="string">
            <text:p>BRUNO CALLOU BERNARDO DE OLIVEIRA</text:p>
          </table:table-cell>
          <table:table-cell office:value-type="string">
            <text:p>DIVISÃO</text:p>
          </table:table-cell>
          <table:table-cell office:value-type="string">
            <text:p>FG1</text:p>
          </table:table-cell>
          <table:table-cell office:value-type="string">
            <text:p>TAE</text:p>
          </table:table-cell>
          <table:table-cell office:value-type="string">
            <text:p>licitacoes.proad@ufca.edu.br</text:p>
          </table:table-cell>
          <table:table-cell office:value-type="string">
            <text:p/>
          </table:table-cell>
          <table:table-cell office:value-type="string">
            <text:p>I - Efetuar, quando julgar necessário, diligência destinada a esclarecer ou complementar a instrução do processo;
II - Auxiliar a Coordenação de licitações em questionamentos dos órgãos de controle;
III - Auxiliar a Coordenação de licitações nas análises dos fluxos dos processos, documentos e planilhas de controles;
IV - Elaborar controles internos e procedimentos administrativos referentes a fase externa dos processos de aquisições (bens e serviços);
V - Promover ações para auto-capacitação a fim de manter-se atualizado em relação às legislações e sistema de aquisições públicas;
VI - Atuar como Pregoeiro / Agente de Contratação / Comissão de Contratação:
a) Executar, via sistema ComprasGov, fase externa dos certames de Licitação e de Dispensa com disputa;
b) Acolher, analisar e responder o(s) pedido(s) de Esclarecimento(s), Impugnação(ões) e Avisos nos termos da legislação vigente; 
c) Exercer atividades para receber, buscar, examinar e julgar propostas de preço e documentos de habilitação, solicitando apoio técnico ao demandante, quando necessário;
d) Decidir recursos e contrarrazões interpostos relacionados às fases de Julgamento de propostas e habilitação, consultando o setor demandante, quando necessário;
e) Organizar e inserir documentos no processo eletrônico (Propostas, documentos habilitações, relatórios, check list e outros) referentes ao processo de aquisição (bens e serviços);
f) Voltar para a fase externa os certame licitatórios e de dispensa com disputa;</text:p>
          </table:table-cell>
          <table:table-cell office:value-type="string">
            <text:p>285588</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63</text:p>
          </table:table-cell>
          <table:table-cell office:value-type="string">
            <text:p>Divisão de Execução de Licitação</text:p>
          </table:table-cell>
          <table:table-cell office:value-type="string">
            <text:p>(55) (88) 32219228</text:p>
          </table:table-cell>
          <table:table-cell office:value-type="string">
            <text:p>licitacoe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TA</text:p>
          </table:table-cell>
          <table:table-cell office:value-type="string">
            <text:p>PROAD/CL/DSTA</text:p>
          </table:table-cell>
          <table:table-cell office:value-type="string">
            <text:p>DSTA/CL/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UPORTE TÉCNICO ADMINISTRATIVO</text:p>
          </table:table-cell>
          <table:table-cell office:value-type="string">
            <text:p>ALEX PINHEIRO TELES</text:p>
          </table:table-cell>
          <table:table-cell office:value-type="string">
            <text:p>DIVISÃO</text:p>
          </table:table-cell>
          <table:table-cell office:value-type="string">
            <text:p>FG1</text:p>
          </table:table-cell>
          <table:table-cell office:value-type="string">
            <text:p>TAE</text:p>
          </table:table-cell>
          <table:table-cell office:value-type="string">
            <text:p>licitacoes.proad@ufca.edu.br</text:p>
          </table:table-cell>
          <table:table-cell office:value-type="string">
            <text:p/>
          </table:table-cell>
          <table:table-cell office:value-type="string">
            <text:p>I - Efetuar, quando julgar necessário, diligência destinada a esclarecer ou complementar a instrução do processo de terceirizações;
II - Analisar a conformidade das planilhas de formação de preços dos processos de terceirizações;
II - Auxiliar a Coordenação de licitações em questionamentos dos órgãos de controle, referentes aos processos de terceirizações;
IV - Elaborar controles internos e procedimentos administrativos referentes a fase externa dos processos de terceirizações;
V - Promover ações para auto-capacitação a fim de manter-se atualizado em relação às legislações e sistema de aquisições públicas;
VI - Atuar como Pregoeiro / Agente de Contratação / Comissão de Contratação:
a) Executar, via sistema ComprasGov, fase externa dos certames de Licitação e de Dispensa com disputa;
b) Acolher, analisar e responder o(s) pedido(s) de Esclarecimento(s), Impugnação(ões) e Avisos nos termos da legislação vigente; 
c) Exercer atividades para receber, buscar, examinar e julgar propostas de preço e documentos de habilitação, solicitando apoio técnico ao demandante, quando necessário;
d) Decidir recursos e contrarrazões interpostos relacionados às fases de Julgamento de propostas e habilitação, consultando o setor demandante, quando necessário;
e) Inserção de documentos no processo eletrônico (Propostas, documentos habilitações, relatórios, check list e outros) referentes ao processo de aquisição (bens e serviços);
f) Voltar para a fase externa os certame licitatórios e de dispensa com disputa;</text:p>
          </table:table-cell>
          <table:table-cell office:value-type="string">
            <text:p>285587</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63</text:p>
          </table:table-cell>
          <table:table-cell office:value-type="string">
            <text:p>Divisão de Suporte Técnico Administrativo</text:p>
          </table:table-cell>
          <table:table-cell office:value-type="string">
            <text:p>(55) (88) 32219228</text:p>
          </table:table-cell>
          <table:table-cell office:value-type="string">
            <text:p>licitacoe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MP</text:p>
          </table:table-cell>
          <table:table-cell office:value-type="string">
            <text:p>PROAD/CMP</text:p>
          </table:table-cell>
          <table:table-cell office:value-type="string">
            <text:p>CMP/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MATERIAIS E PATRIMÔNIO</text:p>
          </table:table-cell>
          <table:table-cell office:value-type="string">
            <text:p>VICÊNCIA LIDUÍNA ALVINO</text:p>
          </table:table-cell>
          <table:table-cell office:value-type="string">
            <text:p>COORDENADORIA</text:p>
          </table:table-cell>
          <table:table-cell office:value-type="string">
            <text:p>CD4</text:p>
          </table:table-cell>
          <table:table-cell office:value-type="string">
            <text:p>TAE</text:p>
          </table:table-cell>
          <table:table-cell office:value-type="string">
            <text:p>cmp.proad@ufca.edu.br</text:p>
          </table:table-cell>
          <table:table-cell office:value-type="string">
            <text:p/>
          </table:table-cell>
          <table:table-cell office:value-type="string">
            <text:p>I - Realiza atividades de processos em geral, (via  sipac) atende telefone;
II - faz a organização das agendas de toda a CMP, ajuda no trabalho de inventário; 
III - Realiza tombamento dos bens patrimoniais;
IV - Envia de NF´S para pagamento;
V - Efetua entregas e recolhimento de bens patrimoniais em todos os CAMPI da UFCA, executa tarefas realionada a logisticas em dias de eventos.</text:p>
          </table:table-cell>
          <table:table-cell office:value-type="string">
            <text:p>228464</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48</text:p>
          </table:table-cell>
          <table:table-cell office:value-type="string">
            <text:p>Coordenadoria de Materiais e Patrimônio</text:p>
          </table:table-cell>
          <table:table-cell office:value-type="string">
            <text:p>(55) (88) 32219232</text:p>
          </table:table-cell>
          <table:table-cell office:value-type="string">
            <text:p>cmp.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M</text:p>
          </table:table-cell>
          <table:table-cell office:value-type="string">
            <text:p>PROAD/CMP/DM</text:p>
          </table:table-cell>
          <table:table-cell office:value-type="string">
            <text:p>DM/CMP/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MATERIAIS</text:p>
          </table:table-cell>
          <table:table-cell office:value-type="string">
            <text:p>CAMILA SALES DANTAS</text:p>
          </table:table-cell>
          <table:table-cell office:value-type="string">
            <text:p>DIVISÃO</text:p>
          </table:table-cell>
          <table:table-cell office:value-type="string">
            <text:p>FG2</text:p>
          </table:table-cell>
          <table:table-cell office:value-type="string">
            <text:p>TAE</text:p>
          </table:table-cell>
          <table:table-cell office:value-type="string">
            <text:p>materiais.proad@ufca.edu.br</text:p>
          </table:table-cell>
          <table:table-cell office:value-type="string">
            <text:p/>
          </table:table-cell>
          <table:table-cell office:value-type="string">
            <text:p>I - Saneamento junto aos fornecedores referente a situações relativas a recebimento de material; 
II - Orientação ao setor demandante no recebimento e ateste dos materiais;
III - Providencia e controla a entrega de materiais expediente;
IV- Inventário anual (e quando necessário);
V- Incorporação de bens oriundos e de projetos; / VI- Recebimento de materiais adquiridos pela Universidade; / VII- Planejar aquisição de materiais expediente/ VIII- Orienta ao demandante sobre os procedimentos de aceite ou recusa de material; / IX: Atendimento a forncedores e setores da universidade por meio de e-mail, telefone e analises de processos administrativos; / X- Concerto de pequenos reparos nos bens patrimôniai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P</text:p>
          </table:table-cell>
          <table:table-cell office:value-type="string">
            <text:p>PROAD/CMP/DP</text:p>
          </table:table-cell>
          <table:table-cell office:value-type="string">
            <text:p>DP/CMP/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ATRIMÔNIO</text:p>
          </table:table-cell>
          <table:table-cell office:value-type="string">
            <text:p>ADRIENE ALVES DE SOUZA</text:p>
          </table:table-cell>
          <table:table-cell office:value-type="string">
            <text:p>DIVISÃO</text:p>
          </table:table-cell>
          <table:table-cell office:value-type="string">
            <text:p>FG2</text:p>
          </table:table-cell>
          <table:table-cell office:value-type="string">
            <text:p>TAE</text:p>
          </table:table-cell>
          <table:table-cell office:value-type="string">
            <text:p>patrimonio.proad@ufca.edu.br</text:p>
          </table:table-cell>
          <table:table-cell office:value-type="string">
            <text:p/>
          </table:table-cell>
          <table:table-cell office:value-type="string">
            <text:p>I - Receberde materiais adquiridos pela Universidade.
II - Fazer incorporação no sistema dos bens atestados.
III - Emplaquetamentos dos bens incorporados.
IV - Distribuição dos bens para os setores solicitantes.
V - Incorporação de bens oriundos de projetos. / VI - Abertura e acompanhamento de processos. / VII - Recolher e encaminhar os patrimônios por ventura danificados para devido conserto. / VII - Analisar e promover os registros analiticos dons bens. Agendamento dos carregadores.</text:p>
          </table:table-cell>
          <table:table-cell office:value-type="string">
            <text:p>228465</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64</text:p>
          </table:table-cell>
          <table:table-cell office:value-type="string">
            <text:p>Divisão de Patrimônio</text:p>
          </table:table-cell>
          <table:table-cell office:value-type="string">
            <text:p>(55) (88) 32219223</text:p>
          </table:table-cell>
          <table:table-cell office:value-type="string">
            <text:p>patrimonio.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C</text:p>
          </table:table-cell>
          <table:table-cell office:value-type="string">
            <text:p>PROAD/CMP/DP-C</text:p>
          </table:table-cell>
          <table:table-cell office:value-type="string">
            <text:p>DP-C/CMP/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ÓS-COMPRAS</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cmp.proad@ufca.edu.br</text:p>
          </table:table-cell>
          <table:table-cell office:value-type="string">
            <text:p/>
          </table:table-cell>
          <table:table-cell office:value-type="string">
            <text:p>Divisão descontinuada</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TER</text:p>
          </table:table-cell>
          <table:table-cell office:value-type="string">
            <text:p>PROAD/CTER</text:p>
          </table:table-cell>
          <table:table-cell office:value-type="string">
            <text:p>CTER/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FISCALIZAÇÃO DE SERVIÇOS TERCEIRIZADOS</text:p>
          </table:table-cell>
          <table:table-cell office:value-type="string">
            <text:p>AILTON ALVES DA SILVA</text:p>
          </table:table-cell>
          <table:table-cell office:value-type="string">
            <text:p>COORDENADORIA</text:p>
          </table:table-cell>
          <table:table-cell office:value-type="string">
            <text:p>CD4</text:p>
          </table:table-cell>
          <table:table-cell office:value-type="string">
            <text:p>TAE</text:p>
          </table:table-cell>
          <table:table-cell office:value-type="string">
            <text:p>cter.proad@ufca.edu.br</text:p>
          </table:table-cell>
          <table:table-cell office:value-type="string">
            <text:p/>
          </table:table-cell>
          <table:table-cell office:value-type="string">
            <text:p>I - Realizar gestão geral dos contratos de terceirização com dedicação exclusiva de mão de obra;
II - Realizar fiscalização dos contratos de terceirização com dedicação exclusiva de mão de obra;
III - Realizar controles do orçamento discricionário aplicado nos contratos de terceirização de mão de obra;
IV- Realizar controles das atividades internas da Coordenadoria de Fiscalização de Serviços Terceirizados;
V - Coordenação, supervisionar e orientar e revisar as atividades das Divisões vinculadas a CTER, assegurando o cumprimento eficaz de suas respectivas atribuições.
VI - Delegar tarefas e responsabilidades às chefias das divisões, monitorando a execução e os resultados.
VII - Planejar, organizar e controlar as atividades gerais da Coordenadoria de Contratos, 
VIII - Gerenciar os recursos humanos e materiais alocados à Coordenadoria de Serviços Terceirizados.
IX - Tomar decisões, autorizar pagamentos e resolver problemas afetos à Coordenadoria:
X - Analisar e propor soluções para problemas e gargalos nos fluxos de trabalho das divisões.
XI - Produzir, avaliar, validar e aprovar documentos críticos elaborados pelas divisões da CTER;
XII - Assegurar a conformidade legal e normativa da ações de responsabilidade da Coordenadoria.
XIII -  Instruir processos relalcionados às contratações tais como termos aditivos, apostilamentos e rescisões, garantindo a qualidade e a segurança jurídica dos instrumentos.
XIV - Zelar pela correta instrução processual, incluindo a análise de aspectos legais e formais dos processos administrativos.
XV - Comunicação e Articulação:
XVI - Representar a Coordenadoria de Fiscalização perante outras unidades da UFCA, a Procuradoria Federal, a Auditoria Interna e os fornecedores.
XVII - Planejar às contratações dos servços de terceirização da UFCA.</text:p>
          </table:table-cell>
          <table:table-cell office:value-type="string">
            <text:p>228459</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48</text:p>
          </table:table-cell>
          <table:table-cell office:value-type="string">
            <text:p>Coordenadoria de Fiscalização de Serviços Terceirizados</text:p>
          </table:table-cell>
          <table:table-cell office:value-type="string">
            <text:p>(55) (88) 32219306</text:p>
          </table:table-cell>
          <table:table-cell office:value-type="string">
            <text:p>cter.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A-CTER</text:p>
          </table:table-cell>
          <table:table-cell office:value-type="string">
            <text:p>PROAD/CTER/DAA-CTER</text:p>
          </table:table-cell>
          <table:table-cell office:value-type="string">
            <text:p>DAA-CTER/CTER/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ADMINISTRATIVO</text:p>
          </table:table-cell>
          <table:table-cell office:value-type="string">
            <text:p>SUSANA PEIXOTO VIEIRA</text:p>
          </table:table-cell>
          <table:table-cell office:value-type="string">
            <text:p>DIVISÃO</text:p>
          </table:table-cell>
          <table:table-cell office:value-type="string">
            <text:p>FG1</text:p>
          </table:table-cell>
          <table:table-cell office:value-type="string">
            <text:p>TAE</text:p>
          </table:table-cell>
          <table:table-cell office:value-type="string">
            <text:p>cter.proad@ufca.edu.br</text:p>
          </table:table-cell>
          <table:table-cell office:value-type="string">
            <text:p/>
          </table:table-cell>
          <table:table-cell office:value-type="string">
            <text:p>I - Acompanhar e fiscalizar o cumprimento das obrigações contratuais por parte das empresas prestadoras de serviços e de seus
contratados que atuam na UFCA;
II - Fiscalizar a execução dos contratos de locação mão-de-obra exclusiva na área de apoio administrativo da universidade;
III - Avaliar a qualidade dos serviços prestados;
IV- Zelar pelo cumprimento do Instrumento de Medição de Resultado, quando for o caso;
V - Verificar in loco o cumprimento da execução técnica dos serviços;
VI - Controlar as contratações, substituições, devoluções e/ou remanejamento do efetivo de terceirizados, quando a conveniência
administrativa assim o exigir;
VII - Acompanhar e conferir as folhas de ponto dos empregados das empresas prestadoras de serviços terceirizados, bem como
sua folha de pagamento;
VIII - Verificar mensalmente por amostragem o cumprimento de obrigações trabalhistas e previdenciárias;
IX - Distribuir as rotinas da execução do serviço de apoio à contratante, de forma a melhor eficiência;
X - Solicitar o pagamento de diárias e horas extras, quando for o caso; 
XI - Atestar os serviços periodicamente prestados à universidade de acordo com o pactuado; 
XII - Encaminhar as faturas mensais para providências de pagamento;
XIII - Atender as demandas dos empregados das empresas terceirizadas, recebendo e encaminhando às mesmas os formulários de
ocorrência;
XIV - Elaborar relatórios mensais das suas atividades, bem como sobre o andamento dos contratos terceirizados sob sua
responsabilidade;
XV - Executar, de ofício ou a requerimento, outras atividades correlatas;
XVI - Buscar garantir que a empresa cumpra suas obrigações legais com os funcionários e com a universidade;
XVII - Controlar saldo dos empenhos contratuais mensalmente, a fim de orientação à gestão contratual dos efeitos orçamentários;
XVIII - Analisar adequações de caráter Fiscal, Trabalhista, Previdenciário e Administrativo do contrato de locação de mão-de-obra,
a fim de acompanhar a fiel execução contratual;
XIX - Elaborar ofícios para as contratadas, determinando a correção de falhas verificadas, quando se fizer necessário;
XX - Mapear as demandas dos diversos setores sobre a necessidade de auxílio e/ou apoio de terceiros nas atividades meios da
instituição;
XXI - Editar planilha de acompanhamento de todos os prestadores de serviços vinculados às contratadas que laborem nas
dependências da Universidade para controle dos direitos e deveres legais.[...]</text:p>
          </table:table-cell>
          <table:table-cell office:value-type="string">
            <text:p>28259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59</text:p>
          </table:table-cell>
          <table:table-cell office:value-type="string">
            <text:p>Divisão de Apoio Administrativo</text:p>
          </table:table-cell>
          <table:table-cell office:value-type="string">
            <text:p>(55) (88) 32219306</text:p>
          </table:table-cell>
          <table:table-cell office:value-type="string">
            <text:p>cter.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LZ</text:p>
          </table:table-cell>
          <table:table-cell office:value-type="string">
            <text:p>PROAD/CTER/DLZ</text:p>
          </table:table-cell>
          <table:table-cell office:value-type="string">
            <text:p>DLZ/CTER/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LIMPEZA E ZELADORIA</text:p>
          </table:table-cell>
          <table:table-cell office:value-type="string">
            <text:p>ISABELA MENEZES SANTOS ROCHA</text:p>
          </table:table-cell>
          <table:table-cell office:value-type="string">
            <text:p>DIVISÃO</text:p>
          </table:table-cell>
          <table:table-cell office:value-type="string">
            <text:p>FG1</text:p>
          </table:table-cell>
          <table:table-cell office:value-type="string">
            <text:p>TAE</text:p>
          </table:table-cell>
          <table:table-cell office:value-type="string">
            <text:p>cter.proad@ufca.edu.br</text:p>
          </table:table-cell>
          <table:table-cell office:value-type="string">
            <text:p/>
          </table:table-cell>
          <table:table-cell office:value-type="string">
            <text:p>I - Acompanhar e fiscalizar o cumprimento das obrigações contratuais por parte das empresas prestadoras de serviços e de seus
contratados que atuam na UFCA;
II - Fiscalizar a execução dos contratos de serviços de limpeza na universidade;
III - Avaliar a qualidade dos serviços prestados;
IV- Zelar pelo cumprimento do Instrumento de Medição de Resultado, quando for o caso;
V - Verificar in loco a cumprimento das obrigações de limpeza;
VI - Acompanhar a entrega de material de acordo com o previsto no contrato;
VII - Controlar as contratações, substituições, devoluções e/ou remanejamento do efetivo de terceirizados, quando a conveniência
administrativa assim o exigir;
VIII - Acompanhar e conferir as folhas de ponto dos empregados das empresas prestadoras de serviços terceirizados, bem como
sua folha de pagamento; 
IX - Verificar mensalmente por amostragem o cumprimento de obrigações trabalhistas e previdenciárias;
X - Distribuir rotinas de limpeza que se fizerem necessárias;
XI - Solicitar o pagamento de diárias e horas extras, quando for o caso;
XII - Atestar os serviços periodicamente prestados à universidade de acordo com o pactuado;
XIII - Encaminhar as faturas mensais para providências de pagamento;
XIV - Atender as demandas dos empregados das empresas terceirizadas, recebendo e encaminhando às mesmas os formulários de
ocorrência;
XV - Elaborar relatórios mensais das suas atividades, bem como sobre o andamento dos contratos terceirizados sob sua
responsabilidade;
XVI - Executar, de ofício ou a requerimento, outras atividades correlatas;
XVII - Buscar garantir que a empresa cumpra suas obrigações legais com os funcionários e com a universidade;
XVIII - Controlar saldo dos empenhos contratuais mensalmente, a fim de orientação à gestão contratual dos efeitos orçamentários.
XIX - Analisar adequações de caráter Fiscal, Trabalhista, Previdenciário e Administrativo do contrato de locação de mão-de-obra,
a fim de acompanhar a fiel execução contratual; 
XX - Elaborar ofícios para as contratadas, determinando a correção de falhas verificadas, quando se fizer necessário;
XXI - Mapear as demandas dos diversos setores sobre a necessidade de auxílio e/ou apoio de terceiros nas atividades meios da
instituição;
XXII - Editar planilha de acompanhamento de todos os prestadores de serviços vinculados às contratadas que laborem nas
dependências da Universidade para controle dos direitos e deveres legais.</text:p>
          </table:table-cell>
          <table:table-cell office:value-type="string">
            <text:p>55243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59</text:p>
          </table:table-cell>
          <table:table-cell office:value-type="string">
            <text:p>Divisão de Limpeza e Zeladoria</text:p>
          </table:table-cell>
          <table:table-cell office:value-type="string">
            <text:p>(55) (88) 32219306</text:p>
          </table:table-cell>
          <table:table-cell office:value-type="string">
            <text:p>cter.proa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VS</text:p>
          </table:table-cell>
          <table:table-cell office:value-type="string">
            <text:p>PROAD/CTER/DVS</text:p>
          </table:table-cell>
          <table:table-cell office:value-type="string">
            <text:p>DVS/CTER/PROAD</text:p>
          </table:table-cell>
          <table:table-cell office:value-type="string">
            <text:p>PRO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VIGILÂNCIA E SEGURANÇA</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cter.proad@ufca.edu.br</text:p>
          </table:table-cell>
          <table:table-cell office:value-type="string">
            <text:p/>
          </table:table-cell>
          <table:table-cell office:value-type="string">
            <text:p>I - Acompanhar e fiscalizar o cumprimento das obrigações contratuais por parte das empresas prestadoras de serviços e de seus
contratados que atuam na UFCA; 
II - Fiscalizar a execução dos contratos de locação mão-de-obra exclusiva na área de vigilância patrimonial da universidade;
III - Avaliar a qualidade dos serviços prestados;
IV- Zelar pelo cumprimento do Instrumento de Medição de Resultado, quando for o caso; 
V - Verificar in loco o cumprimento da execução técnica dos serviços;
VI - Controlar as contratações, substituições, devoluções e/ou remanejamento do efetivo de terceirizados, quando a conveniência
administrativa assim o exigir;
VII - Acompanhar e conferir as folhas de ponto dos empregados das empresas prestadoras de serviços terceirizados, bem como
sua folha de pagamento; 
VIII - Verificar mensalmente por amostragem o cumprimento de obrigações trabalhistas e previdenciárias;
IX - Distribuir as rotinas da execução e alocação do serviço de vigilância, de forma a melhor eficiência;
X - Atestar os serviços periodicamente prestados à universidade de acordo com o pactuado;
XI - Encaminhar as faturas mensais para providências de pagamento;
XII - Atender as demandas dos empregados das empresas terceirizadas, recebendo e encaminhando às mesmas os formulários de
ocorrência;
XIII - Elaborar relatórios mensais das suas atividades, bem como sobre o andamento dos contratos terceirizados sob sua
responsabilidade;
XIV - Executar, de ofício ou a requerimento, outras atividades correlatas;
XV - Buscar garantir que a empresa cumpra suas obrigações legais com os funcionários e com a universidade;
XVI - Controlar saldo dos empenhos contratuais mensalmente, a fim de orientação à gestão contratual dos efeitos orçamentários;
XVII - Analisar adequações de caráter Fiscal, Trabalhista, Previdenciário e Administrativo do contrato de locação de mão-de-obra,
a fim de acompanhar a fiel execução contratual; 
XVIII - Elaborar ofícios para as contratadas, determinando a correção de falhas verificadas, quando se fizer necessário; 
XIX - Mapear as demandas dos diversos setores sobre a necessidade de terceiros nas atividades auxiliares da instituição;
XX - Editar planilha de acompanhamento de todos os prestadores de serviços vinculados às contratadas que laborem nas
dependências da Universidade para controle dos direitos e deveres legai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LEGIS</text:p>
          </table:table-cell>
          <table:table-cell office:value-type="string">
            <text:p>PROAD/NALEGIS</text:p>
          </table:table-cell>
          <table:table-cell office:value-type="string">
            <text:p>NALEGIS/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LEGISLATIVO</text:p>
          </table:table-cell>
          <table:table-cell office:value-type="string">
            <text:p>FRANCISCO WILAMMY DE BRITO ROCH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alegis.proad@ufca.edu.br</text:p>
          </table:table-cell>
          <table:table-cell office:value-type="string">
            <text:p/>
          </table:table-cell>
          <table:table-cell office:value-type="string">
            <text:p>I - Controlar o registro das informações e os documentos que instruem os processos que venham a tramitar no setor;                                                                                                                 II - Oferecer suporte administrativo e técnico durante todo o trâmite do processo administrativo sancionador, por irregularidades
ocorridas nos certames licitatórios e na execução dos contratos administrativos ou em decorrência destes, principalmente:
III - Na elaboração dos ofícios de abertura do processo, seja por parte das Coordenadorias que compõe a PROAD, seja por parte
de outros setores da UFCA responsáveis pela realização de licitações ou fiscalização de contratos administrativos;
IV - Na elaboração de minutas de despachos do Pró-Reitor de Administração;
V - Oferecer suporte administrativo e técnico durante todo o trâmite dos processos de substituição de marca/modelo e dos
processos de prorrogação de prazo de entrega dos itens licitados;
VI - Elaborar certidões para o registro dos fatos;
VII - Elaborar documentos de modo a favorecer a comunicação interna e externa;
VIII - Responder a demandas e a solicitações encaminhadas via e-mail institucional;
IX - Elaborar notificações para apresentação de defesa ou para interposição de recurso por parte das licitantes, adjudicatárias ou
contratadas, como garantia ao exercício dos direitos à ampla defesa e ao contraditório, e encaminhá-las às respectivas empresas;
X - Encaminhar os atos administrativos para publicação oficial, quando necessário.
XI - Oferecer suporte no registro de sanções administrativas nos cadastros de fornecedores, a exemplo do Sistema de
Cadastramento Unificado de Fornecedores (SICAF) e dos cadastros de fornecedores dos órgãos de controle;
XII- Analisar recursos administrativos em licitações para subsidiar a elaboração de minuta de despacho do Pró-Reitor de
Administração, enquanto autoridade superior;
XIII -  Oferecer suporte administrativo e técnico na elaboração dos despachos do Pró-Reitor de Administração relativos a outras
matérias inerentes às contratações públicas;</text:p>
          </table:table-cell>
          <table:table-cell office:value-type="string">
            <text:p>228469</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448</text:p>
          </table:table-cell>
          <table:table-cell office:value-type="string">
            <text:p>Núcleo de Apoio Legislativo</text:p>
          </table:table-cell>
          <table:table-cell office:value-type="string">
            <text:p>(55) (88) 32219225</text:p>
          </table:table-cell>
          <table:table-cell office:value-type="string">
            <text:p>nalegis.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SSC</text:p>
          </table:table-cell>
          <table:table-cell office:value-type="string">
            <text:p>PROAD/NASSC</text:p>
          </table:table-cell>
          <table:table-cell office:value-type="string">
            <text:p>NASSC/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SSESSORIA CONTÁBIL</text:p>
          </table:table-cell>
          <table:table-cell office:value-type="string">
            <text:p/>
          </table:table-cell>
          <table:table-cell office:value-type="string">
            <text:p>NÚCLEO ADMINISTRATIVO</text:p>
          </table:table-cell>
          <table:table-cell office:value-type="string">
            <text:p/>
          </table:table-cell>
          <table:table-cell office:value-type="string">
            <text:p/>
          </table:table-cell>
          <table:table-cell office:value-type="string">
            <text:p>nac.proad@ufca.edu.br</text:p>
          </table:table-cell>
          <table:table-cell office:value-type="string">
            <text:p/>
          </table:table-cell>
          <table:table-cell office:value-type="string">
            <text:p>Núcleo descontinuado</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PROAD</text:p>
          </table:table-cell>
          <table:table-cell office:value-type="string">
            <text:p>PROAD/NG-PROAD</text:p>
          </table:table-cell>
          <table:table-cell office:value-type="string">
            <text:p>NG-PROAD/PROAD</text:p>
          </table:table-cell>
          <table:table-cell office:value-type="string">
            <text:p>PRO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VICTOR HUGO DE HOLANDA TAVARES</text:p>
          </table:table-cell>
          <table:table-cell office:value-type="string">
            <text:p>NÚCLEO DE GESTÃO</text:p>
          </table:table-cell>
          <table:table-cell office:value-type="string">
            <text:p>FG1</text:p>
          </table:table-cell>
          <table:table-cell office:value-type="string">
            <text:p>TAE</text:p>
          </table:table-cell>
          <table:table-cell office:value-type="string">
            <text:p>ng.proad@ufca.edu.br</text:p>
          </table:table-cell>
          <table:table-cell office:value-type="string">
            <text:p/>
          </table:table-cell>
          <table:table-cell office:value-type="string">
            <text:p>I - Planejamento, organização e acompanhamento das ações de Auditoria Interna;
II - Consolidação das respostas das Coordenadorias para a Auditoria Interna da UFCA;
III -Elaborar o Boletim Interno desta Pró-Reitoria;
IV - Articular a comunicação nas coordenadorias da Pró-Reitoria
V -Organizar e secretariar as reuniões promovidas pelo Comitê Central Permanente/PROAD;
VI - Manter atualizado o banco de dados de informações dos servidores da UFCA lotados na PROAD;
VII - Receber, acompanhar e dar prosseguimento aos processos recebidos no SIPAC da PROAD;
VIII - Controlar e arquivar a frequência dos coordenadores e chefes de núcleo lotados na Pró-Reitoria;
IX -Elaborar relatório anual da escala de férias do pessoal lotado na Pró-Reitoria;
X - Auxiliar na atualização das informações da página eletrônica da Pró-Reitoria em parceria com as Coordenadorias e núcleos;
XI - Elaborar o relatório integrado anual da Pró-Reitoria de Administração.   XII - Coordenar o despacho dos Pró-Reitores.  XIII - Levantamentos externos e compilação de dados mediante solicitação de diversos setores da UFCA.</text:p>
          </table:table-cell>
          <table:table-cell office:value-type="string">
            <text:p>228468</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48</text:p>
          </table:table-cell>
          <table:table-cell office:value-type="string">
            <text:p>Núcleo de Gestão</text:p>
          </table:table-cell>
          <table:table-cell office:value-type="string">
            <text:p>(55) (88) 32219220</text:p>
          </table:table-cell>
          <table:table-cell office:value-type="string">
            <text:p>ng.pro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OCULT</text:p>
          </table:table-cell>
          <table:table-cell office:value-type="string">
            <text:p>PROCULT</text:p>
          </table:table-cell>
          <table:table-cell office:value-type="string">
            <text:p>PROCULT</text:p>
          </table:table-cell>
          <table:table-cell office:value-type="string">
            <text:p>PROCULT</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CULTURA</text:p>
          </table:table-cell>
          <table:table-cell office:value-type="string">
            <text:p>AGLAÍZE DA SILVA DAMASCENO LEVY</text:p>
          </table:table-cell>
          <table:table-cell office:value-type="string">
            <text:p>PRÓ-REITORIA ACADÊMICA</text:p>
          </table:table-cell>
          <table:table-cell office:value-type="string">
            <text:p>CD2</text:p>
          </table:table-cell>
          <table:table-cell office:value-type="string">
            <text:p>Docente</text:p>
          </table:table-cell>
          <table:table-cell office:value-type="string">
            <text:p>procult@ufca.edu.br</text:p>
          </table:table-cell>
          <table:table-cell office:value-type="string">
            <text:p/>
          </table:table-cell>
          <table:table-cell office:value-type="string">
            <text:p>I – Trabalhar no planejamento e realização das políticas culturais que regem a Instituição.
II – Articular e avaliar as políticas culturais da instituição.
III – Fortalecer as ações a atividades culturais na comunidade interna e externa.
IV - Fomentar a articulação cultural e artística na instituição.
V – Desenvolver e implementar ações de cultura na instituição.
VI – Idealizar, desenvolver e implementar editais de cultura e artes.
VII – Conceituar projetos e eventos culturais e artísticos.
VIII – Definir e orientar estratégias de divulgação e fortalecimento da cultura na instituição.
IX – Trabalhar o acompanhamento das ações e atividades da Pró-Reitoria de Cultura para garantir a boa realização das propostas.
X – Realizar a gerências dos recursos financeiros destinados à Pró-Reitoria de Cultura referentes às bolsas, patrocínios e apoios culturais.
XI – Acompanhar e supervisionar a realização dos projetos institucionais e de iniciativa da comunidade para garantir a transparência e boa execução dos recursos.
XII – Buscar e realizar ações com e em outras instituições para desenvolver e fortalecer parcerias coletivas institucionais.
XIII – Divulgar e informar as ações e atividades da Pró-Reitoria de Cultura na mídia e redes sociais, para fortalecer a atuação da Instituição no cenário do ensino, pesquisa e extensão.
XIV – Articular e fortalecer eventos culturais na instituição à saber: mostras, oficinas,  palestras e festivais.
XV – Conceber, planejar e realizar ações da Pró-Reitoria de Cultura em espaço diversos, além da instituição, nas comunidades e em outras cidades.
XVI – Representar a Instituição, via Pró-Reitoria de Cultura, em ações da comunidade social regional, nacional e internacional.
XVII – Representar a Pró-Reitoria de cultura em Seminários, Congressos e Encontros relativos à políticas culturais no cenário regional, nacional e internacional.
XVIII – Propor, acompanhar e avaliar às atividades realizadas pela equipe Procult.
XIX – Acompanhar e avaliar às atividades propostas e realizadas pela equipe Procult.
XX – Pensar e propor espaços relativos às expressões culturais e artísticas da comunidade acadêmica.
XXI – Promover a consolidação da cultura como ferramenta fundamental para o desenvolvimento e inclusão social.
XXII – Coordenar a gestão dos espaços da instituição relacionados à cultura e às artes, à saber: espaços expositivos, galerias de arte, museus e centro culturais.
XXIII – Realizar acompanhamento das políticas públicas e legislação no cenário cultural.
XXIV – Avaliar e propor fluxos da gestão cultural da Instituição.
XXV – Promover o diálogo e integração da equipe Procult com as atividades e projetos de Cultura da Instituição.
XXVI – Representar a Procult nas atividades da instituição à saber: reuniões da gestão superior, cerimônias institucionais e cerimônias externas, reuniões com outras Pró-Reitorias, Unidades Acadêmicas, Colegiados de Curso e representações estudantis.
XXVII – Fomentar e apoiar atividades de formação cultural e artística que buscam fortalecer e consolidar o cenário criativo na Instituição e região.
XXVIII – Dialogar com a comunidade externa e social para conceber, promover, realizar e consolidar ações em parceria.</text:p>
          </table:table-cell>
          <table:table-cell office:value-type="string">
            <text:p>228506</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Pró-Reitoria de Cultura</text:p>
          </table:table-cell>
          <table:table-cell office:value-type="string">
            <text:p>(55) (88) 32219245</text:p>
          </table:table-cell>
          <table:table-cell office:value-type="string">
            <text:p>procul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RTES</text:p>
          </table:table-cell>
          <table:table-cell office:value-type="string">
            <text:p>PROCULT/CARTES</text:p>
          </table:table-cell>
          <table:table-cell office:value-type="string">
            <text:p>CARTES/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ARTES</text:p>
          </table:table-cell>
          <table:table-cell office:value-type="string">
            <text:p>ANTONIO CHAGAS NETO</text:p>
          </table:table-cell>
          <table:table-cell office:value-type="string">
            <text:p>COORDENADORIA</text:p>
          </table:table-cell>
          <table:table-cell office:value-type="string">
            <text:p>CD4</text:p>
          </table:table-cell>
          <table:table-cell office:value-type="string">
            <text:p>Docente</text:p>
          </table:table-cell>
          <table:table-cell office:value-type="string">
            <text:p>artes.procult@ufca.edu.br</text:p>
          </table:table-cell>
          <table:table-cell office:value-type="string">
            <text:p/>
          </table:table-cell>
          <table:table-cell office:value-type="string">
            <text:p>I - Fomentar, promover formação e apoiar às diversas linguagens artísticas,  dentro da comunidade acadêmica e na comunidade externa, a depender de suas capacidades operacionais;
II - Estimular e promover o protagonismo e a realização de ações no campo das Artes em suas diversas linguagens e possibilidades de expressão, tais como Música, Teatro, Artes Visuais, Dança, Literatura, Cinema, etc.;
III - Coordenar as ações das divisões de articulação artística e de formação artística;
IV - Articular as ações de fomento, formação e promoção de protagonismo em Artes em cooperação com o Núcleo de Gestão, o Núcleo de Comunicação e o Núcleo de Produção Cultura da Pró-Reitoria de Cultura da UFCA; 
V - Apoiar ações de fomento, formação e promoção do protagonismo em Artes realizadas pelos projetos institucionais e pelos projetos de iniciativa da comunidade acadêmica cuja atividade fim diga respeito ao fazer e ao pensar artístico.
VII - Promover a integração das ações artíticas e culturais da Pró-Reitoria de Cultura.</text:p>
          </table:table-cell>
          <table:table-cell office:value-type="string">
            <text:p>22850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06</text:p>
          </table:table-cell>
          <table:table-cell office:value-type="string">
            <text:p>Coordenadoria de Artes</text:p>
          </table:table-cell>
          <table:table-cell office:value-type="string">
            <text:p>(55) (88) 32219245</text:p>
          </table:table-cell>
          <table:table-cell office:value-type="string">
            <text:p>artes.procul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ART</text:p>
          </table:table-cell>
          <table:table-cell office:value-type="string">
            <text:p>PROCULT/CARTES/DAART</text:p>
          </table:table-cell>
          <table:table-cell office:value-type="string">
            <text:p>DAART/CARTES/PROCULT</text:p>
          </table:table-cell>
          <table:table-cell office:value-type="string">
            <text:p>PROCUL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RTICULAÇÃO ARTÍSTICA</text:p>
          </table:table-cell>
          <table:table-cell office:value-type="string">
            <text:p>ALLANA KELLEN LIMA SANTOS PEREIRA</text:p>
          </table:table-cell>
          <table:table-cell office:value-type="string">
            <text:p>DIVISÃO</text:p>
          </table:table-cell>
          <table:table-cell office:value-type="string">
            <text:p>FG2</text:p>
          </table:table-cell>
          <table:table-cell office:value-type="string">
            <text:p>Docente</text:p>
          </table:table-cell>
          <table:table-cell office:value-type="string">
            <text:p>artes.procult@ufca.edu.br</text:p>
          </table:table-cell>
          <table:table-cell office:value-type="string">
            <text:p/>
          </table:table-cell>
          <table:table-cell office:value-type="string">
            <text:p>I - Articular entre realizadores/as e pensadores/as das diversas linguagens artísticas ações que promovam uma formação universitária que considere as Artes um importante componente da educação humana;
II - Fomentar políticas de açãoes para os projetos advindos das diversas linguagens artíticas através de ações formativas e programas de produção e difusão das Artes; 
III - Cooperar com a divisão de formação da Pró-reitoria de Cultura em ações que possam contemplar demandas de articulação institucional e coletiva, de modo a promover o protagonismo de realizadores/as e pensadores/as das diversas linguagens artísticas e da economia criativa;</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FA</text:p>
          </table:table-cell>
          <table:table-cell office:value-type="string">
            <text:p>PROCULT/CARTES/DFA</text:p>
          </table:table-cell>
          <table:table-cell office:value-type="string">
            <text:p>DFA/CARTES/PROCULT</text:p>
          </table:table-cell>
          <table:table-cell office:value-type="string">
            <text:p>PROCUL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FORMAÇÃO ARTÍSTICA</text:p>
          </table:table-cell>
          <table:table-cell office:value-type="string">
            <text:p>LUCIANA CARINA JOLY</text:p>
          </table:table-cell>
          <table:table-cell office:value-type="string">
            <text:p>DIVISÃO</text:p>
          </table:table-cell>
          <table:table-cell office:value-type="string">
            <text:p>FG2</text:p>
          </table:table-cell>
          <table:table-cell office:value-type="string">
            <text:p>Docente</text:p>
          </table:table-cell>
          <table:table-cell office:value-type="string">
            <text:p>artes.procult@ufca.edu.br</text:p>
          </table:table-cell>
          <table:table-cell office:value-type="string">
            <text:p/>
          </table:table-cell>
          <table:table-cell office:value-type="string">
            <text:p>I - Fomentar políticas e programas para o incentivo e promoção de ações relacionadas com a capacitação e formação artística para a comunidade universitária e comunidade externa;
II - Reconhecer e potencializara diversidade artística como parte da vida universitária;
III - Cooperar com a divisão de articulação da Pró-reitoria de Cultura em ações que possam contemplar demandas de formação em Artes que possam promover o protagonismo de realizadores/as e pensadores/as das diversas linguagens artísticas e da economia criativa; 
IV - Estimular e promover continuamente a realização de ações nas diversas linguagens artísticas. 
V - Promover atividades relacionadas a pesquisa e investigação no campo das artes visuais.</text:p>
          </table:table-cell>
          <table:table-cell office:value-type="string">
            <text:p>228550</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47</text:p>
          </table:table-cell>
          <table:table-cell office:value-type="string">
            <text:p>Divisão de Fluxo Acadêmico</text:p>
          </table:table-cell>
          <table:table-cell office:value-type="string">
            <text:p>(55) (88) 32219268</text:p>
          </table:table-cell>
          <table:table-cell office:value-type="string">
            <text:p>fluxoacademico.proen@ufca.edu.br</text:p>
          </table:table-cell>
          <table:table-cell office:value-type="string">
            <text:p/>
          </table:table-cell>
          <table:table-cell office:value-type="string">
            <text:p>Av. Tenente Raimundo Rocha</text:p>
          </table:table-cell>
          <table:table-cell office:value-type="string">
            <text:p>0</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8:00 as 12:00  - 13:00 as 17:00</text:p>
          </table:table-cell>
        </table:table-row>
        <table:table-row>
          <table:table-cell office:value-type="string">
            <text:p>CEMOV</text:p>
          </table:table-cell>
          <table:table-cell office:value-type="string">
            <text:p>PROCULT/CEMOV</text:p>
          </table:table-cell>
          <table:table-cell office:value-type="string">
            <text:p>CEMOV/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ESPORTE E CULTURA DO MOVIMENTO</text:p>
          </table:table-cell>
          <table:table-cell office:value-type="string">
            <text:p>FRANCISCO SÉRGIO LOPES VASCONCELOS FILHO</text:p>
          </table:table-cell>
          <table:table-cell office:value-type="string">
            <text:p>COORDENADORIA / PRÓ-REITORIA ADJUNTA</text:p>
          </table:table-cell>
          <table:table-cell office:value-type="string">
            <text:p>CD3</text:p>
          </table:table-cell>
          <table:table-cell office:value-type="string">
            <text:p>TAE</text:p>
          </table:table-cell>
          <table:table-cell office:value-type="string">
            <text:p>esporte.procult@ufca.edu.br</text:p>
          </table:table-cell>
          <table:table-cell office:value-type="string">
            <text:p/>
          </table:table-cell>
          <table:table-cell office:value-type="string">
            <text:p>I - Articular com a gestão máxima da unidade, da universidade e com a Proplan o estabelecimento de recurso financeiro para a coordenadoria adquirir materiais esportivos;
II - Coordenar todo processo de licitação para a aquisição de itens esportivos, tais como a definição e descrição dos itens, consulta de preço, solicitação de empenho, solicitação de abertura de licitação, acompanhamento dos trâmites administrativos desse processo e recebimento e conferência dos itens;
III - Coordenar todo o processo de compra de itens esportivos por meio de fundações tais como: definição e descrição dos itens, consulta de preço, solicitação de empenho, criação e escrita do plano de trabalho, criação de termo de referência, acompanhamento dos trâmites administrativos desse processo, recebimento e conferência dos itens;
IV- Coordenar a logística de transportes para a realização de treinos físicos e esportivos promovidos ou apoiados pela coordenadoria;                                                                                                                                                                                                          V  - Coordenar e supervisionar o planejamento e realização dos treinos físicos e esportivos promovidos e/ou apoiados pela coordenadoria;                                                                                                                                                                                                          VI - Coordenar o registro e arquivamento documental da coordenadoria;                                                                                                                   VII - Coordenar o processo de certificação das pessoas que participam das atividades promovidas pela coordenadoria;                                                            VIII - Coordenar o processo de comunicação dos treinos, ações e eventos da coordenadoria juntamente com o núcleo de comunicação;                                                                                                                                                                                                             IX - Realizar e gerenciar edital de contratação de estagiário de Educação Física, bem como fazer a seleção do estudante;                                                                                                           X - Coordenar a criação de resoluções que envolvam a cultura do movimento, bem como auxiliar na construção das demais resoluções da procult;                                                                                                                                                                                                                            XI - Criação e coordenação de ofícios relacionados à cultura do movimento;                                                                                                                 XII - Auxiliar na construção e gerenciamento do edital de seleção de projetos institucionais e de iniciativa da comunidade;                            XIII - Articular parcerias com outras instituições ou setores para a realização das atividades promovidas e/ou apoiadas pela CEMOV;
XIV - Coordenar a logística de transportes para a realização de treinos físicos e esportivos promovidos ou apoiados pela coordenadoria;                                                                                                                                                                                                                XV - Realizar o dimensionamento da coordenadoria e articular com a gestão máxima da unidade e com a gestão superior a necessidade de recursos humanos para a cultura do movimento;                                                                                                                              XVI - Coordenador e supervisionar a criação e manutenção das estruturas físicas e materiais relacionados à cultura do movimento;                                                                                                                                                                                                                                          XVII - Coordenar todo o processo de pré-produção, produção e pós-produção dos eventos promovidos pela coordenadoria;                      XVIII - Acompanhar, orientar e supervisionar do estagiário de educação física contratado para atuar na coordenadoria;                                 XIX - Coordenar atividades formativas com bolsistas e estagiários lotados na coordenadoria;                                                                                XX - Realizar o acompanhamento de projetos institucionais e de iniciativa da comunidade que estejam relacionadas a cultura do movimento;                                                                                                                                                                                                                                  XXI - Realizar a seleção de bolsistas para os projetos institucionais;                                                                                                                         XXII - Realizar a coordenação geral do programa Cultura do Movimento e os projetos institucionais vinculados a ele, tais como o Rendimento Esportivo, Lutas na UFCA, Movimento UFCA, Comover, Lazer Livre da UFCA;                                                                                      Atribuições da unidade (OBRIGATÓRIO) - Pró-reitor Adjunto de Cultura                                                                                                                                           I -  Auxiliar o Pró-Reitor titular no planejamento, coordenação e execução das atividades da Pró-Reitoria, garantindo a continuidade e eficiência dos processos administrativos e acadêmicos;                                                                                                                                                II - Participar da elaboração de relatórios, planos de trabalho e prestação de contas da área;                                                                            III - Contribuir na construção de diretrizes acadêmicas, administrativas ou técnico-científicas da respectiva área da cultura;                       IV - Propor e acompanhar a execução de projetos e programas estratégicos da Pró-Reitoria;                                                                                     V - Participar da gestão de recursos humanos, materiais e financeiros vinculados à Pró-Reitoria;                                                                          VI - Acompanhar a execução orçamentária e apoiar na captação de recursos e elaboração de convênios;                                                          VII - Coordenar e supervisionar diretorias, coordenações, departamentos ou setores vinculados à Pró-Reitoria, quando designado;                                                                                                                                                                                                                                     VIII - Garantir o cumprimento de metas e indicadores institucionais;                                                                                                                            IX - Sugerir e implementar melhorias nos processos internos da Pró-Reitoria;                                                                                                          X - Incentivar a inovação, a formação continuada de servidores e a adoção de boas práticas de gestão;                                                                XI - Assumir as funções do Pró-Reitor titular em suas ausências ou impedimentos legais, assegurando a representação e a tomada de decisões necessárias para o funcionamento da Pró-Reitoria;                                                                                                                      XII - Integrar comissões e comitês institucionais, contribuindo para a formulação e implementação de políticas e diretrizes alinhadas aos objetivos da UFCA;                                                                                                                                                                                    XIII - Estabelecer e manter relações com outras unidades acadêmicas e administrativas da UFCA, promovendo a integração e a colaboração intersetorial;                                                                                                                                                                                                                    XIV - Colaborar na concepção, desenvolvimento e avaliação de projetos e programas vinculados à Pró-Reitoria, visando o aprimoramento contínuo das atividades institucionais;                                                                                                                                                  XV - Representar a Pró-Reitoria em eventos, reuniões e outras atividades externas, quando designado, fortalecendo a presença e a imagem da UFCA junto à comunidade e a outras instituições.                                                                                                                               Atribuições da unidade (OBRIGATÓRIO) - Assistente
I -</text:p>
          </table:table-cell>
          <table:table-cell office:value-type="string">
            <text:p>22850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06</text:p>
          </table:table-cell>
          <table:table-cell office:value-type="string">
            <text:p>Coordenadoria de Esporte e Cultura do Movimento</text:p>
          </table:table-cell>
          <table:table-cell office:value-type="string">
            <text:p>(55) (88) 32219245</text:p>
          </table:table-cell>
          <table:table-cell office:value-type="string">
            <text:p>diversidade.procutl@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PE</text:p>
          </table:table-cell>
          <table:table-cell office:value-type="string">
            <text:p>PROCULT/CEMOV/DGPE</text:p>
          </table:table-cell>
          <table:table-cell office:value-type="string">
            <text:p>DGPE/CEMOV/PROCULT</text:p>
          </table:table-cell>
          <table:table-cell office:value-type="string">
            <text:p>PROCUL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RENCIAMENTO DE PRÁTICAS ESPORTIVAS</text:p>
          </table:table-cell>
          <table:table-cell office:value-type="string">
            <text:p>YAGO RODRIGUES PIMENTEL DE OLIVEIRA</text:p>
          </table:table-cell>
          <table:table-cell office:value-type="string">
            <text:p>DIVISÃO</text:p>
          </table:table-cell>
          <table:table-cell office:value-type="string">
            <text:p>FG2</text:p>
          </table:table-cell>
          <table:table-cell office:value-type="string">
            <text:p>TAE</text:p>
          </table:table-cell>
          <table:table-cell office:value-type="string">
            <text:p>esporte.procult@ufca.edu.br</text:p>
          </table:table-cell>
          <table:table-cell office:value-type="string">
            <text:p/>
          </table:table-cell>
          <table:table-cell office:value-type="string">
            <text:p>I - Gerenciamento dos equipamentos esportivos (ginásios, quadras, material esportivo, etc) - verificar pinturas, pisos, alambrados, postes, teto, traves, redes, vestiários, depósitos, etc);
II - Gerenciamento dos treinos esportivos da UFCA (inscrições; realização dos treinos; certificação, divulgação);
III - Gerenciamento dos bolsistas de rendimento e dos projetos que envolvem o esporte (frequência, atividades desenvolvidas, eventos; etc);
IV- Acompanhamento dos bolsistas junto com o coordenado;
V - Gerenciamento (pré-produção, produção e pós-produção) dos jogos universitários da UFCA;
VI - Gerenciamento (pré-produção, produção e pós-produção) dos jogos;
VII - Gerenciamento e articulação com outras equipes universitárias para realização de amistosos;
VIII - Realização de seletivas para a composição das seleções da UFCA
IX - Busca e articulação para a partipação em eventos esportivos;
X - Acompanhamento e gerenciar as equipes esportivas durante a participação esportiva representando a UFCA</text:p>
          </table:table-cell>
          <table:table-cell office:value-type="string">
            <text:p>425069</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7</text:p>
          </table:table-cell>
          <table:table-cell office:value-type="string">
            <text:p>Divisão de Gerenciamento de Práticas Esportivas</text:p>
          </table:table-cell>
          <table:table-cell office:value-type="string">
            <text:p>(55) (88) 32219249</text:p>
          </table:table-cell>
          <table:table-cell office:value-type="string">
            <text:p>esporte.procult@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CM</text:p>
          </table:table-cell>
          <table:table-cell office:value-type="string">
            <text:p>PROCULT/CEMOV/DPCM</text:p>
          </table:table-cell>
          <table:table-cell office:value-type="string">
            <text:p>DPCM/CEMOV/PROCULT</text:p>
          </table:table-cell>
          <table:table-cell office:value-type="string">
            <text:p>PROCUL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JETOS EM CULTURA DO MOVIMENTO</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esporte.procult@ufca.edu.br</text:p>
          </table:table-cell>
          <table:table-cell office:value-type="string">
            <text:p/>
          </table:table-cell>
          <table:table-cell office:value-type="string">
            <text:p>I - Criação, gerenciamento e produção da Mostra de Dança da UFCA;
II - Criação, gerenciamento e produção de Fórum sobre os aspectos sócio-filosóficos e culturais relacionados ao corpo;
III - Condução e gerenciamento do grupo de estudos Projeto COMOVER;
IV - Coordenar o Projeto de Dança;                                                                                                                                                                                                                                                                                                                                             V -  Realizar inscrição e controle de frequências dos participantes do COMOVER;                                                                                                                                                                                                                                                                                                                                                                                                       VI - Realizar cronograma de debates do COMOVER;                                                                                                                                                                                                                                                                                                                                                                                                     VII - Providenciar produção do grupo COMOVER; 
VIII - Solicitar e gerenciar a comunicação das ações e eventos da divisão;
IX - Fazer articulação entre os projetos institucionais e de iniciativa da comunidade com a temática Cultura do Movimento
X - Providenciar a certificação dos participantes dos eventos e grupo de estudos da divisão;
XI - Orientar os bolsistas e voluntários destinados a produção dos eventos e ações da divisão;
[...]</text:p>
          </table:table-cell>
          <table:table-cell office:value-type="string">
            <text:p>228508</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7</text:p>
          </table:table-cell>
          <table:table-cell office:value-type="string">
            <text:p>Divisão de Projetos em Cultura do Movimento</text:p>
          </table:table-cell>
          <table:table-cell office:value-type="string">
            <text:p>(55) (88) 32219245</text:p>
          </table:table-cell>
          <table:table-cell office:value-type="string">
            <text:p>diversidade.procul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PDC</text:p>
          </table:table-cell>
          <table:table-cell office:value-type="string">
            <text:p>PROCULT/CPDC</text:p>
          </table:table-cell>
          <table:table-cell office:value-type="string">
            <text:p>CPDC/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OLÍTICA E DIVERSIDADE CULTURAL</text:p>
          </table:table-cell>
          <table:table-cell office:value-type="string">
            <text:p>LÍVIA SILVEIRA DUARTE AQUINO</text:p>
          </table:table-cell>
          <table:table-cell office:value-type="string">
            <text:p>COORDENADORIA</text:p>
          </table:table-cell>
          <table:table-cell office:value-type="string">
            <text:p>CD4</text:p>
          </table:table-cell>
          <table:table-cell office:value-type="string">
            <text:p>TAE</text:p>
          </table:table-cell>
          <table:table-cell office:value-type="string">
            <text:p>política.procult@ufca.edu.br</text:p>
          </table:table-cell>
          <table:table-cell office:value-type="string">
            <text:p/>
          </table:table-cell>
          <table:table-cell office:value-type="string">
            <text:p>I - Apoiar a gestão máxima da UNidade na formulação e reformulação dos horizontes de atuação da Política Cultural no âmbito da UFCA;
II- Elaborar, gerir e acompanhar de editais e instrumentos equivalentes responsáves pelo seleção de propostas para fomento à cultura na UFCA e na comunidade Caririense por meio de concessão de apoios e recursos financeiros;
III- Acompanhar e supervisionar ações dos projetos de cultura cadastrados junto à Pró-Reitoria;
IV-  Elaborar e acompanhar ações formativas no campo da Cultura, avaliando a adequação dessas ações aos princípios e eixos da Procult;
VI- Criar, planejar e fomentar atividades que possibilitem a interlocução das diversas matrizes culturais e entidades ligadas às questões étnicas,
religiosas, linguísticas, sociais e de gênero;
VII- Fomentar programas, projetos, e ações de cultura que tenham como escopo a construção de diálogo entre os saberes tradicionais e acadêmicos;
VIII- Mapear e produzir dados e indicadores para subsidiar as decisões dos orgãos consultivos e deliberativos responsáveis pela condução das políticas de cultura na UFCA;
IX - Criar e ofertar disciplinas livre com as temáticas da cultura e temas transversais;
X- Orientar a submissão de projetos de cultura à editais voltados à Comunidade Acadêmica;
XI- Orientar quanto à relatórios, prazos, procedimentos, obrigações e rotinas afins associadas à execução dos projetos vinculados à Pró-Reitoria de Cultura;
XII- Elaborar documentos reguladores e orientadores que abordem as políticas de cultura no que tange ao fomento à progrmas e projetos  de cultura;
XIII - Construção, de forma conjunta com as demais coordenadorias, de projetos estratégicos para a cultura na UFCA;
XIV - Planejar e definir, junta do(a) pró-reitor(a) dos recursos institucionais  responsáveis por fomentar as políticas culturais da UFCA;
XV - Revisar a confecção da Folha de Pagamento de Bolsistas de cultura;
XVI- Conduzir estudos, discussões e planejamento para a criação, atualização e extinção de programas e projetos institucionais e de modalidades de concessão de apoio financeiro de cultura;
XVII- Manifesta-se quanto à respostas para ações de auditoria, Ouvidoria e outras para esclarecimentos sobre as ações de cultura quanto à Bolsas, programas e projetos em geral;
XVIII- Elaborar relatórios sintese sobre as ações e atividades de cultura promovidas pela PROCULT;
XIX- Atender ( Presencial e remoto) ao público interno e externo;com prestação de esclarecimentos e informações quanto as formas de participação, promoção e desenvolvimento de ações de cultura.
XX- Mediar e apoiar administrativamente ao desenvolvimento de projetos de cultura cadastrados; 
XXI- Dar subsídios técnicos a gestão máxima da unidade para a tomada de decisão para construção, execução, avaliação e etc de políticas, projetos e ações estratégicas para a cultura na UFCA;
XXII- Gerenciaar e supervisionar  atividades das divisões e subsetores vinculados à Coordenadoria.</text:p>
          </table:table-cell>
          <table:table-cell office:value-type="string">
            <text:p>22851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06</text:p>
          </table:table-cell>
          <table:table-cell office:value-type="string">
            <text:p>Coordenadoria de Política e Diversidade Cultural</text:p>
          </table:table-cell>
          <table:table-cell office:value-type="string">
            <text:p>(55) (88) 32219245</text:p>
          </table:table-cell>
          <table:table-cell office:value-type="string">
            <text:p>politica.procul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FCC</text:p>
          </table:table-cell>
          <table:table-cell office:value-type="string">
            <text:p>PROCULT/CPDC/DFCC</text:p>
          </table:table-cell>
          <table:table-cell office:value-type="string">
            <text:p>DFCC/CPDC/PROCULT</text:p>
          </table:table-cell>
          <table:table-cell office:value-type="string">
            <text:p>PROCUL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FOMENTO À CURRICULARIZAÇÃO DA CULTURA</text:p>
          </table:table-cell>
          <table:table-cell office:value-type="string">
            <text:p>MARIA IRACEMA PINHO DE SOUSA</text:p>
          </table:table-cell>
          <table:table-cell office:value-type="string">
            <text:p>DIVISÃO</text:p>
          </table:table-cell>
          <table:table-cell office:value-type="string">
            <text:p>FG2</text:p>
          </table:table-cell>
          <table:table-cell office:value-type="string">
            <text:p>Docente</text:p>
          </table:table-cell>
          <table:table-cell office:value-type="string">
            <text:p>dfcc.procult@ufca.edu.br</text:p>
          </table:table-cell>
          <table:table-cell office:value-type="string">
            <text:p/>
          </table:table-cell>
          <table:table-cell office:value-type="string">
            <text:p>I - Fomentar, acompanhar e supervisionar a execuçã de projetos sobre a curricularização da cultura no âmbito dos cursos de graduação, com
foco na formação dos estudantes e professores e na relação entre cultura e arte com o ensino e metodologias de aprendizagem;
II- Conduzir ações de regulação da concessão de título de notório saber da UFCA;
III- Promover ações que abordem a relação entre saberes tradicionais e saberes acadêmicos como conhecimentos humanos passíveis de contrubuir para a formação humana e profissional;
IV - Elaborar de editais de para desenvolvimento de ações de fomento à Curricularização da Cultura.</text:p>
          </table:table-cell>
          <table:table-cell office:value-type="string">
            <text:p>228501</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12</text:p>
          </table:table-cell>
          <table:table-cell office:value-type="string">
            <text:p>Divisão de Fomento à Curricularização da Cultura</text:p>
          </table:table-cell>
          <table:table-cell office:value-type="string">
            <text:p>(55) (88) 32219286</text:p>
          </table:table-cell>
          <table:table-cell office:value-type="string">
            <text:p>procul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B</text:p>
          </table:table-cell>
          <table:table-cell office:value-type="string">
            <text:p>PROCULT/CPDC/DGB</text:p>
          </table:table-cell>
          <table:table-cell office:value-type="string">
            <text:p>DGB/CPDC/PROCULT</text:p>
          </table:table-cell>
          <table:table-cell office:value-type="string">
            <text:p>PROCULT</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RENCIAMENTO DE BOLSAS</text:p>
          </table:table-cell>
          <table:table-cell office:value-type="string">
            <text:p>EDJANE DA SILVA BEZERRA</text:p>
          </table:table-cell>
          <table:table-cell office:value-type="string">
            <text:p>DIVISÃO</text:p>
          </table:table-cell>
          <table:table-cell office:value-type="string">
            <text:p>FG2</text:p>
          </table:table-cell>
          <table:table-cell office:value-type="string">
            <text:p>TAE</text:p>
          </table:table-cell>
          <table:table-cell office:value-type="string">
            <text:p>bolsas.procult@ufca.edu.br</text:p>
          </table:table-cell>
          <table:table-cell office:value-type="string">
            <text:p/>
          </table:table-cell>
          <table:table-cell office:value-type="string">
            <text:p>I- Cadastrar, desligar e substituir de bolsistas e demais membros dos projetos de
cultura;
2. Acompanhar do envio das frequências dos bolsistas/voluntários;
3. Acompanhar das demandas via e-mail; sistemas e outras fontes que tenham
relação com a gestão de bolsas;
4. Atualizar de planilhas de dados referentes a membros vinculados a projetos de
cultura;
5. Apoiar a elaboração de edital de seleção de projetos e bolsistas de cultura;
6. Elaborar, em conjunto com o(a) Coordenador(a) de Política e Diversidade, de folhas de pagamentos de bolsas de cultura;
7. Apoiar a elaboração de normativos legais e documentos institucionais que tenha relação
com a concessão de bolsas;
8. Apoar o recebimento e conferência de relatórios de execução de atividades de
projetos de cultura.
9. Anexar, enviar e acompanhar folhas de pagamento de bolsas de cultura no sipac.
10. Elaborar despachos e enviar via sipac, referente à processo de pagamento de bolsas, quando necessário, .
11. Elaborar ofícios referentes ao pagamento de bolsas de cultura.</text:p>
          </table:table-cell>
          <table:table-cell office:value-type="string">
            <text:p>459451</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12</text:p>
          </table:table-cell>
          <table:table-cell office:value-type="string">
            <text:p>Divisão de Gerenciamento de Bolsas</text:p>
          </table:table-cell>
          <table:table-cell office:value-type="string">
            <text:p>(55) (88) 32219245</text:p>
          </table:table-cell>
          <table:table-cell office:value-type="string">
            <text:p>politica.procult@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MU</text:p>
          </table:table-cell>
          <table:table-cell office:value-type="string">
            <text:p>PROCULT/NAMU</text:p>
          </table:table-cell>
          <table:table-cell office:value-type="string">
            <text:p>NAMU/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ÇÕES MUSEOLÓGICAS</text:p>
          </table:table-cell>
          <table:table-cell office:value-type="string">
            <text:p>ELAINE SANTANA DO Ó</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a) Gerenciar a equipe do Núcleo.
b) Orientação dos bolsistas, contemplando pesquisa museológica,
documentação, tratamento de acervos e planejamento das atividades.
c) Acompanhar as atividades desenvolvidas pelos bolsistas ou estagiários, a
saber:
 pesquisa, revisão e atualização do material já catalogado do acervo;
 sistematização dos dados levantados;
 levantamento das necessidades técnicas para higienização e
acondicionamento do acervo;
 elaboração do orçamento técnico para a montagem do espaço de
higienização e acondicionamento do acervo;
 definição e detalhamento da lista de materiais necessários;
 organização e sistematização dos resultados obtidos.
d) Realizar reuniões mensais com os bolsistas ou estagiários.
e) Acompanhamento do envio das frequências dos
bolsistas/voluntários/estagiários;
f) Acompanhamento das demandas via e-mail; sistemas e outras fontes que
tenham relação com a gestão do Núcleo.
g) Encaminhar ao setor pertinente desligamento e substituição de
bolsistas/estagiários e demais membros dos projetos de cultura, quando for o caso,
h) Participar das reuniões da PROCULT enquanto membro da equipe.
i) Realizar acompanhamento diário de e-mails institucionais.
j) Integrar a equipe Central do Comitê Permanente de Cultura e participar das
reuniões quando convocado.
k) Elaborar relatório anual de ações e gestão.</text:p>
          </table:table-cell>
          <table:table-cell office:value-type="string">
            <text:p>613394</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06</text:p>
          </table:table-cell>
          <table:table-cell office:value-type="string">
            <text:p>Núcleo de Ações Museológicas</text:p>
          </table:table-cell>
          <table:table-cell office:value-type="string">
            <text:p>(55) (88) 32219247</text:p>
          </table:table-cell>
          <table:table-cell office:value-type="string">
            <text:p>procult@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COM</text:p>
          </table:table-cell>
          <table:table-cell office:value-type="string">
            <text:p>PROCULT/NCOM</text:p>
          </table:table-cell>
          <table:table-cell office:value-type="string">
            <text:p>NCOM/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COMUNICAÇÃO</text:p>
          </table:table-cell>
          <table:table-cell office:value-type="string">
            <text:p>LEONILIA GABRIELA BANDEIRA DE SOUZA</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comunicacao.procult@ufca.edu.br</text:p>
          </table:table-cell>
          <table:table-cell office:value-type="string">
            <text:p/>
          </table:table-cell>
          <table:table-cell office:value-type="string">
            <text:p>I - Suporte às coordenadorias, programas e projetos, na divulgação das atividades;
II - Desenvolvimento de materiais de comunicação da PROCULT, como matérias jornalísticas, identidades visuais, peças gráficas e publicações;
III - Divulgação de ações ligadas aos projetos de cultura instiucionais e da comunidade;
IV- Publicação e divulgação de editais e bolsas;
V - Cobertura fotográfica e jornalística dos eventos.</text:p>
          </table:table-cell>
          <table:table-cell office:value-type="string">
            <text:p>42460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06</text:p>
          </table:table-cell>
          <table:table-cell office:value-type="string">
            <text:p>Núcleo de Comunicação</text:p>
          </table:table-cell>
          <table:table-cell office:value-type="string">
            <text:p>(55) (88) 32219245</text:p>
          </table:table-cell>
          <table:table-cell office:value-type="string">
            <text:p>comunicacao.procult@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PROCULT</text:p>
          </table:table-cell>
          <table:table-cell office:value-type="string">
            <text:p>PROCULT/NG-PROCULT</text:p>
          </table:table-cell>
          <table:table-cell office:value-type="string">
            <text:p>NG-PROCULT/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LÍVIA CRISTINA PEREIRA DA SILVA</text:p>
          </table:table-cell>
          <table:table-cell office:value-type="string">
            <text:p>NÚCLEO DE GESTÃO</text:p>
          </table:table-cell>
          <table:table-cell office:value-type="string">
            <text:p>FG1</text:p>
          </table:table-cell>
          <table:table-cell office:value-type="string">
            <text:p>TAE</text:p>
          </table:table-cell>
          <table:table-cell office:value-type="string">
            <text:p>ng.procult@ufca.edu.br</text:p>
          </table:table-cell>
          <table:table-cell office:value-type="string">
            <text:p/>
          </table:table-cell>
          <table:table-cell office:value-type="string">
            <text:p>I - Abertura de processo no Sipac para solicitação de empenhos;
II - Abertura de processos para contratação de estagiários e bolsistas PAP(quando de toda a equipe);
III - *Acompanhamento em eventos da Procult;
IV - *Acompanhamento das demandas do setor via OsTicket;
V - *Acompanhamento de certificação;
VI - Análise de planilhas e elaboração de gráficos;
VII - Análise de relatórios;
VIII - Análise e conciliação dos valores da folha de pagamento de bolsistas;
IX - *Apoio durante reuniões remotas e presenciais;
X - Arquivamento de processos;
XI - Articulação de eventos e parcerias interinstitucionais;
XII - *Atendimento a demandas internas e externas;
XIII - *Atendimento telefônico, via chat e WhatsApp;
XIV - Atividades relacionadas ao mapeamento de processos do setor;
XV - *Atualização de planilhas de controle;
XVI - Auxílio na elaboração e revisão de editais;
XVII - Auxílio na elaboração e acompanhamento de relatórios e respostas à Auditoria;
XVIII - Auxílio no levantamento de necessidade de pessoal;
XIX - Auxílio para o controle de frequência dos estagiários e bolsistas PAP;
XX - Controle dos bens patrimoniais;
XXI - *Coleta de dados para produção do Boletim Integrado de Pessoa e Serviços;
XXII - Controle da frequência;
XXIII - *Criação e atualização de planilhas de controles internos;
XXIV - Contratação de estagiários do Núcleo de Idiomas;
XXV - Elaboração da folha de pagamento dos estagiários do Núcleo de Idiomas;
XXVI - *Emissão de declarações;
XXVII - Elaboração de atas/relatos de reunião;
XXVIII - *Elaboração de fluxos e procedimentos;
XXIX - *Elaboração de informes;
XXX - *Elaboração de ofícios, portarias e documentos oficiais;
XXXI - Auxílio na elaboração de regimentos e documentos normativos oficiais da Pró-Reitoria;
XXXII - Elaboração de relatório de gestão;
XXXIII - *Elaboração e atualização de formulários;
XXXIV - Elaboração e preenchimento de documentos para parcerias;
XXXV - Elaboração de editais de bolsista PAP;
XXXVI - *Recebimento, redação e encaminhamento de e-mails e telefonemas;
XXXVII - Emissão de Guias de Recolhimento da União (GRU);
XXXVIII - Encaminhamento de demandas de orçamento da Pró-Reitoria aos setores responsáveis;
XXXIX - *Envio de solicitações a parceiros de eventos da Procult;
XL - Auxílio em termos como Termos de Execução Descentralizada (TEDs);
XLI - *Gerenciamento de documentos;
XLII - Gestão das agendas das chefias: lançamento/cancelamento de reuniões internas e externas;
XLIII - Gestão administrativa de processos;
XLIV - Gestão de manifestações de ouvidoria ou pedidos/recursos de acesso à informação, segundo a Lei de Acesso à Informação;
XLV - Gestão de resposta a manifestações de ouvidoria;
XLVI - *Gestão dos arquivos digitais (Google Drive) e documentos físicos;
XLVII - *Inventário de bens patrimoniais (controle/planilhas/levantamento/atualizações);
XLVIII - *Monitoramento e gestão da Carta de Serviços ao Usuário;
XLIX - *Organização de inventário;
L - Organização, participação e/ou secretaria em reuniões;
LI - *Participação como membro de comitês, conselhos ou grupos de trabalho;
LII - *Planejamento do plano de ações do setor;
LIII - Produção de atas de reuniões e transcrição de áudios;
LIV - Produção de documentos informativos e normativos.

Obs.: o * refere-se às atividades realizadas ,também, pela servidora/ assistente administrativo lotada no Núcleo de Gestão, inclusive, nas substituições da Chefe de Núcleo conforme designação em Portaria.</text:p>
          </table:table-cell>
          <table:table-cell office:value-type="string">
            <text:p>228515</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506</text:p>
          </table:table-cell>
          <table:table-cell office:value-type="string">
            <text:p>Núcleo de Gestão</text:p>
          </table:table-cell>
          <table:table-cell office:value-type="string">
            <text:p>(55) (88) 32219245</text:p>
          </table:table-cell>
          <table:table-cell office:value-type="string">
            <text:p>procul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ICE</text:p>
          </table:table-cell>
          <table:table-cell office:value-type="string">
            <text:p>PROCULT/NICE</text:p>
          </table:table-cell>
          <table:table-cell office:value-type="string">
            <text:p>NICE/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IDIOMAS E CULTURAS ESTRANGEIRAS</text:p>
          </table:table-cell>
          <table:table-cell office:value-type="string">
            <text:p>ISAURA RUTE GINO DE AZEVEDO</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idiomas.procult@ufca.edu.br</text:p>
          </table:table-cell>
          <table:table-cell office:value-type="string">
            <text:p/>
          </table:table-cell>
          <table:table-cell office:value-type="string">
            <text:p>I - Elaborar edital para selecionar estagiários para o Núcleo de Idiomas.;
II - Selecionar estagiários para ministrar aulas no Núcleo de Idiomas;
III -Planejar as aulas de inglês junto com os estagiários;
IV- Divulgar a abertura de inscrições das aulas de inglês para a comunidade acadêmica;
V- Realizar as inscrições dos cursos de inglês.</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UPROC</text:p>
          </table:table-cell>
          <table:table-cell office:value-type="string">
            <text:p>PROCULT/NUPROC</text:p>
          </table:table-cell>
          <table:table-cell office:value-type="string">
            <text:p>NUPROC/PROCULT</text:p>
          </table:table-cell>
          <table:table-cell office:value-type="string">
            <text:p>PROCULT</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PRODUÇÃO CULTURAL</text:p>
          </table:table-cell>
          <table:table-cell office:value-type="string">
            <text:p>HUDSON JORGE DA SILV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producao.procult@ufca.edu.br</text:p>
          </table:table-cell>
          <table:table-cell office:value-type="string">
            <text:p/>
          </table:table-cell>
          <table:table-cell office:value-type="string">
            <text:p>I - Acompanhamento de ações, projetos e programas
II - Consultoria em Produção Cultural
III - Planejamento e execução de ações e eventos
IV - Assistência em ações e eventos
V - Contato com artistas e produtores
VI - Mediação com cooperadores e parceiros
VII - Elaboração e gestão de editais
VIII - Elaboração e gestão de ações e projetos
IX - Auxílio às coordenadorias
X - Coordenação de projetos
XI - Acompanhamento das ações da gestão
XII - Acompanhamento da comunicação institucional
XIII - Oferta de ações formativas em produção cultural
XIV - Promoção de estudos em produção cultural
XV - Divulgação de ações, projetos e programas
XVI - Gerenciamento do sistema de eventos
XVII - Avaliação de ações, projetos, programas e eventos</text:p>
          </table:table-cell>
          <table:table-cell office:value-type="string">
            <text:p>22851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06</text:p>
          </table:table-cell>
          <table:table-cell office:value-type="string">
            <text:p>Núcleo de Produção Cultural</text:p>
          </table:table-cell>
          <table:table-cell office:value-type="string">
            <text:p>(55) (88) 32219245</text:p>
          </table:table-cell>
          <table:table-cell office:value-type="string">
            <text:p>producao.procult@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OEX</text:p>
          </table:table-cell>
          <table:table-cell office:value-type="string">
            <text:p>PROEX</text:p>
          </table:table-cell>
          <table:table-cell office:value-type="string">
            <text:p>PROEX</text:p>
          </table:table-cell>
          <table:table-cell office:value-type="string">
            <text:p>PROEX</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EXTENSÃO</text:p>
          </table:table-cell>
          <table:table-cell office:value-type="string">
            <text:p>FABIANA APARECIDA LAZZARIN</text:p>
          </table:table-cell>
          <table:table-cell office:value-type="string">
            <text:p>PRÓ-REITORIA ACADÊMICA</text:p>
          </table:table-cell>
          <table:table-cell office:value-type="string">
            <text:p>CD2</text:p>
          </table:table-cell>
          <table:table-cell office:value-type="string">
            <text:p>Docente</text:p>
          </table:table-cell>
          <table:table-cell office:value-type="string">
            <text:p>proex@ufca.edu.br</text:p>
          </table:table-cell>
          <table:table-cell office:value-type="string">
            <text:p>3221-9293/9286</text:p>
          </table:table-cell>
          <table:table-cell office:value-type="string">
            <text:p>I - promoção e pelo gerenciamento das atividades de Extensão. A Proex/UFCA parte do princípio da indissociabilidade entre o Ensino, a Pesquisa, a Cultura e a Extensão para promover a interação transformadora entre o saber acadêmico e popular.</text:p>
          </table:table-cell>
          <table:table-cell office:value-type="string">
            <text:p>228497</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Pró-Reitoria de Extensão</text:p>
          </table:table-cell>
          <table:table-cell office:value-type="string">
            <text:p>(55) (88) 32219293</text:p>
          </table:table-cell>
          <table:table-cell office:value-type="string">
            <text:p>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GA</text:p>
          </table:table-cell>
          <table:table-cell office:value-type="string">
            <text:p>PROEX/CGA</text:p>
          </table:table-cell>
          <table:table-cell office:value-type="string">
            <text:p>CGA/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GESTÃO DAS AÇÕES</text:p>
          </table:table-cell>
          <table:table-cell office:value-type="string">
            <text:p>ALINE RODRIGUES BEZERRA OLIVEIRA</text:p>
          </table:table-cell>
          <table:table-cell office:value-type="string">
            <text:p>COORDENADORIA</text:p>
          </table:table-cell>
          <table:table-cell office:value-type="string">
            <text:p>CD4</text:p>
          </table:table-cell>
          <table:table-cell office:value-type="string">
            <text:p>TAE</text:p>
          </table:table-cell>
          <table:table-cell office:value-type="string">
            <text:p>acoes.proex@ufca.edu.br</text:p>
          </table:table-cell>
          <table:table-cell office:value-type="string">
            <text:p>3221-9285</text:p>
          </table:table-cell>
          <table:table-cell office:value-type="string">
            <text:p>I - admissão, seleção, registro, monitoramento e certificação das ações de extensão; 
II - gestão do módulo da extensão no SIGAA.</text:p>
          </table:table-cell>
          <table:table-cell office:value-type="string">
            <text:p>22849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97</text:p>
          </table:table-cell>
          <table:table-cell office:value-type="string">
            <text:p>Coordenadoria de Gestão das Ações</text:p>
          </table:table-cell>
          <table:table-cell office:value-type="string">
            <text:p>(55) (88) 32219285</text:p>
          </table:table-cell>
          <table:table-cell office:value-type="string">
            <text:p>acoes.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S</text:p>
          </table:table-cell>
          <table:table-cell office:value-type="string">
            <text:p>PROEX/CGA/DAS</text:p>
          </table:table-cell>
          <table:table-cell office:value-type="string">
            <text:p>DAS/CGA/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DMISSIBILIDADE E SELEÇÃO</text:p>
          </table:table-cell>
          <table:table-cell office:value-type="string">
            <text:p>ROBERLÂNEA ALMEIDA FEITOSA</text:p>
          </table:table-cell>
          <table:table-cell office:value-type="string">
            <text:p>DIVISÃO</text:p>
          </table:table-cell>
          <table:table-cell office:value-type="string">
            <text:p>FG2</text:p>
          </table:table-cell>
          <table:table-cell office:value-type="string">
            <text:p>TAE</text:p>
          </table:table-cell>
          <table:table-cell office:value-type="string">
            <text:p>acoes.proex@ufca.edu.br</text:p>
          </table:table-cell>
          <table:table-cell office:value-type="string">
            <text:p>3221-9285</text:p>
          </table:table-cell>
          <table:table-cell office:value-type="string">
            <text:p>I - elaborar e manter banco de avaliadores;
II - elaborar e revisar editais;
III - gerenciar o processo seletivo das ações de extensão; 
IV - elaborar e revisar documentos e formulários relacionados à gestão das ações;</text:p>
          </table:table-cell>
          <table:table-cell office:value-type="string">
            <text:p>293488</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Removido temporariamente para o PROFIAP</text:p>
          </table:table-cell>
          <table:table-cell office:value-type="string">
            <text:p>228498</text:p>
          </table:table-cell>
          <table:table-cell office:value-type="string">
            <text:p>Divisão de Admissibilidade e Seleção</text:p>
          </table:table-cell>
          <table:table-cell office:value-type="string">
            <text:p>(55) (88) 32219285</text:p>
          </table:table-cell>
          <table:table-cell office:value-type="string">
            <text:p>acoes.proex@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MSI</text:p>
          </table:table-cell>
          <table:table-cell office:value-type="string">
            <text:p>PROEX/CGA/DMSI</text:p>
          </table:table-cell>
          <table:table-cell office:value-type="string">
            <text:p>DMSI/CGA/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MONITORAMENTO E SISTEMA DE INFORMAÇÕES</text:p>
          </table:table-cell>
          <table:table-cell office:value-type="string">
            <text:p>CARLOS VINICIUS GOMES COSTA LIMA</text:p>
          </table:table-cell>
          <table:table-cell office:value-type="string">
            <text:p>DIVISÃO</text:p>
          </table:table-cell>
          <table:table-cell office:value-type="string">
            <text:p>FG2</text:p>
          </table:table-cell>
          <table:table-cell office:value-type="string">
            <text:p>Docente</text:p>
          </table:table-cell>
          <table:table-cell office:value-type="string">
            <text:p>acoes.proex@ufca.edu.br</text:p>
          </table:table-cell>
          <table:table-cell office:value-type="string">
            <text:p>3221-9285</text:p>
          </table:table-cell>
          <table:table-cell office:value-type="string">
            <text:p>I - receber e monitorar os relatórios mensais dos estudantes;
II - receber e monitorar os relatórios parciais e finais das ações;
III - gerir o módulo de extensão no SIGAA.</text:p>
          </table:table-cell>
          <table:table-cell office:value-type="string">
            <text:p>228499</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98</text:p>
          </table:table-cell>
          <table:table-cell office:value-type="string">
            <text:p>Divisão de Monitoramento e Sistema de Informações</text:p>
          </table:table-cell>
          <table:table-cell office:value-type="string">
            <text:p>(55) (88) 32219285</text:p>
          </table:table-cell>
          <table:table-cell office:value-type="string">
            <text:p>acoes.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SID</text:p>
          </table:table-cell>
          <table:table-cell office:value-type="string">
            <text:p>PROEX/CGA/DMSI/SASID</text:p>
          </table:table-cell>
          <table:table-cell office:value-type="string">
            <text:p>SASID/DMSI/CGA/PROEX</text:p>
          </table:table-cell>
          <table:table-cell office:value-type="string">
            <text:p>PROEX</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OS SISTEMAS DE INFORMAÇÃO E AOS DADOS</text:p>
          </table:table-cell>
          <table:table-cell office:value-type="string">
            <text:p/>
          </table:table-cell>
          <table:table-cell office:value-type="string">
            <text:p>SEÇÃO</text:p>
          </table:table-cell>
          <table:table-cell office:value-type="string">
            <text:p>FG3</text:p>
          </table:table-cell>
          <table:table-cell office:value-type="string">
            <text:p/>
          </table:table-cell>
          <table:table-cell office:value-type="string">
            <text:p>acoes.proex@ufca.edu.br</text:p>
          </table:table-cell>
          <table:table-cell office:value-type="string">
            <text:p>3221-9285</text:p>
          </table:table-cell>
          <table:table-cell office:value-type="string">
            <text:p>I - responsável por prestar apoio à tecnologia da informação vinculada à extração e modelagem dos dados para subsidiar a gestão da Proex em decisões sobre políticas internas.</text:p>
          </table:table-cell>
          <table:table-cell office:value-type="string">
            <text:p>293494</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99</text:p>
          </table:table-cell>
          <table:table-cell office:value-type="string">
            <text:p>Seção de Apoio aos Sistemas de Informação e aos Dados</text:p>
          </table:table-cell>
          <table:table-cell office:value-type="string">
            <text:p>(55) (88) 32219285</text:p>
          </table:table-cell>
          <table:table-cell office:value-type="string">
            <text:p>acoes.proex@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RC</text:p>
          </table:table-cell>
          <table:table-cell office:value-type="string">
            <text:p>PROEX/CGA/DRC</text:p>
          </table:table-cell>
          <table:table-cell office:value-type="string">
            <text:p>DRC/CGA/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REGISTRO E CERTIFICAÇÃO</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acoes.proex@ufca.edu.br</text:p>
          </table:table-cell>
          <table:table-cell office:value-type="string">
            <text:p>3221-9285</text:p>
          </table:table-cell>
          <table:table-cell office:value-type="string">
            <text:p>I - realizar cadastro das ações;
II - realizar cadastro dos membros extensionistas;
III - emitir declarações e certificados das ações (programas, projetos, eventos, cursos, prestação de serviço).</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IFA</text:p>
          </table:table-cell>
          <table:table-cell office:value-type="string">
            <text:p>PROEX/CIFA</text:p>
          </table:table-cell>
          <table:table-cell office:value-type="string">
            <text:p>CIFA/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INTEGRAÇÃO, FORTALECIMENTO E ASSESSORAMENTO DAS AÇÕES DE EXTENSÃO</text:p>
          </table:table-cell>
          <table:table-cell office:value-type="string">
            <text:p>SABRINA SUERLI LUCENA MELO</text:p>
          </table:table-cell>
          <table:table-cell office:value-type="string">
            <text:p>COORDENADORIA</text:p>
          </table:table-cell>
          <table:table-cell office:value-type="string">
            <text:p>CD4</text:p>
          </table:table-cell>
          <table:table-cell office:value-type="string">
            <text:p>TAE</text:p>
          </table:table-cell>
          <table:table-cell office:value-type="string">
            <text:p>cifa.proex@ufca.edu.br</text:p>
          </table:table-cell>
          <table:table-cell office:value-type="string">
            <text:p>3221-9287</text:p>
          </table:table-cell>
          <table:table-cell office:value-type="string">
            <text:p>I - acompanhar, integrar, interiorizar, assessorar e fortalecer a realização das ações de extensão; 
II - realização de cursos de formação; 
III - fornecimento de material de apoio para ações de extensão;
IV - assessoramento administrativo e contábil para as ações de extensão.</text:p>
          </table:table-cell>
          <table:table-cell office:value-type="string">
            <text:p>22850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97</text:p>
          </table:table-cell>
          <table:table-cell office:value-type="string">
            <text:p>Coordenadoria de Integração, Fortalecimento e Assessoramento das Ações de Extensão</text:p>
          </table:table-cell>
          <table:table-cell office:value-type="string">
            <text:p>(55) (88) 32219287</text:p>
          </table:table-cell>
          <table:table-cell office:value-type="string">
            <text:p>cifa.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DGCVE</text:p>
          </table:table-cell>
          <table:table-cell office:value-type="string">
            <text:p>PROEX/CIFA/DADGCVE</text:p>
          </table:table-cell>
          <table:table-cell office:value-type="string">
            <text:p>DADGCVE/CIFA/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AO DESIGNER GRÁFICO E À COMUNICAÇÃO VISUAL DE EVENTOS</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cifa.proex@ufca.edu.br</text:p>
          </table:table-cell>
          <table:table-cell office:value-type="string">
            <text:p>3221-9287</text:p>
          </table:table-cell>
          <table:table-cell office:value-type="string">
            <text:p>I -  responsável pelos materiais setoriais com produção de animações para o meio físico e digital a exemplo de logotipos e marcas.</text:p>
          </table:table-cell>
          <table:table-cell office:value-type="string">
            <text:p>293495</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2</text:p>
          </table:table-cell>
          <table:table-cell office:value-type="string">
            <text:p>Divisão de Apoio ao Designer Gráfico e a Comunicação Visual de Eventos</text:p>
          </table:table-cell>
          <table:table-cell office:value-type="string">
            <text:p>(55) (88) 32219287</text:p>
          </table:table-cell>
          <table:table-cell office:value-type="string">
            <text:p>cifa.proex@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FAAE</text:p>
          </table:table-cell>
          <table:table-cell office:value-type="string">
            <text:p>PROEX/CIFA/DFAAE</text:p>
          </table:table-cell>
          <table:table-cell office:value-type="string">
            <text:p>DFAAE/CIFA/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FORTALECIMENTO E APOIO ÀS AÇÕES DE EXTENSÃO</text:p>
          </table:table-cell>
          <table:table-cell office:value-type="string">
            <text:p>ROSANA PEIXOTO VIEIRA</text:p>
          </table:table-cell>
          <table:table-cell office:value-type="string">
            <text:p>DIVISÃO</text:p>
          </table:table-cell>
          <table:table-cell office:value-type="string">
            <text:p>FG2</text:p>
          </table:table-cell>
          <table:table-cell office:value-type="string">
            <text:p>TAE</text:p>
          </table:table-cell>
          <table:table-cell office:value-type="string">
            <text:p>cifa.proex@ufca.edu.br</text:p>
          </table:table-cell>
          <table:table-cell office:value-type="string">
            <text:p>3221-9287</text:p>
          </table:table-cell>
          <table:table-cell office:value-type="string">
            <text:p>I - viabilizar a realização das ações de extensão, seja por meio do fornecimento de material de apoio;
II - realização de cursos de capacitação em extensão universitária; 
III- organização de eventos, acompanhamento dos processos de solicitação de materiais junto a Diretoria de Comunicação (DCOM); 
IV - manutenção da planilha de controle de entrada/saída de materiais; 
V - elaboração e acompanhamento do edital interno de fomento à Extensão; 
VI - organizar o Encontro de Extensão.</text:p>
          </table:table-cell>
          <table:table-cell office:value-type="string">
            <text:p>228503</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2</text:p>
          </table:table-cell>
          <table:table-cell office:value-type="string">
            <text:p>Divisão de Fortalecimento e Apoio às Ações de Extensão</text:p>
          </table:table-cell>
          <table:table-cell office:value-type="string">
            <text:p>(55) (88) 32219287</text:p>
          </table:table-cell>
          <table:table-cell office:value-type="string">
            <text:p>cifa.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IAE</text:p>
          </table:table-cell>
          <table:table-cell office:value-type="string">
            <text:p>PROEX/CIFA/DIAE</text:p>
          </table:table-cell>
          <table:table-cell office:value-type="string">
            <text:p>DIAE/CIFA/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INTEGRAÇÃO ÀS AÇÕES DE EXTENSÃO</text:p>
          </table:table-cell>
          <table:table-cell office:value-type="string">
            <text:p>RENATA MORAES DE BRITO</text:p>
          </table:table-cell>
          <table:table-cell office:value-type="string">
            <text:p>DIVISÃO</text:p>
          </table:table-cell>
          <table:table-cell office:value-type="string">
            <text:p>FG2</text:p>
          </table:table-cell>
          <table:table-cell office:value-type="string">
            <text:p>TAE</text:p>
          </table:table-cell>
          <table:table-cell office:value-type="string">
            <text:p>cifa.proex@ufca.edu.br</text:p>
          </table:table-cell>
          <table:table-cell office:value-type="string">
            <text:p>3221-9287</text:p>
          </table:table-cell>
          <table:table-cell office:value-type="string">
            <text:p>I -  responsável pelo acompanhamento das atividades desenvolvidas pelas ações de extensão; 
II - promoção da integração e interiorização das ações de extensão conforme a respectiva microrregião de abrangência e pela organização e execução da UFCA itinerante.</text:p>
          </table:table-cell>
          <table:table-cell office:value-type="string">
            <text:p>263425</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2</text:p>
          </table:table-cell>
          <table:table-cell office:value-type="string">
            <text:p>Divisão de Integração às Ações de Extensão</text:p>
          </table:table-cell>
          <table:table-cell office:value-type="string">
            <text:p>(55) (88) 32219287</text:p>
          </table:table-cell>
          <table:table-cell office:value-type="string">
            <text:p>cifa.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C</text:p>
          </table:table-cell>
          <table:table-cell office:value-type="string">
            <text:p>PROEX/CIFA/DIAE/SAAC</text:p>
          </table:table-cell>
          <table:table-cell office:value-type="string">
            <text:p>SAAC/DIAE/CIFA/PROEX</text:p>
          </table:table-cell>
          <table:table-cell office:value-type="string">
            <text:p>PROEX</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SSESSORAMENTO ADMINISTRATIVO E CONTÁBIL</text:p>
          </table:table-cell>
          <table:table-cell office:value-type="string">
            <text:p/>
          </table:table-cell>
          <table:table-cell office:value-type="string">
            <text:p>SEÇÃO</text:p>
          </table:table-cell>
          <table:table-cell office:value-type="string">
            <text:p>FG3</text:p>
          </table:table-cell>
          <table:table-cell office:value-type="string">
            <text:p/>
          </table:table-cell>
          <table:table-cell office:value-type="string">
            <text:p>cifa.proex@ufca.edu.br</text:p>
          </table:table-cell>
          <table:table-cell office:value-type="string">
            <text:p>3221-9287</text:p>
          </table:table-cell>
          <table:table-cell office:value-type="string">
            <text:p>I -  assessoramento das atividades administrativas da Coordenadoria, tais como auxiliar na execução financeira de recursos recebidos e operacionalizar as bolsas de extensão e recursos destinados às passagens e diárias; 
II - prestação de contas dos recursos recebidos.</text:p>
          </table:table-cell>
          <table:table-cell office:value-type="string">
            <text:p>31792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63425</text:p>
          </table:table-cell>
          <table:table-cell office:value-type="string">
            <text:p>Sessão de Assessoramento Administrativo e Contábil</text:p>
          </table:table-cell>
          <table:table-cell office:value-type="string">
            <text:p>(55) (88) 32219287</text:p>
          </table:table-cell>
          <table:table-cell office:value-type="string">
            <text:p>cifa.proex@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PEX</text:p>
          </table:table-cell>
          <table:table-cell office:value-type="string">
            <text:p>PROEX/CPEX</text:p>
          </table:table-cell>
          <table:table-cell office:value-type="string">
            <text:p>CPEX/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OLÍTICAS EXTENSIONISTAS</text:p>
          </table:table-cell>
          <table:table-cell office:value-type="string">
            <text:p>JUCIELDO FERREIRA ALEXANDRE</text:p>
          </table:table-cell>
          <table:table-cell office:value-type="string">
            <text:p>COORDENADORIA / PRÓ-REITORIA ADJUNTA</text:p>
          </table:table-cell>
          <table:table-cell office:value-type="string">
            <text:p>CD3</text:p>
          </table:table-cell>
          <table:table-cell office:value-type="string">
            <text:p>Docente</text:p>
          </table:table-cell>
          <table:table-cell office:value-type="string">
            <text:p>cpex.proex@ufca.edu.br</text:p>
          </table:table-cell>
          <table:table-cell office:value-type="string">
            <text:p>3221-9286</text:p>
          </table:table-cell>
          <table:table-cell office:value-type="string">
            <text:p>I - elaborar e revisar os normativos que regulamentam a extensão universitária na Universidade Federal do Cariri; 
II - monitorar e avaliar a política de extensão, em consonância com o Plano de Desenvolvimento Institucional (PDI); 
III - coordenar e acompanhar juntamente com a Pró-Reitoria de Graduação o processo de integralização da extensão nos cursos de graduação; 
IV - criação e execução dos Programas Institucionais de Extensão estabelecidos em consonância com os objetivos estratégicos da Política de
Extensão da universidade; 
V - estrategicamente atuará para difusão da ciência junto à extensão universitária por meio da criação e manutenção do periódico científico da extensão e, ainda pelo serviço de normalização/correção ortográfica dos normativos da Pró-Reitoria; 
VI - assessoramento jurídico, em especial no que tange à legalidade de seus normativos.</text:p>
          </table:table-cell>
          <table:table-cell office:value-type="string">
            <text:p>228500</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97</text:p>
          </table:table-cell>
          <table:table-cell office:value-type="string">
            <text:p>Coordenadoria de Políticas Extensionistas</text:p>
          </table:table-cell>
          <table:table-cell office:value-type="string">
            <text:p>(55) (88) 32219286</text:p>
          </table:table-cell>
          <table:table-cell office:value-type="string">
            <text:p>cpex.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DICE</text:p>
          </table:table-cell>
          <table:table-cell office:value-type="string">
            <text:p>PROEX/CPEX/DDICE</text:p>
          </table:table-cell>
          <table:table-cell office:value-type="string">
            <text:p>DDICE/CPEX/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A DIFUSÃO DA CIÊNCIA EM EXTENSÃO</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cpex.proex@ufca.edu.br</text:p>
          </table:table-cell>
          <table:table-cell office:value-type="string">
            <text:p>3221-9286</text:p>
          </table:table-cell>
          <table:table-cell office:value-type="string">
            <text:p>I - responsável por impulsionar a visibilidade das ações de extensão universitária; 
II - estimular a criação de novas ações a partir da difusão dos conhecimentos produzidos pela Extensão por meio da Revista Entreações: diálogos em extensão.</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EMAPE</text:p>
          </table:table-cell>
          <table:table-cell office:value-type="string">
            <text:p>PROEX/CPEX/DEMAPE</text:p>
          </table:table-cell>
          <table:table-cell office:value-type="string">
            <text:p>DEMAPE/CPEX/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LABORAÇÃO, MONITORAMENTO E AVALIAÇÃO DA POLÍTICA DE EXTENSÃO</text:p>
          </table:table-cell>
          <table:table-cell office:value-type="string">
            <text:p>ANGÉLICA ALMEIDA SOUSA</text:p>
          </table:table-cell>
          <table:table-cell office:value-type="string">
            <text:p>DIVISÃO</text:p>
          </table:table-cell>
          <table:table-cell office:value-type="string">
            <text:p>FG2</text:p>
          </table:table-cell>
          <table:table-cell office:value-type="string">
            <text:p>TAE</text:p>
          </table:table-cell>
          <table:table-cell office:value-type="string">
            <text:p>cpex.proex@ufca.edu.br</text:p>
          </table:table-cell>
          <table:table-cell office:value-type="string">
            <text:p>3221-9286</text:p>
          </table:table-cell>
          <table:table-cell office:value-type="string">
            <text:p>I - responsável pela elaboração e atualização da Política de Extensão Universitária, criada em consonância com o Plano de Desenvolvimento Institucional (PDI), e pela sua avaliação. 
II - realiza a coordenação e acompanhamento, em parceria com a Pró- Reitoria de Graduação (PROGRAD), do processo de integralização da extensão
nos cursos de graduação; 
III - Cria e Executa os Programas Institucionais de Extensão estabelecidos em consonância com os objetivos estratégicos da Política de Extensão da universidade.</text:p>
          </table:table-cell>
          <table:table-cell office:value-type="string">
            <text:p>459729</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0</text:p>
          </table:table-cell>
          <table:table-cell office:value-type="string">
            <text:p>Divisão de Elaboração, Monitoramento e Avaliação da Política de Extensão</text:p>
          </table:table-cell>
          <table:table-cell office:value-type="string">
            <text:p>(55) (88) 32219288</text:p>
          </table:table-cell>
          <table:table-cell office:value-type="string">
            <text:p>cpex.proex@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RT</text:p>
          </table:table-cell>
          <table:table-cell office:value-type="string">
            <text:p>PROEX/CPEX/DERT</text:p>
          </table:table-cell>
          <table:table-cell office:value-type="string">
            <text:p>DERT/CPEX/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DIÇÃO E REVISÃO DE TEXTOS</text:p>
          </table:table-cell>
          <table:table-cell office:value-type="string">
            <text:p>GERMANO ARAÚJO SAMPAIO</text:p>
          </table:table-cell>
          <table:table-cell office:value-type="string">
            <text:p>DIVISÃO</text:p>
          </table:table-cell>
          <table:table-cell office:value-type="string">
            <text:p>FG2</text:p>
          </table:table-cell>
          <table:table-cell office:value-type="string">
            <text:p>TAE</text:p>
          </table:table-cell>
          <table:table-cell office:value-type="string">
            <text:p>cpex.proex@ufca.edu.br</text:p>
          </table:table-cell>
          <table:table-cell office:value-type="string">
            <text:p>3221-9286</text:p>
          </table:table-cell>
          <table:table-cell office:value-type="string">
            <text:p>I - responsável pela revisão e correção gramatical dos documentos administrativos e acadêmicos da Pró-Reitoria.</text:p>
          </table:table-cell>
          <table:table-cell office:value-type="string">
            <text:p>293490</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0</text:p>
          </table:table-cell>
          <table:table-cell office:value-type="string">
            <text:p>Divisão de Edição e Revisão de Textos</text:p>
          </table:table-cell>
          <table:table-cell office:value-type="string">
            <text:p>(55) (88) 32219286</text:p>
          </table:table-cell>
          <table:table-cell office:value-type="string">
            <text:p>cpex.proex@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ILEN</text:p>
          </table:table-cell>
          <table:table-cell office:value-type="string">
            <text:p>PROEX/CPEX/DILEN</text:p>
          </table:table-cell>
          <table:table-cell office:value-type="string">
            <text:p>DILEN/CPEX/PROEX</text:p>
          </table:table-cell>
          <table:table-cell office:value-type="string">
            <text:p>PROEX</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LEGISLAÇÃO E NORMALIZAÇÃO</text:p>
          </table:table-cell>
          <table:table-cell office:value-type="string">
            <text:p>ARÍCIA DO SOCORRO TAVARES MIRANDA</text:p>
          </table:table-cell>
          <table:table-cell office:value-type="string">
            <text:p>DIVISÃO</text:p>
          </table:table-cell>
          <table:table-cell office:value-type="string">
            <text:p>FG2</text:p>
          </table:table-cell>
          <table:table-cell office:value-type="string">
            <text:p>TAE</text:p>
          </table:table-cell>
          <table:table-cell office:value-type="string">
            <text:p>cpex.proex@ufca.edu.br</text:p>
          </table:table-cell>
          <table:table-cell office:value-type="string">
            <text:p>3221-9286</text:p>
          </table:table-cell>
          <table:table-cell office:value-type="string">
            <text:p>I - responsável por elaborar e revisar os normativos que regulamentam a extensão universitária na Universidade Federal do Cariri; 
II - responsável pelo serviço de assessoramento jurídico e normalização dos documentos administrativos e acadêmicos da Pró-Reitoria.</text:p>
          </table:table-cell>
          <table:table-cell office:value-type="string">
            <text:p>293489</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00</text:p>
          </table:table-cell>
          <table:table-cell office:value-type="string">
            <text:p>Divisão de Legislação e Normalização</text:p>
          </table:table-cell>
          <table:table-cell office:value-type="string">
            <text:p>(55) (88) 32219286</text:p>
          </table:table-cell>
          <table:table-cell office:value-type="string">
            <text:p>cpex.proex@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DDE</text:p>
          </table:table-cell>
          <table:table-cell office:value-type="string">
            <text:p>PROEX/NADDE</text:p>
          </table:table-cell>
          <table:table-cell office:value-type="string">
            <text:p>NADDE/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À DIVULGAÇÃO E À DIFUSÃO DA EXTENSÃO</text:p>
          </table:table-cell>
          <table:table-cell office:value-type="string">
            <text:p>LUCIANA BESSA SILV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divulgacao.proex@ufca.edu.br</text:p>
          </table:table-cell>
          <table:table-cell office:value-type="string">
            <text:p>3221-9292</text:p>
          </table:table-cell>
          <table:table-cell office:value-type="string">
            <text:p>I - promover a difusão das ações de extensão da UFCA por meio dos canais e ferramentas de comunicação formais e informais;
II - divulgar, apoiar e acompanhar os dados da extensão produzidos pela PROEX (editais, informativos, diálogos, etc) junto a DCOM;
III - revisão, normalização e diagramação de materiais para publicação impressa e digital;
IV - desenvolver vídeos institucionais para promoção da PROEX e das ações de extensão;
V - produzir materiais sobre eventos no campo da extensão;
VI - apoiar e contribuir para o aprimoramento do site da PROEX.</text:p>
          </table:table-cell>
          <table:table-cell office:value-type="string">
            <text:p>238740</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497</text:p>
          </table:table-cell>
          <table:table-cell office:value-type="string">
            <text:p>Núcleo de Apoio à Divulgação e à Difusão da Extensão</text:p>
          </table:table-cell>
          <table:table-cell office:value-type="string">
            <text:p>(55) (88) 32219292</text:p>
          </table:table-cell>
          <table:table-cell office:value-type="string">
            <text:p>divulgacao.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AEJ</text:p>
          </table:table-cell>
          <table:table-cell office:value-type="string">
            <text:p>PROEX/NAEJ</text:p>
          </table:table-cell>
          <table:table-cell office:value-type="string">
            <text:p>NAEJ/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ÀS EMPRESAS JUNIORES</text:p>
          </table:table-cell>
          <table:table-cell office:value-type="string">
            <text:p>JOSÉ MAURO MADEIROS VELÔSO SOARES</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
          </table:table-cell>
          <table:table-cell office:value-type="string">
            <text:p>3221-9292</text:p>
          </table:table-cell>
          <table:table-cell office:value-type="string">
            <text:p>a) credenciamento, reconhecimento e acompanhamento das EJs da UFCA;
b) Fomento à discussão de criação e integração de projetos de EJs.
c) trabalho educativo e pedagógico com as EJs da UFCA;
d) estímulo às ações de extensão nas áreas de empreendedorismo, inovação social e
desenvolvimento regional;
e) publicação de editais temáticos específicos;
f) coordenação de programas estruturantes específicos;
g) acompanhamento da legislação vigente e colaboração para elaborar e/ou atualizar
normativos específicos;
h) realização de articulações específicas</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IFE</text:p>
          </table:table-cell>
          <table:table-cell office:value-type="string">
            <text:p>PROEX/NAIFE</text:p>
          </table:table-cell>
          <table:table-cell office:value-type="string">
            <text:p>NAIFE/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RTICULAÇÃO, INCENTIVO E FOMENTO DA EXTENSÃO</text:p>
          </table:table-cell>
          <table:table-cell office:value-type="string">
            <text:p>LIANA BASTOS BEZERR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aife.proex@ufca.edu.br</text:p>
          </table:table-cell>
          <table:table-cell office:value-type="string">
            <text:p>3221-9291</text:p>
          </table:table-cell>
          <table:table-cell office:value-type="string">
            <text:p>I - analisar a documentação produzida pelo setor do ponto de vista da adequação jurídica;
II - mapear órgãos e instituições públicas e/ou privadas com interesses convergentes aos da Proex/UFCA para o estabelecimento de possíveis parcerias para fomento das ações de Extensão na universidade;
III - mapear órgãos e instituições públicas e/ou privadas com interesses convergentes aos daProex/UFCA para o estabelecimento de possíveis parcerias para fomento das ações de Extensão na universidade;
IV -  realizar parcerias com órgãos e instituições públicas e/ou privadas para o estímulo e financiamento das ações de extensão da universidade; 
V - dialogar com representantes dos poderes público municipal, estadual e federal para o estabelecimento de parcerias que visem o fortalecimento da extensão universitária na UFCA; 
VI - dialogar com os diversos cursos de graduação e pós-graduação da UFCA para conhecer de forma prática as ações de extensão que estão sendo desenvolvidas e prospectar novas possibilidades que gerem parcerias externas; 
VII - promover eventos para divulgação do catálogo das ações de extensão da UFCA em instituições públicas e privadas da região do Cariri com o fito de identificação de interesses convergentes entre estas e a extensão da UFCA para o estabelecimento de parcerias; 
VIII - prospectar recursos financeiros em órgãos e editais destinados ao fomento de ações de extensão universitária; 
IX -  articular a Proex/UFCA com instituições públicas e privadas que podem contribuir para a divulgação, estímulo e fomento das ações de extensão da universidade.</text:p>
          </table:table-cell>
          <table:table-cell office:value-type="string">
            <text:p>29349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497</text:p>
          </table:table-cell>
          <table:table-cell office:value-type="string">
            <text:p>Núcleo de Articulação, Incentivo e Fomento da Extensão</text:p>
          </table:table-cell>
          <table:table-cell office:value-type="string">
            <text:p>(55) (88) 32219291</text:p>
          </table:table-cell>
          <table:table-cell office:value-type="string">
            <text:p>naife.proex@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D</text:p>
          </table:table-cell>
          <table:table-cell office:value-type="string">
            <text:p>PROEX/NGD</text:p>
          </table:table-cell>
          <table:table-cell office:value-type="string">
            <text:p>NGD/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RENCIAMENTO DE DADOS</text:p>
          </table:table-cell>
          <table:table-cell office:value-type="string">
            <text:p>RAMON SANTOS NEPOMUCENO</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dados.proex@ufca.edu.br</text:p>
          </table:table-cell>
          <table:table-cell office:value-type="string">
            <text:p>3221-9291</text:p>
          </table:table-cell>
          <table:table-cell office:value-type="string">
            <text:p>I - prestar assessoramento e apoio em Tecnologia da Informação aos demais setores da PROEX;
II - tratar, modelar e consolidar dados e informações provenientes de ações da PROEX, internas ou em parceria com demais setores da UFCA;
III - criar,  adequar e acompanhar indicadores estratégicos para a extensão e para suas particularidades;
IV -gerar insights que possam subsidiar a gestão da PROEX em decisões sobre políticas internas;
V - desenvolver e/ou adaptar ferramentas de bancos de dados que facilitem a coleta, o armazenamento, o tratamento e a modelagem das informações;
VI - desenvolver e/ou adaptar ferramentas de infográficos para adequar a apresentação das informações analisadas pelo Núcleo de Gerenciamento de Dados ou demandas dos demais setores da PROEX.</text:p>
          </table:table-cell>
          <table:table-cell office:value-type="string">
            <text:p>228505</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497</text:p>
          </table:table-cell>
          <table:table-cell office:value-type="string">
            <text:p>Núcleo de Gerenciamento de Dados</text:p>
          </table:table-cell>
          <table:table-cell office:value-type="string">
            <text:p>(55) (88) 32219291</text:p>
          </table:table-cell>
          <table:table-cell office:value-type="string">
            <text:p>dados.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PROEX</text:p>
          </table:table-cell>
          <table:table-cell office:value-type="string">
            <text:p>PROEX/NG-PROEX</text:p>
          </table:table-cell>
          <table:table-cell office:value-type="string">
            <text:p>NG-PROEX/PROEX</text:p>
          </table:table-cell>
          <table:table-cell office:value-type="string">
            <text:p>PROEX</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GEORGE SOARES DE OLIVEIRA</text:p>
          </table:table-cell>
          <table:table-cell office:value-type="string">
            <text:p>NÚCLEO DE GESTÃO</text:p>
          </table:table-cell>
          <table:table-cell office:value-type="string">
            <text:p>FG1</text:p>
          </table:table-cell>
          <table:table-cell office:value-type="string">
            <text:p>TAE</text:p>
          </table:table-cell>
          <table:table-cell office:value-type="string">
            <text:p>ng.proex@ufca.edu.br</text:p>
          </table:table-cell>
          <table:table-cell office:value-type="string">
            <text:p>3221-9291</text:p>
          </table:table-cell>
          <table:table-cell office:value-type="string">
            <text:p>I - responsável por planejar e assessorar as atividades administrativas da PROEX; 
II - receber as demandas dos coordenadores dos projetos e redirecioná-las à equipe PROEX; 
III - auxiliar na execução financeira de recursos recebidos por projetos e programas de extensão aprovados em edital PROEXT/MEC; 
IV - operacionalizar financeiramente as bolsas e recursos destinados à passagem diária.</text:p>
          </table:table-cell>
          <table:table-cell office:value-type="string">
            <text:p>228504</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97</text:p>
          </table:table-cell>
          <table:table-cell office:value-type="string">
            <text:p>Núcleo de Gestão</text:p>
          </table:table-cell>
          <table:table-cell office:value-type="string">
            <text:p>(55) (88) 32219286</text:p>
          </table:table-cell>
          <table:table-cell office:value-type="string">
            <text:p>ng.proex@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OGEP</text:p>
          </table:table-cell>
          <table:table-cell office:value-type="string">
            <text:p>PROGEP</text:p>
          </table:table-cell>
          <table:table-cell office:value-type="string">
            <text:p>PROGEP</text:p>
          </table:table-cell>
          <table:table-cell office:value-type="string">
            <text:p>PROGEP</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GESTÃO DE PESSOAS</text:p>
          </table:table-cell>
          <table:table-cell office:value-type="string">
            <text:p>MÁRIO HENRIQUE GOMES PACHECO</text:p>
          </table:table-cell>
          <table:table-cell office:value-type="string">
            <text:p>PRÓ-REITORIA ADMINISTRATIVA</text:p>
          </table:table-cell>
          <table:table-cell office:value-type="string">
            <text:p>CD2</text:p>
          </table:table-cell>
          <table:table-cell office:value-type="string">
            <text:p>Docente</text:p>
          </table:table-cell>
          <table:table-cell office:value-type="string">
            <text:p>progep@ufca.edu.br</text:p>
          </table:table-cell>
          <table:table-cell office:value-type="string">
            <text:p/>
          </table:table-cell>
          <table:table-cell office:value-type="string">
            <text:p>I - propor normas gerais para a gestão de pessoas, em consonância com legislação de vigente,
o entendimento do Órgão Central do Sipec e as políticas e diretrizes institucionais da UFCA;
II - gerir os processos relativos ao planejamento, dimensionamento, alocação, assentamento
funcional e pagamentos de servidores públicos do quadro efetivo e temporário da UFCA;
III - executar e acompanhar os processos vinculados à vida funcional dos(as) servidores(as),
incluindo a avaliação de desempenho profissional, a progressão na carreira de servidores, a
mobilidade funcional, dentre outras atividades inerentes à área de gestão de pessoas;
IV - propor, executar e subsidiar a construção da política e de modelos de alocação de vagas
de servidores; 
V - promover e aprovar, conforme demandas dos setores interessados, a realização de
concursos públicos e processos seletivos simplificados destinados ao provimento dos cargos
públicos;
VI - planejar, estabelecer e executar políticas e programas de desenvolvimento e ações que
visem à melhoria da vida funcional de servidores, no seu ambiente organizacional de trabalho;
VII - desenvolver, coordenar e executar a promoção, prevenção, análise dos ambientes,
assistência, perícia e readaptação, vinculados à saúde de servidores, observada as diretrizes
da Política de Saúde da Comunidade Acadêmica da UFCA;
VIII - desenvolver atividades e ações de apoio, na busca por qualificação, capacitação,
aprendizado profissional e pessoal de servidores, observadas as diretrizes do Plano de
Desenvolvimento de Pessoas da UFCA;
IX - apresentar relatórios das ações que envolvam recursos financeiros destinados à Progep;
X - prestar assessoria em assuntos relacionados à gestão de pessoas, à Reitoria e às Unidades Acadêmicas e Administrativas;
XI - representar a UFCA em eventos relacionados à gestão de pessoas;
XII - executar as deliberações superiores;
XIII - realizar outras atribuições que possam vir a ser delegadas à Pró-Reitoria de Gestão de
Pessoas, por força de atos específicos da Reitoria ou do Consuni.</text:p>
          </table:table-cell>
          <table:table-cell office:value-type="string">
            <text:p>228425</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Não passou pela PROPLAN</text:p>
          </table:table-cell>
          <table:table-cell office:value-type="string">
            <text:p>122391</text:p>
          </table:table-cell>
          <table:table-cell office:value-type="string">
            <text:p>Pró-Reitoria de Gestão de Pessoas</text:p>
          </table:table-cell>
          <table:table-cell office:value-type="string">
            <text:p>(55) (88) 32219305</text:p>
          </table:table-cell>
          <table:table-cell office:value-type="string">
            <text: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SS-TEC-GD</text:p>
          </table:table-cell>
          <table:table-cell office:value-type="string">
            <text:p>PROGEP/ASS-TEC-GD</text:p>
          </table:table-cell>
          <table:table-cell office:value-type="string">
            <text:p>ASS-TEC-GD/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TÉCNICA DE GESTÃO DE DADOS</text:p>
          </table:table-cell>
          <table:table-cell office:value-type="string">
            <text:p>FELIPE CAVALCANTE DA ROCHA</text:p>
          </table:table-cell>
          <table:table-cell office:value-type="string">
            <text:p>ASSESSORIA TÉCNICA</text:p>
          </table:table-cell>
          <table:table-cell office:value-type="string">
            <text:p>FG3</text:p>
          </table:table-cell>
          <table:table-cell office:value-type="string">
            <text:p>TAE</text:p>
          </table:table-cell>
          <table:table-cell office:value-type="string">
            <text:p>progep@ufca.edu.br</text:p>
          </table:table-cell>
          <table:table-cell office:value-type="string">
            <text:p/>
          </table:table-cell>
          <table:table-cell office:value-type="string">
            <text:p>I - Geração de relatórios para Transparência Ativa e Dados Abertos da instituição;
II - Geração de relatórios específicos para atendimento das unidades
administrativas e acadêmicas, bem como para órgãos externos;
III - Auxiliar na compilação de dados para o relatório de gestão anual da PROGEP;
IV - Auxiliar na divulgação dos dados de forma acessível e clara na página da
PROGEP no site da UFCA;
V - Apoiar as coordenadorias da PROGEP na manutenção de informações íntegras
que subsidiem à tomada de decisão.</text:p>
          </table:table-cell>
          <table:table-cell office:value-type="string">
            <text:p>238744</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25</text:p>
          </table:table-cell>
          <table:table-cell office:value-type="string">
            <text:p>Assessoria Técnica de Gestão de Dados</text:p>
          </table:table-cell>
          <table:table-cell office:value-type="string">
            <text:p>(55) (88) 32219309</text:p>
          </table:table-cell>
          <table:table-cell office:value-type="string">
            <text: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D</text:p>
          </table:table-cell>
          <table:table-cell office:value-type="string">
            <text:p>PROGEP/CAD</text:p>
          </table:table-cell>
          <table:table-cell office:value-type="string">
            <text:p>CAD/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ADMISSÃO E DIMENSIONAMENTO</text:p>
          </table:table-cell>
          <table:table-cell office:value-type="string">
            <text:p>ELIANE LEANDRO DE MATOS</text:p>
          </table:table-cell>
          <table:table-cell office:value-type="string">
            <text:p>COORDENADORIA</text:p>
          </table:table-cell>
          <table:table-cell office:value-type="string">
            <text:p>CD4</text:p>
          </table:table-cell>
          <table:table-cell office:value-type="string">
            <text:p>TAE</text:p>
          </table:table-cell>
          <table:table-cell office:value-type="string">
            <text:p/>
          </table:table-cell>
          <table:table-cell office:value-type="string">
            <text:p/>
          </table:table-cell>
          <table:table-cell office:value-type="string">
            <text:p>I - Gerir os processos de ingresso de pessoal, por meio de concursos públicos, processos seletivos simplificados e outras formas de provimento;
II - Supervisionar os processos de nomeação, posse, exercício e lotação de novos servidores;
III - Acompanhar estudos de dimensionamento de pessoal, visando a adequada distribuição da força de trabalho conforme as necessidades institucionais;
IV- Coordenar processos de remoção, redistribuição, cessão, e outros processos de movimentação de servidores;
V - Orientar  a prestação de informações a demandas oriundas de órgãos de controle interno e externo, relativas à admissão e ao dimensionamento de pessoal;
VI - Organizar a força de trabalho da coordenadoria;
VII - Elaborar Relatórios de Gestão;
VIII - Realizar levantamento de demandas de pessoal e recursos para a coordenadoria;
IX - Zelar pelo cumprimento da legislação aplicável aos processos de admissão e dimensionamento.</text:p>
          </table:table-cell>
          <table:table-cell office:value-type="string">
            <text:p>22843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25</text:p>
          </table:table-cell>
          <table:table-cell office:value-type="string">
            <text:p>Coordenadoria de Admissão e Dimensionamento</text:p>
          </table:table-cell>
          <table:table-cell office:value-type="string">
            <text:p>(55) (88) 32219312</text:p>
          </table:table-cell>
          <table:table-cell office:value-type="string">
            <text:p>cad.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DM</text:p>
          </table:table-cell>
          <table:table-cell office:value-type="string">
            <text:p>PROGEP/CAD/DADM</text:p>
          </table:table-cell>
          <table:table-cell office:value-type="string">
            <text:p>DADM/CAD/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DMISSÃO</text:p>
          </table:table-cell>
          <table:table-cell office:value-type="string">
            <text:p>FABIANO RIBEIRO GOMES</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Realizar os processos de convocação dos candidatos aprovados em concurso público;
II - Receber e analisar a documentação apresentada pelos candidatos aprovados, verificando a conformidade com os requisitos legais e editalícios;
III - Verificar a aplicação da legislação vigente no âmbito dos processos de admissão, incluindo a legislação sobre acumulação de cargos, requisitos de investidura, prazos legais e impedimentos;
IV - Executar os procedimentos de nomeação e posse de servidores oriundos dos concursos públicos;
V – Contactar setores, agendar, organizar e realizar cerimônia de posse;
VI – Executar contratação pessoal temporário, oriundos de processos seletivos simplificados;
VII - Elaborar termos de posse, portarias de nomeações, formulários relacionados à admissão de pessoal;
VIII – Elaborar termos de contratos, formulários, aditivos e demais documentos relacionados à contratação de pessoal;
IX - Manter atualizados os registros de atos de posse, exercício e contratação nos sistemas e arquivos oficiais da instituição;
X - Levantar dados estatísticos sobre admissões, para subsidiar a elaboração do Relatório de Gestão;
XI - Prestar informações e subsídios para auditorias e demandas judiciais relacionadas a processos de admissão;
XII - Acompanhar a vigência dos contratos, realizando a prorrogação ou rescisão, conforme necessidade institucional;
XIII - Atender aos candidatos em processo de admissão, prestando esclarecimentos sobre procedimentos e documentos pertinentes;
XIV - Organizar, arquivar e manter atualizados os documentos físicos e eletrônicos da Divisão;
XV – Cadastrar e enviar Processos de admissão para o TCU E-pessoal;
XVI - Cadastrar e enviar Processos de admissão para o Assentamento Funcional Digital – AFD;
XVII – Atualizar Painéis de admissão e publicar na página oficial da UFCA.</text:p>
          </table:table-cell>
          <table:table-cell office:value-type="string">
            <text:p>228548</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47</text:p>
          </table:table-cell>
          <table:table-cell office:value-type="string">
            <text:p>Divisão de Admissão</text:p>
          </table:table-cell>
          <table:table-cell office:value-type="string">
            <text:p>(55) (88) 32219268</text:p>
          </table:table-cell>
          <table:table-cell office:value-type="string">
            <text:p>admissao.prograd@ufca.edu.br</text:p>
          </table:table-cell>
          <table:table-cell office:value-type="string">
            <text:p/>
          </table:table-cell>
          <table:table-cell office:value-type="string">
            <text:p>Av. Tenente Raimundo Rocha</text:p>
          </table:table-cell>
          <table:table-cell office:value-type="string">
            <text:p>0</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PUB</text:p>
          </table:table-cell>
          <table:table-cell office:value-type="string">
            <text:p>PROGEP/CAD/DCPUB</text:p>
          </table:table-cell>
          <table:table-cell office:value-type="string">
            <text:p>DCPUB/CAD/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CURSO PÚBLICO</text:p>
          </table:table-cell>
          <table:table-cell office:value-type="string">
            <text:p>FRANCISCO ILDO FURTADO DOS SANTOS</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Identificar, em conjunto com as unidades competentes, a necessidade de provimento de docentes;
II - Elaborar cronogramas e planejamentos operacionais para a realização de concursos públicos;
III - Elaborar e revisar editais de abertura, reabertura, retificação, prorrogação e homologação de concursos públicos;
IV - Analisar inscrições e pedidos de isenção;
V - Acompanhar a aplicação das provas discursivas, didáticas, práticas, títulos e outras etapas previstas;
VI - Controlar prazos de recursos administrativos interpostos pelos candidatos, analisar os recursos e responder ou orientar suas análises;
VII - Promover a atualização permanente dos procedimentos e normativos internos, adaptando-os a novas exigências legais;
VIII - Publicar os atos relacionados aos concursos, incluindo editais, retificações, resultados e homologações;
IX - Atender aos candidatos, prestando esclarecimentos sobre editais, inscrições, resultados e demais fases dos certames;
X - Levantar dados estatísticos sobre concursos realizados, para subsidiar a elaboração do Relatório de Gestão;
XI - Prestar informações a demandas oriundas de órgãos de controle interno e externo;
XII - Acompanhar a execução do contrato da empresa terceirizada responsável pela filmagem das provas dos concursos.</text:p>
          </table:table-cell>
          <table:table-cell office:value-type="string">
            <text:p>228437</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Processo 23507.000604/2022-33</text:p>
          </table:table-cell>
          <table:table-cell office:value-type="string">
            <text:p>228433</text:p>
          </table:table-cell>
          <table:table-cell office:value-type="string">
            <text:p>Divisão de Concurso Público</text:p>
          </table:table-cell>
          <table:table-cell office:value-type="string">
            <text:p>(55) (88) 32219303</text:p>
          </table:table-cell>
          <table:table-cell office:value-type="string">
            <text:p>cad.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CP-CAD</text:p>
          </table:table-cell>
          <table:table-cell office:value-type="string">
            <text:p>PROGEP/CAD/dcpub/SACP-CAD</text:p>
          </table:table-cell>
          <table:table-cell office:value-type="string">
            <text:p>SACP-CAD/dcpub/CAD/PROGEP</text:p>
          </table:table-cell>
          <table:table-cell office:value-type="string">
            <text:p>PROGEP</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 CONCURSO PÚBLICO</text:p>
          </table:table-cell>
          <table:table-cell office:value-type="string">
            <text:p>GABRIELA RUFINO MELO PAES DE ANDRADE</text:p>
          </table:table-cell>
          <table:table-cell office:value-type="string">
            <text:p>SEÇÃ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Instruir processos administrativos relativos à solicitação, execução e homologação de concursos públicos;
II - Elaborar documentos, tais como ofícios, portarias, despachos, no âmbito dos certames;
III - Organizar, arquivar e manter atualizados os documentos físicos e eletrônicos pertinentes aos concursos públicos;
IV - Apoiar na preparação logística para realização das provas, incluindo suporte na confecção do kit concurso, solicitação de filmagem das provas e suporte às comissões;
V - Prestar informações sobre concursos públicos aos candidatos e demais interessados, por telefone ou por meio eletrônico;
VI - Acompanhar prazos legais e regimentais para publicação de editais, resultados, homologações e demais atos pertinentes;
VII - Apoiar a Divisão de Concursos da elaboração e publicação de editais, análise de inscrições, divulgação de resultados e outras operações relacionadas aos concursos. tete</text:p>
          </table:table-cell>
          <table:table-cell office:value-type="string">
            <text:p>238742</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Processo 23507.000604/2022-33</text:p>
          </table:table-cell>
          <table:table-cell office:value-type="string">
            <text:p>228437</text:p>
          </table:table-cell>
          <table:table-cell office:value-type="string">
            <text:p>Seção de Apoio a Concurso Público</text:p>
          </table:table-cell>
          <table:table-cell office:value-type="string">
            <text:p>(55) (88) 32219312</text:p>
          </table:table-cell>
          <table:table-cell office:value-type="string">
            <text:p>cad.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DIM</text:p>
          </table:table-cell>
          <table:table-cell office:value-type="string">
            <text:p>PROGEP/CAD/DDIM</text:p>
          </table:table-cell>
          <table:table-cell office:value-type="string">
            <text:p>DDIM/CAD/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DIMENSIONAMENTO</text:p>
          </table:table-cell>
          <table:table-cell office:value-type="string">
            <text:p>CLARA VALÉRIA GRANGEIRO DE SOUS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nalisar e instruir processos de movimentação de servidores, como remoções, redistribuições, cessões, requisições, exercícios provisórios, colaborações tecnicas, entre outros, fundamentando tecnicamente as decisões;
II - Realizar, anualmente, o Levantamento de Necessidade de Pessoal juntos às Unidades Acadêmicas e Administrativas, organizar os dados coletados no levantamento, calcular o indicador de adequação do quadro de pessoal e produzir relatório relacionado à força de trabalho, a partir dos dados do levantamento;
III - Alimentar e atualizar planilhas e sistemas com dados sobre movimentação de servidores;
IV - Realizar estudos sobre metodologias de dimensionamento para identificar a quantidade ideal de servidores necessários para o funcionamento das unidades organizacionais;
V - Prestar informações e elaborar respostas a demandas de órgãos de controle interno e externo sobre processos de movimentação;
VI - Acompanhar a legislação aplicável ao dimensionamento e movimentação de pessoal;
VII - Elaborar documentos, tais como ofícios, portarias, despachos, pareceres nos processos administrativos relacionados a movimentação de servidores;
VIII - Organizar, arquivar e manter atualizados os documentos físicos e eletrônicos da Divisão;
IX - Atualizar periodicamante o Quadro de Referência dos servidores no Portal da UFCA;
X - Acompanhar o controle de código de vagas, receber e instribuir processos de solicitação de códigos de vaga;
XI - Realizar processos seletivos de remoção interna, incluindo a elaboração de editais, participação da comissão do processo seletivo, divulgação de resultados e outros procedimentos pertinentes;
XII - Levantar dados estatísticos sobre dimensionamento, para subsidiar a elaboração do Relatório de Gestão;
XIII - Promover a atualização permanente dos procedimentos e normativos internos, adaptando-os a novas exigências legais.</text:p>
          </table:table-cell>
          <table:table-cell office:value-type="string">
            <text:p>228436</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33</text:p>
          </table:table-cell>
          <table:table-cell office:value-type="string">
            <text:p>Divisão de Dimensionamento</text:p>
          </table:table-cell>
          <table:table-cell office:value-type="string">
            <text:p>(55) (88) 32219303</text:p>
          </table:table-cell>
          <table:table-cell office:value-type="string">
            <text:p>cad.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CT</text:p>
          </table:table-cell>
          <table:table-cell office:value-type="string">
            <text:p>PROGEP/CAD/DSCT</text:p>
          </table:table-cell>
          <table:table-cell office:value-type="string">
            <text:p>DSCT/CAD/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ELEÇÃO E CONTRATAÇÃO TEMPORÁRIA</text:p>
          </table:table-cell>
          <table:table-cell office:value-type="string">
            <text:p>PAULO HENRIQUE DE SOUZA BRANDÃO</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Identificar, em conjunto com as unidades competentes, a necessidade de pessoal temporário;
II - Elaborar cronogramas e planejamentos operacionais para a realização de processos seletivos simplificados;
III - Elaborar e revisar editais de abertura, reabertura, retificação, prorrogação e homologação de seleções;
IV - Analisar inscrições e pedidos de isenção;
V - Acompanhar a aplicação das provas discursivas, didáticas, práticas, títulos e outras etapas previstas;
VI - Controlar prazos de recursos administrativos interpostos pelos candidatos e orientar suas análises;
VII - Promover a atualização permanente dos procedimentos e normativos internos, adaptando-os a novas exigências legais;
VIII - Publicar os atos relacionados aos processos seletivos simplificados, incluindo editais, retificações, resultados e homologações;
IX - Atender aos candidatos, prestando esclarecimentos sobre editais, inscrições, resultados e demais fases dos certames;
X - Levantar dados estatísticos sobre seleções realizadas, para subsidiar a elaboração do Relatório de Gestão;
XI - Prestar informações a demandas oriundas de órgãos de controle interno e externo;
XII - Realizar o levantamento de Necessidade de Bolsitas de Aprendizagem Prática, acompanhar a distribuição das vagas, elaborar e divulgar o edital geral, receber processos de contração, conferir documentação e encaminhar para setor de pagamento;
XIII - Organizar, arquivar e manter atualizados os documentos físicos e eletrônicos da Divisão.</text:p>
          </table:table-cell>
          <table:table-cell office:value-type="string">
            <text:p>228435</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Processo 23507.000604/2022-33</text:p>
          </table:table-cell>
          <table:table-cell office:value-type="string">
            <text:p>228433</text:p>
          </table:table-cell>
          <table:table-cell office:value-type="string">
            <text:p>Divisão de Seleção e Contratação Temporária</text:p>
          </table:table-cell>
          <table:table-cell office:value-type="string">
            <text:p>(55) (88) 32219303</text:p>
          </table:table-cell>
          <table:table-cell office:value-type="string">
            <text:p>cad.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AP</text:p>
          </table:table-cell>
          <table:table-cell office:value-type="string">
            <text:p>PROGEP/CAP</text:p>
          </table:table-cell>
          <table:table-cell office:value-type="string">
            <text:p>CAP/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ADMINISTRAÇÃO DE PESSOAL</text:p>
          </table:table-cell>
          <table:table-cell office:value-type="string">
            <text:p>MARIA JUCILENE DA SILVA COSTA</text:p>
          </table:table-cell>
          <table:table-cell office:value-type="string">
            <text:p>COORDENADORIA</text:p>
          </table:table-cell>
          <table:table-cell office:value-type="string">
            <text:p>CD4</text:p>
          </table:table-cell>
          <table:table-cell office:value-type="string">
            <text:p>TAE</text:p>
          </table:table-cell>
          <table:table-cell office:value-type="string">
            <text:p>cap.progep@ufca.edu.br</text:p>
          </table:table-cell>
          <table:table-cell office:value-type="string">
            <text:p/>
          </table:table-cell>
          <table:table-cell office:value-type="string">
            <text:p>I - Coordenar e supervisionar as atividades das Divisões vinculadas;
II - Solicitar aos órgãos cessionários, o reembolso mensal dos servidores cedidos e manter atualizados os dados referentes a esses ressarcimentos.
III - Manter atualizado o cadastro de aposentados e beneficiários de pensão; 
IV - Atender e encaminhar recadastramento de inativos e beneficiários de pensão de outros órgãos;
V - Atender as demandas judiciais;
VI - Cadastrar demandas judiciais no Módulo de Ações Judiciais do Sigepe
VII - Atuar como cadastradora parcial da Universidade;
VIII - Atender as demandas dos órgãos internos e externos em assuntos de sua competência;
IX - Acompanhar a implementação de novas funcionalidades nos sistemas do Governo Federal, na área de gestão de pessoas, e promover as adequações necessárias;
X - Emitir Termo de Rescisão de Contrato;
XI - Acompanhar e promover as ações necessárias à manutenção do Programa de Gestão e Desempenho da Coordenadoria;
XII - Analisar e distribuir as solicitações via Requerimento Sigepe;
XIII - Analisar e instruir processos de aposentadoria, pensão, Abono de permanência, vacância, exoneração, Licença para tratar de interesses particulares, Licença para acompanhamento de cônjuge, Licença para mandato eletivo, ressarcimento ao erário;
XIV - Emitir Relatórios e Prestar Informações das atividades relacionadas à Coordenadoria;
XV - Atender o público em geral e prestar assessoria ao Pró-Reitor de Gestão de Pessoas em assuntos relacionados à Coordenadoria.</text:p>
          </table:table-cell>
          <table:table-cell office:value-type="string">
            <text:p>228427</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25</text:p>
          </table:table-cell>
          <table:table-cell office:value-type="string">
            <text:p>Coordenadoria de Administração de Pessoal</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A-CAP</text:p>
          </table:table-cell>
          <table:table-cell office:value-type="string">
            <text:p>PROGEP/CAP/DAA-CAP</text:p>
          </table:table-cell>
          <table:table-cell office:value-type="string">
            <text:p>DAA-CAP/CA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ADMINISTRATIVO</text:p>
          </table:table-cell>
          <table:table-cell office:value-type="string">
            <text:p>LEANDRO COSTA LIM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Realizar o controle e acompanhamento da tramitação de todos os processos
relacionados à reposição ao erário da Coordenadoria;
II - Elaborar Notas Técnicas nos processos cujo pagamento se refere a exercícios
anteriores;
III - Auxiliar a DPP na elaboração de cálculos de valores retroativos nos processos de
progressões, promoções, inclusão de retribuição por titulação e acelerações da promoção (no
caso de docentes); progressões por capacitação profissional, progressão por mérito e Incentivo
à Qualificação (no caso dos técnicos), bem como nos processos de auxílios e benefícios ao
servidor.
IV -  Realizar o acompanhamento, registro e encaminhamento de documentos e
processos referentes a férias, dos servidores efetivos e temporários, tanto de Técnicos
Administrativos como de Docentes.                                                                                                                                                                                                                   V - Auxiliar os setores administrativos e acadêmicos da Universidade na adesão e
manutenção do Programa de Gestão e Desempenho – PGD em relação às competências a cargo
da Pró-Reitoria de Gestão de Pessoas;
VI - Manter planilha atualizada no portal da UFCA contendo a lista de participantes
no PGD, de forma a dar transparência à comunidade acadêmica.</text:p>
          </table:table-cell>
          <table:table-cell office:value-type="string">
            <text:p>423290</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27</text:p>
          </table:table-cell>
          <table:table-cell office:value-type="string">
            <text:p>Divisão de Apoio Administrativo</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FO</text:p>
          </table:table-cell>
          <table:table-cell office:value-type="string">
            <text:p>PROGEP/CAP/DAFO</text:p>
          </table:table-cell>
          <table:table-cell office:value-type="string">
            <text:p>DAFO/CA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COMPANHAMENTO FINANCEIRO E ORÇAMENTÁRIO</text:p>
          </table:table-cell>
          <table:table-cell office:value-type="string">
            <text:p>FRANCIMERIO MIGUEL SUCUPIRA</text:p>
          </table:table-cell>
          <table:table-cell office:value-type="string">
            <text:p>DIVISÃO</text:p>
          </table:table-cell>
          <table:table-cell office:value-type="string">
            <text:p>FG2</text:p>
          </table:table-cell>
          <table:table-cell office:value-type="string">
            <text:p>TAE</text:p>
          </table:table-cell>
          <table:table-cell office:value-type="string">
            <text:p>dafo.progep@ufca.edu.br</text:p>
          </table:table-cell>
          <table:table-cell office:value-type="string">
            <text:p/>
          </table:table-cell>
          <table:table-cell office:value-type="string">
            <text:p>I -        Controle e acompanhamento do orçamento relativo à folha de pagamento da UFCA;
II -        Emissão de parecer de disponibilidade orçamentária nos processos de mudança de regime de trabalho, quando for haver majoração de carga horária;
III -        Instruir e incluir no SIAPE os processos de exercícios anteriores;
IV -        Encaminhamento de processos que exijam conhecimento técnico mais aprofundado sobre o assunto, bem como elaboração de memória de cálculo, quando necessário;
V -        Elaboração da DCTFWeb - Diárias nacionais
VI -        Fechamento do E- SOCIAL - Mensal
VII -        Pagamento da folha de bolsistas PAP
VIII -        Fornecer os cálculos relativos a demanda judiciais, quando requerido;
IX -        Providenciar o acerto financeiro decorrente de desligamentos de servidores efetivos e temporários;
X -        Providenciar o acerto financeiro, quando couber, nos casos de solicitação de indenização;
XI -        Ajuda de custo decorrente de remoção de Ofício, quando couber;  
XII -        Prestar informações aos demais setores em assuntos correlatos à Divisão.</text:p>
          </table:table-cell>
          <table:table-cell office:value-type="string">
            <text:p>228428</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7</text:p>
          </table:table-cell>
          <table:table-cell office:value-type="string">
            <text:p>Divisão de Acompanhamento Financeiro e Orçamentário</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AS</text:p>
          </table:table-cell>
          <table:table-cell office:value-type="string">
            <text:p>PROGEP/CAP/DCAS</text:p>
          </table:table-cell>
          <table:table-cell office:value-type="string">
            <text:p>DCAS/CA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ADASTRO E ATENDIMENTO AO SERVIDOR</text:p>
          </table:table-cell>
          <table:table-cell office:value-type="string">
            <text:p>PAULA CRISTINA MENEZES SÁ</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Inclusão e exclusão na folha de pagamento de servidores efetivos, professores substitutos, professores temporários, técnicos temporários, residentes e estagiários;
II - Atualização de dados cadastrais;
III - Alteração de dados bancários;
IV - Inclusão de dependente para abatimento do imposto de renda, inclusão de dependente para acompanhamento em caso de doença;
V - Cadastro de licença gala; licença maternidade, quando após o parto, e prorrogação; licença paternidade e prorrogação; folgas eleitorais; 
VI - Desbloqueio de usuários no SIGAC;
VII - Inclusão de adicional noturno;
VIII - Inclusão dos novos servidores no painel da força de trabalho da PROGEP;
IX - Produção de certidão de tempo de contribuição;
X - Proceder os registros relativos à aposentadoria e pensão no e-Pessoal e encaminhar os processos, via AFD, à apreciação da Controladoria Geral da União no prazo legal, obedecendo as normas vigentes; 
XI - Cuidar da imagem da Coordenadoria perante os servidores da UFCA, no que se refere às solicitações de informações e documentos via ticket, fazendo o link com as demais Divisões para atendimento em tempo hábil.</text:p>
          </table:table-cell>
          <table:table-cell office:value-type="string">
            <text:p>228431</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7</text:p>
          </table:table-cell>
          <table:table-cell office:value-type="string">
            <text:p>Divisão de Cadastro e Atendimento ao Servidor</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V</text:p>
          </table:table-cell>
          <table:table-cell office:value-type="string">
            <text:p>PROGEP/CAP/DCV</text:p>
          </table:table-cell>
          <table:table-cell office:value-type="string">
            <text:p>DCV/CA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TROLE DE VÍNCULOS</text:p>
          </table:table-cell>
          <table:table-cell office:value-type="string">
            <text:p>FRANCISCA RAFAELLE QUEIROZ ALVES ROCH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Instituir rotina de controle e verificação de acumulação de cargos, empregos e funções públicas, com periodicidade e abrangência que julgar convenientes;
II - Promover a conscientização do corpo técnico e docente quanto à conduta regular de acumulação de cargos, empregos e funções públicas; 
III - Responder aos órgãos de controle externo e interno quando a instituição for auditada em matéria afeta a Divisão; 
IV - Solicitar a instauração de procedimento administrativo, quando comprovada a acumulação ilícita e o servidor se recusar ou se omitir em regularizar a situação da acumulação, na forma do art. 133 da Lei n.º 8.112, de 11 de dezembro de 1990;
V - Averiguar a compatibilidade de horários entre vínculos, quando o servidor acumular de cargos, empregos e funções públicas ou emprego privado;
VI - Esclarecer os indícios relativos aos servidores docentes e técnico-administrativos no módulo Indícios do TCU;
VII - Analisar a legalidade de exercício de atividade remunerada, no caso dos docentes com dedicação exclusiva;
VIII - Atender o público em geral em assuntos relacionados à Divisão.</text:p>
          </table:table-cell>
          <table:table-cell office:value-type="string">
            <text:p>26994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7</text:p>
          </table:table-cell>
          <table:table-cell office:value-type="string">
            <text:p>Divisão de Controle de Vínculos</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AP</text:p>
          </table:table-cell>
          <table:table-cell office:value-type="string">
            <text:p>PROGEP/CAP/DGAP</text:p>
          </table:table-cell>
          <table:table-cell office:value-type="string">
            <text:p>DGAP/CA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RENCIAMENTO E ANÁLISE DE PROCESSOS</text:p>
          </table:table-cell>
          <table:table-cell office:value-type="string">
            <text:p>NAYANE DO NASCIMENTO BEZERR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uxílio saúde, 
II - auxílio-transporte, 
III - auxílio natalidade, 
IV - auxílio pré-escolar,
V - inclusão de dependente para abatimento do imposto de renda, 
VI - inclusão de dependente para acompanhamento em caso de doença, 
VII - horário especial para servidor estudante, 
VIII - horário especial para servidor portador de deficiência,
IX - licença maternidade, quando após o parto, e prorrogação,
X - licença paternidade e prorrogação,
XI - licença gala,
XII - folgas eleitorais,
XIII - adicional noturno;
XIV - Produção das portarias de licenças;
XV - Informações ao servidor (via e-mail, ticket, telefone ou presencialmente) das condições e requisitos necessários para a percepção dos benefícios e licenças;
XVI - Dar ciência ao servidor do deferimento do benefício ou do prazo para interpor recurso, quando do indeferimento da solicitação;
XVII - Controle de benefícios (auxílio saúde): recebimento dos comprovantes e/ou demonstrativos de pagamento;
XVIII - Auxiliar a Divisão de Apoio Administrativo, nos processos de Reposição ao Erário nos assuntos afetos à DGAP;
XIX - Sugerir atualização dos formulários dos benefícios, concessões e licenças;
XX - Atender o público em geral em assuntos relacionados à Divisão.</text:p>
          </table:table-cell>
          <table:table-cell office:value-type="string">
            <text:p>22842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7</text:p>
          </table:table-cell>
          <table:table-cell office:value-type="string">
            <text:p>Divisão de Gerenciamento e Análise de Processos</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CF</text:p>
          </table:table-cell>
          <table:table-cell office:value-type="string">
            <text:p>PROGEP/CAP/DPCF</text:p>
          </table:table-cell>
          <table:table-cell office:value-type="string">
            <text:p>DPCF/CA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VIMENTO DE CARGOS E FUNÇÕES</text:p>
          </table:table-cell>
          <table:table-cell office:value-type="string">
            <text:p>JÉSSYKA BARBOSA LAURENTINO</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nálise de processos de nomeação, designação, exoneração e dispensa de cargos em comissão e funções gratificadas, emissão de despachos, Portarias e realização de Publicações no DOU;
II - Inclusões de CD e FG via SIAPE;
III - Instrução e controle de processos de substituição de cargos e funções.
IV - Atender o público em geral em assuntos relacionados à Divisão.</text:p>
          </table:table-cell>
          <table:table-cell office:value-type="string">
            <text:p>228432</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7</text:p>
          </table:table-cell>
          <table:table-cell office:value-type="string">
            <text:p>Divisão de Provimento de Cargos e Funções</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P</text:p>
          </table:table-cell>
          <table:table-cell office:value-type="string">
            <text:p>PROGEP/CAP/DPP</text:p>
          </table:table-cell>
          <table:table-cell office:value-type="string">
            <text:p>DPP/CA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AGAMENTO DE PESSOAL</text:p>
          </table:table-cell>
          <table:table-cell office:value-type="string">
            <text:p>SILVANA LUCENA DOS SANTOS</text:p>
          </table:table-cell>
          <table:table-cell office:value-type="string">
            <text:p>DIVISÃ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Acertos financeiros nos processos de designação/nomeação e dispensa/exoneração, quando cabível;
II - Pagamento de processos de substituição;
III - Efetuar o pagamento da GECC;
IV - Efetuar os cálculos e pagamentos de retroativos dos processos progressões docentes e de Técnico Administrativos, promoções, acelerações, inclusões de Retribuição por Titulação e Incentivo à Qualificação;
V - Efetuar pagamento e descontos relativos ao Auxílio Saúde;
VI - Efetuar pagamento de auxílio natalidade, 
VII - Efetuar pagamento de auxílio pré-escolar;                                                                                                                                                                        VIII - VIII - Efetuar pagamento e descontos relativos a Auxílio-Transporte;
IX - Pagamento de valores retroativos de processos de benefícios, quando for o caso;
X - Realizar os procedimentos necessários para a concessão e pagamento dos adicionais de insalubridade, periculosidade, radiação ionizante e gratificação de raio X;
XI - Inclusão e exclusão de pensão alimentícia;
XII - Atender o público em geral em assuntos relacionados à Divisão.</text:p>
          </table:table-cell>
          <table:table-cell office:value-type="string">
            <text:p>22843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27</text:p>
          </table:table-cell>
          <table:table-cell office:value-type="string">
            <text:p>Divisão de Pagamento de Pessoal</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CIn</text:p>
          </table:table-cell>
          <table:table-cell office:value-type="string">
            <text:p>PROGEP/CAP/DPP/SCIn</text:p>
          </table:table-cell>
          <table:table-cell office:value-type="string">
            <text:p>SCIn/DPP/CAP/PROGEP</text:p>
          </table:table-cell>
          <table:table-cell office:value-type="string">
            <text:p>PROGEP</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CONTROLE INTERNO</text:p>
          </table:table-cell>
          <table:table-cell office:value-type="string">
            <text:p/>
          </table:table-cell>
          <table:table-cell office:value-type="string">
            <text:p>SEÇÃO</text:p>
          </table:table-cell>
          <table:table-cell office:value-type="string">
            <text:p>FG3</text:p>
          </table:table-cell>
          <table:table-cell office:value-type="string">
            <text:p/>
          </table:table-cell>
          <table:table-cell office:value-type="string">
            <text:p/>
          </table:table-cell>
          <table:table-cell office:value-type="string">
            <text:p/>
          </table:table-cell>
          <table:table-cell office:value-type="string">
            <text:p>Seção inativa</text:p>
          </table:table-cell>
          <table:table-cell office:value-type="string">
            <text:p>266766</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30</text:p>
          </table:table-cell>
          <table:table-cell office:value-type="string">
            <text:p>Seção de Controle Interno</text:p>
          </table:table-cell>
          <table:table-cell office:value-type="string">
            <text:p>(55) (88) 32219310</text:p>
          </table:table-cell>
          <table:table-cell office:value-type="string">
            <text:p>ca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DP</text:p>
          </table:table-cell>
          <table:table-cell office:value-type="string">
            <text:p>PROGEP/CDP</text:p>
          </table:table-cell>
          <table:table-cell office:value-type="string">
            <text:p>CDP/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DESENVOLVIMENTO DE PESSOAL</text:p>
          </table:table-cell>
          <table:table-cell office:value-type="string">
            <text:p>KÁTIA DANIELE DUTRA BRITO</text:p>
          </table:table-cell>
          <table:table-cell office:value-type="string">
            <text:p>COORDENADORIA</text:p>
          </table:table-cell>
          <table:table-cell office:value-type="string">
            <text:p>CD4</text:p>
          </table:table-cell>
          <table:table-cell office:value-type="string">
            <text:p>TAE</text:p>
          </table:table-cell>
          <table:table-cell office:value-type="string">
            <text:p/>
          </table:table-cell>
          <table:table-cell office:value-type="string">
            <text:p/>
          </table:table-cell>
          <table:table-cell office:value-type="string">
            <text:p>I - Administrar e aprimorar as atividades inerentes ao setor;
II - Coordenar e supervisionar as atividades das Divisões vinculadas;
III - Elaborar normativas institucionais ligadas a formação e desenvolvimento  de pessoas na UFCA;
IV - Monitorar e manter atualizado os indicadores relacionados ao macros processos da CDP;
V - Proceder com a conformidade de gestão dos processos e ações desenvolvidas pela coordenadoria;
VI - Autorizar as concessões de benefícios/direitos/capacitação aos servidores;
VII - Responder por demandas judiciais e de auditoria do setor;
VIII- Atuar no fortalecimento de ações direcionadas a formação de cultura do aprendizado na instituição;
IX - Emitir relatórios e prestar informações das atividades relacionadas à Coordenadoria;
X - Administrar a gestão de planejamento, pessoas, materiais e financeira do setor;
XI – Promover a transparência ativa do orçamento da Ação 4572;
XII - Atender o público em geral e prestar assessoria ao Pró-Reitor de Gestão de Pessoas em assuntos relacionados à Coordenadoria.</text:p>
          </table:table-cell>
          <table:table-cell office:value-type="string">
            <text:p>228438</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25</text:p>
          </table:table-cell>
          <table:table-cell office:value-type="string">
            <text:p>Coordenadoria de Desenvolvimento Pessoal</text:p>
          </table:table-cell>
          <table:table-cell office:value-type="string">
            <text:p>(55) (88) 32219302</text:p>
          </table:table-cell>
          <table:table-cell office:value-type="string">
            <text:p>cd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AP</text:p>
          </table:table-cell>
          <table:table-cell office:value-type="string">
            <text:p>PROGEP/CDP/DCAP</text:p>
          </table:table-cell>
          <table:table-cell office:value-type="string">
            <text:p>DCAP/CD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APACITAÇÃO</text:p>
          </table:table-cell>
          <table:table-cell office:value-type="string">
            <text:p>AGNES GONZAGA MINERVINO</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Gerenciar a Ação 4572 - Capacitação de Servidores Federais em processo de qualificação e requalificação;
II - Coordenar a execução de ações de capacitação dos servidores da Universidade;
III - Promover a realização do calendário de cursos previstos no PDP;
IV- Executar e controlar todas as ações de capacitação internas dos servidores da UFCA (inscrição, divulgação e seleção dos participantes dos cursos e eventos, divulgação e organização dos eventos de capacitação);
V- Articular com servidores de outras IFES especialistas em determinados temas para ministrar cursos para servidores da UFCA;
VI- Viabilizar a contratação da escola de governo e pessoas físicas ou empresas para ministrarem capacitações internas na UFCA;
VII- Instruir os processos para pagamento da GECC - Gratificação por Encargo de Cursos e Concursos via SIPAC e Sistema de GECC;
IX- Promover a integração funcional dos novos servidores (Organização do Encontro de Ambientação e Iniciação ao Serviço Público);
X- Coordenar e certificar as capacitações realizadas internamente (SIGRH).
XI- Analisar e emitir pareceres de processos de solicitações dos servidores para participarem de cursos de capacitação externos, em consonância com o PDP;
XII- Estimular a participação dos servidores nos programas de desenvolvimento. 
XIII- Efetuar o cadastro e manutenção de dados de cursos de capacitação e servidores em planilhas de controle;
XIV- Elaborar o orçamento anual para capacitação e qualificação, com o intuito de planejar as ações do ano seguinte, conforme calendário da Pró-Reitoria de Planejamento;
XV- Auxiliar na construção de documentos anuais como Relatório de Acompanhamento Físico-Financeiro do Orçamento no SIOP, Indicadores de Monitoramento, Relatório de gestão da UFCA e Relatório anual da CDP/PROGEP;
XVI – Realizar lançamentos e prestação de contas de diárias, passagens e bagagens no SCDP. 
XVII – Fiscalizar o Termo de Cooperação Técnica 02/2024, referente a contratação de turma de mestrado PPGP/UFRN para servidores da UFCA.</text:p>
          </table:table-cell>
          <table:table-cell office:value-type="string">
            <text:p>228442</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Processo 23507.000604/2022-33</text:p>
          </table:table-cell>
          <table:table-cell office:value-type="string">
            <text:p>228438</text:p>
          </table:table-cell>
          <table:table-cell office:value-type="string">
            <text:p>Divisão de Capacitação</text:p>
          </table:table-cell>
          <table:table-cell office:value-type="string">
            <text:p>(55) (88) 32219302</text:p>
          </table:table-cell>
          <table:table-cell office:value-type="string">
            <text:p>cdp.progep@hotmail.com</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COM</text:p>
          </table:table-cell>
          <table:table-cell office:value-type="string">
            <text:p>PROGEP/CDP/DGCOM</text:p>
          </table:table-cell>
          <table:table-cell office:value-type="string">
            <text:p>DGCOM/CD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POR COMPETÊNCIAS</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
          </table:table-cell>
          <table:table-cell office:value-type="string">
            <text:p/>
          </table:table-cell>
          <table:table-cell office:value-type="string">
            <text:p>I - Estudo de propostas metodológicas do modelo de gestão por competências para UFCA.
II - Criação de projeto de implantação do modelo de gestão por competências para UFCA.
III - Gerenciamento da implementação do modelo de gestão por competências para UFCA.
IV - Criar projetos integradores que envolva: capacitação e qualificação do servidor; desenvolvimento da carreira do servidor; e promova a cultura de avaliação de desempenho funcional na UFCA.
V - Elaborar relatórios, projetos e estudos relativos à política de desenvolvimento de pessoa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GC-PROGEP</text:p>
          </table:table-cell>
          <table:table-cell office:value-type="string">
            <text:p>PROGEP/CDP/DGC-PROGEP</text:p>
          </table:table-cell>
          <table:table-cell office:value-type="string">
            <text:p>DGC-PROGEP/CD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DE CARREIRAS</text:p>
          </table:table-cell>
          <table:table-cell office:value-type="string">
            <text:p>INGRID DUARTE LEMOS DE LIM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nalisar e instruir processos da carreira técnica e docente, tais como: aceleração da progressão por capacitação, retribuição por titulação, incentivo à qualificação;
II - Analisar e instruir processos de afastamento de curta duração, afastamento para pós-graduação;
III - Analisar e instruir processos de licença para capacitação, licença para curso de formação;
IV- Organizar e manter atualizadas as planilhas de controle da Divisão; V- Prestar informações via e-mail, tickets e telefone acerca dos procedimentos necessários para abertura dos processos acima citados; VI- Lançar afastamentos e licenças no sistema;  VII- Gestão da Titulação dos servidores da UFCA</text:p>
          </table:table-cell>
          <table:table-cell office:value-type="string">
            <text:p>228441</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Processo 23507.000604/2022-33</text:p>
          </table:table-cell>
          <table:table-cell office:value-type="string">
            <text:p>228438</text:p>
          </table:table-cell>
          <table:table-cell office:value-type="string">
            <text:p>Divisão de Gestão de Carreiras</text:p>
          </table:table-cell>
          <table:table-cell office:value-type="string">
            <text:p>(55) (88) 32219301</text:p>
          </table:table-cell>
          <table:table-cell office:value-type="string">
            <text:p>cdp.progep@hotmail.com</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CP-CDP</text:p>
          </table:table-cell>
          <table:table-cell office:value-type="string">
            <text:p>PROGEP/CDP/DGC/SACP-CDP</text:p>
          </table:table-cell>
          <table:table-cell office:value-type="string">
            <text:p>SACP-CDP/DGC/CDP/PROGEP</text:p>
          </table:table-cell>
          <table:table-cell office:value-type="string">
            <text:p>PROGEP</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NÁLISE E CONTROLE DE PROCESSOS</text:p>
          </table:table-cell>
          <table:table-cell office:value-type="string">
            <text:p>JOSÉ KLEBER MACIEL FARIAS</text:p>
          </table:table-cell>
          <table:table-cell office:value-type="string">
            <text:p>SEÇÃ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I - Analisar e acompanhar processos:
II - Estágio Probatório Docente;
III - Progressão e Promoção Funcional;
IV – Reenquadramento na carreira docente;
V – Cumprimento de Decisão Judicial em favor dos docentes da UFCA;
VI - Emissão de pareceres e portarias dos referidos processos;
VII - Cientificar ao servidor da solicitação de documentos ou do prazo para interpor recurso, quando do indeferimento da solicitação;
VIII - Gerenciamento da Carreira dos servidores docentes da UFCA; Planejar, criar, implementar melhorias; alimentar planilhas e gerar relatórios da seção;
IX - Prestar informações aos servidores e demais setores em assuntos correlatos à Seção.</text:p>
          </table:table-cell>
          <table:table-cell office:value-type="string">
            <text:p>238745</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Processo 23507.000604/2022-33</text:p>
          </table:table-cell>
          <table:table-cell office:value-type="string">
            <text:p>228441</text:p>
          </table:table-cell>
          <table:table-cell office:value-type="string">
            <text:p>Seção de Análise e Controle de Processos</text:p>
          </table:table-cell>
          <table:table-cell office:value-type="string">
            <text:p>(55) (88) 32219307</text:p>
          </table:table-cell>
          <table:table-cell office:value-type="string">
            <text:p>cd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D</text:p>
          </table:table-cell>
          <table:table-cell office:value-type="string">
            <text:p>PROGEP/CDP/DGD</text:p>
          </table:table-cell>
          <table:table-cell office:value-type="string">
            <text:p>DGD/CD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DE DESEMPENHO</text:p>
          </table:table-cell>
          <table:table-cell office:value-type="string">
            <text:p>FRANCISCA CRISTIANE GOMES DE SOUZ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Controlar e monitorar avaliações de desempenho dos servidores técnico-administrativos em estágio probatório na UFCA;
II - Abrir, analisar e instruir processos de avaliações de desempenho e de Conclusão de estágio probatório dos TAE's ;
III - Acompanhar casos que sinalizem desempenho insatisfatório;
IV - Receber, Instruir e analisar processos de Progressão por Mérito dos TAE's;
V - Planejar, organizar, executar e monitorar o Ciclo Anual de Avaliações de Desempenho
(Servidores TAE estáveis e docentes gestores) no SADS;
VI - Cientificar ao servidor da avaliação de desempenho, aprovação da progressão e/ou conclusão do Estágio Probatório;
VII - Proceder com a conformidade de gestão dos processos em execução; VIII - Elaborar relatórios gerenciais;IX - Auxiliar na elaboração de  normatizações e regulamentações setorial;
X - Organizar e manter atualizadas as planilhas de controle da Divisão;  XI - Prestar informações aos demais setores, as Instituições demandantes e ao TAE's sobre os assuntos correlatos à Divisão
XII - Gerar os indicadores relacionados as avaliações.</text:p>
          </table:table-cell>
          <table:table-cell office:value-type="string">
            <text:p>22844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Processo 23507.000604/2022-33</text:p>
          </table:table-cell>
          <table:table-cell office:value-type="string">
            <text:p>228438</text:p>
          </table:table-cell>
          <table:table-cell office:value-type="string">
            <text:p>Divisão de Gestão de Desempenho</text:p>
          </table:table-cell>
          <table:table-cell office:value-type="string">
            <text:p>(55) (88) 32219301</text:p>
          </table:table-cell>
          <table:table-cell office:value-type="string">
            <text:p>cdp.progep@hotmail.com</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P</text:p>
          </table:table-cell>
          <table:table-cell office:value-type="string">
            <text:p>PROGEP/CDP/DGP</text:p>
          </table:table-cell>
          <table:table-cell office:value-type="string">
            <text:p>DGP/CDP/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PEDAGÓGICA</text:p>
          </table:table-cell>
          <table:table-cell office:value-type="string">
            <text:p>ANA PAULA DOS SANTOS</text:p>
          </table:table-cell>
          <table:table-cell office:value-type="string">
            <text:p>DIVISÃO</text:p>
          </table:table-cell>
          <table:table-cell office:value-type="string">
            <text:p>FG2</text:p>
          </table:table-cell>
          <table:table-cell office:value-type="string">
            <text:p>Docente</text:p>
          </table:table-cell>
          <table:table-cell office:value-type="string">
            <text:p/>
          </table:table-cell>
          <table:table-cell office:value-type="string">
            <text:p/>
          </table:table-cell>
          <table:table-cell office:value-type="string">
            <text:p>I - Analisar pedagogicamente as atividades direcionadas ao desenvolvimento dos servidores da UFCA (gestores, servidores docentes e técnico-administrativos);
II - Realizar o Levantamento de Necessidades de Desenvolvimento - LND;
III - Elaborar e gerenciar o PDP (Plano Desenvolvimento de Pessoal) no Sistema SIPEC;
IV - Elaborar Programa de Formação Docente;
V - Elaborar Programa de Formação de Gestores;
VI - Elaborar o calendário anual de ações de desenvolvimento;
VII - Proceder na criação de Editais (Instrutores Internos, Auxiliares de Curso, tutores em EAD, afastamento para pós-graduação);
VIII - Supervisionar o Encontro de Ambientação e Iniciação ao Serviço Público;
IX - Auxiliar na construção de demandas pedagógicas e ações da Coordenadoria;
X  - Articular parcerias com outras Instituições para capacitação/qualificação;
XII - Elaborar relatórios, projetos e estudos relativos à política de desenvolvimento de pessoas;
XIII - Prestar informações aos servidores e demais setores em assuntos correlatos à Divisão;</text:p>
          </table:table-cell>
          <table:table-cell office:value-type="string">
            <text:p>22860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Processo 23507.000604/2022-33</text:p>
          </table:table-cell>
          <table:table-cell office:value-type="string">
            <text:p>228438</text:p>
          </table:table-cell>
          <table:table-cell office:value-type="string">
            <text:p>Divisão de Gestão Pedagógica</text:p>
          </table:table-cell>
          <table:table-cell office:value-type="string">
            <text:p>(55) (88) 32219311</text:p>
          </table:table-cell>
          <table:table-cell office:value-type="string">
            <text:p>cd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LP</text:p>
          </table:table-cell>
          <table:table-cell office:value-type="string">
            <text:p>PROGEP/CLP</text:p>
          </table:table-cell>
          <table:table-cell office:value-type="string">
            <text:p>CLP/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LEGISLAÇÃO DE PESSOAL</text:p>
          </table:table-cell>
          <table:table-cell office:value-type="string">
            <text:p>LEANDRO TARGINO PINHEIRO</text:p>
          </table:table-cell>
          <table:table-cell office:value-type="string">
            <text:p>COORDENADORIA / PRÓ-REITORIA ADJUNTA</text:p>
          </table:table-cell>
          <table:table-cell office:value-type="string">
            <text:p>CD3</text:p>
          </table:table-cell>
          <table:table-cell office:value-type="string">
            <text:p>TAE</text:p>
          </table:table-cell>
          <table:table-cell office:value-type="string">
            <text:p>clp.progep@ufca.edu.br</text:p>
          </table:table-cell>
          <table:table-cell office:value-type="string">
            <text:p/>
          </table:table-cell>
          <table:table-cell office:value-type="string">
            <text:p>I - assessorar o(a) Pró-reitor(a), os(as) Coordenadores(as), os(as) Chefes de Núcleos, os Gerentes de Divisões e os Chefes de seções da Progep em matérias que envolvam normas de pessoal;
II - prestar apoio nas demandas judiciais provenientes da Procuradoria Federal junto à UFCA e de Órgãos externos relacionados à gestão de pessoas;
III – elaborar Notas Técnicas para orientar as decisões que envolvam normas de pessoal quando solicitado;
IV- pesquisar e informar o entendimento do Órgão Central ou Setorial do Sipec;
V- elaborar minutas de normativos em assuntos de competência da Progep ou revisá-los para fins de verificar a adequação aos entendimentos do  Órgão Central ou Setorial do Sipec;
VI- formular consultas ao Órgão Setorial do Sipec e à Procuradoria Federal junto à UFCA quando cabível;
VII- auxiliar na elaboração de minutas de decisão de recursos;
VIII – responder questionamento em matéria de pessoal sempre que pela complexidade não possa ser respondido pela Coordenadoria competente.</text:p>
          </table:table-cell>
          <table:table-cell office:value-type="string">
            <text:p>228426</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425</text:p>
          </table:table-cell>
          <table:table-cell office:value-type="string">
            <text:p>Coordenadoria de Legislação de Pessoal</text:p>
          </table:table-cell>
          <table:table-cell office:value-type="string">
            <text:p>(55) (88) 32219305</text:p>
          </table:table-cell>
          <table:table-cell office:value-type="string">
            <text: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QVT</text:p>
          </table:table-cell>
          <table:table-cell office:value-type="string">
            <text:p>PROGEP/CQVT</text:p>
          </table:table-cell>
          <table:table-cell office:value-type="string">
            <text:p>CQVT/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QUALIDADE DE VIDA NO TRABALHO</text:p>
          </table:table-cell>
          <table:table-cell office:value-type="string">
            <text:p>MIRNA FONTENELE DE OLIVEIRA</text:p>
          </table:table-cell>
          <table:table-cell office:value-type="string">
            <text:p>COORDENADORIA</text:p>
          </table:table-cell>
          <table:table-cell office:value-type="string">
            <text:p>CD4</text:p>
          </table:table-cell>
          <table:table-cell office:value-type="string">
            <text:p>TAE</text:p>
          </table:table-cell>
          <table:table-cell office:value-type="string">
            <text:p/>
          </table:table-cell>
          <table:table-cell office:value-type="string">
            <text:p/>
          </table:table-cell>
          <table:table-cell office:value-type="string">
            <text:p>I - Elaborar, gerir e implementar programa de Qualidade de Vida no Trabalho, no ambito da UFCA;
II - Gerenciar a equipe da Coordenadoria de Qualidade de Vida no Trabalho, com vistas a otimizar as entregas, elevar os resultados de promoção da qualidade de vida no trabalho, prevenir os riscos e melhorar os processos de trabalho;
III - Possibilitar a mensuração dos indicadores setorias e avaliação destes, para subsidiar a tomada de decisões e implementação de ações para promoção da saúde e qualidade de vida no trabalho;
IV- Promover ações e conscientização que visem a saúde ocupacional e qualidade de vida do servidor;
V- XII - Atender o público em geral e prestar assessoria ao Pró-Reitor de Gestão de Pessoas em assuntos relacionados à Coordenadoria;
VI- Elaborar Relatório de Gestão.</text:p>
          </table:table-cell>
          <table:table-cell office:value-type="string">
            <text:p>22844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Processo 23507.000604/2022-33</text:p>
          </table:table-cell>
          <table:table-cell office:value-type="string">
            <text:p>228425</text:p>
          </table:table-cell>
          <table:table-cell office:value-type="string">
            <text:p>Coordenadoria de Qualidade de Vida no Trabalho</text:p>
          </table:table-cell>
          <table:table-cell office:value-type="string">
            <text:p>(55) (88) 32219300</text:p>
          </table:table-cell>
          <table:table-cell office:value-type="string">
            <text:p>cqvt.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A-CQVT</text:p>
          </table:table-cell>
          <table:table-cell office:value-type="string">
            <text:p>PROGEP/CQVT/DAA-CQVT</text:p>
          </table:table-cell>
          <table:table-cell office:value-type="string">
            <text:p>DAA-CQVT/CQVT/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ADMINISTRATIVO</text:p>
          </table:table-cell>
          <table:table-cell office:value-type="string">
            <text:p>SIDARIANA APARECIDA NUNES</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Realizar ações de apoio administrativo, relacionadas ao funcionamento e organização
do Núcleo de Perícias Médicas;
II-Oferecer suporte administrativo ao planejamento e execução de ações como: perícia
médica; junta médica; insalubridade; avaliação de risco ocupacional; SISU e demais
afins;III-Sistematizar os dados de produção do seu trabalho em tabelas, gráficos, relatórios,
ofícios e demais documentos pertinentes;
IV-Colaborar para a geração e arquivamento de dados sobre a saúde-doença dos
servidores da UFCA; V-Contribuir para a identificação dos fatores de riscos ocupacionais,
características inerentes à natureza dos cargos e aos tipos de
trabalhos que aumentam a propensão de patologias orgânicas e psicossociais;
VI- Colaborar e/ou participar do planejamento e implementação das ações de Promoção da
Saúde e Qualidade de Vida no Trabalho direcionadas aos servidores da UFCA.</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Processo 23507.000604/2022-33</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AM</text:p>
          </table:table-cell>
          <table:table-cell office:value-type="string">
            <text:p>PROGEP/CQVT/DAM</text:p>
          </table:table-cell>
          <table:table-cell office:value-type="string">
            <text:p>DAM/CQVT/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MÉDICO</text:p>
          </table:table-cell>
          <table:table-cell office:value-type="string">
            <text:p>CRISTIANNE DA SILVA ALEXANDRE</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Desenvolver, implantar e avaliar periodicamente Programa de Atendimento em Clínica
Médica, dos servidores da UFCA;
II-Colaborar para execução dos Programas de Promoção da Saúde e Qualidade de Vida
no Trabalho, já implantados na UFCA;III- Desenvolver ações de prevenção de doenças ocupacionais e crônicas não transmissíveis; IV- Realizar perícias médicas em caráter singular ou em juntas, relacionadas a tratamento de saúde de servidores, por motivo de doença em pessoa da família de servidores,
licença à gestantes, licença por motivo de acidente em serviço, aposentadoria por
invalidez, avaliação para fins de concessão de pensão, avaliação para remoção por
motivo de saúde do servidor ou de pessoa de sua família, avaliação para fins de
concessão de horário especial para servidor com deficiência e servidor com familiar
com deficiência, avaliação de sanidade mental de servidor para fins de processo
administrativo, avaliação de servidor aposentado por invalidez para fins de reversão,
exame para investidura em cargo público, caracterização de deficiência por ocasião de
investidura em cargo público e ingresso de alunos em sistema de cotas, além de outras
atividades que guardem relação com a atuação pericial no âmbito da administração
pública federal.
V-Apresentar à Coordenadoria de Qualidade de Vida no Trabalho, até o final de cada
exercício, relatório anual das atividades desenvolvidas.</text:p>
          </table:table-cell>
          <table:table-cell office:value-type="string">
            <text:p>300524</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43</text:p>
          </table:table-cell>
          <table:table-cell office:value-type="string">
            <text:p>Divisão de Apoio Médico</text:p>
          </table:table-cell>
          <table:table-cell office:value-type="string">
            <text:p>(55) (88) 32219314</text:p>
          </table:table-cell>
          <table:table-cell office:value-type="string">
            <text:p>cqvt.progep@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SS</text:p>
          </table:table-cell>
          <table:table-cell office:value-type="string">
            <text:p>PROGEP/CQVT/DASS</text:p>
          </table:table-cell>
          <table:table-cell office:value-type="string">
            <text:p>DASS/CQVT/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TENÇÃO À SAÚDE DO SERVIDOR</text:p>
          </table:table-cell>
          <table:table-cell office:value-type="string">
            <text:p>CRISTIANE MARINHO UCHÔA LOPES</text:p>
          </table:table-cell>
          <table:table-cell office:value-type="string">
            <text:p>DIVISÃO</text:p>
          </table:table-cell>
          <table:table-cell office:value-type="string">
            <text:p>FG2</text:p>
          </table:table-cell>
          <table:table-cell office:value-type="string">
            <text:p>Docente</text:p>
          </table:table-cell>
          <table:table-cell office:value-type="string">
            <text:p/>
          </table:table-cell>
          <table:table-cell office:value-type="string">
            <text:p/>
          </table:table-cell>
          <table:table-cell office:value-type="string">
            <text:p>I - Avaliar aspectos da Ergonomia no ambiente de trabalho;
II - Avaliar os riscos ocupacionias nos postos de trabalho na UFCA;
III - Realizar visistas aos postos de trabalho para diagnóstico, intervenção e correção do mobiliário e estrutura, com fins a melhorar a ergonomia no trabalho e prevenir riscos e doenças ocupacionais;
IV- Realizar atividades preventivas de riscos ocupacionias;
V- Contrinuir para a saúde e qualidade de vida no trabalho.</text:p>
          </table:table-cell>
          <table:table-cell office:value-type="string">
            <text:p>22843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43</text:p>
          </table:table-cell>
          <table:table-cell office:value-type="string">
            <text:p>Divisão de Atenção à Saúde do Servidor</text:p>
          </table:table-cell>
          <table:table-cell office:value-type="string">
            <text:p>(55) (88) 32219307</text:p>
          </table:table-cell>
          <table:table-cell office:value-type="string">
            <text:p>cdp.progep@hotmail.com</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GCO</text:p>
          </table:table-cell>
          <table:table-cell office:value-type="string">
            <text:p>PROGEP/CQVT/DASS/SGCO</text:p>
          </table:table-cell>
          <table:table-cell office:value-type="string">
            <text:p>SGCO/DASS/CQVT/PROGEP</text:p>
          </table:table-cell>
          <table:table-cell office:value-type="string">
            <text:p>PROGEP</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GESTÃO DE RISCOS OCUPACIONAIS</text:p>
          </table:table-cell>
          <table:table-cell office:value-type="string">
            <text:p>FELIPE IURE RODRIGUES BARRETO</text:p>
          </table:table-cell>
          <table:table-cell office:value-type="string">
            <text:p>SEÇÃO</text:p>
          </table:table-cell>
          <table:table-cell office:value-type="string">
            <text:p>FG3</text:p>
          </table:table-cell>
          <table:table-cell office:value-type="string">
            <text:p>TAE</text:p>
          </table:table-cell>
          <table:table-cell office:value-type="string">
            <text:p/>
          </table:table-cell>
          <table:table-cell office:value-type="string">
            <text:p/>
          </table:table-cell>
          <table:table-cell office:value-type="string">
            <text:p>• Identificar perigos e avaliar de riscos ocupacionais;
• Elaborar o Programa de Gerenciamento de Riscos Ocupacionais – PGR;
• Propor ações e medidas de prevenção e de correção nos ambientes e processos de trabalhos;
• Participar da investigação de acidentes de trabalho e doenças profissionais, elaborando parecer técnico quando necessário;
• Realizar avaliação técnica para emissão de relatório de inspeção ambiental;
• Organizar, treinar e implantar a comissão interna de saúde do servidor público - CISP;
• Participar dos processos de licitação de contratação de serviços quanto à saúde e segurança do trabalho;
• Realizar o dimensionamento dos Equipamentos de Proteção Individual (EPIs) e Coletiva (EPCs), quando solicitado;
• Apresentar à Coordenadoria de Qualidade de Vida no Trabalho, até o final de cada exercício, relatório anual das atividades desenvolvidas.
• Emissão de Laudo Técnico de Insalubridade e Periculosidade
• Elaboração de Pareceres Técnicos relacionados à Segurança do Trabalho
• Organizar o treinamento e o funcionamento da Brigada de Emergência "</text:p>
          </table:table-cell>
          <table:table-cell office:value-type="string">
            <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Processo 23507.000604/2022-33</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EASS</text:p>
          </table:table-cell>
          <table:table-cell office:value-type="string">
            <text:p>PROGEP/CQVT/DEASS</text:p>
          </table:table-cell>
          <table:table-cell office:value-type="string">
            <text:p>DEASS/CQVT/PROGEP</text:p>
          </table:table-cell>
          <table:table-cell office:value-type="string">
            <text:p>PROGEP</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STUDO E AVALIAÇÃO DA SAÚDE DO SERVIDOR</text:p>
          </table:table-cell>
          <table:table-cell office:value-type="string">
            <text:p>ANA KELLI PEIXOTO TAVARES</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valiar Clima Organizacional;
II- Identificar características inerentes à natureza dos cargos e aos tipos de trabalhos que
aumentam a propensão de patologias orgânicas e psicossociais;
III- Examinar aspectos relativos ao contexto de trabalho que podem ser considerados como
estressores;
IV- Promover ações e conscientização que visem a saúde integral do servidor;
V- Implementar programa de Qualidade de Vida no Trabalho adequado às necessidades
dos servidores da UFCA.</text:p>
          </table:table-cell>
          <table:table-cell office:value-type="string">
            <text:p>228444</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43</text:p>
          </table:table-cell>
          <table:table-cell office:value-type="string">
            <text:p>Divisão de Estudo e Avaliação da Saúde do Servidor</text:p>
          </table:table-cell>
          <table:table-cell office:value-type="string">
            <text:p>(55) (88) 32219300</text:p>
          </table:table-cell>
          <table:table-cell office:value-type="string">
            <text:p>cqvt.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PROGEP</text:p>
          </table:table-cell>
          <table:table-cell office:value-type="string">
            <text:p>PROGEP/NG-PROGEP</text:p>
          </table:table-cell>
          <table:table-cell office:value-type="string">
            <text:p>NG-PROGEP/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ARNALDO NOGUEIRA DOS SANTOS</text:p>
          </table:table-cell>
          <table:table-cell office:value-type="string">
            <text:p>NÚCLEO DE GESTÃO</text:p>
          </table:table-cell>
          <table:table-cell office:value-type="string">
            <text:p>FG1</text:p>
          </table:table-cell>
          <table:table-cell office:value-type="string">
            <text:p>TAE</text:p>
          </table:table-cell>
          <table:table-cell office:value-type="string">
            <text:p>progep@ufca.edu.br</text:p>
          </table:table-cell>
          <table:table-cell office:value-type="string">
            <text:p/>
          </table:table-cell>
          <table:table-cell office:value-type="string">
            <text:p>I - Elaborar, coordenar, orientar e controlar o recebimento e expedição de documentos do Pró-Reitor(a) e Pró-reitor Adjunto(a);
II - Organizar e controlar as agendas dos(as) Pró-reitores(as);
III - Controlar a tramitação dos processos iniciados, recebidos e expedidos pela Progep;
IV - Reunião dos atos de pessoal para o boletim integrado;
V - Controlar as demandas de materiais de consumo da Pró-reitoria e formalizar solicitação ao Almoxarifado;
VI - Receber, conferir e controlar a movimentação de patrimônio e acompanhar orçamentos e execução dos serviços solicitados;
VII - Emissão de crachás funcionais;
VIII - Organização do Relatório de Gestão da Pró-Reitoria;
IX - Solicitar serviços relacionados à manutenção da infraestrutura do Gabinete da Progep;
X - Emitir convocações e executar outras atribuições, concernentes às atividades de Secretaria;
XI - Acompanhar os trabalhos das comissões vinculadas à Progep;
XII - Secretariar as reuniões do Comitê Central da Progep;
XIII - Coordenar os despachos dos(as) Pró-reitores(as) e o fluxo dos processos;
XIV - Executar outras atribuições, concernentes às atividades de secretaria, designadas pelo(a) Pró-Reitor(a).
XV - Articulação, acompanhamento, reunião e respostas a demandas judiciais, de ouvidoria, de auditoria, levantamentos externos e outras solicitações;
XVI - Apoio na organização das seleções de bolsistas e estagiários da Pró-Reitoria;
XVII - Gestão do sistema INCom - Imprensa nacional; 
XVIII - Gestão da Página da Progep no portal da UFCA;</text:p>
          </table:table-cell>
          <table:table-cell office:value-type="string">
            <text:p>228446</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25</text:p>
          </table:table-cell>
          <table:table-cell office:value-type="string">
            <text:p>Núcleo de Gestão</text:p>
          </table:table-cell>
          <table:table-cell office:value-type="string">
            <text:p>(55) (88) 32219305</text:p>
          </table:table-cell>
          <table:table-cell office:value-type="string">
            <text: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PST</text:p>
          </table:table-cell>
          <table:table-cell office:value-type="string">
            <text:p>PROGEP/NPST</text:p>
          </table:table-cell>
          <table:table-cell office:value-type="string">
            <text:p>NPST/PROGEP</text:p>
          </table:table-cell>
          <table:table-cell office:value-type="string">
            <text:p>PROGE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PERÍCIAS E SEGURANÇA DO TRABALHO</text:p>
          </table:table-cell>
          <table:table-cell office:value-type="string">
            <text:p>VÍCTOR MARCEL GONÇALVES OLIVEIR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Realização de Perícia Oficial em Saúde na modalidade singular e de junta (JMO);
II - Emissão de laudos ambientais para concessão de adicionais ocupacionais;
III - Emissão de relatórios de vigilância dos ambientes e processos de trabalho;
IV- Identificação de nexo causal em patologias ocupacionais;
V - Registro de acidentes de trabalho e emissão de CAT-SP;
VI - Readaptação funcional;
VII - Ações de promoção, prevenção e assistência à saúde;
VIII - Gestão das informações em saúde através do sistema SIAPE-Saúde;
IX - Caracterização de deficiências em apoio a diferentes instâncias administrativas da universidade;
X - Apoio às demandas judiciais da universidade, com atuação em assistência técnica pericial;
XI - Apoio técnico às demandas administrativas que eventualmente requeiram informações médicas e/ou de saúde ocupacional.</text:p>
          </table:table-cell>
          <table:table-cell office:value-type="string">
            <text:p>228545</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425</text:p>
          </table:table-cell>
          <table:table-cell office:value-type="string">
            <text:p>Núcleo de Perícias e Segurança do Trabalho</text:p>
          </table:table-cell>
          <table:table-cell office:value-type="string">
            <text:p>(55) (88) 32219300</text:p>
          </table:table-cell>
          <table:table-cell office:value-type="string">
            <text:p>proge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OGRAD</text:p>
          </table:table-cell>
          <table:table-cell office:value-type="string">
            <text:p>PROGRAD</text:p>
          </table:table-cell>
          <table:table-cell office:value-type="string">
            <text:p>PROGRAD</text:p>
          </table:table-cell>
          <table:table-cell office:value-type="string">
            <text:p>PROGRAD</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GRADUAÇÃO</text:p>
          </table:table-cell>
          <table:table-cell office:value-type="string">
            <text:p>PRISCILLA RÉGIS CUNHA DE QUEIROZ</text:p>
          </table:table-cell>
          <table:table-cell office:value-type="string">
            <text:p>PRÓ-REITORIA ACADÊMICA</text:p>
          </table:table-cell>
          <table:table-cell office:value-type="string">
            <text:p>CD2</text:p>
          </table:table-cell>
          <table:table-cell office:value-type="string">
            <text:p>Docente</text:p>
          </table:table-cell>
          <table:table-cell office:value-type="string">
            <text:p>prograd@ufca.edu.br</text:p>
          </table:table-cell>
          <table:table-cell office:value-type="string">
            <text:p/>
          </table:table-cell>
          <table:table-cell office:value-type="string">
            <text:p>I. Elaboração de Diretrizes: Desenvolver e implementar diretrizes acadêmicas que orientem a formação e atualização dos cursos de graduação, assegurando a conformidade com as normas educacionais e alinhando as ações com as estratégias institucionais da UFCA.
II. Avaliação da Qualidade: Acompanhar as avaliações periódicas dos cursos de graduação, utilizando indicadores que meçam a eficácia e a adequação dos cursos.
III. Apoio à Formação Docente: Promover programas de capacitação e formação continuada para docentes, fomentando metodologias e tecnologias educacionais eficazes, tanto presenciais quanto não presenciais, para aprimorar as práticas pedagógicas.
IV. Integração Interdepartamental: Facilitar a comunicação e colaboração entre os diferentes setores da universidade, garantindo que as ações da Prograd estejam alinhadas com os objetivos institucionais e contribuam para o desenvolvimento pleno da UFCA.
V. Atualização dos Projetos Pedagógicos: Coordenar processos de revisão e atualização dos projetos pedagógicos dos cursos de graduação, assegurando que estejam em consonância com as demandas e as necessidades da sociedade e a estratégia de ampliação da oferta de vagas.
VI. Supervisão das Diretrizes Regulamentares: Supervisionar a implantação das diretrizes estabelecidas pelos conselhos superiores da universidade e os marcos regulatórios nacionais, garantidos sua efetividade.
VII. Fomento à Integração: Incentivar a integração entre ensino, pesquisa e extensão nos cursos de graduação, promovendo oportunidades que contribuam para o desenvolvimento profissional dos estudantes e fortaleçam a cultura acadêmica.
VIII. Atendimento ao Estudante: Criar mecanismos para ouvir e atender as demandas dos estudantes em relação aos cursos de graduação, promovendo um ambiente acadêmico inclusivo e participativo que valorize a experiência do aluno.
IX. Desenvolvimento de Projetos Acadêmicos: Planejar e coordenar projetos acadêmicos, ampliando as oportunidades para os estudantes vivenciarem experiências dentro e fora da Universidade.
X. Relatórios e Transparência: Elaborar relatórios periódicos sobre as ações da Prograd, disponibilizando informações relevantes à comunidade acadêmica sobre o desempenho dos cursos de graduação e como estas ações contribuem para o desenvolvimento institucional.</text:p>
          </table:table-cell>
          <table:table-cell office:value-type="string">
            <text:p>228546</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Pró-Reitoria de Graduação</text:p>
          </table:table-cell>
          <table:table-cell office:value-type="string">
            <text:p>(55) (88) 32219261</text:p>
          </table:table-cell>
          <table:table-cell office:value-type="string">
            <text:p>proe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CA</text:p>
          </table:table-cell>
          <table:table-cell office:value-type="string">
            <text:p>PROGRAD/CCA</text:p>
          </table:table-cell>
          <table:table-cell office:value-type="string">
            <text:p>CCA/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CONTROLE ACADÊMICO</text:p>
          </table:table-cell>
          <table:table-cell office:value-type="string">
            <text:p>MARIA SIMONE TEIXEIRA</text:p>
          </table:table-cell>
          <table:table-cell office:value-type="string">
            <text:p>COORDENADORIA</text:p>
          </table:table-cell>
          <table:table-cell office:value-type="string">
            <text:p>CD4</text:p>
          </table:table-cell>
          <table:table-cell office:value-type="string">
            <text:p>TAE</text:p>
          </table:table-cell>
          <table:table-cell office:value-type="string">
            <text:p>cca.prograd@ufca.edu.br</text:p>
          </table:table-cell>
          <table:table-cell office:value-type="string">
            <text:p/>
          </table:table-cell>
          <table:table-cell office:value-type="string">
            <text:p>I. Coordenação geral dos processos de admissão de estudantes nos cursos de graduação presenciais da UFCA por meio das formas regulares e especiais de ingresso (SiSU, transferência voluntária, admissão de graduados, mudança de curso, processo seletivo complementar, restabelecimento de vínculo, reingresso de segundo ciclo, mobilidade acadêmica, aluno especial, nova habilitação, nova ênfase, outras formas de ingresso definidas mediante convênio ou determinadas por lei);
    II. Realizar a adesão ao SiSU no sistema oficial do MEC;
    III. Realizar, em parceria com o Chefe da Divisão de Admissão, o treinamento da equipe do SiSU e do Processo Seletivo Complementar, responsáveis pelas análises das seguintes espécies documentais: Documentação Básica, Egresso de Escola Pública e Quilombolas.
    IV. Gerenciar os procedimentos relacionados a análise das seguintes espécies documentais: Documentação Básica, Egresso de Escola Pública e Quilombolas, referente ao Processo Seletivo Especial Discente dos cursos de graduação EAD, especificamente no que se refere ao treinamento (em parceria com o Chefe da Divisão de Admissão) da equipe responsável pelas análises das mencionadas espécies documentais e à correspondente elucidação das dúvidas.
    V. Contribuir na elaboração e revisão dos editais dos processos seletivos de ingresso nos cursos de graduação da UFCA;
    VI. Elaborar e propor o calendário universitário regular da graduação presencial e à distância;
    VII. Participar das discussões e propor soluções para as demandas relacionadas às alterações dos calendários universitários vigentes;
    VIII. Participar das discussões, elaborar e propor calendários de reposição, quando for o caso;
    IX. Realizar o mapeamento dos processos vinculados à Coordenadoria e aos setores vinculados ao seu organograma e o respectivo acompanhamento e melhoramento; 
    X. Participar da construção de documentos institucionais oficiais (Portarias, Resoluções, Pareceres, Notas Técnicas, Ofícios, entre outros) relacionados ao ingresso, registro e controle acadêmico;
    XI. Avaliar e propor novos fluxos para os processos vinculados à Coordenadoria e aos setores  vinculados ao seu organograma;
    XII. Propor em articulação com as coordenações de curso e unidades acadêmicas os procedimentos operacionais adequados para viabilizar a execução das demandas relacionadas aos processos vinculados ao setor;
    XIII. Acompanhar e dar suporte às demandas das Divisões de Admissão, Fluxo Acadêmico e Seção de Ingresso Extra SiSU;
    XIV. Atender a comunidade interna e externa e orientar acerca dos processos vinculados à Coordenadoria e suas Divisões e da legislação que norteia o ingresso, o registro e controle acadêmico; 
    XV. Avaliar e propor encaminhamentos às demandas requeridas pela comunidade interna e externa vinculadas às competência do setor;
    XVI. Fornecer informações para subsidiar as respostas ao Ministério Público Federal, aos processos judiciais, às auditorias internas e externas, aos pedidos de informações encaminhados pela Ouvidoria/UFCA e aos demais setores da Universidade;
    XVII. Fornecer informações e orientações técnicas aos órgãos colegiados das variadas instâncias da Universidade para fins de subsidiar as tomadas de decisões nos assuntos relacionados às competências do setor;
    XVIII. Participar das reuniões dos conselhos superiores e colegiados a convite ou nas situações que apresentem pautas de interesse da Coordenadoria;
    XIX. Realizar, em parceria com o Chefe da Divisão de Admissão, das ações Coordenadas pela CFOR de divulgação da UFCA nas escolas com foco nas regras e demais procedimentos referentes ao ingresso pelo SiSU e, quando for o caso, realizar treinamento/orientação de equipes responsáveis pela divulgação do SiSU/UFCA;
    XX. Propor e presidir as reuniões de planejamento da Coordenadoria e dos setores  vinculados ao seu organograma;
    XXI. Articular, acompanhar e participar da construção do relatório anual de gestão da Coordenadoria e dos setores vinculado ao seu organograma;
    XXII. Articulação, monitoramento e ajuste da força de trabalho da equipe vinculada ao seu organograma para fins de garantira execução das demandas da competência do setor; 
    XXIII. Exercer outras atribuições que lhe forem delegadas, observados o objeto e a esfera de atuação da Coordenadoria.</text:p>
          </table:table-cell>
          <table:table-cell office:value-type="string">
            <text:p>22854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46</text:p>
          </table:table-cell>
          <table:table-cell office:value-type="string">
            <text:p>Coordenadoria de Controle Acadêmico</text:p>
          </table:table-cell>
          <table:table-cell office:value-type="string">
            <text:p>(55) (88) 32219268</text:p>
          </table:table-cell>
          <table:table-cell office:value-type="string">
            <text:p>cca.proe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D</text:p>
          </table:table-cell>
          <table:table-cell office:value-type="string">
            <text:p>PROGRAD/CCA/DAD</text:p>
          </table:table-cell>
          <table:table-cell office:value-type="string">
            <text:p>DAD/CCA/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DMISSÃO</text:p>
          </table:table-cell>
          <table:table-cell office:value-type="string">
            <text:p>GILMAR FERREIRA DA COSTA</text:p>
          </table:table-cell>
          <table:table-cell office:value-type="string">
            <text:p>DIVISÃO</text:p>
          </table:table-cell>
          <table:table-cell office:value-type="string">
            <text:p>FG2</text:p>
          </table:table-cell>
          <table:table-cell office:value-type="string">
            <text:p>TAE</text:p>
          </table:table-cell>
          <table:table-cell office:value-type="string">
            <text:p>admissao.prograd@ufca.edu.br</text:p>
          </table:table-cell>
          <table:table-cell office:value-type="string">
            <text:p/>
          </table:table-cell>
          <table:table-cell office:value-type="string">
            <text:p>I. Gerenciar e supervisionar os processos de admissão de estudantes nos cursos de graduação da UFCA (SiSU, transferência voluntária, admissão de graduados, mudança de curso, restabelecimento de vínculo, reingresso de segundo ciclo, mobilidade acadêmica, aluno especial, nova habilitação, nova ênfase, outras formas de ingresso definidas mediante convênio ou determinadas por lei);
II. Realizar os procedimentos preparatórios para a adesão ao SiSU;
III. Acompanhar e auxiliar na adesão ao SiSU no sistema oficial do MEC;
IV. Propor ou revisar dos editais dos processos seletivos de ingresso;
V. Acompanhar a ocupação de vagas nos cursos de graduação presenciais e propor estudos e melhorias;
VI. Desenvolver estudos, planejar e propor melhorias para os processos seletivos de ingresso na UFCA;
VII. Atender a comunidade interna e externa e orientar acerca dos processos sob sua responsabilidade, bem como da legislação que norteia o ingresso;
VIII. Fornecer informações e participar de reuniões que apresentem pautas vinculadas aos serviços sob sua responsabilidade; 
IX. Propor e executar processos seletivos complementares, que tenham como objetivo o preenchimento de vagas não ocupadas através do Sistema de Seleção Unificada (SISU);                                                                                                                                                 
X. Auxílio ao Núcleo de Gerenciamento Normativo no tocante à resposta de demandas oriundas do Ministério Público ou do Poder Judiciário, que tenham como objeto: questionamentos realacionados aoas processos seletivos de admissão;                                                                                                                                                                                                       XI. Esclarecer os questionamentos, relacionados aos  processos seletivos da UFCA, enviados pele Ouvidoria;                                             
XII. Realização de atendimento presencial;
XIII. Exercer outras atribuições que lhe forem determinadas, observados a sua esfera de atuação.                                                          XIV. Responder os questionamentos levantados pelos candidatos e pela sociedade de maneira em geral com relação aos processos selestivos (Telefone, Tickets, E-mails...);
XV. Cadastrar os processos seletivos no SIGPS (Sistema Integrado de Processos Seletivos);
XVI. Participar de atividades de divulgação dos processos seletivos em Escolas do Ensino Médio;                                                                
XVII. Planejamento das atividades de divulgação dos Processos Seletivos junto com a Diretoria de Comunicação (DCOM);
XVIII. Exercer outras atribuições que lhe forem determinadas, observados a sua esfera de atuação.</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SIES</text:p>
          </table:table-cell>
          <table:table-cell office:value-type="string">
            <text:p>PROGRAD/CCA/DAD/SIES</text:p>
          </table:table-cell>
          <table:table-cell office:value-type="string">
            <text:p>SIES/DAD/CCA/PROGRAD</text:p>
          </table:table-cell>
          <table:table-cell office:value-type="string">
            <text:p>PROGRAD</text:p>
          </table:table-cell>
          <table:table-cell office:value-type="string">
            <text:p>4</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INGRESSO EXTRA SISU</text:p>
          </table:table-cell>
          <table:table-cell office:value-type="string">
            <text:p>SHEILLA MELO DE ARAÚJO</text:p>
          </table:table-cell>
          <table:table-cell office:value-type="string">
            <text:p>SEÇÃO</text:p>
          </table:table-cell>
          <table:table-cell office:value-type="string">
            <text:p>FG3</text:p>
          </table:table-cell>
          <table:table-cell office:value-type="string">
            <text:p>TAE</text:p>
          </table:table-cell>
          <table:table-cell office:value-type="string">
            <text:p>ingressoextrasisu@ufca.edu.br</text:p>
          </table:table-cell>
          <table:table-cell office:value-type="string">
            <text:p/>
          </table:table-cell>
          <table:table-cell office:value-type="string">
            <text:p>I. Executar os procedimentos administrativos relacionados aos processos seletivos de transferência voluntária (Edital, análise documental, cadastro no SIGAA);
    II. Executar os procedimentos administrativos relacionados aos processos seletivos de admissão de graduados (Edital, análise documental, cadastro no SIGAA);
    III. Executar os procedimentos administrativos relacionados aos processos seletivos de mudança de curso (Edital, análise documental, cadastro no SIGAA);
    IV. Executar os procedimentos administrativos relacionados aos processos administrativos de ingresso por transferência ex officio;
    V. Executar os procedimentos administrativos relacionados às formas especiais de ingresso: aluno especial ordinário, aluno especial em mobilidade e aluno especial em complementação de estudos;
    VI. Orientar acerca dos processos de reingressos de segundo ciclo e realizar o respectivo cadastro de estudantes no Sistema Integrado de Gestão de Atividades Acadêmicas – SIGAA;
    VII. Supervisionar os processos de ingressos em nova habilitação e nova ênfase;
    VIII. Cadastro de estudante do Programa de Estudantes-Convênio (PEC) no sistema acadêmico; 
IX. Executar os procedimentos administrativos referente ao restabelecimento de vínculo de alunos com vínculo cancelado - cursos presenciais e EAD;     
X. Atender a comunidade interna e externa e orientar acerca dos processos sob sua responsabilidade, observadas à legislação externa e institucional em vigor;
    XI. Fornecer informações e participar de reuniões que apresentem pautas vinculadas aos serviços sob sua responsabilidade.</text:p>
          </table:table-cell>
          <table:table-cell office:value-type="string">
            <text:p>468950</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48</text:p>
          </table:table-cell>
          <table:table-cell office:value-type="string">
            <text:p>Seção de Ingresso Extra SISU</text:p>
          </table:table-cell>
          <table:table-cell office:value-type="string">
            <text:p>(55) (88) 32219268</text:p>
          </table:table-cell>
          <table:table-cell office:value-type="string">
            <text:p>admissao.progra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FA</text:p>
          </table:table-cell>
          <table:table-cell office:value-type="string">
            <text:p>PROGRAD/CCA/DFA</text:p>
          </table:table-cell>
          <table:table-cell office:value-type="string">
            <text:p>DFA/CCA/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FLUXO ACADÊMICO</text:p>
          </table:table-cell>
          <table:table-cell office:value-type="string">
            <text:p>CICERO ROGÉRIO BARBOSA PEREIRA</text:p>
          </table:table-cell>
          <table:table-cell office:value-type="string">
            <text:p>DIVISÃO</text:p>
          </table:table-cell>
          <table:table-cell office:value-type="string">
            <text:p>FG2</text:p>
          </table:table-cell>
          <table:table-cell office:value-type="string">
            <text:p>TAE</text:p>
          </table:table-cell>
          <table:table-cell office:value-type="string">
            <text:p>fluxoacademico.prograd@ufca.edu.br</text:p>
          </table:table-cell>
          <table:table-cell office:value-type="string">
            <text:p/>
          </table:table-cell>
          <table:table-cell office:value-type="string">
            <text:p>- Realizar as atribuições relacionadas abaixo no que se refere aos cursos de graduação PRESENCIAIS e EAD:
    I. Gerenciar e realizar, no sistema acadêmico, os expedientes administrativos necessários ao controle e manutenção dos vínculos dos estudantes da graduação da UFCA em mobilidade acadêmica em outras IES nacional; 
    II. Gerenciar os processos SIPAC e realizar os correspondentes registros de suspensão de programa por trancamento total de matrícula no sistema acadêmico; 
    III. Gerenciar os processos SIPAC e realizar os correspondentes cancelamentos de programas discentes por desistências de curso (solicitação espontânea), transferências para outras IES, decisões administrativas ou falecimento; 
    IV. Gerenciar os processos SIPAC e realizar a prorrogação de prazo de conclusão de curso;
    V. Gerenciar os processos SIPAC e realizar a exclusão de registro de pendência de duplo vínculo em IES públicas;
    VI. Registrar no sistema acadêmico mudança/migração de estrutura curricular;
    VII. Registrar mudança de habilitação ou ênfase;
    VIII. Realizar matrícula e exclusão de matrícula fora de prazo em componentes curriculares;
    IX. Retificar registros acadêmicos (correção de nota, frequência e situação de componentes curriculares); 
    X. Atualizar e corrigir os dados cadastrais de discentes;
    XI. Realizar o retorno de estudantes em mobilidade e suspensos por trancamento total no SIGAA;
    XII. Registro de mobilidade acadêmica internacional no histórico acadêmico de estudante da UFCA;
    XIII. Registro de nome social no SIGAA;
    XIV. Consolidar turmas e atividades curriculares de forma extraordinária;
    XV. Atender a comunidade interna e externa e orientar acerca dos processos sob sua responsabilidade, observadas à legislação externa e institucional em vigor;
    XVI. Fornecer informações e participar de reuniões que apresentem pautas vinculadas aos serviços sob sua responsabilidade.</text:p>
          </table:table-cell>
          <table:table-cell office:value-type="string">
            <text:p>228550</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47</text:p>
          </table:table-cell>
          <table:table-cell office:value-type="string">
            <text:p>Divisão de Fluxo Acadêmico</text:p>
          </table:table-cell>
          <table:table-cell office:value-type="string">
            <text:p>(55) (88) 32219268</text:p>
          </table:table-cell>
          <table:table-cell office:value-type="string">
            <text:p>fluxoacademico.proen@ufca.edu.br</text:p>
          </table:table-cell>
          <table:table-cell office:value-type="string">
            <text:p/>
          </table:table-cell>
          <table:table-cell office:value-type="string">
            <text:p>Av. Tenente Raimundo Rocha</text:p>
          </table:table-cell>
          <table:table-cell office:value-type="string">
            <text:p>0</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8:00 as 12:00  - 13:00 as 17:00</text:p>
          </table:table-cell>
        </table:table-row>
        <table:table-row>
          <table:table-cell office:value-type="string">
            <text:p>CEG</text:p>
          </table:table-cell>
          <table:table-cell office:value-type="string">
            <text:p>PROGRAD/CEG</text:p>
          </table:table-cell>
          <table:table-cell office:value-type="string">
            <text:p>CEG/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ENSINO DE GRADUAÇÃO</text:p>
          </table:table-cell>
          <table:table-cell office:value-type="string">
            <text:p>ANTONIO BATISTA DE LIMA FILHO</text:p>
          </table:table-cell>
          <table:table-cell office:value-type="string">
            <text:p>COORDENADORIA</text:p>
          </table:table-cell>
          <table:table-cell office:value-type="string">
            <text:p>CD4</text:p>
          </table:table-cell>
          <table:table-cell office:value-type="string">
            <text:p>TAE</text:p>
          </table:table-cell>
          <table:table-cell office:value-type="string">
            <text:p>ceg.prograd@ufca.edu.br</text:p>
          </table:table-cell>
          <table:table-cell office:value-type="string">
            <text:p/>
          </table:table-cell>
          <table:table-cell office:value-type="string">
            <text:p>Melhorar os índices e consolidar a excelência dos cursos de graduação da Universidade Federal do Cariri, colaborando com orientações técnico-pedagógicas na implantação e acompanhamento dos projetos curriculares voltados à graduação, por meio de um trabalho articulado junto aos gestores acadêmicos e coordenadores de curso.  

Atribuições da CEG/PROGRAD 
I - Coordenar, desenvolver, integrar, acompanhar e apoiar tecnicamente os processos e resultados das divisões da Coordenadoria;
II - Acompanhar e dar suporte aos processos de avaliação externa (MEC/INEP) dos cursos de graduação;
III - Participar de reuniões, comissões e grupos de trabalho, contribuindo com informações e sugestões para a tomada de decisões estratégicas;
IV - Acompanhar a criação e implantação de novos cursos de graduação;
V - Elaborar plano de ação e metas e relatórios, juntamente com outros setores da PROGRAD;
VI - Participar da CPA – Comissão Própria de Autoavaliação, atuando nas autoavaliações institucionais e acompanhamento das avaliações dos cursos de graduação pelo MEC/INEP;
VII - Realizar a gestão da Plataforma Carolina Bori na revalidação de diplomas estrangeiros de cursos de graduação.</text:p>
          </table:table-cell>
          <table:table-cell office:value-type="string">
            <text:p>22855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46</text:p>
          </table:table-cell>
          <table:table-cell office:value-type="string">
            <text:p>Coordenadoria de Ensino de Graduação</text:p>
          </table:table-cell>
          <table:table-cell office:value-type="string">
            <text:p>(55) (88) 32219263</text:p>
          </table:table-cell>
          <table:table-cell office:value-type="string">
            <text:p>ceg.proe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E</text:p>
          </table:table-cell>
          <table:table-cell office:value-type="string">
            <text:p>PROGRAD/CEG/DAE</text:p>
          </table:table-cell>
          <table:table-cell office:value-type="string">
            <text:p>DAE/CEG/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COMPANHAMENTO DE EGRESSOS</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egressos@ufca.edu.br</text:p>
          </table:table-cell>
          <table:table-cell office:value-type="string">
            <text:p/>
          </table:table-cell>
          <table:table-cell office:value-type="string">
            <text:p>I) Na dimensão da Inserção Profissional do Egresso 
a)        investigar a situação dos egressos, o índice de ocupação entre eles, a relação entre ocupação e a formação profissional.
b)        manter os egressos informados sobre oportunidades profissionais. 
II) Na dimensão da Participação dos Egressos na Vida da Universidade 
a)        contribuir para participação dos egressos em atividades de atualização e formação continuada.
b)        criar uma dinâmica de comunicação e oferta de oportunidades de participação ativa nas atividades, eventos e projetos das profins (Cultura, Extensão, Pesquisa). 
III) Na dimensão da Avaliação do Egresso 
a)        desenvolver mecanismos para conhecer a opinião dos egressos sobre a formação recebida e percepção de exigência do mercado de trabalho (alcançar insumos).
b)        subsidiar setores afins com os insumos para utilização nas revisões de planos, programas e projetos pedagógicos de cursos.
c)        construir uma dinâmica de avaliação periódica junto às Unidades Acadêmicas e Coordenações de Cursos de Graduação.</text:p>
          </table:table-cell>
          <table:table-cell office:value-type="string">
            <text:p>228552</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51</text:p>
          </table:table-cell>
          <table:table-cell office:value-type="string">
            <text:p>Divisão de Acompanhamento de Egressos</text:p>
          </table:table-cell>
          <table:table-cell office:value-type="string">
            <text:p>(55) (88) 32219265</text:p>
          </table:table-cell>
          <table:table-cell office:value-type="string">
            <text:p>egressos@ufca.edu.br</text:p>
          </table:table-cell>
          <table:table-cell office:value-type="string">
            <text:p/>
          </table:table-cell>
          <table:table-cell office:value-type="string">
            <text:p>Av. Tenente Raimundo Rocha</text:p>
          </table:table-cell>
          <table:table-cell office:value-type="string">
            <text:p>0</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8:00 as 12:00  - 13:00 as 17:00</text:p>
          </table:table-cell>
        </table:table-row>
        <table:table-row>
          <table:table-cell office:value-type="string">
            <text:p>DDACG</text:p>
          </table:table-cell>
          <table:table-cell office:value-type="string">
            <text:p>PROGRAD/CEG/DDACG</text:p>
          </table:table-cell>
          <table:table-cell office:value-type="string">
            <text:p>DDACG/CEG/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DIAGNÓSTICO E ACOMPANHAMENTO DOS CURSOS DE GRADUAÇÃO</text:p>
          </table:table-cell>
          <table:table-cell office:value-type="string">
            <text:p>GISLENE FARIAS DE OLIVEIRA</text:p>
          </table:table-cell>
          <table:table-cell office:value-type="string">
            <text:p>DIVISÃO</text:p>
          </table:table-cell>
          <table:table-cell office:value-type="string">
            <text:p>FG2</text:p>
          </table:table-cell>
          <table:table-cell office:value-type="string">
            <text:p>Docente</text:p>
          </table:table-cell>
          <table:table-cell office:value-type="string">
            <text:p/>
          </table:table-cell>
          <table:table-cell office:value-type="string">
            <text:p/>
          </table:table-cell>
          <table:table-cell office:value-type="string">
            <text:p>I)        Atualização contínua de informações sobre os processos, calendários e atividades do Mec em relação aos cursos de graduação em parceria com a Procuradoria Educacional Institucional;
II)        Acompanhamento do plano de consolidação dos cursos de graduação (diagnóstico, plano de melhorias e acompanhamento), com base no Instrumento de Avaliação de Cursos, do Ministério da Educação, que subsidia os atos autorizativos de cursos, e no Plano de Desenvolvimento Institucional da UFCA, identificando (em parceria com a CPA) as melhorias necessárias para promover a qualidade do ensino;
III)        Apoio técnico, administrativo e pedagógico aos coordenadores de curso, visando à dinamização e efetivação do papel de articulador do projeto pedagógico dos cursos;
IV)        Monitoramento da excelência dos cursos, através dos Indicadores de Qualidade da Educação Superior e do acompanhamento e revisão dos Projetos Pedagógicos;
V)        Participação do ciclo avaliativo dos cursos de graduação pelo ENADE/SINAES, fornecendo orientações e informações sobre todo processo em consonância com o cronograma e dados fornecidos pelo INEP/MEC e PEI.</text:p>
          </table:table-cell>
          <table:table-cell office:value-type="string">
            <text:p>228560</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51</text:p>
          </table:table-cell>
          <table:table-cell office:value-type="string">
            <text:p>Divisão de Diagnóstico e Acompanhamento dos Cursos de Graduação</text:p>
          </table:table-cell>
          <table:table-cell office:value-type="string">
            <text:p>(55) (88) 32219267</text:p>
          </table:table-cell>
          <table:table-cell office:value-type="string">
            <text:p>cfor.proen@ufca.edu.br</text:p>
          </table:table-cell>
          <table:table-cell office:value-type="string">
            <text:p/>
          </table:table-cell>
          <table:table-cell office:value-type="string">
            <text:p>Av. Tenente Raimundo Rocha</text:p>
          </table:table-cell>
          <table:table-cell office:value-type="string">
            <text:p>0</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8:00 as 12:00  - 13:00 as 17:00</text:p>
          </table:table-cell>
        </table:table-row>
        <table:table-row>
          <table:table-cell office:value-type="string">
            <text:p>DIRC</text:p>
          </table:table-cell>
          <table:table-cell office:value-type="string">
            <text:p>PROGRAD/CEG/DIRC</text:p>
          </table:table-cell>
          <table:table-cell office:value-type="string">
            <text:p>DIRC/CEG/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IMPLANTAÇÃO E REFORMULAÇÃO CURRICULAR</text:p>
          </table:table-cell>
          <table:table-cell office:value-type="string">
            <text:p>ERIVAN CÂNDIDO FLOR</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Analisar e orientar a elaboração, implantação, reformulação e/ou aditivos curriculares relativos aos projetos pedagógicos dos cursos;
II)        Acompanhar os trâmites processuais de implantação, reformulação e/ou aditivos dos PPCs na UFCA;
III)        Emitir relatórios técnicos quanto à integralização curricular, considerando os requisitos legais relativos aos PPCs;
IV)        Cadastrar os cursos (criação) no SIGAA;
V)        Criar matrizes curriculares dos cursos no SIGAA;
VI)        Implantar as estruturas curriculares dos cursos;
VII)        Criar componentes curriculares (códigos, nomenclatura, carga-horária etc.);
VIII)        Atualizar/alterar informações contínuas no SIGAA.</text:p>
          </table:table-cell>
          <table:table-cell office:value-type="string">
            <text:p>228553</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51</text:p>
          </table:table-cell>
          <table:table-cell office:value-type="string">
            <text:p>Divisão de Implantação e Reformulação Curricular</text:p>
          </table:table-cell>
          <table:table-cell office:value-type="string">
            <text:p>(55) (88) 32219264</text:p>
          </table:table-cell>
          <table:table-cell office:value-type="string">
            <text:p>ceg.proen@ufca.edu.br</text:p>
          </table:table-cell>
          <table:table-cell office:value-type="string">
            <text:p/>
          </table:table-cell>
          <table:table-cell office:value-type="string">
            <text:p>Av. Tenente Raimundo Rocha</text:p>
          </table:table-cell>
          <table:table-cell office:value-type="string">
            <text:p>0</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8:00 as 12:00  - 13:00 as 17:00</text:p>
          </table:table-cell>
        </table:table-row>
        <table:table-row>
          <table:table-cell office:value-type="string">
            <text:p>CFOR</text:p>
          </table:table-cell>
          <table:table-cell office:value-type="string">
            <text:p>PROGRAD/CFOR</text:p>
          </table:table-cell>
          <table:table-cell office:value-type="string">
            <text:p>CFOR/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PARA O FORTALECIMENTO DA QUALIDADE DO ENSINO</text:p>
          </table:table-cell>
          <table:table-cell office:value-type="string">
            <text:p>MARIA INÊS RODRIGUES MACHADO</text:p>
          </table:table-cell>
          <table:table-cell office:value-type="string">
            <text:p>COORDENADORIA</text:p>
          </table:table-cell>
          <table:table-cell office:value-type="string">
            <text:p>CD4</text:p>
          </table:table-cell>
          <table:table-cell office:value-type="string">
            <text:p>Docente</text:p>
          </table:table-cell>
          <table:table-cell office:value-type="string">
            <text:p>cfor.prograd@ufca.edu.br</text:p>
          </table:table-cell>
          <table:table-cell office:value-type="string">
            <text:p/>
          </table:table-cell>
          <table:table-cell office:value-type="string">
            <text:p>I-Gerenciar as três divisões que compõe  a Coordenadoria de Fortalecimento da Qualidade do Ensino  e                                                                                                                                                              II-  Colaborar no Planejamento e Elaboração Anual do edital do Programa de Aprendizagem Cooperativa;;
III - Colaborar nas atividades e no Processo de  Gerenciamento  do Programa de Aprendizagem Cooperativa ;
III - Particiar e Acompanhar todos os  Programas Acadêmicos, atendendo e proporcionando condições de melhorias em acordo com seus objetivos e resoluções;
IV- Acompanhar a Elaboração das Capacitações para coordenadores , tutores e bolsistas,voluntárioe e membros de célula, atendendo suas demandas e proporcionando diálogo contínuo                                                           V- Participar na coordenação dos eventos ligados aos diferentes Programas Acadêmicos da CFOR.                                                                                                                                                                        
VI - Participar do Planejamento anual das visitas por parte da Ufca às escolas no raio de ação das Credes 18,19,20
VII - Compor a equipe de elaboração juntamente com as Credes de Cronograma Anual de Visitas das escolas a UFCA;
VIII - Acompanhar a Elaboração e Divulgação de chamada publica para Grupos/Projetos da UFCA que possam atua juntamente coma divisão na aproximação entre a universidade e o ensino médio;
IX-  Participar do Gerenciamento da recepção de Escolas nos diferentes Campus da UFCA;
X- Viabiliazr as Capacitação das Equipes acolhedoras(grupos da universidade) que voluntariam para levar a UFCA até os alunos de ensino Médio;                                                                                                           XI-Participar juntamente com os  grupos da UFCA nas Ações nas escolas da região;                                                                                                                                                                                                                            XII-Acompanhar nas visitas guiadas realizadas nos diversos campus da UFCA;                                                                                                                                                                                                           XII-Planejar junto a PRAE anualmente a cota de refeições a serem servidasaos visitantes (alunos das escolas publicas);                                                                                                                                                                                                                                       XIV Auxiliar no encaminhamento da chamada publica de fluxo continuo a comunidade acadêmica anualmente na busca de grupo que possam aderiir ao projeto UFCA por um dia;                                                              XV- Colaborar e avaliar o Relatório anual das ações da divisão de aproximação da UFCA com o ensino médio, disponibilizando os dados coletados durante as ações visando comunicar indices, percentuais e possiveis melhorias.                                                                                                                                                                                                                                                                                        XVI -  Auxílio na elaboração dos Editais dos Programas Acadêmicos;
XVII - Viabilização das condições logísticas para realização das etapas de envio para análise dos Projetos dos programas acadêmicos;
XVIII - Acompanhamento da Admissões de Coordenadores/Tutores e bolsistas/voluntários dos Programas Acadêmicos de Ensino;  
XIX - Acompanhamento do Cadastro de Processos no SIPAC: Solicitação de emissão de Nota de Empenho para os programas PACCE, PET e PID; 
XX- Acompanhamento da rotina de recepção de documentos/ providências: admissão e desligamento de alunos bolsistas;
XXI - Acompanhamento e avaliação da situação das frequências dos estudante vinculados aos programas de Ensino;
XXII - Recepção e avaliação  dos Relatórios Anuais dos Projetos de Ensino;                                                                                                                                                                                                                   XIII -  Contatos com bolsistas e professores-orientadores e tutores de bolsas da PROGRAD;                                                                                                                                                                                                                                                                                                                                    XXIV - Acompanhamento das ações da divisão de programas acadêmicos junto ao  Programa Pé-de-Meia Licenciaturas/MEC.                                                                                                                                 XXV - Atuação junto ao CLAA(Representante do CLAA), GTM e demais Programas acadêmicos da UFCA;                                                                                                                                                                        XXVI-Acompanhamento das emissões de declarações/certificados dos Programas Acadêmicos, para bolsistas/voluntários e professores;</text:p>
          </table:table-cell>
          <table:table-cell office:value-type="string">
            <text:p>22855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46</text:p>
          </table:table-cell>
          <table:table-cell office:value-type="string">
            <text:p>Coordenadoria para Fortalecimento da Qualidade do Ensino</text:p>
          </table:table-cell>
          <table:table-cell office:value-type="string">
            <text:p>(55) (88) 32219267</text:p>
          </table:table-cell>
          <table:table-cell office:value-type="string">
            <text:p>cfor.proe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EM</text:p>
          </table:table-cell>
          <table:table-cell office:value-type="string">
            <text:p>PROGRAD/CFOR/DAEM</text:p>
          </table:table-cell>
          <table:table-cell office:value-type="string">
            <text:p>DAEM/CFOR/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ROXIMAÇÃO COM O ENSINO MÉDIO</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
          </table:table-cell>
          <table:table-cell office:value-type="string">
            <text:p/>
          </table:table-cell>
          <table:table-cell office:value-type="string">
            <text:p>I - Planejamento anual das visitas por parte da Ufca às escolas no raio de ação das Credes 18,19,20
II - Elaboração juntamente com as Credes de Cronograma Anual de Visitas das escolas a UFCA;
III - Elaboração e Divulgação de chamada publica para Grupos/Projetos da UFCA que possam atua juntamente coma divisão na aproximação entre a universidade e o ensino médio;
IV- Gerenciamento da recepção de Escolas nos diferentes Campus da UFCA;
V- Capacitação das Equipes acolhedoras(grupos da universidade que voluntariam para levar a UFCA até os alunos de ensino Médio;                                                                                                           VI-acompanhar os grupos da UFCA nas Ações nas escolas da região;                                                                                                                                                                                                                            VII-Acompanhar nas visitas guiadas realizadas nos diversos campus da UFCA;                                                                                                                                                                                                         VIII-Planejar junto a PRAE anualmente a cota de refeições a serem servidasaos visitantes (alunos das escolas publicas);                                                                                                                                  IX-Elaborar e encaminhar documentações   referentes a alimentação a ser oferecida aos alunos de escola pública que visitam a UFCA.                                                                                                        X- Encaminhar chamada publica de fluxo continuo a comunidade acadêmica anualmente na busca de grupo que possam aderiir ao projeto UFCA por um dia;                                                              XI-Elaborar Relatório anual das ações da divisão de aproximação da UFCA com o ensino médio, disponibilizando os dados coletados durante as ações visando comunicar indices, percentuais e possiveis melhorias.</text:p>
          </table:table-cell>
          <table:table-cell office:value-type="string">
            <text:p>255434</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57</text:p>
          </table:table-cell>
          <table:table-cell office:value-type="string">
            <text:p>Divisão de Aproximação com o Ensino Médio</text:p>
          </table:table-cell>
          <table:table-cell office:value-type="string">
            <text:p>(55) (88) 32219263</text:p>
          </table:table-cell>
          <table:table-cell office:value-type="string">
            <text:p>cfor.progr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8:00 as 12:00  - 13:00 as 17:00</text:p>
          </table:table-cell>
        </table:table-row>
        <table:table-row>
          <table:table-cell office:value-type="string">
            <text:p>DPA</text:p>
          </table:table-cell>
          <table:table-cell office:value-type="string">
            <text:p>PROGRAD/CFOR/DPA</text:p>
          </table:table-cell>
          <table:table-cell office:value-type="string">
            <text:p>DPA/CFOR/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GRAMAS ACADÊMICOS</text:p>
          </table:table-cell>
          <table:table-cell office:value-type="string">
            <text:p>WALTEMBERG BARBOSA LAURENTINO</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uxílio na elaboração dos Editais dos Programas Acadêmicos;
II - Auxílio logístico nas etapas de envio para análise dos Projetos dos programas acadêmicos;
III - Admissões de Coordenadores/Tutores e bolsistas/voluntários dos Programas Acadêmicos de Ensino;  
IV - Cadastro de Processos no SIPAC: Solicitação de emissão de Nota de Empenho para os programas PACCE, PET e PID; 
V - Emissão de Ofícios e Folhas de Pagamento (mensal) dos programas PACCE, PET e PID;
VI - Recepção de documentos/ providências: admissão e desligamento de alunos bolsistas;
VII - Acompanhamento das frequências dos estudante vinculados aos programas de Ensino;
VIII - Recepção e Registro dos Relatórios Anuais dos Projetos de Ensino;
IX -  Contatos com bolsistas e professores-orientadores e tutores de bolsas da PROGRAD;              X -  Acompanhamento, registro e organização dos arquivos físicos e virtuais da CFOR;                     XI - Emissão de declarações/certificados dos Programas Acadêmicos, para bolsistas/voluntários e professores;                                                                                                                                                      XII - Ponto Focal da UFCA no Programa Pé-de-Meia Licenciaturas/MEC.                                       XIII - Participação nos eventos dos Programas Acadêmicos de Ensino (Mostra UFCA, SEMIPROENSINO, SEPEC).                                                                                                                   XIV - Suplete da presidência do Grupo de Trabalho de Monitoria (GTM) do Programa de Iniciação à Docência (PID);                                                                                                                         XV - Suplete da presidência do Comitê Local de Avaliação e Acompanhamento (CLAA) do Programa de Educação Tutorial (PET);                                                                                                 XVI - Elaboração de Atas, Ofícios e Relatório Anual.</text:p>
          </table:table-cell>
          <table:table-cell office:value-type="string">
            <text:p>228559</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57</text:p>
          </table:table-cell>
          <table:table-cell office:value-type="string">
            <text:p>Divisão de Programas Acadêmicos</text:p>
          </table:table-cell>
          <table:table-cell office:value-type="string">
            <text:p>(55) (88) 32219267</text:p>
          </table:table-cell>
          <table:table-cell office:value-type="string">
            <text:p>cfor.proen@ufca.edu.br</text:p>
          </table:table-cell>
          <table:table-cell office:value-type="string">
            <text:p/>
          </table:table-cell>
          <table:table-cell office:value-type="string">
            <text:p>Av. Tenente Raimundo Rocha</text:p>
          </table:table-cell>
          <table:table-cell office:value-type="string">
            <text:p>0</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8:00 as 12:00  - 13:00 as 17:00</text:p>
          </table:table-cell>
        </table:table-row>
        <table:table-row>
          <table:table-cell office:value-type="string">
            <text:p>DPEA</text:p>
          </table:table-cell>
          <table:table-cell office:value-type="string">
            <text:p>PROGRAD/CFOR/DPEA</text:p>
          </table:table-cell>
          <table:table-cell office:value-type="string">
            <text:p>DPEA/CFOR/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PEDAGÓGICA DE ENSINO E APRENDIZAGEM</text:p>
          </table:table-cell>
          <table:table-cell office:value-type="string">
            <text:p>WANDINALVA FERNANDES LIM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Elaborar a agenda de planejamento anual para discutir políticas direcionadas
aos programas vinculados à CFOR/PROGRAD;
Implementar medidas pedagógicas para a melhoria dos programas de bolsas
da PROGRAD e dos processos de ensino e aprendizagem, alinhadas aos
indicadores da Coordenadoria de Gestão de Dados Acadêmicos (CGDA);
Desenvolver projetos que visem à oferta de formações para docentes e
discentes envolvidos nos Programas Acadêmicos de Ensino; Fortalecer pedagogicamente os programas acadêmicos vinculado à
PROGRAD;
Acompanhar as ações realizadas pelo PIBID, oferecendo suporte quando
necessário;
Estabelecer comunicação e acompanhamento pedagógico a monitores,
professores-orientadores e tutores dos Programas Acadêmicos da Pró-Reitoria
de Graduação.</text:p>
          </table:table-cell>
          <table:table-cell office:value-type="string">
            <text:p>625191</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57</text:p>
          </table:table-cell>
          <table:table-cell office:value-type="string">
            <text:p>Divisão Pedagógica de Ensino e Aprendizagem</text:p>
          </table:table-cell>
          <table:table-cell office:value-type="string">
            <text:p>(55) (88) 32219261</text:p>
          </table:table-cell>
          <table:table-cell office:value-type="string">
            <text:p>cfor.progra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GDA</text:p>
          </table:table-cell>
          <table:table-cell office:value-type="string">
            <text:p>PROGRAD/CGDA</text:p>
          </table:table-cell>
          <table:table-cell office:value-type="string">
            <text:p>CGDA/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GESTÃO DE DADOS ACADÊMICOS</text:p>
          </table:table-cell>
          <table:table-cell office:value-type="string">
            <text:p>DEMETRIUS BARBOSA CARTAXO</text:p>
          </table:table-cell>
          <table:table-cell office:value-type="string">
            <text:p>COORDENADORIA / PRÓ-REITORIA ADJUNTA</text:p>
          </table:table-cell>
          <table:table-cell office:value-type="string">
            <text:p>CD3</text:p>
          </table:table-cell>
          <table:table-cell office:value-type="string">
            <text:p>TAE</text:p>
          </table:table-cell>
          <table:table-cell office:value-type="string">
            <text:p>cgda.prograd@ufca.edu.br</text:p>
          </table:table-cell>
          <table:table-cell office:value-type="string">
            <text:p/>
          </table:table-cell>
          <table:table-cell office:value-type="string">
            <text:p>• Identificar necessidades de integração, informações e de customização no SIGAA;
    • Articular-se com a Diretoria de Tecnologia de Informação (DTI) para a implantação de integrações ou customizações no SIGAA;
    • Apoiar a resposta ao Censo da Educação Superior;
    • Acompanhar indicadores de processos e projetos do setor;</text:p>
          </table:table-cell>
          <table:table-cell office:value-type="string">
            <text:p>228554</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546</text:p>
          </table:table-cell>
          <table:table-cell office:value-type="string">
            <text:p>Coordenadoria de Gestão de Dados Acadêmicos</text:p>
          </table:table-cell>
          <table:table-cell office:value-type="string">
            <text:p>(55) (88) 32219269</text:p>
          </table:table-cell>
          <table:table-cell office:value-type="string">
            <text:p>cgda.proe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STAT</text:p>
          </table:table-cell>
          <table:table-cell office:value-type="string">
            <text:p>PROGRAD/CGDA/DESTAT</text:p>
          </table:table-cell>
          <table:table-cell office:value-type="string">
            <text:p>DESTAT/CGDA/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STATÍSTICA</text:p>
          </table:table-cell>
          <table:table-cell office:value-type="string">
            <text:p>VINÍCIUS PEREIRA DO SACRAMENTO</text:p>
          </table:table-cell>
          <table:table-cell office:value-type="string">
            <text:p>DIVISÃO</text:p>
          </table:table-cell>
          <table:table-cell office:value-type="string">
            <text:p>FG2</text:p>
          </table:table-cell>
          <table:table-cell office:value-type="string">
            <text:p>Docente</text:p>
          </table:table-cell>
          <table:table-cell office:value-type="string">
            <text:p/>
          </table:table-cell>
          <table:table-cell office:value-type="string">
            <text:p/>
          </table:table-cell>
          <table:table-cell office:value-type="string">
            <text:p>• Acompanhar índices e indicadores acadêmicos (não é objetivo dessa atribuição propor medidas de correção ou novas ações);
    • Fornecer suporte estatístico à Pró-Reitoria de Ensino;
    • Elaborar e desenvolver projetos científicos em estatística aplicada a educação, que possibilitem a participação de pesquisadores e discentes da UFCA e de outras IES;</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TDDA</text:p>
          </table:table-cell>
          <table:table-cell office:value-type="string">
            <text:p>PROGRAD/CGDA/DTDDA</text:p>
          </table:table-cell>
          <table:table-cell office:value-type="string">
            <text:p>DTDDA/CGDA/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TRATAMENTO E DIVULGAÇÃO DE DADOS ACADÊMICOS</text:p>
          </table:table-cell>
          <table:table-cell office:value-type="string">
            <text:p>JOSÉ SAMUEL FACUNDO DA SILVA</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 Atuar na transparência ativa e passiva de informações constantes no SIGAA;
    • Apoiar os processos seletivos na administração de informações de inscritos e ingressantes em cursos de graduação;
    • Contribuir para constante integridade de informações no SIGAA;
    • Apoiar as coordenações de curso de graduação e direções de unidades no uso do SIGAA;</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P</text:p>
          </table:table-cell>
          <table:table-cell office:value-type="string">
            <text:p>PROGRAD/NAP</text:p>
          </table:table-cell>
          <table:table-cell office:value-type="string">
            <text:p>NAP/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PEDAGÓGICO</text:p>
          </table:table-cell>
          <table:table-cell office:value-type="string">
            <text:p>CÍCERA MARIA MAMEDE SANTO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ap.prograd@ufca.edu.br</text:p>
          </table:table-cell>
          <table:table-cell office:value-type="string">
            <text:p/>
          </table:table-cell>
          <table:table-cell office:value-type="string">
            <text:p>I. Acompanhar as ações que contemplam as diretrizes e conceitos teóricos e práticos no âmbito pedagógico dos cursos de graduação da UFCA visando à interdisciplinaridade e a melhoria da proposta pedagógica;
II. Manter atualizada e disponível a base da legislação educacional e regulamentação institucional vigente, e divulgá-la aos setores da PROGRAD e coordenações dos cursos de graduação da UFCA; 
III. Realizar a correlação entre as DCN’s e/ou normas que regem os Cursos de Graduação da UFCA com os Projetos Pedagógicos dos Cursos – PPC’s, propondo adequações qualitativas;
IV. Atender consultas das coordenadorias e instâncias superiores da UFCA que demandem pareceres, orientações, notas técnicas e outras assessorias de âmbito pedagógico, conforme capacidade de atendimento do núcleo;
V. Colaborar nas ações de ensino, visando a implantação e apoio pedagógico nos encontros acerca de temáticas sobre ensino e aprendizagem;
VI.Emitir Pareceres Técnicos-Pedagógicos referentes aos cursos de graduação da UFCA, após análise dos seus Projetos Pedagógicos.
VII. Emitir Notas Técnicas, Recomendações, Orientações, Instruções Normativas Internas, referentes às matérias pedagógicas dos cursos de graduação da UFCA.
VIII. Assessorar as coordenações e NDE' dos Cursos de graduação da UFCA, concernentes às matérias técnico-pedagógicas.
IX. Emitir relatórios técnicos acerca de matérias técnicas-pedagógicas, mediante solicitação da chefia imediata.</text:p>
          </table:table-cell>
          <table:table-cell office:value-type="string">
            <text:p>22856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46</text:p>
          </table:table-cell>
          <table:table-cell office:value-type="string">
            <text:p>Núcleo de Apoio Pedagógico</text:p>
          </table:table-cell>
          <table:table-cell office:value-type="string">
            <text:p>(55) (88) 32219266</text:p>
          </table:table-cell>
          <table:table-cell office:value-type="string">
            <text:p>nucleopedagogico.proe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D</text:p>
          </table:table-cell>
          <table:table-cell office:value-type="string">
            <text:p>PROGRAD/ND</text:p>
          </table:table-cell>
          <table:table-cell office:value-type="string">
            <text:p>ND/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DIPLOMAS</text:p>
          </table:table-cell>
          <table:table-cell office:value-type="string">
            <text:p>MIRIAN MARIA DE ALENCAR</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diplomas.prograd@ufca.edu.br</text:p>
          </table:table-cell>
          <table:table-cell office:value-type="string">
            <text:p/>
          </table:table-cell>
          <table:table-cell office:value-type="string">
            <text:p>I.	Receber os Processos de Solicitações de Colação de Grau e Primeira Via de Diploma, Colação de Grau Especial e Primeira Via de Diploma e Processos de Segunda Via de Diplomas e proceder a análise da documentação e   históricos dos interessados(as). 
II.	Emitir Pareceres em resposta às solicitações de colação de grau especial e coletiva e encaminhar, por e-mail, aos(as) interessados(as).
III.	Realizar reuniões de planejamento com o Cerimonial sobre as cerimônias de colações de grau coletivas, participar de reuniões com os(as) formandos(as), convocar autoridades acadêmicas obrigatórias para participarem do evento.
IV.	 Emitir Certidões e Atas de colações, participar dos eventos, coordenando o recolhimento de assinaturas das Atas de formandos(as) e autoridades acadêmicas e entrega de canudos  e concluir o programa de disciplinas dos(as) graduados(as) nos Sigaa, após a realização das cerimônias.
V.	Executar todas as providências necessárias para a realização das colações de grau especiais que acontecem continuamente, inclusive, atuar como mestre de cerimônia no evento. 
VI.	Coordenar, registrar e executar os atos relativos aos registros de diplomas de graduação da UFCA, zelando pela aplicação e cumprimento das normas pertinentes estabelecidas pelo Ministério da Educação e pela legislação da UFCA.
VII.	Articular e encaminhar à Universidade Federal do Ceará - UFC, as solicitações de primeira e segunda via de diplomas de egressos da UFC, Campus Cariri, que colaram grau antes do dia 05/06/2013 e de segunda via de diplomas de egressos da UFCA que foram emitidos pela UFC, após a criação da UFCA, dentro do período de 05/06/2013 a 30/07/2016.
VIII.	Registrar e emitir Termos de Apostila de Revalidação de diplomas emitidos por Instituições estrangeiras de interessados(as) que solicitaram revalidação de seus diplomas na UFCA pela Plataforma Bori. 
VII.	 Receber a documentação, protocolar abertura de Processo SIPAC, registrar e emitir Termos de Apostila de diplomas emitidos por instituições estrangeiras de médicos(as) participantes e aprovados no Revalida-INEP e que optaram pela UFCA como instituição revalidadora.
VIII.	Registrar em livro próprio e imprimir Certificados de Distinção Acadêmica de egressos participantes e aprovados nos editais da Prograd e executar todas as providências necessárias para entrega aos contemplados.
IX.	Registrar em livro próprio e imprimir os títulos honoríficos concedidos pela UFCA de acordo com a Resolução Consuni nº 144, de 25 de maio de 2023.  
X.	Atender à Conselhos de Classe e outras entidades externas quando solicitado, a comprovação da veracidade de documentos emitidos pelo setor de Diplomas.
XI.	Publicar no Diário Oficial da União o extrato de registro de diplomas e no Portal da Prograd/UFCA a relação de diplomas registrados em atendimento ao que está disposto na  Portaria MEC nº1095, de 25 de outubro de 2018.</text:p>
          </table:table-cell>
          <table:table-cell office:value-type="string">
            <text:p>30225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46</text:p>
          </table:table-cell>
          <table:table-cell office:value-type="string">
            <text:p>Núcleo de Diplomas</text:p>
          </table:table-cell>
          <table:table-cell office:value-type="string">
            <text:p>(55) (88) 32219270</text:p>
          </table:table-cell>
          <table:table-cell office:value-type="string">
            <text:p>diplomas.progr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N</text:p>
          </table:table-cell>
          <table:table-cell office:value-type="string">
            <text:p>PROGRAD/NGN</text:p>
          </table:table-cell>
          <table:table-cell office:value-type="string">
            <text:p>NGN/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RENCIAMENTO NORMATIVO</text:p>
          </table:table-cell>
          <table:table-cell office:value-type="string">
            <text:p>EVELYN LINHARES LEITE</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gn.prograd@ufca.edu.br</text:p>
          </table:table-cell>
          <table:table-cell office:value-type="string">
            <text:p/>
          </table:table-cell>
          <table:table-cell office:value-type="string">
            <text:p>I - idealizar atos normativos internos afetos à pasta da Prograd;
II - elaborar atos de expedientes processuais administrativos em sede de recurso da
competência executiva do Pró-reitor de Graduação;
III - promover pesquisas e estudos relacionados a assuntos de normas educacionais do
ensino superior em promoção à tomada de decisão da gestão da Prograd;
IV - subsidiar à Procuradoria Federal em matéria de fato e de direito;
V - realizar atualizações de documentos normativos da Prograd;
VI - atuar na revisão e acompanhamento de emissão de atos administrativos da Prograd;
VII - atuar na análise tecnico-normativa dos nosmativos e editais internos da Prograd;                                                                                                                                                                                 VIII - apresentar propostas de atuação administrativa com base em estudos de aplicação de
normas;
IX - monitorar as demandas judiciais a partir dos efeitos práticos emanados das suas
resoluções;
X - propor esquemas novos de atuação administrativa a partir das coletas de experiências e
práticas normativas vivenciadas em outros contextos do ensino superior.                                                                                                                                                                                                         XI - Apoiar/assessorar os núcleos e coordenadorias internas da PROGRAD em assuntos jurídico-normativos</text:p>
          </table:table-cell>
          <table:table-cell office:value-type="string">
            <text:p>288607</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46</text:p>
          </table:table-cell>
          <table:table-cell office:value-type="string">
            <text:p>Núcleo de Gerenciamento Normativo</text:p>
          </table:table-cell>
          <table:table-cell office:value-type="string">
            <text:p>(55) (88) 32219263</text:p>
          </table:table-cell>
          <table:table-cell office:value-type="string">
            <text:p>prograd@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PROGRAD</text:p>
          </table:table-cell>
          <table:table-cell office:value-type="string">
            <text:p>PROGRAD/NG-PROGRAD</text:p>
          </table:table-cell>
          <table:table-cell office:value-type="string">
            <text:p>NG-PROGRAD/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VANYA MARIA SOARES CABRAL</text:p>
          </table:table-cell>
          <table:table-cell office:value-type="string">
            <text:p>NÚCLEO DE GESTÃO</text:p>
          </table:table-cell>
          <table:table-cell office:value-type="string">
            <text:p>FG1</text:p>
          </table:table-cell>
          <table:table-cell office:value-type="string">
            <text:p>TAE</text:p>
          </table:table-cell>
          <table:table-cell office:value-type="string">
            <text:p>ng.prograd@ufca.edu.br</text:p>
          </table:table-cell>
          <table:table-cell office:value-type="string">
            <text:p/>
          </table:table-cell>
          <table:table-cell office:value-type="string">
            <text:p>I - Controle de agenda da Pró-Reitoria
II - Organização das reuniões do Comitê Central – PROGRAD
III - Convocação das reuniões do Fórum de Graduação da UFCA (FORGRAD)
IV - Monitoramento de e-mails e OsTicket
V - Elaboração do Relatório de Gestão da PROGRAD
VI - Emissão de Portarias e restrições de alteração no conteúdo do site
VII - Encaminhamento de demandas coletivas da PROGRAD
VIII - Abertura de processos da PROGRAD
IX - Monitoramento de processos no SIPAC
X - Organização da seleção de bolsistas e estagiários do PAP
XI - Envio do Boletim de Serviços à Reitoria
XII - Abertura e envio de processos para o CONSUNI e Câmara Acadêmica
XIII - Organização da escolha de representantes de coordenadores de curso no CONSUNI e Câmara Acadêmica
XIV - Redação de documentos oficiais da PROGRAD
XV - Cadastro de informações do Plano de Desenvolvimento de Pessoas (PDP)
XVI - Procedimentos para criação de setores e nomeação de servidores
XVII - Articulação para resposta a necessidades anuais setoriais;
XVIII - Articulação e acompanhamento do relatório de gestão;
XIX - Articulação e acompanhamento do organograma e da força de trabalho na Prograd;
XX - Gerenciamento de bens permanentes da Prograd (Inventário Patrimonial);
XXI - Gerenciamento de materiais gráficos;</text:p>
          </table:table-cell>
          <table:table-cell office:value-type="string">
            <text:p>228563</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546</text:p>
          </table:table-cell>
          <table:table-cell office:value-type="string">
            <text:p>Núcleo de Gestão</text:p>
          </table:table-cell>
          <table:table-cell office:value-type="string">
            <text:p>(55) (88) 32219261</text:p>
          </table:table-cell>
          <table:table-cell office:value-type="string">
            <text:p>ng.prograd@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SS-TEC-COM</text:p>
          </table:table-cell>
          <table:table-cell office:value-type="string">
            <text:p>PROGRAD/NG-PROGRAD/ASS-TEC-COM</text:p>
          </table:table-cell>
          <table:table-cell office:value-type="string">
            <text:p>ASS-TEC-COM/NG-PROGRAD/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TÉCNICA EM COMUNICAÇÃO</text:p>
          </table:table-cell>
          <table:table-cell office:value-type="string">
            <text:p/>
          </table:table-cell>
          <table:table-cell office:value-type="string">
            <text:p>ASSESSORIA DE NÚCLEO</text:p>
          </table:table-cell>
          <table:table-cell office:value-type="string">
            <text:p>FG3</text:p>
          </table:table-cell>
          <table:table-cell office:value-type="string">
            <text:p/>
          </table:table-cell>
          <table:table-cell office:value-type="string">
            <text:p>comunicacao.prograd@ufca.edu.br</text:p>
          </table:table-cell>
          <table:table-cell office:value-type="string">
            <text:p/>
          </table:table-cell>
          <table:table-cell office:value-type="string">
            <text:p>Coordenar as iniciativas de comunicação das atividades da PROGRAD para a comunidade acadêmica e externa.
Atribuições da unidade (OBRIGATÓRIO)
I - Planejar e executar estratégias de comunicação: Desenvolver e implementar ações para divulgar as iniciativas, projetos, programas, eventos e resultados da PROGRAD, alinhando-se à política de comunicação da UFCA.
II - Mediação com a Assessoria de Comunicação Institucional (DCOM/UFCA): Facilitar o alinhamento entre as comunicações da PROGRAD e a identidade visual da universidade, garantindo que todas as produções respeitem os padrões estabelecidos.
III - Gerenciar os canais de comunicação da PROGRAD: Supervisionar redes sociais, e-mails institucionais, murais digitais e sites, assegurando que as plataformas estejam atualizadas e em conformidade com as políticas da universidade.
IV- Produzir conteúdos institucionais: Criar notícias, notas informativas, releases, boletins e materiais gráficos e audiovisuais que reflitam a identidade e os valores da UFCA.
V - Dar suporte à organização de eventos institucionais: Auxiliar na realização de seminários, oficinas, colações de grau e fóruns de graduação, garantindo uma comunicação eficaz desses eventos.
VI- Criar e manter fluxos de comunicação internos eficazes: Estabelecer canais para a troca de informações entre núcleos, coordenações e setores da PROGRAD.
VII - Elaborar relatórios de comunicação: Produzir documentos com dados sobre alcance, engajamento e métricas relevantes para avaliação das estratégias comunicacionais.
VIII - Oferecer suporte técnico aos setores da PROGRAD: Auxiliar na elaboração de peças comunicacionais voltadas para públicos internos e externos.
IX - Atuar no registro e arquivamento de informações: Colaborar com a construção da memória institucional da pró-reitoria ao registrar informações sobre atividades e projetos.
X - Colaborar na elaboração de materiais educativos: Participar na criação de campanhas informativas relacionadas à graduação, abordando temas como matrículas e políticas afirmativas.</text:p>
          </table:table-cell>
          <table:table-cell office:value-type="string">
            <text:p>453909</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63</text:p>
          </table:table-cell>
          <table:table-cell office:value-type="string">
            <text:p>Assessoria Técnica em Comunicação</text:p>
          </table:table-cell>
          <table:table-cell office:value-type="string">
            <text:p>(55) (88) 32219263</text:p>
          </table:table-cell>
          <table:table-cell office:value-type="string">
            <text:p>ng.progra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SS-TEC-TI</text:p>
          </table:table-cell>
          <table:table-cell office:value-type="string">
            <text:p>PROGRAD/NG-PROGRAD/ASS-TEC-TI</text:p>
          </table:table-cell>
          <table:table-cell office:value-type="string">
            <text:p>ASS-TEC-TI/NG-PROGRAD/PROGRAD</text:p>
          </table:table-cell>
          <table:table-cell office:value-type="string">
            <text:p>PROGRAD</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TÉCNICA EM TECNOLOGIA DA INFORMAÇÃO</text:p>
          </table:table-cell>
          <table:table-cell office:value-type="string">
            <text:p/>
          </table:table-cell>
          <table:table-cell office:value-type="string">
            <text:p>ASSESSORIA DE NÚCLEO</text:p>
          </table:table-cell>
          <table:table-cell office:value-type="string">
            <text:p>FG3</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43973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563</text:p>
          </table:table-cell>
          <table:table-cell office:value-type="string">
            <text:p>Assessoria de Tecnologia da Informação</text:p>
          </table:table-cell>
          <table:table-cell office:value-type="string">
            <text:p>(55) (88) 32219263</text:p>
          </table:table-cell>
          <table:table-cell office:value-type="string">
            <text:p>ng.progra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IAPE</text:p>
          </table:table-cell>
          <table:table-cell office:value-type="string">
            <text:p>PROGRAD/NIAPE</text:p>
          </table:table-cell>
          <table:table-cell office:value-type="string">
            <text:p>NIAPE/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INOVAÇÃO E APOIO ESTRATÉGICO</text:p>
          </table:table-cell>
          <table:table-cell office:value-type="string">
            <text:p>GRACY KELLI MARTINS GONÇALVES</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I - Elaborar, propor e implementar iniciativas e instrumentos voltados à inovação dos
processos acadêmicos e administrativos no âmbito da PROGRAD;
II - Planejar, desenvolver e acompanhar projetos estratégicos institucionais no âmbito
da PROGRAD, em alinhamento com as diretrizes institucionais;
III - Produzir, organizar e sistematizar informações, dados e indicadores que
subsidiem o planejamento, a gestão e a tomada de decisão no âmbito da PROGRAD;
IV - Apoiar tecnicamente os setores da PROGRAD na formulação, revisão e
implementação de políticas e ações institucionais de ensino de graduação;
V - Desenvolver metodologias, instrumentos e mecanismos de monitoramento e
avaliação de projetos, programas e ações institucionais;
VI - Elaborar relatórios técnicos, diagnósticos e estudos analíticos que contribuam
para o aprimoramento contínuo das ações da PROGRAD;
VII - Sistematizar e registrar práticas, experiências e resultados das ações
desenvolvidas no âmbito da PROGRAD;
VIII - Apoiar a articulação entre a PROGRAD e demais unidades da UFCA, quando
pertinente ao desenvolvimento de projetos estratégicos;
IX - Identificar oportunidades de cooperação e apoiar a formalização e o
acompanhamento de ações institucionais voltadas ao desenvolvimento de projetos
de interesse da PROGRAD.</text:p>
          </table:table-cell>
          <table:table-cell office:value-type="string">
            <text:p>620192</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46</text:p>
          </table:table-cell>
          <table:table-cell office:value-type="string">
            <text:p>Núcleo de Inovação e Apoio Estratégico</text:p>
          </table:table-cell>
          <table:table-cell office:value-type="string">
            <text:p>(55) (88) 32219261</text:p>
          </table:table-cell>
          <table:table-cell office:value-type="string">
            <text:p>prograd@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I</text:p>
          </table:table-cell>
          <table:table-cell office:value-type="string">
            <text:p>PROGRAD/PI</text:p>
          </table:table-cell>
          <table:table-cell office:value-type="string">
            <text:p>PI/PROGRAD</text:p>
          </table:table-cell>
          <table:table-cell office:value-type="string">
            <text:p>PROGRAD</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PROCURADORIA EDUCACIONAL INSTITUCIONAL</text:p>
          </table:table-cell>
          <table:table-cell office:value-type="string">
            <text:p>CAROLINE VIEIRA GONÇALVES</text:p>
          </table:table-cell>
          <table:table-cell office:value-type="string">
            <text:p>COORDENADORIA</text:p>
          </table:table-cell>
          <table:table-cell office:value-type="string">
            <text:p>CD4</text:p>
          </table:table-cell>
          <table:table-cell office:value-type="string">
            <text:p>Docente</text:p>
          </table:table-cell>
          <table:table-cell office:value-type="string">
            <text:p>pi@ufca.edu.br</text:p>
          </table:table-cell>
          <table:table-cell office:value-type="string">
            <text:p/>
          </table:table-cell>
          <table:table-cell office:value-type="string">
            <text:p>I -Protocolar, acompanhar e auxiliar os Processos Regulatórios da IES junto à SERES/MEC;
II - Acompanhar/auxiliar a realização do Censo da Educação Superior;
III - Acompanhar/realizar, juntamente com a CEG, o ENADE e demais avaliações acadêmicas em nível Nacional;
IV- Gerenciamento do sistema e-MEC: atualização de informações, manifestação sobre a validade de dados para o cálculo dos Indicadores de Qualidade da Educação Superior, acompanhamento dos Processos Regulatórios da IES;
V-Encaminhar solicitações e/ou auxiliar no fornecimento de informações requeridas pelo MEC à IES;</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PROPLAN</text:p>
          </table:table-cell>
          <table:table-cell office:value-type="string">
            <text:p>PROPLAN</text:p>
          </table:table-cell>
          <table:table-cell office:value-type="string">
            <text:p>PROPLAN</text:p>
          </table:table-cell>
          <table:table-cell office:value-type="string">
            <text:p>PROPLAN</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PLANEJAMENTO E ORÇAMENTO</text:p>
          </table:table-cell>
          <table:table-cell office:value-type="string">
            <text:p>MATEUS FERREIRA</text:p>
          </table:table-cell>
          <table:table-cell office:value-type="string">
            <text:p>PRÓ-REITORIA ADMINISTRATIVA</text:p>
          </table:table-cell>
          <table:table-cell office:value-type="string">
            <text:p>CD2</text:p>
          </table:table-cell>
          <table:table-cell office:value-type="string">
            <text:p>Docente</text:p>
          </table:table-cell>
          <table:table-cell office:value-type="string">
            <text:p>proplan@ufca.edu.br</text:p>
          </table:table-cell>
          <table:table-cell office:value-type="string">
            <text:p>3221-9356</text:p>
          </table:table-cell>
          <table:table-cell office:value-type="string">
            <text:p>I - Coordenar e articular o planejamento estratégico e a gestão orçamentária, com foco na sustentabilidade organizacional;
II - Apoiar e promover políticas e boas práticas de sustentabilidade, governança, inovação institucional, transparência ativa e gestão de processos e de riscos;
III - Supervisionar os projetos estratégicos e indicadores de desempenho institucional para promoção do desenvolvimento sustentável e aprimoramento da gestão universitária;
IV - Assessorar a reitoria com informações estratégicas e análises para subsidiar a tomada de decisão, em matéria de sua competência.</text:p>
          </table:table-cell>
          <table:table-cell office:value-type="string">
            <text:p>228396</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Pró-Reitoria de Planejamento e Orçamento</text:p>
          </table:table-cell>
          <table:table-cell office:value-type="string">
            <text:p>(55) (88) 32219350</text:p>
          </table:table-cell>
          <table:table-cell office:value-type="string">
            <text:p>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ROC</text:p>
          </table:table-cell>
          <table:table-cell office:value-type="string">
            <text:p>PROPLAN/CGPP/DPROC</text:p>
          </table:table-cell>
          <table:table-cell office:value-type="string">
            <text:p>DPROC/CGPP/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CESSOS</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cgpp.proplan@ufca.edu.br</text:p>
          </table:table-cell>
          <table:table-cell office:value-type="string">
            <text:p>3221-9351</text:p>
          </table:table-cell>
          <table:table-cell office:value-type="string">
            <text:p>I - Realizar o levantamento e validação dos processos de negócio;
II - Auxiliar os setores no mapeamento e modelagem dos processos de negócio;
III - Orientar e supervisionar a utilização de ferramentas de gestão de processos de negócio;
IV- Acompanhar indicadores de desempenho dos processos de negócio;
V- Promover ações de capacitação em gestão de processos de negócio;
VI - Manter atualizada a documentação dos processos de negócio mapeados e das ações realizadas pelo setor;
VII - Produzir relatórios técnicos e gerenciais sobre o andamento das atividades de gestão de processos de negócio.</text:p>
          </table:table-cell>
          <table:table-cell office:value-type="string">
            <text:p>228398</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07</text:p>
          </table:table-cell>
          <table:table-cell office:value-type="string">
            <text:p>Divisão de Processos</text:p>
          </table:table-cell>
          <table:table-cell office:value-type="string">
            <text:p>(55) (88) 32219351</text:p>
          </table:table-cell>
          <table:table-cell office:value-type="string">
            <text:p>cgpp.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ROJ</text:p>
          </table:table-cell>
          <table:table-cell office:value-type="string">
            <text:p>PROPLAN/CGPP/DPROJ</text:p>
          </table:table-cell>
          <table:table-cell office:value-type="string">
            <text:p>DPROJ/CGPP/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JETOS ESTRATÉGICOS</text:p>
          </table:table-cell>
          <table:table-cell office:value-type="string">
            <text:p>JAIR PAULINO DE SALES</text:p>
          </table:table-cell>
          <table:table-cell office:value-type="string">
            <text:p>DIVISÃO</text:p>
          </table:table-cell>
          <table:table-cell office:value-type="string">
            <text:p>FG2</text:p>
          </table:table-cell>
          <table:table-cell office:value-type="string">
            <text:p>Docente</text:p>
          </table:table-cell>
          <table:table-cell office:value-type="string">
            <text:p>cgpp.proplan@ufca.edu.br</text:p>
          </table:table-cell>
          <table:table-cell office:value-type="string">
            <text:p>3221-9351</text:p>
          </table:table-cell>
          <table:table-cell office:value-type="string">
            <text:p>I - Diagnóstico do portfólio dos Projetos estratégicos;
II - Desenvolvimento de metodologia de gerenciamento de projetos;
III - Planejamento do gerenciamento de projetos;
IV - Organização do gerenciamento de projetos;
V - Execução e controle do gerenciamento de projetos;
VI - Elaboração de painéis de monitoramento;
VII - Capacitação de gestores/gerentes de projetos.</text:p>
          </table:table-cell>
          <table:table-cell office:value-type="string">
            <text:p>487309</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410</text:p>
          </table:table-cell>
          <table:table-cell office:value-type="string">
            <text:p>Divisão de Projetos Estratégicos</text:p>
          </table:table-cell>
          <table:table-cell office:value-type="string">
            <text:p>(55) (88) 32219355</text:p>
          </table:table-cell>
          <table:table-cell office:value-type="string">
            <text:p>cpge.proplan@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GPR</text:p>
          </table:table-cell>
          <table:table-cell office:value-type="string">
            <text:p>PROPLAN/CGPR</text:p>
          </table:table-cell>
          <table:table-cell office:value-type="string">
            <text:p>CGPR/PROPLAN</text:p>
          </table:table-cell>
          <table:table-cell office:value-type="string">
            <text:p>PROPLA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GESTÃO DE PROCESSOS E RISCOS</text:p>
          </table:table-cell>
          <table:table-cell office:value-type="string">
            <text:p>CICERO MARCIOVÂNIO DE OLIVEIRA LIMA</text:p>
          </table:table-cell>
          <table:table-cell office:value-type="string">
            <text:p>COORDENADORIA</text:p>
          </table:table-cell>
          <table:table-cell office:value-type="string">
            <text:p>CD4</text:p>
          </table:table-cell>
          <table:table-cell office:value-type="string">
            <text:p>TAE</text:p>
          </table:table-cell>
          <table:table-cell office:value-type="string">
            <text:p>cgpp.proplan@ufca.edu.br</text:p>
          </table:table-cell>
          <table:table-cell office:value-type="string">
            <text:p>3221-9351</text:p>
          </table:table-cell>
          <table:table-cell office:value-type="string">
            <text:p>I - Estruturação de modelos de cadeia de valor institucional;
II - Orienta o identificação e o mapeamento de processos de negócio;
III - Realizar a modelagem de processos de negócio;
IV- Monitoramento de indicadores e desempenho dos processos de negócio;
V- Realizar capacitação de Gestão de projetos e  processos de negócio;
VI- Elaborar relatorios Tecnicos referente a gestão de projetos e processo de negócio;
VII - Gerir o Portifólia da projetos Estratégicos;
VIII - Realizar o suporte técnico-metodológico aos projetos;
IX -  Monitoramento e avaliação de projetos.</text:p>
          </table:table-cell>
          <table:table-cell office:value-type="string">
            <text:p>228407</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96</text:p>
          </table:table-cell>
          <table:table-cell office:value-type="string">
            <text:p>Coordenadoria de Gestão de Processos e Riscos</text:p>
          </table:table-cell>
          <table:table-cell office:value-type="string">
            <text:p>(55) (88) 32219351</text:p>
          </table:table-cell>
          <table:table-cell office:value-type="string">
            <text:p>cgpp.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GS</text:p>
          </table:table-cell>
          <table:table-cell office:value-type="string">
            <text:p>PROPLAN/CGS</text:p>
          </table:table-cell>
          <table:table-cell office:value-type="string">
            <text:p>CGS/PROPLAN</text:p>
          </table:table-cell>
          <table:table-cell office:value-type="string">
            <text:p>PROPLA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GESTÃO DA SUSTENTABILIDADE</text:p>
          </table:table-cell>
          <table:table-cell office:value-type="string">
            <text:p>INGRID MAZZA MATOS RAMOS</text:p>
          </table:table-cell>
          <table:table-cell office:value-type="string">
            <text:p>COORDENADORIA</text:p>
          </table:table-cell>
          <table:table-cell office:value-type="string">
            <text:p>CD4</text:p>
          </table:table-cell>
          <table:table-cell office:value-type="string">
            <text:p>Docente</text:p>
          </table:table-cell>
          <table:table-cell office:value-type="string">
            <text:p>sustentabilidade.proplan@ufca.edu.br</text:p>
          </table:table-cell>
          <table:table-cell office:value-type="string">
            <text:p>3221-9352</text:p>
          </table:table-cell>
          <table:table-cell office:value-type="string">
            <text:p>I – Articular a Gestão Institucional com a comunidade acadêmica, visando à elaboração,
implementação e acompanhamento de práticas que promovam a sustentabilidade
organizacional;
II – Promover a sensibilização da comunidade acadêmica, por meio de ações de educação para a
sustentabilidade, objetivando a incorporação de práticas sustentáveis no cotidiano universitário
e a construção de um ambiente institucional mais sustentável;
III – Estabelecer parcerias com instituições, órgãos e demais atores sociais, com vistas ao
fortalecimento e à promoção de uma cultura de sustentabilidade na UFCA e em seus territórios
de abrangência.</text:p>
          </table:table-cell>
          <table:table-cell office:value-type="string">
            <text:p>228408</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Criado com a FG1 do NG/Ouvidoria temporariamente</text:p>
          </table:table-cell>
          <table:table-cell office:value-type="string">
            <text:p>228396</text:p>
          </table:table-cell>
          <table:table-cell office:value-type="string">
            <text:p>Coordenadoria de Gestão de Sustentabilidade</text:p>
          </table:table-cell>
          <table:table-cell office:value-type="string">
            <text:p>(55) (88) 32219352</text:p>
          </table:table-cell>
          <table:table-cell office:value-type="string">
            <text:p>sustentabilidade.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ACR</text:p>
          </table:table-cell>
          <table:table-cell office:value-type="string">
            <text:p>PROPLAN/CGS/DEACR</text:p>
          </table:table-cell>
          <table:table-cell office:value-type="string">
            <text:p>DEACR/CGS/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DUCAÇÃO AMBIENTAL E CONTROLE DE RESÍDUOS</text:p>
          </table:table-cell>
          <table:table-cell office:value-type="string">
            <text:p>INGRID MAZZA MATOS RAMOS</text:p>
          </table:table-cell>
          <table:table-cell office:value-type="string">
            <text:p>DIVISÃO</text:p>
          </table:table-cell>
          <table:table-cell office:value-type="string">
            <text:p/>
          </table:table-cell>
          <table:table-cell office:value-type="string">
            <text:p/>
          </table:table-cell>
          <table:table-cell office:value-type="string">
            <text:p>sustentabilidade.proplan@ufca.edu.br</text:p>
          </table:table-cell>
          <table:table-cell office:value-type="string">
            <text:p>3221-9352</text:p>
          </table:table-cell>
          <table:table-cell office:value-type="string">
            <text:p>I – Articular, coordenar e promover atividades de conscientização e sensibilização ambiental a
partir da perspectiva da Educação para a Sustentabilidade e tendo como base as principais
dimensões do desenvolvimento sustentável (ambiental, econômico, social e cultural), bem
como a Agenda 2030 e seus 17 Objetivos do Desenvolvimento Sustentável (ODS/ONU);
II – Promover a integração da comunidade acadêmica a partir da promoção de eventos que
abordem e disseminem a sustentabilidade e a educação ambiental;
III – Gerir e gerenciar os materiais recicláveis (classe 2) gerados na instituição.</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LAMB</text:p>
          </table:table-cell>
          <table:table-cell office:value-type="string">
            <text:p>PROPLAN/CGS/DLAMB</text:p>
          </table:table-cell>
          <table:table-cell office:value-type="string">
            <text:p>DLAMB/CGS/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LEGISLAÇÃO AMBIENTAL</text:p>
          </table:table-cell>
          <table:table-cell office:value-type="string">
            <text:p>SABRINA RIBEIRO DE ALMEIDA</text:p>
          </table:table-cell>
          <table:table-cell office:value-type="string">
            <text:p>DIVISÃO</text:p>
          </table:table-cell>
          <table:table-cell office:value-type="string">
            <text:p>FG1</text:p>
          </table:table-cell>
          <table:table-cell office:value-type="string">
            <text:p>TAE</text:p>
          </table:table-cell>
          <table:table-cell office:value-type="string">
            <text:p>sustentabilidade.proplan@ufca.edu.br</text:p>
          </table:table-cell>
          <table:table-cell office:value-type="string">
            <text:p>3221-9352</text:p>
          </table:table-cell>
          <table:table-cell office:value-type="string">
            <text:p>● Elaborar estudos ambientais vinculados ao processo de licenciamento ambiental das
tipologias de atividades potencialmente poluidoras existentes ou a existirem na
instituição;
● Gerir e gerenciar os resíduos perigosos (classe I) gerados na instituição.</text:p>
          </table:table-cell>
          <table:table-cell office:value-type="string">
            <text:p>48731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08</text:p>
          </table:table-cell>
          <table:table-cell office:value-type="string">
            <text:p>Divisão de Legislação Ambiental</text:p>
          </table:table-cell>
          <table:table-cell office:value-type="string">
            <text:p>(55) (88) 32219352</text:p>
          </table:table-cell>
          <table:table-cell office:value-type="string">
            <text:p>sustentabilidade.proplan@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LS</text:p>
          </table:table-cell>
          <table:table-cell office:value-type="string">
            <text:p>PROPLAN/CGS/DLS</text:p>
          </table:table-cell>
          <table:table-cell office:value-type="string">
            <text:p>DLS/CGS/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LOGÍSTICA E PROJETOS SUSTENTÁVEIS</text:p>
          </table:table-cell>
          <table:table-cell office:value-type="string">
            <text:p>DOMENICO CEGLIA</text:p>
          </table:table-cell>
          <table:table-cell office:value-type="string">
            <text:p>DIVISÃO</text:p>
          </table:table-cell>
          <table:table-cell office:value-type="string">
            <text:p>FG2</text:p>
          </table:table-cell>
          <table:table-cell office:value-type="string">
            <text:p>Docente</text:p>
          </table:table-cell>
          <table:table-cell office:value-type="string">
            <text:p>sustentabilidade.proplan@ufca.edu.br</text:p>
          </table:table-cell>
          <table:table-cell office:value-type="string">
            <text:p>3221-9352</text:p>
          </table:table-cell>
          <table:table-cell office:value-type="string">
            <text:p>I - Monitorar a implementação das práticas sustentáveis da Agenda Ambiental da Administração Pública – A3P- nos setores específicos da Universidade Federal do Cariri (UFCA), baseados em 5 eixos temáticos: uso racional dos recursos naturais e bens públicos , gestão adequada dos resíduos gerados, qualidade de vida no ambiente de trabalho, sensibilização e capacitação e licitações sustentáveis, bem como, inserir informações no sistema ResSoA;
II - Monitorar a execução do Plano de Logística Sustentável (PLS) na Universidade Federal do Cariri (UFCA), auxiliando na implementação de iniciativas  sustentáveis nas áreas: tratamento e reuso de água, esgoto e efluentes de laboratórios; ações de coleta seletiva, tratamento, recuperação e reciclagem de resíduos; logística reversa; economia do consumo de água e energia; estruturação e utilização de fontes alternativas de energia; ações nas áreas de saneamento, conservação, redução de impacto e de recuperação ambiental;
III - Acompanhar o processo de contratações de bens e prestação de serviços na Universidade Federal do Cariri (UFCA) baseando-se no Guia de Critérios de Aquisições Sustentávei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IMAI</text:p>
          </table:table-cell>
          <table:table-cell office:value-type="string">
            <text:p>PROPLAN/CIMAI</text:p>
          </table:table-cell>
          <table:table-cell office:value-type="string">
            <text:p>CIMAI/PROPLAN</text:p>
          </table:table-cell>
          <table:table-cell office:value-type="string">
            <text:p>PROPLA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INFORMAÇÃO, MONITORAMENTO E AVALIAÇÃO INSTITUCIONAL</text:p>
          </table:table-cell>
          <table:table-cell office:value-type="string">
            <text:p>ANDERSON DIÓGENES GOMES</text:p>
          </table:table-cell>
          <table:table-cell office:value-type="string">
            <text:p>COORDENADORIA</text:p>
          </table:table-cell>
          <table:table-cell office:value-type="string">
            <text:p>CD4</text:p>
          </table:table-cell>
          <table:table-cell office:value-type="string">
            <text:p>Docente</text:p>
          </table:table-cell>
          <table:table-cell office:value-type="string">
            <text:p>cimai.proplan@ufca.edu.br</text:p>
          </table:table-cell>
          <table:table-cell office:value-type="string">
            <text:p>3221-9353</text:p>
          </table:table-cell>
          <table:table-cell office:value-type="string">
            <text:p>I - Coordenar o programa permanente de avaliação da UFCA, adequando-o, sempre que necessário, aos programas de avaliação emanados do Ministério da Educação.
II - Coletar, organizar e prover informações, estatísticas e indicadores institucionais aos órgãos internos de gestão universitária, e órgãos de controle externo.
III - Coletar e sistematizar informações e dados gerenciais para subsidiar a Administração da UFCA.
IV - Articular-se com a Diretoria de Tecnologia da Informação (DTI) para o desenvolvimento e a consolidação de informações, dados e do processo de informatização dos órgãos da UFCA.</text:p>
          </table:table-cell>
          <table:table-cell office:value-type="string">
            <text:p>228397</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96</text:p>
          </table:table-cell>
          <table:table-cell office:value-type="string">
            <text:p>Coordenadoria de Informação, Monitoramento e Avaliação Institucional</text:p>
          </table:table-cell>
          <table:table-cell office:value-type="string">
            <text:p>(55) (88) 32219353</text:p>
          </table:table-cell>
          <table:table-cell office:value-type="string">
            <text:p>cimai.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DI</text:p>
          </table:table-cell>
          <table:table-cell office:value-type="string">
            <text:p>PROPLAN/CIMAI/DADI</text:p>
          </table:table-cell>
          <table:table-cell office:value-type="string">
            <text:p>DADI/CIMAI/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VALIAÇÃO E DESENVOLVIMENTO INSTITUCIONAL</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 Acompanhar e subsidiar ações de planejamento, execução, análise e publicização dos resultados da avaliação institucional na UFCA, em apoio à Comissão Própria de Avaliação
(CPA);
II - Auxiliar no gerenciamento das informações institucionais, formulando quadros avaliativos, diagnósticos e recomendações, quando necessário;
III - Assessorar os demais órgãos e instâncias universitárias no que concerne à avaliação institucional;</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IF</text:p>
          </table:table-cell>
          <table:table-cell office:value-type="string">
            <text:p>PROPLAN/CIMAI/DIF</text:p>
          </table:table-cell>
          <table:table-cell office:value-type="string">
            <text:p>DIF/CIMAI/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INFORMAÇÃO E FOMENTO</text:p>
          </table:table-cell>
          <table:table-cell office:value-type="string">
            <text:p>JAQUELINE DOURADO DO NASCIMENTO</text:p>
          </table:table-cell>
          <table:table-cell office:value-type="string">
            <text:p>DIVISÃO</text:p>
          </table:table-cell>
          <table:table-cell office:value-type="string">
            <text:p>FG2</text:p>
          </table:table-cell>
          <table:table-cell office:value-type="string">
            <text:p>Docente</text:p>
          </table:table-cell>
          <table:table-cell office:value-type="string">
            <text:p>cimai.proplan@ufca.edu.br</text:p>
          </table:table-cell>
          <table:table-cell office:value-type="string">
            <text:p>3221-9353</text:p>
          </table:table-cell>
          <table:table-cell office:value-type="string">
            <text:p>I - Assume o compromisso de propor e conduzir mecanismos de difusão das informações e resultados de avaliação;
II - Promover ações de sensibilização e formação continuada para a autoavaliação institucional;
III - Fomentar o desenvolvimento de pesquisas acadêmicas sobre avaliação e sobre a UFCA;
IV - Auxiliar no desenvolvimento da política de avaliação institucional, com foco na diversificação dos usos da avaliação na e pela universidade</text:p>
          </table:table-cell>
          <table:table-cell office:value-type="string">
            <text:p>22839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397</text:p>
          </table:table-cell>
          <table:table-cell office:value-type="string">
            <text:p>Divisão de Informação e Fomento</text:p>
          </table:table-cell>
          <table:table-cell office:value-type="string">
            <text:p>(55) (88) 32219353</text:p>
          </table:table-cell>
          <table:table-cell office:value-type="string">
            <text:p>cimai.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IM-CIMAI</text:p>
          </table:table-cell>
          <table:table-cell office:value-type="string">
            <text:p>PROPLAN/CIMAI/DIM-CIMAI</text:p>
          </table:table-cell>
          <table:table-cell office:value-type="string">
            <text:p>DIM-CIMAI/CIMAI/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INDICADORES E MONITORAMENTO</text:p>
          </table:table-cell>
          <table:table-cell office:value-type="string">
            <text:p/>
          </table:table-cell>
          <table:table-cell office:value-type="string">
            <text:p>DIVISÃO</text:p>
          </table:table-cell>
          <table:table-cell office:value-type="string">
            <text:p>FG1</text:p>
          </table:table-cell>
          <table:table-cell office:value-type="string">
            <text:p/>
          </table:table-cell>
          <table:table-cell office:value-type="string">
            <text:p/>
          </table:table-cell>
          <table:table-cell office:value-type="string">
            <text:p/>
          </table:table-cell>
          <table:table-cell office:value-type="string">
            <text:p>I - Elaborar e manter atualizado o sistema de indicadores de desempenho institucional;
II - Coordenar os processos de monitoramento e mensuração do desempenho institucional;
III - Auxiliar setores administrativos e acadêmicos na elaboração e monitoramento de indicadores de desempenho;
IV - Dar suporte à gestão do desempenho institucional;</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PGE</text:p>
          </table:table-cell>
          <table:table-cell office:value-type="string">
            <text:p>PROPLAN/CPGE</text:p>
          </table:table-cell>
          <table:table-cell office:value-type="string">
            <text:p>CPGE/PROPLAN</text:p>
          </table:table-cell>
          <table:table-cell office:value-type="string">
            <text:p>PROPLA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LANEJAMENTO E GESTÃO ESTRATÉGICA</text:p>
          </table:table-cell>
          <table:table-cell office:value-type="string">
            <text:p>EVERTON PAULO GONÇALVES VIEIRA</text:p>
          </table:table-cell>
          <table:table-cell office:value-type="string">
            <text:p>COORDENADORIA</text:p>
          </table:table-cell>
          <table:table-cell office:value-type="string">
            <text:p>CD4</text:p>
          </table:table-cell>
          <table:table-cell office:value-type="string">
            <text:p>TAE</text:p>
          </table:table-cell>
          <table:table-cell office:value-type="string">
            <text:p>cpge.proplan@ufca.edu.br</text:p>
          </table:table-cell>
          <table:table-cell office:value-type="string">
            <text:p>3221-9350</text:p>
          </table:table-cell>
          <table:table-cell office:value-type="string">
            <text:p>I - Coordenar, desenvolver e apoiar tecnicamente os processos de elaboração, avaliação e revisão: do Plano Estratégico Institucional (PEI), do Modelo de Gestão Estratégica (MGE), do Plano de Desenvolvimento Institucional (PDI), dos Planos de Desenvolvimento da Unidades Acadêmicas (PDUAs) e dos Planos Diretores Setoriais (PDS) da UFCA. 
II - Elaborar, coletar, organizar, registrar e publicizar dados, estatísticas e outras informações sobre o planejamento, a gestão e o monitoramento dos resultados, do desempenho estratégico e do desenvolvimento institucional da UFCA. 
III - Promover e apoiar a implantação de boas práticas (métodos, modelos, processos, instrumentos e sistemas de informações) de gestão pública e para resultados na UFCA, especialmente nos seguintes eixos estratégicos de gestão: sustentabilidade institucional, modernização administrativa, governança e gestão participativa, e avaliação e articulação das dimensões, áreas e atividades acadêmicas.
IV - Contribuir para o alinhamento entre o planejamento estratégico e o planejamento orçamentário institucional, auxiliando na definição de prioridades na alocação de recursos com base em objetivos, metas e indicadores estratégicos definidos nos planos institucionais.</text:p>
          </table:table-cell>
          <table:table-cell office:value-type="string">
            <text:p>228410</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96</text:p>
          </table:table-cell>
          <table:table-cell office:value-type="string">
            <text:p>Coordenadoria de Planejamento e Gestão Estratégica</text:p>
          </table:table-cell>
          <table:table-cell office:value-type="string">
            <text:p>(55) (88) 32219355</text:p>
          </table:table-cell>
          <table:table-cell office:value-type="string">
            <text:p>cpge.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E</text:p>
          </table:table-cell>
          <table:table-cell office:value-type="string">
            <text:p>PROPLAN/CPGE/DGE</text:p>
          </table:table-cell>
          <table:table-cell office:value-type="string">
            <text:p>DGE/CPGE/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ESTRATÉGICA</text:p>
          </table:table-cell>
          <table:table-cell office:value-type="string">
            <text:p>EDUARDO CÂNDIDO DE OLIVEIRA</text:p>
          </table:table-cell>
          <table:table-cell office:value-type="string">
            <text:p>DIVISÃO</text:p>
          </table:table-cell>
          <table:table-cell office:value-type="string">
            <text:p>FG2</text:p>
          </table:table-cell>
          <table:table-cell office:value-type="string">
            <text:p>TAE</text:p>
          </table:table-cell>
          <table:table-cell office:value-type="string">
            <text:p>cpge.proplan@ufca.edu.br</text:p>
          </table:table-cell>
          <table:table-cell office:value-type="string">
            <text:p>3221-9350</text:p>
          </table:table-cell>
          <table:table-cell office:value-type="string">
            <text:p>I - Elaborar, coletar, organizar, registrar e publicizar dados, estatísticas e outras informações sobre o planejamento, a gestão e o monitoramento dos resultados, do desempenho estratégico e do desenvolvimento institucional da UFCA. 
II - Promover e apoiar a implantação de boas práticas (métodos, modelos, processos, instrumentos e sistemas de informações) de gestão pública e para resultados na UFCA, especialmente nos seguintes eixos estratégicos de gestão: sustentabilidade institucional, modernização administrativa, governança e gestão participativa, e avaliação e articulação das dimensões, áreas e atividades acadêmicas.</text:p>
          </table:table-cell>
          <table:table-cell office:value-type="string">
            <text:p>228400</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10</text:p>
          </table:table-cell>
          <table:table-cell office:value-type="string">
            <text:p>Divisão de Gestão Estratégica</text:p>
          </table:table-cell>
          <table:table-cell office:value-type="string">
            <text:p>(55) (88) 32219353</text:p>
          </table:table-cell>
          <table:table-cell office:value-type="string">
            <text:p>cpge.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LAN</text:p>
          </table:table-cell>
          <table:table-cell office:value-type="string">
            <text:p>PROPLAN/CPGE/DPLAN</text:p>
          </table:table-cell>
          <table:table-cell office:value-type="string">
            <text:p>DPLAN/CPGE/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LANEJAMENTO</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cpge.proplan@ufca.edu.br</text:p>
          </table:table-cell>
          <table:table-cell office:value-type="string">
            <text:p>3221-9350</text:p>
          </table:table-cell>
          <table:table-cell office:value-type="string">
            <text:p>I - Coordenar, desenvolver e apoiar tecnicamente os processos de elaboração, avaliação e revisão: do Plano Estratégico Institucional (PEI), do Modelo de Gestão Estratégica (MGE), do Plano de Desenvolvimento Institucional (PDI), dos Planos de Desenvolvimento da Unidades Acadêmicas (PDUAs) e dos Planos Diretores Setoriais (PDS) da UFCA. 
II - Contribuir para o alinhamento entre o planejamento estratégico e o planejamento orçamentário institucional, auxiliando na definição de prioridades na alocação de recursos com base em objetivos, metas e indicadores estratégicos definidos nos planos institucionais.</text:p>
          </table:table-cell>
          <table:table-cell office:value-type="string">
            <text:p>228411</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10</text:p>
          </table:table-cell>
          <table:table-cell office:value-type="string">
            <text:p>Divisão de Planejamento</text:p>
          </table:table-cell>
          <table:table-cell office:value-type="string">
            <text:p>(55) (88) 32219355</text:p>
          </table:table-cell>
          <table:table-cell office:value-type="string">
            <text:p>cpge.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PO</text:p>
          </table:table-cell>
          <table:table-cell office:value-type="string">
            <text:p>PROPLAN/CPO</text:p>
          </table:table-cell>
          <table:table-cell office:value-type="string">
            <text:p>CPO/PROPLAN</text:p>
          </table:table-cell>
          <table:table-cell office:value-type="string">
            <text:p>PROPLA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LANEJAMENTO ORÇAMENTÁRIO</text:p>
          </table:table-cell>
          <table:table-cell office:value-type="string">
            <text:p>POLYANDRA ZAMPIERE PESSOA DA SILVA</text:p>
          </table:table-cell>
          <table:table-cell office:value-type="string">
            <text:p>COORDENADORIA / PRÓ-REITORIA ADJUNTA</text:p>
          </table:table-cell>
          <table:table-cell office:value-type="string">
            <text:p>CD3</text:p>
          </table:table-cell>
          <table:table-cell office:value-type="string">
            <text:p>Docente</text:p>
          </table:table-cell>
          <table:table-cell office:value-type="string">
            <text:p>cpo.proplan@ufca.edu.br</text:p>
          </table:table-cell>
          <table:table-cell office:value-type="string">
            <text:p>3221-9239/9347</text:p>
          </table:table-cell>
          <table:table-cell office:value-type="string">
            <text:p>I - Coordenar a elaboração da Proposta de Lei Orçamentária Anual da UFCA no SIOP; 
II - Captação de demandas orçamentárias das unidades administrativas e acadêmicas;
III- Elaborar o instrumento de planejamento orçamentário da UFCA;
IV Coordenar, orientar e elaborar o Planejamento Orçamentário Discricionário Anual, relacionado ao OGU (Orçamento Geral da União), consoante limites disponibilizados pelo MEC e demandas das Unidades da UFCA; 
Coordenar a alocação dos recursos orçamentários discricionários anuais, conforme Planejamento Orçamentário Institucional; 
V - Análise e validação das alterações orçamentárias solicitadas;
VI - Proceder às alterações orçamentárias, pedidos de superávit e frustração no SIOP;
VII - Analisar as estimativas e reestimativas das Receitas Próprias da UFCA; 
VIII -Analisar o acompanhamento físico financeiro das ações e planos orçamentários;
IX - Acompanhar a execução do Plano Anual de Contratações (PAC); 
XI - Acompanhamento Despesas Discricionárias no SIOP;
XII - Monitorar o cumprimento das metas físicas das ações orçamentárias; 
XIII - Monitorar a execução orçamentária das despesas discricionárias; 
XIV - Acompanhamento diário dos sistemas orçamentários;
XV - Coordenar e elaborar o Mapeamento dos processos;
XVI - Contribuir na implementação da Gestão de Custos da UFCA;
XVII - Avaliar a eficiência e a eficácia do planejamento orçamentário institucional por meio de indicadores;
XVIII - Prestar informações para elaboração do Relatório de Gestão da UFCA, auditorias internas e externas e comunidade em geral.</text:p>
          </table:table-cell>
          <table:table-cell office:value-type="string">
            <text:p>228402</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96</text:p>
          </table:table-cell>
          <table:table-cell office:value-type="string">
            <text:p>Coordenadoria de Planejamento Orçamentário</text:p>
          </table:table-cell>
          <table:table-cell office:value-type="string">
            <text:p>(55) (88) 32219347</text:p>
          </table:table-cell>
          <table:table-cell office:value-type="string">
            <text:p>cpco.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CO-PROPLAN</text:p>
          </table:table-cell>
          <table:table-cell office:value-type="string">
            <text:p>PROPLAN/CPO/DCO-PROPLAN</text:p>
          </table:table-cell>
          <table:table-cell office:value-type="string">
            <text:p>DCO-PROPLAN/CPO/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CONTROLE ORÇAMENTÁRIO</text:p>
          </table:table-cell>
          <table:table-cell office:value-type="string">
            <text:p>MONALISA DA COSTA SERAFIM</text:p>
          </table:table-cell>
          <table:table-cell office:value-type="string">
            <text:p>DIVISÃO</text:p>
          </table:table-cell>
          <table:table-cell office:value-type="string">
            <text:p>FG1</text:p>
          </table:table-cell>
          <table:table-cell office:value-type="string">
            <text:p>Docente</text:p>
          </table:table-cell>
          <table:table-cell office:value-type="string">
            <text:p>cpo.proplan@ufca.edu.br</text:p>
          </table:table-cell>
          <table:table-cell office:value-type="string">
            <text:p>3221-9239/9347</text:p>
          </table:table-cell>
          <table:table-cell office:value-type="string">
            <text:p>I - Auxiliar na elaboração do Planejamento Orçamentário Discricionário da UFCA;
II - Auxiliar na elaboração dos instrumentos de planejamento orçamentário da UFCA;
III - Monitorar e revisar as estimativas e reestimativas das Receitas Próprias da UFCA;
IV - Monitorar a arrecadação das Receitas Próprias;
V - Elaborar relatórios periódicos sobre os monitoramentos;
VI - Captar informações das metas física das ações e planos orçamentários;
VII - Acompanhamento físico-financeiro das ações e planos orçamentários;
VIII - Auxiliar no monitoramento da execução orçamentária das despesas discricionárias; 
IX - Elaborar o Mapeamento de Processos;
X - Fornecer informações para elaboração do Relatório de Gestão da UFCA, auditorias internas e externas e comunidade em geral.</text:p>
          </table:table-cell>
          <table:table-cell office:value-type="string">
            <text:p>228531</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02</text:p>
          </table:table-cell>
          <table:table-cell office:value-type="string">
            <text:p>Divisão de Controle Orçamentário</text:p>
          </table:table-cell>
          <table:table-cell office:value-type="string">
            <text:p>(55) (88) 32219239</text:p>
          </table:table-cell>
          <table:table-cell office:value-type="string">
            <text:p>cpo.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P</text:p>
          </table:table-cell>
          <table:table-cell office:value-type="string">
            <text:p>PROPLAN/CPO/DEP</text:p>
          </table:table-cell>
          <table:table-cell office:value-type="string">
            <text:p>DEP/CPO/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STUDOS E PROJETOS</text:p>
          </table:table-cell>
          <table:table-cell office:value-type="string">
            <text:p/>
          </table:table-cell>
          <table:table-cell office:value-type="string">
            <text:p>DIVISÃO</text:p>
          </table:table-cell>
          <table:table-cell office:value-type="string">
            <text:p>FG2</text:p>
          </table:table-cell>
          <table:table-cell office:value-type="string">
            <text:p/>
          </table:table-cell>
          <table:table-cell office:value-type="string">
            <text:p>cpo.proplan@ufca.edu.br</text:p>
          </table:table-cell>
          <table:table-cell office:value-type="string">
            <text:p>3221-9239/9347</text:p>
          </table:table-cell>
          <table:table-cell office:value-type="string">
            <text:p>1. Acompanhar a legislação financeira e orçamentária, analisando seus impactos na
Instituição;
2. Elaborar Planos Internos (PI’s) no âmbito do Sistema Integrado de
Monitoramento;
3. Realizar estudos técnicos que subsidiem a definição de critérios e a priorização
da alocação de recursos entre as unidades administrativas da Universidade;
4. Produzir estudos, análises e diagnósticos voltados à melhoria contínua dos
processos e instrumentos de planejamento e monitoramento orçamentário;
5. Identificar e incorporar boas práticas, por meio do acompanhamento de
instituições de referência em gestão orçamentária;
6. Avaliar sistematicamente o desempenho da execução orçamentária, propondo
medidas efetivas para a otimização dos gastos;
7. Desenvolver e implementar instrumentos de transparência orçamentária, como
paineis informativos, com o objetivo de ampliar o acesso às informações e
fortalecer a participação da comunidade acadêmica na gestão dos recursos
públicos.</text:p>
          </table:table-cell>
          <table:table-cell office:value-type="string">
            <text:p>487349</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02</text:p>
          </table:table-cell>
          <table:table-cell office:value-type="string">
            <text:p>Divisão de Estudos e Projetos</text:p>
          </table:table-cell>
          <table:table-cell office:value-type="string">
            <text:p>(55) (88) 32219239</text:p>
          </table:table-cell>
          <table:table-cell office:value-type="string">
            <text:p>cpo.proplan@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TG</text:p>
          </table:table-cell>
          <table:table-cell office:value-type="string">
            <text:p>PROPLAN/CTG</text:p>
          </table:table-cell>
          <table:table-cell office:value-type="string">
            <text:p>CTG/PROPLAN</text:p>
          </table:table-cell>
          <table:table-cell office:value-type="string">
            <text:p>PROPLA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TRANSPARÊNCIA E GOVERNANÇA</text:p>
          </table:table-cell>
          <table:table-cell office:value-type="string">
            <text:p>SILVIO BEZERRA SERAFIM</text:p>
          </table:table-cell>
          <table:table-cell office:value-type="string">
            <text:p>COORDENADORIA</text:p>
          </table:table-cell>
          <table:table-cell office:value-type="string">
            <text:p>CD4</text:p>
          </table:table-cell>
          <table:table-cell office:value-type="string">
            <text:p>TAE</text:p>
          </table:table-cell>
          <table:table-cell office:value-type="string">
            <text:p>ctgr.proplan@ufca.edu,br</text:p>
          </table:table-cell>
          <table:table-cell office:value-type="string">
            <text:p>3221-9348</text:p>
          </table:table-cell>
          <table:table-cell office:value-type="string">
            <text:p>I - Desenvolver ações que promovam a avaliação da alta administração da UFCA; 
II - Contribuir para o direcionamento da atuação da gestão dentro da UFCA; 
III - Monitorar as ações estratégicas e dialogar com a alta gestão da UFCA em consonância com os princípios da Governança Pública; 
IV - Coordenar e acompanhar a elaboração do Relatório de Gestão a ser enviado ao Tribunal de Contas da União, desenvolvendo atividades que integrem os setores nos quais fornecerão as informações necessárias; 
V - Avaliar e incentivar a implementação de políticas que visem aumentar a capacidade gerencial e técnica da UFCA; 
VI - Realizar práticas da Transparência Pública entre os agentes públicos da UFCA a fim de tornar as informações mais acessíveis para o público em geral; 
VII - Desenvolver estudos sobre transparência, objetivando criar e/ou aprimorar projetos de implementação na UFCA; 
VIII - Promover a divulgação das despesas realizadas nas unidades acadêmicas e administrativas, informando sobre execução orçamentária, licitações, contratações, convênios, diárias e passagens;
IX - Contribuir para que o cidadão acompanhe como os recursos públicos estão sendo utilizado na UFCA e ajude a fiscalizar; 
X - Contribuir para o combate contra a corrupção e para o incremento do controle social da UFCA; 
XI - Promover o desenvolvimento de projetos institucionais nas diferentes unidades administrativas e acadêmicas; 
XII - Auxiliar no acompanhamento do uso dos recursos nos referidos projetos; 
XIII - Planejar e avaliar o desenvolvimento de estudos e projetos em função dos cenários, das inovações, das tendências e das necessidades da instituição no que se refere à melhoria da gestão.</text:p>
          </table:table-cell>
          <table:table-cell office:value-type="string">
            <text:p>228404</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96</text:p>
          </table:table-cell>
          <table:table-cell office:value-type="string">
            <text:p>Coordenadoria de Transparência e Governança</text:p>
          </table:table-cell>
          <table:table-cell office:value-type="string">
            <text:p>(55) (88) 32219348</text:p>
          </table:table-cell>
          <table:table-cell office:value-type="string">
            <text:p>ctgr.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II</text:p>
          </table:table-cell>
          <table:table-cell office:value-type="string">
            <text:p>PROPLAN/CTGR/DGII</text:p>
          </table:table-cell>
          <table:table-cell office:value-type="string">
            <text:p>DGII/CTGR/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OVERNANÇA E INOVAÇÃO INSTITUCIONAL</text:p>
          </table:table-cell>
          <table:table-cell office:value-type="string">
            <text:p>FELIPE ANDERSON VIANA DE SOUZA</text:p>
          </table:table-cell>
          <table:table-cell office:value-type="string">
            <text:p>DIVISÃO</text:p>
          </table:table-cell>
          <table:table-cell office:value-type="string">
            <text:p>FG1</text:p>
          </table:table-cell>
          <table:table-cell office:value-type="string">
            <text:p>TAE</text:p>
          </table:table-cell>
          <table:table-cell office:value-type="string">
            <text:p>ctgr.proplan@ufca.edu,br</text:p>
          </table:table-cell>
          <table:table-cell office:value-type="string">
            <text:p>3221-9348</text:p>
          </table:table-cell>
          <table:table-cell office:value-type="string">
            <text:p>I - Desenvolver ações que promovam a avaliação da alta administração da UFCA;
II - Contribuir para o direcionamento da atuação da governança e gestão dentro da UFCA;
III - Monitorar as ações de governança e dialogar com a alta gestão da UFCA em consonância com os princípios da Governança Pública;
IV - Avaliar e incentivar a implementação de políticas que visem aumentar a capacidade gerencial e técnica da UFCA;
V - Realizar os cálculos dos indicadores de desempenho do TCU e sua análise;
VI - Calcular anualmente os indicadores de governança;
VII - Elaborar demonstrativos estatísticos sobre a evolução dos dados técnicos e administrativos;
VIII - Cumprir e fazer cumprir as normas de organização e inovação institucional (referente estrutura organizacional e de governança) editadas pelo órgão central;
IX - Elaborar e rever periodicamente os documentos normativos necessários para o funcionamento das atividades de organização e inovação institucional, conforme os padrões e a orientação estabelecidos;
X - Desenvolver padrões de qualidade e funcionalidade destinados à melhoria do desempenho dos trabalhos e dos serviços prestados;
XI - Manter atualizadas, no sistema informatizado do SIORG, as informações sobre: a) a estrutura organizacional; b) o regimento interno; c) a denominação dos cargos em comissão, das funções de confiança e das unidades administrativas; e d) os endereços e os contatos institucionais;
XII - Disponibilizar, no sítio eletrônico do órgão ou da entidade, as estruturas organizacionais registradas no sistema informatizado do SIORG.</text:p>
          </table:table-cell>
          <table:table-cell office:value-type="string">
            <text:p>228405</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04</text:p>
          </table:table-cell>
          <table:table-cell office:value-type="string">
            <text:p>Divisão de Governança e Inovação Institucional</text:p>
          </table:table-cell>
          <table:table-cell office:value-type="string">
            <text:p>(55) (88) 32219348</text:p>
          </table:table-cell>
          <table:table-cell office:value-type="string">
            <text:p>ctgr.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GR</text:p>
          </table:table-cell>
          <table:table-cell office:value-type="string">
            <text:p>PROPLAN/CTGR/DGR</text:p>
          </table:table-cell>
          <table:table-cell office:value-type="string">
            <text:p>DGR/CTGR/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GESTÃO DE RISCOS</text:p>
          </table:table-cell>
          <table:table-cell office:value-type="string">
            <text:p>BRENDA PORFÍRIO SAMPAIO</text:p>
          </table:table-cell>
          <table:table-cell office:value-type="string">
            <text:p>DIVISÃO</text:p>
          </table:table-cell>
          <table:table-cell office:value-type="string">
            <text:p>FG2</text:p>
          </table:table-cell>
          <table:table-cell office:value-type="string">
            <text:p>TAE</text:p>
          </table:table-cell>
          <table:table-cell office:value-type="string">
            <text:p>ctgr.proplan@ufca.edu,br</text:p>
          </table:table-cell>
          <table:table-cell office:value-type="string">
            <text:p>3221-9348</text:p>
          </table:table-cell>
          <table:table-cell office:value-type="string">
            <text:p>I - Capacitar, coordenar, acompanhar e monitorar os setores administrativos e acadêmicos da UFCA na implementação e cumprimento da política de gestão de riscos da UFCA;
II - Promover a articulação da comunicação entre os setores e alta gestão da UFCA buscando o atendimento das necessidades relativas à gestão de riscos;
III - Desenvolver estudos sobre gestão de riscos, objetivando criar e/ou aprimorar metodologias e ferramentas para implementação na UFCA;
IV - Desenvolver ações que promovam a avaliação da eficácia da política de gestão de riscos;
V - Avaliar e promover revisões periódicas da política de gestão de riscos;
VI - Elaborar e revisar o Plano de Gestão de Riscos;
VII - Desenvolver e acompanhar o planejamento e execução da gestão de riscos da UFCA.</text:p>
          </table:table-cell>
          <table:table-cell office:value-type="string">
            <text:p>284648</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07</text:p>
          </table:table-cell>
          <table:table-cell office:value-type="string">
            <text:p>Divisão de Gestão de Riscos</text:p>
          </table:table-cell>
          <table:table-cell office:value-type="string">
            <text:p>(55) (88) 32219348</text:p>
          </table:table-cell>
          <table:table-cell office:value-type="string">
            <text:p>ctgr.proplan@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TA</text:p>
          </table:table-cell>
          <table:table-cell office:value-type="string">
            <text:p>PROPLAN/CTGR/DTA</text:p>
          </table:table-cell>
          <table:table-cell office:value-type="string">
            <text:p>DTA/CTGR/PROPLAN</text:p>
          </table:table-cell>
          <table:table-cell office:value-type="string">
            <text:p>PROPLAN</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TRANSPARÊNCIA ATIVA</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ctgr.proplan@ufca.edu,br</text:p>
          </table:table-cell>
          <table:table-cell office:value-type="string">
            <text:p>3221-9348</text:p>
          </table:table-cell>
          <table:table-cell office:value-type="string">
            <text:p>I - Realizar práticas da Transparência Pública Ativa entre os agentes públicos da UFCA a fim de tornar as informações mais acessíveis para o público em geral;
II - Desenvolver estudos sobre transparência, objetivando criar e/ou aprimorar projetos de implementação na UFCA;
III - Promover a divulgação das despesas realizadas nas unidades acadêmicas e administrativas, informando sobre execução orçamentária, licitações, contratações, convênios, diárias e passagens;
IV - Contribuir para que o cidadão acompanhe como os recursos públicos estão sendo utilizados na UFCA e ajude a fiscalizar;
V - Contribuir para o combate contra a corrupção e para o incremento do controle social da UFCA;
VI - Coordenar e acompanhar a elaboração do Relatório de Gestão (relato integrado) a ser enviado ao Tribunal de Contas da União, desenvolvendo atividades que integrem os setores nos quais fornecerão as informações necessárias.</text:p>
          </table:table-cell>
          <table:table-cell office:value-type="string">
            <text:p/>
          </table:table-cell>
          <table:table-cell office:value-type="string">
            <text:p/>
          </table:table-cell>
          <table:table-cell office:value-type="string">
            <text:p>GESTÃO ADMINISTRATIV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PROPLAN</text:p>
          </table:table-cell>
          <table:table-cell office:value-type="string">
            <text:p>PROPLAN/NG-PROPLAN</text:p>
          </table:table-cell>
          <table:table-cell office:value-type="string">
            <text:p>NG-PROPLAN/PROPLAN</text:p>
          </table:table-cell>
          <table:table-cell office:value-type="string">
            <text:p>PROPLAN</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
          </table:table-cell>
          <table:table-cell office:value-type="string">
            <text:p>NÚCLEO DE GESTÃO</text:p>
          </table:table-cell>
          <table:table-cell office:value-type="string">
            <text:p>FG3</text:p>
          </table:table-cell>
          <table:table-cell office:value-type="string">
            <text:p/>
          </table:table-cell>
          <table:table-cell office:value-type="string">
            <text:p>proplan@ufca.edu.br</text:p>
          </table:table-cell>
          <table:table-cell office:value-type="string">
            <text:p>3221-9357</text:p>
          </table:table-cell>
          <table:table-cell office:value-type="string">
            <text:p>I - assessorar tecnicamente os pró-reitores, em matérias de sua competência;
II - Acompanhar e promover a execução de ações e projetos setoriais;
III - fornecer dados e elaborar análises para tomada de decisão;
IV - realizar consultas, movimentações e procedimentos em planilhas e em sistemas diversos;
V - elaborar documentos e gerir arquivo, físico e digital;
VI - auxiliar na comunicação interna e externa;
VII - realizar atendimentos e acompanhar a agenda da pró-reitoria.</text:p>
          </table:table-cell>
          <table:table-cell office:value-type="string">
            <text:p>298400</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396</text:p>
          </table:table-cell>
          <table:table-cell office:value-type="string">
            <text:p>Núcleo de Gestão</text:p>
          </table:table-cell>
          <table:table-cell office:value-type="string">
            <text:p>(55) (88) 32219357</text:p>
          </table:table-cell>
          <table:table-cell office:value-type="string">
            <text:p>proplan@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PRPI</text:p>
          </table:table-cell>
          <table:table-cell office:value-type="string">
            <text:p>PRPI</text:p>
          </table:table-cell>
          <table:table-cell office:value-type="string">
            <text:p>PRPI</text:p>
          </table:table-cell>
          <table:table-cell office:value-type="string">
            <text:p>PRPI</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PRÓ-REITORIA DE PESQUISA, PÓS-GRADUAÇÃO E INOVAÇÃO</text:p>
          </table:table-cell>
          <table:table-cell office:value-type="string">
            <text:p>CLAUDENER SOUZA TEIXEIRA</text:p>
          </table:table-cell>
          <table:table-cell office:value-type="string">
            <text:p>PRÓ-REITORIA ACADÊMICA</text:p>
          </table:table-cell>
          <table:table-cell office:value-type="string">
            <text:p>CD2</text:p>
          </table:table-cell>
          <table:table-cell office:value-type="string">
            <text:p>Docente</text:p>
          </table:table-cell>
          <table:table-cell office:value-type="string">
            <text:p>prpi@ufca.edu.br</text:p>
          </table:table-cell>
          <table:table-cell office:value-type="string">
            <text:p/>
          </table:table-cell>
          <table:table-cell office:value-type="string">
            <text:p>I – assessorar a Reitoria em matéria de sua competência;
II – compatibilizar as ações relativas à pesquisa e a pós-graduação às metas organizacionais; 
III – propor, executar e avaliar a política de pesquisa e da pós-graduação;
III – orientar as diferentes chefias dos componentes organizacionais da UFCA no cumprimento das políticas e procedimentos relativos à pesquisa e à pós-graduação;
IV – supervisionar, coordenar e, quando necessário, gerenciar as atividades de pesquisa na UFCA;
V – criar e promover mecanismos de fomento que induzam o desenvolvimento harmônico da pesquisa e sua integração com a extensão e com o ensino de Graduação e de Pós-graduação;
VII – definir prioridades e alocar recursos orçamentários para atender às necessidades das áreas de competência da Pró-reitoria de Pesquisa, Pós-graduação e Inovação;
VIII – autorizar a realização de atividades nos projetos de pesquisa e programas de pós- graduação, bem como das despesas delas decorrentes, obedecendo às normas em vigor e disponibilidade orçamentária;
IX – emitir parecer conclusivo em propostas e planos de aplicação de convênios, acordos e programas especiais com entidades públicas ou privadas, nacionais ou estrangeiras, que objetivem o desenvolvimento da pesquisa, da pós-graduação e inovação;
X – avaliar programas especiais de intercâmbio técnico e científico;
XI – aprovar relatórios de Programas e Cursos de Pós-graduação compatíveis às normas vigentes;
XIX – assinar Certificados e Diplomas de Cursos de Pós-graduação;
XX – ampliar os indicadores de qualificação dos servidores e fomentar a formação de grupos de pesquisa;
XXI – encaminhar periodicamente relatório das ações da Pró-reitoria de Pesquisa, Pós- graduação e Inovação à Reitoria;
XXII – firmar, por delegação de competência, convênios de Pesquisa Tecnológica e Científica entre a UFCA e outras instituições públicas ou privadas;
XXIII – exercer outros encargos que lhe sejam atribuídos pela Reitoria.</text:p>
          </table:table-cell>
          <table:table-cell office:value-type="string">
            <text:p>228380</text:p>
          </table:table-cell>
          <table:table-cell office:value-type="string">
            <text:p/>
          </table:table-cell>
          <table:table-cell office:value-type="string">
            <text:p>GESTÃO ACADÊ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Pró-Reitoria de Pesquisa, Pós-Graduação e Inovação</text:p>
          </table:table-cell>
          <table:table-cell office:value-type="string">
            <text:p>(55) (88) 32219326</text:p>
          </table:table-cell>
          <table:table-cell office:value-type="string">
            <text:p>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EAP</text:p>
          </table:table-cell>
          <table:table-cell office:value-type="string">
            <text:p>PRPI/CEAP</text:p>
          </table:table-cell>
          <table:table-cell office:value-type="string">
            <text:p>CEAP/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EDITORAÇÃO E APOIO A PUBLICAÇÕES</text:p>
          </table:table-cell>
          <table:table-cell office:value-type="string">
            <text:p>NATÁLIA BRITO BESSA</text:p>
          </table:table-cell>
          <table:table-cell office:value-type="string">
            <text:p>COORDENADORIA</text:p>
          </table:table-cell>
          <table:table-cell office:value-type="string">
            <text:p>CD4</text:p>
          </table:table-cell>
          <table:table-cell office:value-type="string">
            <text:p>TAE</text:p>
          </table:table-cell>
          <table:table-cell office:value-type="string">
            <text:p>editoracao.prpi@ufca.edu.br</text:p>
          </table:table-cell>
          <table:table-cell office:value-type="string">
            <text:p/>
          </table:table-cell>
          <table:table-cell office:value-type="string">
            <text:p>I - Coordenar, acompanhar e gerenciar as demandas de todos os serviços ofertados pela CEAP;
II - Construir relatórios de gestão fundamentados nas demandas e execuções das mesmas visando melhorias dos serviços oferecidos;
III - Criar fluxos adequados aos serviços e ao dimensionamento do recurso humano envolvido;
IV - Construir políticas de melhorias e ampliação dos serviços prestados pela CEAP;
V - Ser o tutor principal de qualquer discente envolvido na execução de algum serviço prestado pela CEAP;
VI - Construir políticas que viabilizem a participação de membros da comunidade acadêmica na execução dos serviços oferecidos pela CEAP;
VII - Ser responsável por toda e qualquer emissão de certificados a colaboradores contínuos ou esporádicos junto a CEAP;
VIII - Articular com editores das revistas vinculadas a UFCA suporte às mesmas por meio dos serviços oferecidos pela CEAP;
IX - Ser responsável pela alimentação de dados, junto à PRPI, para a elaboração do relatório de gestão anual relativo às atividades do setor;
X - Reunir-se com a equipe envolvida para traçar estratégias e planejar ações relativas aos serviços prestados à comunidade acadêmica (docentes e técnicos);
XI - Planejar e organizar eventos promovidos pela PRPI, em específico o evento de Pesquisa, dentre outros.</text:p>
          </table:table-cell>
          <table:table-cell office:value-type="string">
            <text:p>22839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80</text:p>
          </table:table-cell>
          <table:table-cell office:value-type="string">
            <text:p>Coordenadoria de Editoração e Apoio a Publicações</text:p>
          </table:table-cell>
          <table:table-cell office:value-type="string">
            <text:p>(55) (88) 32219330</text:p>
          </table:table-cell>
          <table:table-cell office:value-type="string">
            <text:p>editora.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EDIT</text:p>
          </table:table-cell>
          <table:table-cell office:value-type="string">
            <text:p>PRPI/CEAP/DEDIT</text:p>
          </table:table-cell>
          <table:table-cell office:value-type="string">
            <text:p>DEDIT/CEAP/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EDITORAÇÃO</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Divisão descontinuada</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REV</text:p>
          </table:table-cell>
          <table:table-cell office:value-type="string">
            <text:p>PRPI/CEAP/DREV</text:p>
          </table:table-cell>
          <table:table-cell office:value-type="string">
            <text:p>DREV/CEAP/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REVISÃO</text:p>
          </table:table-cell>
          <table:table-cell office:value-type="string">
            <text:p/>
          </table:table-cell>
          <table:table-cell office:value-type="string">
            <text:p>DIVISÃ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Divisão descontinuada</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CI</text:p>
          </table:table-cell>
          <table:table-cell office:value-type="string">
            <text:p>PRPI/CI</text:p>
          </table:table-cell>
          <table:table-cell office:value-type="string">
            <text:p>CI/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INOVAÇÃO</text:p>
          </table:table-cell>
          <table:table-cell office:value-type="string">
            <text:p>ALLYSSON ALLEX DE PAULA ARAUJO</text:p>
          </table:table-cell>
          <table:table-cell office:value-type="string">
            <text:p>COORDENADORIA</text:p>
          </table:table-cell>
          <table:table-cell office:value-type="string">
            <text:p>CD4</text:p>
          </table:table-cell>
          <table:table-cell office:value-type="string">
            <text:p>Docente</text:p>
          </table:table-cell>
          <table:table-cell office:value-type="string">
            <text:p>inova.prpi@ufca.edu.br</text:p>
          </table:table-cell>
          <table:table-cell office:value-type="string">
            <text:p/>
          </table:table-cell>
          <table:table-cell office:value-type="string">
            <text:p>I - Incentivar, apoiar e promover ações de inovação e a cultura empreendedora, por meio da criação de mecanismos de estímulo, orientação e apoio à comunidade acadêmica;
II - Elaborar, supervisionar e revisar, quando necessário, resoluções que estimulem o empreendedorismo e a inovação na UFCA;
III - Mapear projetos estratégicos desenvolvidos por pesquisadores da UFCA para identificar potenciais de registro de propriedade industrial;
IV - Executar a Política de Propriedade Intelectual, dando suporte ao processo de proteção da propriedade intelectual e à preparação de contratos e acordos com os parceiros;
V - Estimular, realizar e gerenciar parcerias com o setor público e privado através da formação de redes institucionais que propiciem a identificação de oportunidades e a captação de demandas da sociedade;
VI - Fortalecer o empreendedorismo, estimulando a formação de novas empresas de base tecnológica e o apoio a empreendimentos solidários e iniciativas artístico – culturais;
V - Desenvolver a política de incubação, parcerias e projetos que incluam a universidade em ações que visam o desenvolvimento regional e nacional;
VII - Propor e apoiar a realização de eventos técnicos científicos, bem como a oferta de disciplinas e cursos relacionados à inovação;
VIII - Atuar na compatibilização das ofertas tecnológicas existentes na UFCA com as demandas empresariais, apoiando o encaminhamento de possíveis soluções através de diferentes ações: Transferência de Tecnologia, Compartilhamento de Laboratório e Convênio de Pesquisa e Desenvolvimento de Tecnologia;
IX - Elaborar editais específicos de apoio à inovação e ao empreendedorismo, bem como ao fortalecimento das empresas juniores da UFCA.</text:p>
          </table:table-cell>
          <table:table-cell office:value-type="string">
            <text:p>228385</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80</text:p>
          </table:table-cell>
          <table:table-cell office:value-type="string">
            <text:p>Coordenadoria de Inovação</text:p>
          </table:table-cell>
          <table:table-cell office:value-type="string">
            <text:p>(55) (88) 32219329</text:p>
          </table:table-cell>
          <table:table-cell office:value-type="string">
            <text:p>inova.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ACAIE</text:p>
          </table:table-cell>
          <table:table-cell office:value-type="string">
            <text:p>PRPI/CI/ACAIE</text:p>
          </table:table-cell>
          <table:table-cell office:value-type="string">
            <text:p>ACAIE/CI/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ASSESSORIA DO COMITÊ DE APOIO À INOVAÇÃO E EMPREENDEDORISMO</text:p>
          </table:table-cell>
          <table:table-cell office:value-type="string">
            <text:p/>
          </table:table-cell>
          <table:table-cell office:value-type="string">
            <text:p>ASSESSORIA TÉCN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 assessorar a Coordenadoria de Inovação na formulação, implementação e avaliação de políticas institucionais e atividades voltadas à inovação e ao empreendedorismo, incluindo a gestão de propriedade intelectual e transferência de tecnologia junto ao Núcleo de Inovação Tecnológica; 
II - identificar, propor e executar ações que fortaleçam a cultura da inovação e do empreendedorismo entre docentes, discentes e técnicos administrativos; 
III - apoiar o desenvolvimento de projetos inovadores e iniciativas empreendedoras pertinentes para a sociedade;
IV - contribuir para o fortalecimento da interação entre a UFCA, setor produtivo e sociedade; 
V - participar da criação ou avaliação de propostas de projetos relacionados à inovação e empreendedorismo; VI - promover a articulação com as unidades acadêmicas e administrativas para a realização e fortalecimento de atividades conjuntas; 
VII - elaborar relatórios sobre as ações desenvolvidas pela comissão e de interesse da Coordenadoria de Inovaçã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PITT</text:p>
          </table:table-cell>
          <table:table-cell office:value-type="string">
            <text:p>PRPI/CI/DPITT</text:p>
          </table:table-cell>
          <table:table-cell office:value-type="string">
            <text:p>DPITT/CI/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PRIEDADE INTELECTUAL E TRANSFERÊNCIA TECNOLÓGICA</text:p>
          </table:table-cell>
          <table:table-cell office:value-type="string">
            <text:p/>
          </table:table-cell>
          <table:table-cell office:value-type="string">
            <text:p>DIVISÃO</text:p>
          </table:table-cell>
          <table:table-cell office:value-type="string">
            <text:p>FG3</text:p>
          </table:table-cell>
          <table:table-cell office:value-type="string">
            <text:p/>
          </table:table-cell>
          <table:table-cell office:value-type="string">
            <text:p>dpitt.prpi@ufca.edu.br</text:p>
          </table:table-cell>
          <table:table-cell office:value-type="string">
            <text:p/>
          </table:table-cell>
          <table:table-cell office:value-type="string">
            <text:p>I - Avaliar solicitação de inventor independente para adoção de invenção; 
II - opinar pela conveniência e promover a proteção das criações desenvolvidas na instituição; 
III - opinar quanto à conveniência de divulgação das criações desenvolvidas na instituição, passíveis de proteção intelectual; 
IV - acompanhar o processamento dos pedidos e a manutenção dos títulos de propriedade intelectual da instituição; 
V - desenvolver estudos de prospecção tecnológica e de inteligência competitiva no campo da propriedade intelectual, de forma a orientar as ações de inovação da UFCA; 
VI - planejar e executar ações de disseminação da cultura de proteção de direitos de VII - propriedade intelectual e de inovação; 
VII - elaborar e implantar estratégias de estímulo à inovação e ao empreendedorismo no ambiente acadêmico; 
VIII - induzir e apoiar projetos de desenvolvimento da inovação, em especial, da inovação tecnológica; 
XIX - desenvolver estudos e estratégias para a transferência de inovação gerada pela UFCA; 
XX - elaborar projetos institucionais em atendimento a editais relativos à inovação, em especial à inovação tecnológica; 
XI - gerenciar e captar recursos para projetos institucionais de inovação, em especial da inovação tecnológica; 
XII - promover o relacionamento da UFCA com empresas; 
XIII - negociar e gerir os acordos de transferência de tecnologia oriunda da UFCA; 
IX - prospectar demandas científico-tecnológicas e encaminhar para os grupos de pesquisadores da UFCA que atuam na respectiva área; 
X - promover o surgimento de novas empresas, especialmente empresas de base tecnológica, com potencial de inovação.</text:p>
          </table:table-cell>
          <table:table-cell office:value-type="string">
            <text:p>432310</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385</text:p>
          </table:table-cell>
          <table:table-cell office:value-type="string">
            <text:p>Divisão de Propriedade Intelectual e Transferência Tecnológica</text:p>
          </table:table-cell>
          <table:table-cell office:value-type="string">
            <text:p>(55) (88) 32219329</text:p>
          </table:table-cell>
          <table:table-cell office:value-type="string">
            <text:p>inova.prp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PESQ</text:p>
          </table:table-cell>
          <table:table-cell office:value-type="string">
            <text:p>PRPI/CPESQ</text:p>
          </table:table-cell>
          <table:table-cell office:value-type="string">
            <text:p>CPESQ/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ESQUISA</text:p>
          </table:table-cell>
          <table:table-cell office:value-type="string">
            <text:p>CLARICE DIAS DE ALBUQUERQUE</text:p>
          </table:table-cell>
          <table:table-cell office:value-type="string">
            <text:p>COORDENADORIA</text:p>
          </table:table-cell>
          <table:table-cell office:value-type="string">
            <text:p>CD4</text:p>
          </table:table-cell>
          <table:table-cell office:value-type="string">
            <text:p>Docente</text:p>
          </table:table-cell>
          <table:table-cell office:value-type="string">
            <text:p>pesquisa.prpi@ufca.edu.br</text:p>
          </table:table-cell>
          <table:table-cell office:value-type="string">
            <text:p/>
          </table:table-cell>
          <table:table-cell office:value-type="string">
            <text:p>I - Estimular e favorecer o desenvolvimento de pesquisas e parcerias para o desenvolvimento de pesquisas e difusão do conhecimento produzido na UFCA;
II  – Elaborar orientações gerais sobre as atividades de pesquisa na UFCA;
II - Acompanhar as chamadas de editais de agências de fomento à pesquisa e submeter propostas;
II - Elaborar, publicar e gerenciar editais de fomento à pesquisa pelo Programa Institucional de Iniciação Científica - PIICT e Auxílio ao Pesquisador;
III - Coordenar e acompanhar os processos de avaliação, cadastro, relatório final e controle de prestação de contas dos projetos de pesquisa;
IV - Cadastrar, acompanhar e gerenciar grupos de pesquisa, assim como realizar o censo anual dos grupos de pesquisa;
V - Realizar a divulgação das informações da coordenadoria amplamente e sempre que demandada pela comunidade acadêmica;
VI - Participar da organização dos eventos de pesquisa promovidos pela PRPI;
VII – Estimular a submissão de projetos nas diferentes áreas do conhecimento aos órgãos de fomento nacionais e internacionais;
VIII – Fomentar a participação de pesquisadores e discentes em congressos e eventos científicos.</text:p>
          </table:table-cell>
          <table:table-cell office:value-type="string">
            <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APPBIC</text:p>
          </table:table-cell>
          <table:table-cell office:value-type="string">
            <text:p>PRPI/CPESQ/DAPPBIC</text:p>
          </table:table-cell>
          <table:table-cell office:value-type="string">
            <text:p>DAPPBIC/CPESQ/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COMPANHAMENTO DOS PROJETOS DE PESQUISA E DAS BOLSAS DE INICIAÇÃO CIENTÍFICA</text:p>
          </table:table-cell>
          <table:table-cell office:value-type="string">
            <text:p>DAYANE GOMES DA SILVA</text:p>
          </table:table-cell>
          <table:table-cell office:value-type="string">
            <text:p>DIVISÃO</text:p>
          </table:table-cell>
          <table:table-cell office:value-type="string">
            <text:p>FG2</text:p>
          </table:table-cell>
          <table:table-cell office:value-type="string">
            <text:p>TAE</text:p>
          </table:table-cell>
          <table:table-cell office:value-type="string">
            <text:p>dapp.prpi@ufca.edu.br</text:p>
          </table:table-cell>
          <table:table-cell office:value-type="string">
            <text:p/>
          </table:table-cell>
          <table:table-cell office:value-type="string">
            <text:p>I - Cadastrar bolsistas de Iniciação Científica e Tecnológica e de programas de apoio a pesquisa;
II - Cadastrar projetos de pesquisa em fluxo contínuo, aprovados em editais de fomento ou por agências de fomento externas;
III - Manter atualizado as informações dos projetos de pesquisa cadastrados na PRPI em bancos de dados ou sistemas institucionais próprios; 
IV - Acompanhar os dados de produção científica institucionais vinculados ao desenvolvimento dos projetos de pesquisa e bolsistas de Iniciação Científica e Tecnológica;
V - Auxiliar nas atividades inerentes à coordenadoria de Pesquisa relacionadas a elaboração e divulgação de editais, organização e planejamento estratégico do setor, atualização de informações dos projetos de pesquisa no site da UFCA;
VI - Apoiar a organização dos eventos relacionados à divulgação científica das atividades associadas aos projetos, grupos de pesquisa e bolsistas de iniciação científica e tecnológica;
VII - Expedir documentos oficiais e declarações para bolsistas e pesquisadores dos projetos de pesquisas
VIII - Monitorar as indicações, substituições e desligamentos de alunos do PIICT;
IX - Solicitar os relatórios finais e acompanhar a adimplência com a prestação de contas dos projetos de pesquisa (alunos e professores)</text:p>
          </table:table-cell>
          <table:table-cell office:value-type="string">
            <text:p>325423</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381</text:p>
          </table:table-cell>
          <table:table-cell office:value-type="string">
            <text:p>Divisão de Acompanhamento dos Projetos de Pesquisa e das Bolsas de Iniciação Científica</text:p>
          </table:table-cell>
          <table:table-cell office:value-type="string">
            <text:p>(55) (88) 32219332</text:p>
          </table:table-cell>
          <table:table-cell office:value-type="string">
            <text:p>pesquisa.prp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GP</text:p>
          </table:table-cell>
          <table:table-cell office:value-type="string">
            <text:p>PRPI/CPESQ/DPGP</text:p>
          </table:table-cell>
          <table:table-cell office:value-type="string">
            <text:p>DPGP/CPESQ/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JETOS E GRUPOS DE PESQUISA</text:p>
          </table:table-cell>
          <table:table-cell office:value-type="string">
            <text:p>ERICA BOIZAN BATISTA</text:p>
          </table:table-cell>
          <table:table-cell office:value-type="string">
            <text:p>DIVISÃO</text:p>
          </table:table-cell>
          <table:table-cell office:value-type="string">
            <text:p>FG2</text:p>
          </table:table-cell>
          <table:table-cell office:value-type="string">
            <text:p>Docente</text:p>
          </table:table-cell>
          <table:table-cell office:value-type="string">
            <text:p>dpgp.prpi@ufca.edu.br</text:p>
          </table:table-cell>
          <table:table-cell office:value-type="string">
            <text:p/>
          </table:table-cell>
          <table:table-cell office:value-type="string">
            <text:p>I - Manter informações atualizadas referentes a projetos e grupos de pesquisa no portal da PRPI/UFCA.
II - Auxiliar no processamento de solicitações de cadastramento de projetos e grupos de pesquisa.
III - Manter cadastro de projetos de pesquisa desenvolvidos no âmbito da UFCA.
IV - Manter cadastro de grupos de pesquisa da UFCA no Diretório dos Grupos de Pesquisa no Brasil do CNPq.
V - Verificar mensalmente o cumprimento dos requisitos indispensáveis aos líderes e seus grupos de pesquisa, conforme previsto na Resolução Nº 02/2017/CPESQ/PRPI.
VI - Verificar, caso se aplique, a aprovação de projetos em comitê de ética específico para pesquisas com seres humanos,  animais, recursos ambientais, etc.
VII - Auxiliar na realização do censo anual dos grupos de pesquisa da UFCA.
VIII - Realizar a emissão de declarações para os membros de projetos e grupos de pesquisa.
IX - Auxiliar em atividades relacionadas à elaboração e à divulgação de editais, organização e planejamento estratégico do setor.</text:p>
          </table:table-cell>
          <table:table-cell office:value-type="string">
            <text:p>228382</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381</text:p>
          </table:table-cell>
          <table:table-cell office:value-type="string">
            <text:p>Divisão de Projetos e Grupos de Pesquisa</text:p>
          </table:table-cell>
          <table:table-cell office:value-type="string">
            <text:p>(55) (88) 32219327</text:p>
          </table:table-cell>
          <table:table-cell office:value-type="string">
            <text:p>pesquisa.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CPG</text:p>
          </table:table-cell>
          <table:table-cell office:value-type="string">
            <text:p>PRPI/CPG</text:p>
          </table:table-cell>
          <table:table-cell office:value-type="string">
            <text:p>CPG/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COORDENADORIA DE PÓS-GRADUAÇÃO</text:p>
          </table:table-cell>
          <table:table-cell office:value-type="string">
            <text:p>IRI SANDRO PAMPOLHA LIMA</text:p>
          </table:table-cell>
          <table:table-cell office:value-type="string">
            <text:p>COORDENADORIA / PRÓ-REITORIA ADJUNTA</text:p>
          </table:table-cell>
          <table:table-cell office:value-type="string">
            <text:p>CD3</text:p>
          </table:table-cell>
          <table:table-cell office:value-type="string">
            <text:p>Docente</text:p>
          </table:table-cell>
          <table:table-cell office:value-type="string">
            <text:p>posgraduacao.prpi@ufca.edu.br</text:p>
          </table:table-cell>
          <table:table-cell office:value-type="string">
            <text:p/>
          </table:table-cell>
          <table:table-cell office:value-type="string">
            <text:p>I - Formular diretrizes para o ensino de pós-graduação;
II - Elaborar e atualizar normas relativas aos cursos de pós-graduação lato e stricto sensu;
III - Analisar processos de criação de novos cursos de pós-graduação;
IV - Analisar processos de reformulação curricular dos cursos já existentes;
V - Examinar processos de equivalência de títulos obtidos no exterior e de revalidação de diplomas e certificados expedidos por estabelecimentos estrangeiros, convocando, quando necessário, especialistas sobre a matéria;
VI - Incentivar e apoiar grupos potencialmente aptos à abertura de novos cursos de pós-graduação;
VII - Acompanhar e avaliar o desempenho dos cursos de pós-graduação stricto sensu da Universidade Federal do Cariri;
VIII - Elaborar catálogos e brochuras relativos aos cursos de pós-graduação stricto sensu da instituição;
IX - Examinar processos de equivalência e revalidação de títulos obtidos em cursos nacionais não credenciados.</text:p>
          </table:table-cell>
          <table:table-cell office:value-type="string">
            <text:p>228388</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COORDENADORIA</text:p>
          </table:table-cell>
          <table:table-cell office:value-type="string">
            <text:p/>
          </table:table-cell>
          <table:table-cell office:value-type="string">
            <text:p/>
          </table:table-cell>
          <table:table-cell office:value-type="string">
            <text:p>228380</text:p>
          </table:table-cell>
          <table:table-cell office:value-type="string">
            <text:p>Coordenadoria de Pós-Graduação</text:p>
          </table:table-cell>
          <table:table-cell office:value-type="string">
            <text:p>(55) (88) 32219328</text:p>
          </table:table-cell>
          <table:table-cell office:value-type="string">
            <text:p>posgraduacao.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PPG-LS</text:p>
          </table:table-cell>
          <table:table-cell office:value-type="string">
            <text:p>PRPI/CPG/DAPPG-LS</text:p>
          </table:table-cell>
          <table:table-cell office:value-type="string">
            <text:p>DAPPG-LS/CPG/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AOS PROGRAMAS DE PÓS-GRADUAÇÃO – LATO SENSU</text:p>
          </table:table-cell>
          <table:table-cell office:value-type="string">
            <text:p>MARIA ROGERIA BENEVAL BENTO</text:p>
          </table:table-cell>
          <table:table-cell office:value-type="string">
            <text:p>DIVISÃO</text:p>
          </table:table-cell>
          <table:table-cell office:value-type="string">
            <text:p>FG2</text:p>
          </table:table-cell>
          <table:table-cell office:value-type="string">
            <text:p>TAE</text:p>
          </table:table-cell>
          <table:table-cell office:value-type="string">
            <text:p>latosensu.prpi@ufca.edu.br</text:p>
          </table:table-cell>
          <table:table-cell office:value-type="string">
            <text:p/>
          </table:table-cell>
          <table:table-cell office:value-type="string">
            <text:p>I - Suporte para os programas de pós-graduação lato sensu, fazendo acompanhamento dos sistemas referentes aos órgãos de fomento, divulgando informações relativas à submissão de propostas de novos cursos;
II - Acompanhamento do processo de criação de novos programas de pós-graduação lato sensu;
III - Cadastro e assistência no Sistema Integrado de Gestão de Atividades Acadêmicas/SIGAA para os programas de pós-graduação lato sensu;
IV - Realização de planejamento contínuo, visando à melhoria das atividades e serviços dentro da Coordenadoria;
V - Divulgação de informações junto aos docentes e secretários, orientações sobre os cursos, normas e legislações referentes à Pós-Graduação;
VI - Supervisão de documento com dados dos discentes;
Recebimento e expedição de correspondências, prestando serviços de apoio necessários ao funcionamento desta Divisão;
Guarda e organização dos documentos;
Execução das demais tarefas inerentes à Divisão.</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APPG-SS</text:p>
          </table:table-cell>
          <table:table-cell office:value-type="string">
            <text:p>PRPI/CPG/DAPPG-SS</text:p>
          </table:table-cell>
          <table:table-cell office:value-type="string">
            <text:p>DAPPG-SS/CPG/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POIO AOS PROGRAMAS DE PÓS-GRADUAÇÃO – STRICTO SENSU</text:p>
          </table:table-cell>
          <table:table-cell office:value-type="string">
            <text:p>EMERSON TREVISAN</text:p>
          </table:table-cell>
          <table:table-cell office:value-type="string">
            <text:p>DIVISÃO</text:p>
          </table:table-cell>
          <table:table-cell office:value-type="string">
            <text:p>FG2</text:p>
          </table:table-cell>
          <table:table-cell office:value-type="string">
            <text:p>Docente</text:p>
          </table:table-cell>
          <table:table-cell office:value-type="string">
            <text:p>strictosensu.prpi@ufca.edu.br</text:p>
          </table:table-cell>
          <table:table-cell office:value-type="string">
            <text:p/>
          </table:table-cell>
          <table:table-cell office:value-type="string">
            <text:p>I - Prestar suporte aos programas de pós-graduação stricto sensu, fazendo acompanhamento dos sistemas referentes aos órgãos de fomento, divulgando informações relativas à submissão de propostas de novos cursos;
II - Acompanhar o processo de criação de novos programas de pós-graduação stricto sensu;
III - Cadastrar e dar assistência aos programas de pós-graduação stricto sensu no Sistema Integrado de Gestão de Atividades Acadêmicas/SIGAA;
IV - Auxiliar no  gerenciamento de recurso PROAP recebido via TED/SIMEC;
V - Cadastrar e realizar o acompanhamento de bolsas CAPES no Sistema de Controle de Bolsas e Auxílios/SCBA;
VI - Gerenciar o processo de emissão de Termo de Anuência para participação de docente em programa de pós-graduação em outra IES;
VII - Colaborar com o planejamento contínuo, visando à melhoria das atividades e serviços dentro da Coordenadoria;
VIII - Divulgar informações e orientações junto aos docentes e secretários dos programas stricto sensu, sobre os cursos, normas e legislações referentes à Pós-Graduação;
IX - Receber e expedir correspondências, prestando serviços de apoio necessários ao funcionamento desta Divisão;
X - Guarda e organizar dos documentos;
XII - Executar as demais tarefas inerentes à Divisão.</text:p>
          </table:table-cell>
          <table:table-cell office:value-type="string">
            <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DDPG</text:p>
          </table:table-cell>
          <table:table-cell office:value-type="string">
            <text:p>PRPI/CPG/DDPG</text:p>
          </table:table-cell>
          <table:table-cell office:value-type="string">
            <text:p>DDPG/CPG/PRPI</text:p>
          </table:table-cell>
          <table:table-cell office:value-type="string">
            <text:p>PRPI</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DIPLOMAS DE PÓS-GRADUAÇÃO</text:p>
          </table:table-cell>
          <table:table-cell office:value-type="string">
            <text:p/>
          </table:table-cell>
          <table:table-cell office:value-type="string">
            <text:p>DIVISÃO</text:p>
          </table:table-cell>
          <table:table-cell office:value-type="string">
            <text:p>FG3</text:p>
          </table:table-cell>
          <table:table-cell office:value-type="string">
            <text:p/>
          </table:table-cell>
          <table:table-cell office:value-type="string">
            <text:p>ddpg.prpi@ufca.edu.br</text:p>
          </table:table-cell>
          <table:table-cell office:value-type="string">
            <text:p/>
          </table:table-cell>
          <table:table-cell office:value-type="string">
            <text:p>I - Realizar as tramitações dos processos de emissão de diplomas stricto sensu e certificados lato sensu no sistema SIPAC;
II - expedir e registrar os diplomas e certificados da pós-graduação da UFCA;
realizar a entrega dos diplomas da pós-graduação; 
III - organizar e arquivar todos os documentos referentes aos processos de solicitação e entrega dos diplomas e certificados da pós-graduação;
IV - solicitar sempre que preciso aos setores competentes, novas remessas de templates de diplomas, certificados e selos de segurança;
V - gerenciar todos os processos de reconhecimento de diplomas na plataforma Carolina Bori;
VI - elaborar ou atualizar sempre que for preciso, as resoluções referentes a diplomas, certificados e reconhecimento de diplomas estrangeiros.</text:p>
          </table:table-cell>
          <table:table-cell office:value-type="string">
            <text:p>582391</text:p>
          </table:table-cell>
          <table:table-cell office:value-type="string">
            <text:p/>
          </table:table-cell>
          <table:table-cell office:value-type="string">
            <text:p>GESTÃO ACADÊMICA</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388</text:p>
          </table:table-cell>
          <table:table-cell office:value-type="string">
            <text:p>Divisão de Diplomas de Pós-Graduação</text:p>
          </table:table-cell>
          <table:table-cell office:value-type="string">
            <text:p>(55) (88) 32219328</text:p>
          </table:table-cell>
          <table:table-cell office:value-type="string">
            <text:p>posgraduacao.prp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INCUBADORA</text:p>
          </table:table-cell>
          <table:table-cell office:value-type="string">
            <text:p>PRPI/INCUBADORA</text:p>
          </table:table-cell>
          <table:table-cell office:value-type="string">
            <text:p>INCUBADORA/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INCUBADORA</text:p>
          </table:table-cell>
          <table:table-cell office:value-type="string">
            <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I - otimizar a interação entre os setores empresarial e de serviços com as atividades acadêmicas da UFCA;
 II - apoiar a criação de empreendimentos competitivos baseados em Ciência, Tecnologia e Inovação; 
III - facilitar a transferência de tecnologias da UFCA às empresas instaladas; 
IV - contribuir para a promoção de uma cultura empreendedora envolvendo a comunidade universitária e o setor produtivo externo; 
V - contribuir com a solução de problemas de indústrias, sejam eles emergentes, de pequeno, médio ou grande porte tecnológico, na promoção da competitividade industrial e do desenvolvimento econômico sustentável da região do Cariri e do Estado do Ceará; 
VI - prestar serviços de consultoria e de apoio técnico às empresas de base tecnológica do setor produtivo tradicional e de setores de outras naturezas, no seu âmbito de atuação; 
VII - desenvolver e apoiar atividades de formação de recursos humanos voltadas para o desenvolvimento científico, tecnológico e inovador da região do Cariri e do Estado do Ceará; 
VIII - promover o desenvolvimento de novas metodologias para a criação de empresas de base tecnológica e para o aprimoramento de atividades de inovação em áreas de base produtiva, tradicionais e sociais; 
IX - promover e organizar atividades de formação tecnológica avançada, dirigida a quadros das empresas Incubadas, Graduadas, Associadas, Graduadas Associadas, Empresa de Base Tecnológica, Empresa do Setor Tradicional, Startup, Spin-off e público em geral; e 
X - realizar a articulação com entidades parceiras, visando o acesso às informações científicas, tecnológicas e serviços tecnológicos, condicionados à disponibilidade de pesquisadores e laboratórios, bem como ao disposto no art. 4°, inciso I e parágrafo único da Lei n° 13.243/16 que dispõe sobre estímulos ao desenvolvimento científico, à pesquisa, à capacitação científica e tecnológica e à inovaçã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GEPIM</text:p>
          </table:table-cell>
          <table:table-cell office:value-type="string">
            <text:p>PRPI/NAGEPIM</text:p>
          </table:table-cell>
          <table:table-cell office:value-type="string">
            <text:p>NAGEPIM/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À GESTÃO ESTRATÉGICA DE PROJETOS E INFRAESTRUTURA MULTIUSUÁRIA</text:p>
          </table:table-cell>
          <table:table-cell office:value-type="string">
            <text:p>JORGE ANDRÉ MATIAS MARTINS</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
          </table:table-cell>
          <table:table-cell office:value-type="string">
            <text:p/>
          </table:table-cell>
          <table:table-cell office:value-type="string">
            <text:p>a) Monitorar e prospectar oportunidades em agências nacionais (FINEP, CNPq,
CAPES) e regionais (FUNCAP, BNB);
b) assessorar a elaboração de projetos institucionais multiusuários, garantindo a
convergência de interesses dos diversos Centros da UFCA;
c) capacitar pesquisadores para editais de fomento individual (Universal,
Produtividade em Pesquisa), realizando workshops de escrita científica e análise
de mérito;
d) implementar e gerir a PNM (Plataforma Nacional de Infraestrutura Científica) no
âmbito da UFCA;
e) estabelecer normas de uso e acesso compartilhado aos laboratórios, garantindo
o status de “Unidade Multiusuária”; exigido pela FINEP;
f) acompanhar a gestão do sistema de agendamento online e o inventário de
equipamentos de médio e grande porte;
g) padronizar e atualizar os sites dos laboratórios e grupos de pesquisa da UFCA,
com foco em transparência e serviços oferecidos;
h) criar o portfólio de competências científicas da universidade para atrair
parcerias público-privadas e colaborações internacionais;
i) promover seminários de atualização sobre as normativas de agências de
fomento;
j) assessorar na organização de documentação institucional necessária para
submissões de alta complexidade.</text:p>
          </table:table-cell>
          <table:table-cell office:value-type="string">
            <text:p>635451</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380</text:p>
          </table:table-cell>
          <table:table-cell office:value-type="string">
            <text:p>Núcleo de Apoio à Gestão Estratégica de Projetos e Infraestrutura Multiusuária</text:p>
          </table:table-cell>
          <table:table-cell office:value-type="string">
            <text:p>(55) (88) 32219330</text:p>
          </table:table-cell>
          <table:table-cell office:value-type="string">
            <text:p>nagepim.prp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DADOS</text:p>
          </table:table-cell>
          <table:table-cell office:value-type="string">
            <text:p>PRPI/NDADOS</text:p>
          </table:table-cell>
          <table:table-cell office:value-type="string">
            <text:p>NDADOS/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DADOS</text:p>
          </table:table-cell>
          <table:table-cell office:value-type="string">
            <text:p>ALEX LACERDA GOMES LOIOL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atendimento.prpi@ufca.edu.br</text:p>
          </table:table-cell>
          <table:table-cell office:value-type="string">
            <text:p/>
          </table:table-cell>
          <table:table-cell office:value-type="string">
            <text:p>I - Prospectar dados quantitativos científicos junto às coordenadorias da PRPI;
II - Prospectar dados quantitativos relativos a recursos financeiros utilizados pela PRPI;
III - Manter os bancos de dados científicos e financeiros atualizados para geração de relatórios específicos para setores da UFCA e a comunidade acadêmica;
IV - Registrar de forma sistemática os dados de estudantes vinculados ao Programa de Iniciação Científica e Tecnológica (PIICT), bolsas do PIICT, informação dos(as) pesquisadores(as) e projetos de pesquisas submetido para cadastro na Pró-Reitoria, dados gerais dos grupos de pesquisa da UFCA e de orçamento dos editais da PRPI;
V - Colaborar para o registro sistemático das informações dos programas de Pós-graduação Stricto Sensu e Lato Sensu;
VI - Auxiliar na elaboração dos relatórios de gestão e relatórios para outros setores da UFCA e auditorias diversas;
VII - Auxiliar as coordenadorias com dados e informações sempre que demandado;
VIII - Elaborar mecanismos de divulgação dos dados da PRPI para a comunidade acadêmica e externa.</text:p>
          </table:table-cell>
          <table:table-cell office:value-type="string">
            <text:p>228393</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380</text:p>
          </table:table-cell>
          <table:table-cell office:value-type="string">
            <text:p>Núcleo de Dados</text:p>
          </table:table-cell>
          <table:table-cell office:value-type="string">
            <text:p>(55) (88) 32219325</text:p>
          </table:table-cell>
          <table:table-cell office:value-type="string">
            <text:p>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DC</text:p>
          </table:table-cell>
          <table:table-cell office:value-type="string">
            <text:p>PRPI/NDC</text:p>
          </table:table-cell>
          <table:table-cell office:value-type="string">
            <text:p>NDC/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DIVULGAÇÃO CIENTÍFICA</text:p>
          </table:table-cell>
          <table:table-cell office:value-type="string">
            <text:p>EDWIN DOS SANTOS CARVALHO</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ndc.prpi@ufca.edu.br</text:p>
          </table:table-cell>
          <table:table-cell office:value-type="string">
            <text:p/>
          </table:table-cell>
          <table:table-cell office:value-type="string">
            <text:p>I - Divulgar as ações realizadas pelas coordenadorias da PRPI/UFCA;
II - Apoiar as atividades de ensino, pesquisa, extensão e cultura;
III - Divulgar os eventos científicos nacionais e internacionais aos pesquisadores da UFCA,
conforme área de conhecimento;
IV - Promover encontros para apresentação das propostas de pesquisa desenvolvidas pelos
pesquisadores da UFCA;
V - Promover cursos para os alunos de graduação sobre escrita científica e Currículo Lattes;
VI - Divulgar as atividades dos grupos de pesquisa da UFCA, cadastrados no CNPq;
VII - Divulgar para a comunidade acadêmica os artigos publicados que tiveram origem das
pesquisas financiadas pela UFCA, e demais órgãos de fomento;
VIII - Incentivar e divulgar as pesquisas realizadas pelos alunos do ensino médio nas escolas parceiras, com objetivo de aproximar a universidade às escolas de ensino médio;
IX - Oferecer curso de capacitação/formação para professores de escolas de ensino médio,
sobre iniciação científica;                                                                                                                    X- Promover encontro sobre ética na pesquisa para os cursos de pós-graduação, no início
das aulas de cada nova turma;
XI - Promover curso sobre a Plataforma Brasil para pesquisadores e alunos da pós-
graduação;
XII - Divulgar as dissertações que tiveram como produto resultados que beneficiaram de
forma expressiva algum público-alvo da sociedade;
XIII - Divulgar os cursos de pós-graduação para a comunidade externa;
XIV - Promover e sediar uma exposição dos produtos das ações inovadoras provenientes da
UFCA, e de outras Instituições de ensino;
XV - Promover olimpíada de ações de inovação da UFCA;
XVI - Divulgar os serviços ofertados pela Coordenadoria de Editoração e Apoio a Publicação
(CEAP/PRPI);
XVII - Divulgar os periódicos com chamadas temáticas, para incentivar os pesquisadores a
elaborarem pesquisas e buscarem os serviços da CEAP/PRPI;
XVIII - Promover exposições virtuais dos livros dos pesquisadores da UFCA e dos anais de
eventos promovidos pela UFCA.</text:p>
          </table:table-cell>
          <table:table-cell office:value-type="string">
            <text:p>228395</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380</text:p>
          </table:table-cell>
          <table:table-cell office:value-type="string">
            <text:p>Núcleo de Divulgação Científica</text:p>
          </table:table-cell>
          <table:table-cell office:value-type="string">
            <text:p>(55) (88) 32219326</text:p>
          </table:table-cell>
          <table:table-cell office:value-type="string">
            <text:p>ndc.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PRPI</text:p>
          </table:table-cell>
          <table:table-cell office:value-type="string">
            <text:p>PRPI/NG-PRPI</text:p>
          </table:table-cell>
          <table:table-cell office:value-type="string">
            <text:p>NG-PRPI/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ARAMIDIS CIBELLY MOURA DE MORAIS</text:p>
          </table:table-cell>
          <table:table-cell office:value-type="string">
            <text:p>NÚCLEO DE GESTÃO</text:p>
          </table:table-cell>
          <table:table-cell office:value-type="string">
            <text:p>FG1</text:p>
          </table:table-cell>
          <table:table-cell office:value-type="string">
            <text:p>TAE</text:p>
          </table:table-cell>
          <table:table-cell office:value-type="string">
            <text:p>ng.prpi@ufca.edu.br</text:p>
          </table:table-cell>
          <table:table-cell office:value-type="string">
            <text:p/>
          </table:table-cell>
          <table:table-cell office:value-type="string">
            <text:p>I - Elaborar o orçamento anual para Pró-Reitoria de Pesquisa, Pós-Graduação e Inovação;
II - Dar apoio logístico ao Pró-Reitor no exame de processos e no encaminhamento de documentos normativos, emanados da área, a serem remetidos aos diversos órgãos;
III - Liderar a confecção do inventário anual da Pró-reitoria a ser executado pelos assistententes administrativos;
IV - Prestar assessoria ao corpo técnico  e equipe de coordenadores quanto a dúvidas administrativas;
V - Elaborar estudos de dimensionamento de corpo técnico para a pró-reitoria;
VI - Orientar e acompanhar a elaboração e execução do planejamento estratégico da pró-reitoria;
VII - Orientar e acompanhar a elaboração e execução do planejamento das coordenações;
VIII - Elaborar fluxogramas para melhor visualização e gestão dos processos;
IX - Aplicar ferramentas de planejamento estratégico e de melhoria contínua;
XX - Padronização de formulários e metodologias de atendimento ao público externo;
XXI - Receber, orientar e prestar informações às pessoas que se dirigem ao órgão;
XXII - Zelar pela conservação dos materiais, equipamentos e instalações do órgão;
XXIII - Supervisionar a expedição de documentos relativos à requisição de passagens, diárias e ajuda de custo de interesse dos servidores da área;
XIV - Elaborar o Relatório de Gestão anual e encaminhá-lo ao setor responsável requisitante;
XV - Providenciar propostas de preços e abrir processos solicitando pagamento dos prestadores de serviços;</text:p>
          </table:table-cell>
          <table:table-cell office:value-type="string">
            <text:p>228394</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380</text:p>
          </table:table-cell>
          <table:table-cell office:value-type="string">
            <text:p>Núcleo de Gestão</text:p>
          </table:table-cell>
          <table:table-cell office:value-type="string">
            <text:p>(55) (88) 32219326</text:p>
          </table:table-cell>
          <table:table-cell office:value-type="string">
            <text:p>ng.prp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IT</text:p>
          </table:table-cell>
          <table:table-cell office:value-type="string">
            <text:p>PRPI/NIT</text:p>
          </table:table-cell>
          <table:table-cell office:value-type="string">
            <text:p>NIT/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INOVAÇÃO TECNOLÓGICA</text:p>
          </table:table-cell>
          <table:table-cell office:value-type="string">
            <text:p>LASZLON RODRIGUES DA COSTA</text:p>
          </table:table-cell>
          <table:table-cell office:value-type="string">
            <text:p>NÚCLEO ADMINISTRATIVO</text:p>
          </table:table-cell>
          <table:table-cell office:value-type="string">
            <text:p>FG1</text:p>
          </table:table-cell>
          <table:table-cell office:value-type="string">
            <text:p>Docente</text:p>
          </table:table-cell>
          <table:table-cell office:value-type="string">
            <text:p>nit.prpi@ufca.edu.br</text:p>
          </table:table-cell>
          <table:table-cell office:value-type="string">
            <text:p/>
          </table:table-cell>
          <table:table-cell office:value-type="string">
            <text:p>I - Prestação de apoio no processo de transferência de tecnologia e à realização de
contratos;
II - acompanhamento dos processos de negociação e comercialização das tecnologias
desenvolvidas por pesquisadores da UFCA junto a empresas interessadas no licenciamento;
III - promoção de eventos de difusão do conhecimento fruto das invenções, em colaboração
com unidades universitárias e setores da comunidade externa, através da realização de
seminários, oficinas e encontros setoriais;
IV - colaboração no estabelecimento de políticas institucionais de propriedade intelectual; V -  estimulo e apoio na constituição de alianças estratégicas e o desenvolvimento de
projetos de cooperação envolvendo empresas nacionais e internacionais, a UFCA e as
organizações de direito privado sem fins lucrativos voltadas para atividades de pesquisa e
desenvolvimento que objetivem a geração de produtos e processos inovadores;
VI - apoio no estabelecimento de políticas institucionais de estimulo à proteção das
criações, licenciamento, inovação e outras transferências de tecnologia.</text:p>
          </table:table-cell>
          <table:table-cell office:value-type="string">
            <text:p>322863</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380</text:p>
          </table:table-cell>
          <table:table-cell office:value-type="string">
            <text:p>Núcleo de Inovação Tecnológica</text:p>
          </table:table-cell>
          <table:table-cell office:value-type="string">
            <text:p>(55) (88) 32219326</text:p>
          </table:table-cell>
          <table:table-cell office:value-type="string">
            <text:p>prp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UAP</text:p>
          </table:table-cell>
          <table:table-cell office:value-type="string">
            <text:p>PRPI/NUAP</text:p>
          </table:table-cell>
          <table:table-cell office:value-type="string">
            <text:p>NUAP/PRPI</text:p>
          </table:table-cell>
          <table:table-cell office:value-type="string">
            <text:p>PRP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POIO AOS PERIÓDICOS</text:p>
          </table:table-cell>
          <table:table-cell office:value-type="string">
            <text:p>RENATA TAVARES DA SILV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uap.prpi@ufca.edu.br</text:p>
          </table:table-cell>
          <table:table-cell office:value-type="string">
            <text:p/>
          </table:table-cell>
          <table:table-cell office:value-type="string">
            <text:p>I - Fomentar e apoiar ações de melhoria dos periódicos;
II - incentivar e dar suporte para a institucionalização dos periódicos;
III - apoiar a formação de editores e do corpo técnico envolvidos na edição dos periódicos;
IV - incentivar a comunicação e divulgação da ciência e tecnologia;
V - ampliar a visibilidade e acessibilidade dos periódicos;
VI - gerenciar o Portal de Periódicos da UFCA;
VII - indexação dos fascículos de periódicos publicados em revistas científicas da UFCA;
VIII - auxílio e orientação aos editores quanto à indexação em bases de dados;
IX - orientação aos editores quanto à normalização bibliográfica (padrões ABNT e APA);
X - orientação aos editores quanto ao credenciamento no Portal de Periódicos.</text:p>
          </table:table-cell>
          <table:table-cell office:value-type="string">
            <text:p>423809</text:p>
          </table:table-cell>
          <table:table-cell office:value-type="string">
            <text:p/>
          </table:table-cell>
          <table:table-cell office:value-type="string">
            <text:p>GESTÃO ACADÊMIC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380</text:p>
          </table:table-cell>
          <table:table-cell office:value-type="string">
            <text:p>Núcleo de Apoio aos Periódicos</text:p>
          </table:table-cell>
          <table:table-cell office:value-type="string">
            <text:p>(55) (88) 32219330</text:p>
          </table:table-cell>
          <table:table-cell office:value-type="string">
            <text:p>nuap.prp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REITORIA</text:p>
          </table:table-cell>
          <table:table-cell office:value-type="string">
            <text:p>REITORIA</text:p>
          </table:table-cell>
          <table:table-cell office:value-type="string">
            <text:p>REITORIA</text:p>
          </table:table-cell>
          <table:table-cell office:value-type="string">
            <text:p>REITORI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REITORIA</text:p>
          </table:table-cell>
          <table:table-cell office:value-type="string">
            <text:p>SILVÉRIO DE PAIVA FREITAS JÚNIOR</text:p>
          </table:table-cell>
          <table:table-cell office:value-type="string">
            <text:p>ADMINISTRAÇÃO SUPERIOR</text:p>
          </table:table-cell>
          <table:table-cell office:value-type="string">
            <text:p>CD1</text:p>
          </table:table-cell>
          <table:table-cell office:value-type="string">
            <text:p>Docente</text:p>
          </table:table-cell>
          <table:table-cell office:value-type="string">
            <text:p>gabinete@ufca.edu.br</text:p>
          </table:table-cell>
          <table:table-cell office:value-type="string">
            <text:p/>
          </table:table-cell>
          <table:table-cell office:value-type="string">
            <text:p/>
          </table:table-cell>
          <table:table-cell office:value-type="string">
            <text:p/>
          </table:table-cell>
          <table:table-cell office:value-type="string">
            <text:p>11.63</text:p>
          </table:table-cell>
          <table:table-cell office:value-type="string">
            <text:p>GESTÃO SUPERIOR</text:p>
          </table:table-cell>
          <table:table-cell office:value-type="string">
            <text:p>ESTRATÉGICO</text:p>
          </table:table-cell>
          <table:table-cell office:value-type="string">
            <text:p>REITORIA</text:p>
          </table:table-cell>
          <table:table-cell office:value-type="string">
            <text:p>GESTÃO EXECU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SAADE</text:p>
          </table:table-cell>
          <table:table-cell office:value-type="string">
            <text:p>SAADE</text:p>
          </table:table-cell>
          <table:table-cell office:value-type="string">
            <text:p>SAADE</text:p>
          </table:table-cell>
          <table:table-cell office:value-type="string">
            <text:p>SAADE</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SECRETARIA DE AÇÕES AFIRMATIVAS, DIVERSIDADE E EQUIDADE</text:p>
          </table:table-cell>
          <table:table-cell office:value-type="string">
            <text:p>MARIA CLEIDE RODRIGUES BERNARDINO</text:p>
          </table:table-cell>
          <table:table-cell office:value-type="string">
            <text:p>ÓRGÃO COMPLEMENTAR</text:p>
          </table:table-cell>
          <table:table-cell office:value-type="string">
            <text:p>CD4</text:p>
          </table:table-cell>
          <table:table-cell office:value-type="string">
            <text:p>Docente</text:p>
          </table:table-cell>
          <table:table-cell office:value-type="string">
            <text:p>saade@ufca.edu.br</text:p>
          </table:table-cell>
          <table:table-cell office:value-type="string">
            <text:p/>
          </table:table-cell>
          <table:table-cell office:value-type="string">
            <text:p>I - acolher, apreciar e elaborar políticas e programas de ações afirmativas que atendam às demandas de estudantes de baixa renda, pretos e pardos, indígenas, pessoas com deficiência e outros grupos subrepresentados que possam ser atendidos pela Saade;
II - incentivar, por meio do debate com a comunidade acadêmica, meios e propostas que promovam o acesso igualitário à educação superior e a permanência de estudantes de baixa renda, pretos e pardos, indígenas, pessoas com deficiência e outros grupos subrepresentados que possam ser atendidos pela Saade;
III - incentivar o debate acadêmico sobre as pautas das ações afirmativas de forma a promover a diversidade e a pluralidade no ambiente universitário;
IV - coordenar a Comissão Permanente de Heteroidentificação e os processos de
heteroidentificação para o acesso à Graduação, a Pós-Graduação e ao serviço público na UFCA;
V - realizar pesquisas e levantamentos para monitorar e avaliar o impacto das políticas
afirmativas na UFCA; e
VI - responder aos órgãos de controle sobre informações a respeito das ações afirmativas na UFCA.</text:p>
          </table:table-cell>
          <table:table-cell office:value-type="string">
            <text:p>425049</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Secretaria de Ações Afirmativas, Diversidade e Equidade</text:p>
          </table:table-cell>
          <table:table-cell office:value-type="string">
            <text:p>(55) (88) 32219201</text:p>
          </table:table-cell>
          <table:table-cell office:value-type="string">
            <text:p>saad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SAADE</text:p>
          </table:table-cell>
          <table:table-cell office:value-type="string">
            <text:p>SAADE/NG-SAADE</text:p>
          </table:table-cell>
          <table:table-cell office:value-type="string">
            <text:p>NG-SAADE/SAADE</text:p>
          </table:table-cell>
          <table:table-cell office:value-type="string">
            <text:p>SAAD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JISALINE FAGUNDES RODRIGUES</text:p>
          </table:table-cell>
          <table:table-cell office:value-type="string">
            <text:p>NÚCLEO DE GESTÃO</text:p>
          </table:table-cell>
          <table:table-cell office:value-type="string">
            <text:p>FG1</text:p>
          </table:table-cell>
          <table:table-cell office:value-type="string">
            <text:p>TAE</text:p>
          </table:table-cell>
          <table:table-cell office:value-type="string">
            <text:p>saade@ufca.edu.br</text:p>
          </table:table-cell>
          <table:table-cell office:value-type="string">
            <text:p/>
          </table:table-cell>
          <table:table-cell office:value-type="string">
            <text:p>1) Planejar, organizar e dirigir as atividades do Serviço Administrativo da SAADE
2) Assessorar à SAADE:
a) Ações para a apresentação e validação da minuta da Política de Ações Afirmativas
da UFCA para os campi (comunicação/calendário/agendamentos e reservas);
b) Gerenciar ações da Auditoria;
c) Tramitação de documentos (recebimento, seleção e distribuição das
correspondências da SAADE), no formato físico e virtual (email e sistemas);
d) Recepcionar e atender os visitantes da SAADE;
e) Executar serviços complementares de administração de pessoal, material e
financeiro;
f) Inserção de informações na página da SAADE, no Portal da UFCA.
g) Executar tarefas próprias de rotinas administrativas inerentes à área e outros que
venham a ser atribuídas pela Secretária ou por autoridade competente;
3) Consulta, movimentação ou realização de procedimentos no SIGAA, SIPAC e e-CGU.</text:p>
          </table:table-cell>
          <table:table-cell office:value-type="string">
            <text:p>504991</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425049</text:p>
          </table:table-cell>
          <table:table-cell office:value-type="string">
            <text:p>Núcleo de Gestão</text:p>
          </table:table-cell>
          <table:table-cell office:value-type="string">
            <text:p>(55) (88) 32219757</text:p>
          </table:table-cell>
          <table:table-cell office:value-type="string">
            <text:p>saad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H</text:p>
          </table:table-cell>
          <table:table-cell office:value-type="string">
            <text:p>SAADE/NH</text:p>
          </table:table-cell>
          <table:table-cell office:value-type="string">
            <text:p>NH/SAADE</text:p>
          </table:table-cell>
          <table:table-cell office:value-type="string">
            <text:p>SAAD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HETEROIDENTIFICAÇÃO</text:p>
          </table:table-cell>
          <table:table-cell office:value-type="string">
            <text:p>VALÉRIA MARIA SOUZA DA SILV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heteroidentificacao@ufca.edu.br</text:p>
          </table:table-cell>
          <table:table-cell office:value-type="string">
            <text:p/>
          </table:table-cell>
          <table:table-cell office:value-type="string">
            <text:p>1: Criar e executar o edital de cadastramento de membros(as) da CPH;
2: Planejar, organizar e executar as bancas de heteroidentificação da UFCA (graduação,
pós-graduação, processos seletivos e concursos públicos para contratação de docentes e
técnicos-administrativos.
3: Comunicação e tratativas com a Comissão Permanente de Heteroidentificação;
4: Executar as ações para pagamento dos membros(as) Representantes da Sociedade Civil;
5: Gestão documental dos procedimentos de heteroidentificação.
6: Levantamento de dados dos procedimentos de heteroidentificação para o relatório de
gestão.</text:p>
          </table:table-cell>
          <table:table-cell office:value-type="string">
            <text:p>519312</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425049</text:p>
          </table:table-cell>
          <table:table-cell office:value-type="string">
            <text:p>Núcleo de Heteroidentificação</text:p>
          </table:table-cell>
          <table:table-cell office:value-type="string">
            <text:p>(55) (88) 32219757</text:p>
          </table:table-cell>
          <table:table-cell office:value-type="string">
            <text:p>saad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AAV</text:p>
          </table:table-cell>
          <table:table-cell office:value-type="string">
            <text:p>SAADE/SAAV</text:p>
          </table:table-cell>
          <table:table-cell office:value-type="string">
            <text:p>SAAV/SAADE</text:p>
          </table:table-cell>
          <table:table-cell office:value-type="string">
            <text:p>SAAD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APOIO AUDIOVISUAL</text:p>
          </table:table-cell>
          <table:table-cell office:value-type="string">
            <text:p>ALLISON JOSÉ SOARES GOMES</text:p>
          </table:table-cell>
          <table:table-cell office:value-type="string">
            <text:p>SEÇÃO</text:p>
          </table:table-cell>
          <table:table-cell office:value-type="string">
            <text:p>FG3</text:p>
          </table:table-cell>
          <table:table-cell office:value-type="string">
            <text:p>TAE</text:p>
          </table:table-cell>
          <table:table-cell office:value-type="string">
            <text:p>saade@ufca.edu.br</text:p>
          </table:table-cell>
          <table:table-cell office:value-type="string">
            <text:p/>
          </table:table-cell>
          <table:table-cell office:value-type="string">
            <text:p/>
          </table:table-cell>
          <table:table-cell office:value-type="string">
            <text:p>574930</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425049</text:p>
          </table:table-cell>
          <table:table-cell office:value-type="string">
            <text:p>Seção de Apoio Audiovisual</text:p>
          </table:table-cell>
          <table:table-cell office:value-type="string">
            <text:p>(55) (88) 32219201</text:p>
          </table:table-cell>
          <table:table-cell office:value-type="string">
            <text:p>saad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D</text:p>
          </table:table-cell>
          <table:table-cell office:value-type="string">
            <text:p>SAADE/SD</text:p>
          </table:table-cell>
          <table:table-cell office:value-type="string">
            <text:p>SD/SAADE</text:p>
          </table:table-cell>
          <table:table-cell office:value-type="string">
            <text:p>SAAD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DOCUMENTAÇÃO</text:p>
          </table:table-cell>
          <table:table-cell office:value-type="string">
            <text:p>JOSÉ GOMES PEREIRA</text:p>
          </table:table-cell>
          <table:table-cell office:value-type="string">
            <text:p>SEÇÃO</text:p>
          </table:table-cell>
          <table:table-cell office:value-type="string">
            <text:p>FG3</text:p>
          </table:table-cell>
          <table:table-cell office:value-type="string">
            <text:p>TAE</text:p>
          </table:table-cell>
          <table:table-cell office:value-type="string">
            <text:p>saade@ufca.edu.br</text:p>
          </table:table-cell>
          <table:table-cell office:value-type="string">
            <text:p/>
          </table:table-cell>
          <table:table-cell office:value-type="string">
            <text:p/>
          </table:table-cell>
          <table:table-cell office:value-type="string">
            <text:p>574910</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425049</text:p>
          </table:table-cell>
          <table:table-cell office:value-type="string">
            <text:p>Seção de Documentação</text:p>
          </table:table-cell>
          <table:table-cell office:value-type="string">
            <text:p>(55) (88) 32219201</text:p>
          </table:table-cell>
          <table:table-cell office:value-type="string">
            <text:p>saade@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CI</text:p>
          </table:table-cell>
          <table:table-cell office:value-type="string">
            <text:p>SCI</text:p>
          </table:table-cell>
          <table:table-cell office:value-type="string">
            <text:p>SCI</text:p>
          </table:table-cell>
          <table:table-cell office:value-type="string">
            <text:p>SCI</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SECRETARIA DE COOPERAÇÃO INTERNACIONAL</text:p>
          </table:table-cell>
          <table:table-cell office:value-type="string">
            <text:p>LAURA HÉVILA INOCÊNCIO LEITE</text:p>
          </table:table-cell>
          <table:table-cell office:value-type="string">
            <text:p>ÓRGÃO COMPLEMENTAR</text:p>
          </table:table-cell>
          <table:table-cell office:value-type="string">
            <text:p>CD4</text:p>
          </table:table-cell>
          <table:table-cell office:value-type="string">
            <text:p>Docente</text:p>
          </table:table-cell>
          <table:table-cell office:value-type="string">
            <text:p/>
          </table:table-cell>
          <table:table-cell office:value-type="string">
            <text:p/>
          </table:table-cell>
          <table:table-cell office:value-type="string">
            <text:p>I - Divulgar Programas de Mobilidade Internacional na UFCA; II - Homologar as candidaturas de mobilidade à graduação e pós-graduação sanduíche; III - Realizar ações que visem o acolhimento dos estudantes estrangeiros na vida acadêmica; IV - Gerenciar processos seletivos de mobilidade internacional e de concessão de bolsas/auxílios aos estudantes do PEC-G; V - Coordenar o Programa de Estudantes-Convênio de Graduação (PEC-G) na UFCA; VI - Intermediar o contato entre a UFCA e as agências de fomento CAPES e CNPq na área internacional; VII - Intermediar o contato entre a UFCA e as IES estrangeiras que receberem nossos alunos; VIII - Acompanhar os estudantes da UFCA que estão realizando mobilidade em instituições estrangeiras; IX - Realizar a emissão de histórico acadêmico traduzido para os idiomas inglês, espanhol e francês para alunos e egressos da UFCA, via módulo de Relações Internacionais do SIGAA; X - Acompanhar os estudantes internacionais que estão realizando algum curso ou mobilidade (curta duração, graduação ou pós-graduação) na UFCA; XI - Providenciar o envio de documentos acadêmicos (originais e cópias de histórico escolar, certificado de conclusão, diploma etc.) a instituições de ensino e pesquisa fora do Brasil quando exigido o envio de documentação por correspondência diretamente da instituição de origem do estudante que pretende participar de mobilidade; XII - Coordenar ações em redes de cooperação internacional; XIII - Coordenar a implementação de acordos e projetos de cooperação internacional.</text:p>
          </table:table-cell>
          <table:table-cell office:value-type="string">
            <text:p>228472</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Secretaria de Cooperação Internacional</text:p>
          </table:table-cell>
          <table:table-cell office:value-type="string">
            <text:p>(55) (88) 32219455</text:p>
          </table:table-cell>
          <table:table-cell office:value-type="string">
            <text:p>sc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RCI</text:p>
          </table:table-cell>
          <table:table-cell office:value-type="string">
            <text:p>SCI/DARCI</text:p>
          </table:table-cell>
          <table:table-cell office:value-type="string">
            <text:p>DARCI/SCI</text:p>
          </table:table-cell>
          <table:table-cell office:value-type="string">
            <text:p>SC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CORDOS E REDES DE COOPERAÇÃO INTERNACIONAL</text:p>
          </table:table-cell>
          <table:table-cell office:value-type="string">
            <text:p/>
          </table:table-cell>
          <table:table-cell office:value-type="string">
            <text:p>DIVISÃO</text:p>
          </table:table-cell>
          <table:table-cell office:value-type="string">
            <text:p>FG3</text:p>
          </table:table-cell>
          <table:table-cell office:value-type="string">
            <text:p/>
          </table:table-cell>
          <table:table-cell office:value-type="string">
            <text:p/>
          </table:table-cell>
          <table:table-cell office:value-type="string">
            <text:p/>
          </table:table-cell>
          <table:table-cell office:value-type="string">
            <text:p>I - Desenvolver ações que permitam o estabelecimento de convênios, acordos e parcerias internacionais entre a UFCA e Instituições estrangeiras; II - Acompanhar as ações do projeto de internacionalização; III - Estabelecer e acompanhar os processos de formalização e renovação de convênios, acordos e parcerias entre a UFCA e Instituições Internacionais; IV - Mapear potenciais colaboradores de projetos internacionais na UFCA; V - Divulgar os convênios, acordos, parcerias, projetos internacionais na UFCA; VI - Auxiliar nos processos de mobilidade acadêmica internacional que permitem a ida e vinda de estudantes, professores e servidores técnico-administrativos da UFCA ao exterior; VII - Apoiar e implementar eventos do setor relacionados à internacionalização; VIII - Gerenciar o Módulo de Relações Internacionais – RI do SIGAA; IX - Estabelecer e/ou acompanhar os processos de adesão da UFCA a redes de cooperação internacional; X - Gerenciar e/ou acompanhar o processo de pagamento de anuidade das redes de cooperação associadas.</text:p>
          </table:table-cell>
          <table:table-cell office:value-type="string">
            <text:p>431150</text:p>
          </table:table-cell>
          <table:table-cell office:value-type="string">
            <text:p/>
          </table:table-cell>
          <table:table-cell office:value-type="string">
            <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472</text:p>
          </table:table-cell>
          <table:table-cell office:value-type="string">
            <text:p>Divisão de Acordos e Redes de Cooperação Internacional</text:p>
          </table:table-cell>
          <table:table-cell office:value-type="string">
            <text:p>(55) (88) 32219455</text:p>
          </table:table-cell>
          <table:table-cell office:value-type="string">
            <text:p>sc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SCI</text:p>
          </table:table-cell>
          <table:table-cell office:value-type="string">
            <text:p>SCI/NG-SCI</text:p>
          </table:table-cell>
          <table:table-cell office:value-type="string">
            <text:p>NG-SCI/SCI</text:p>
          </table:table-cell>
          <table:table-cell office:value-type="string">
            <text:p>SC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AMANDA ARAÚJO CAVALCANTE</text:p>
          </table:table-cell>
          <table:table-cell office:value-type="string">
            <text:p>NÚCLEO DE GESTÃO</text:p>
          </table:table-cell>
          <table:table-cell office:value-type="string">
            <text:p>FG1</text:p>
          </table:table-cell>
          <table:table-cell office:value-type="string">
            <text:p>TAE</text:p>
          </table:table-cell>
          <table:table-cell office:value-type="string">
            <text:p/>
          </table:table-cell>
          <table:table-cell office:value-type="string">
            <text:p/>
          </table:table-cell>
          <table:table-cell office:value-type="string">
            <text:p>I - Acompanhar os processos relativos à mobilidade acadêmica internacional, acordos de cooperação internacional, estudante estrangeiro, pagamento de anuidade de rede de cooperação; II - Acompanhar estudantes estrangeiros na UFCA; III - Acompanhar as ações do projeto de internacionalização; IV - Acompanhar ações que permitam o estabelecimento de acordos internacionais entre IES estrangeiras e a UFCA; V - Gerenciar e monitorar os projetos estratégicos do setor; VI - Acompanhar os processos de solicitação, aquisição e compras de material de consumo e permanente necessários ao funcionamento do setor; VII - Acompanhar o mapeamento dos processos administrativos do setor; VIII - Auxiliar na organização e execução dos eventos realizados pelo setor; IX - Auxiliar na elaboração dos relatórios de gestão e dos eventos; X - Gerenciar os arquivos físicos e digitais; XI - Organizar e controlar o patrimônio físico do setor; XII - Gerenciar o fluxo de processos e documentos diversos (receber, acompanhar e dar prosseguimento aos processos recebidos); XIII - Atualizar as informações da página eletrônica, módulo de RI/SIGAA e controles internos do setor; XIV - Gerenciar e fiscalizar os contratos administrativos; XV - Controlar o cadastro de bolsistas do setor e encaminhar as folhas de pagamento dos bolsistas.</text:p>
          </table:table-cell>
          <table:table-cell office:value-type="string">
            <text:p>317497</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72</text:p>
          </table:table-cell>
          <table:table-cell office:value-type="string">
            <text:p>Núcleo de Gestão</text:p>
          </table:table-cell>
          <table:table-cell office:value-type="string">
            <text:p>(55) (88) 32219455</text:p>
          </table:table-cell>
          <table:table-cell office:value-type="string">
            <text:p>sc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EACE</text:p>
          </table:table-cell>
          <table:table-cell office:value-type="string">
            <text:p>SEACE</text:p>
          </table:table-cell>
          <table:table-cell office:value-type="string">
            <text:p>SEACE</text:p>
          </table:table-cell>
          <table:table-cell office:value-type="string">
            <text:p>SEACE</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SECRETARIA DE ACESSIBILIDADE</text:p>
          </table:table-cell>
          <table:table-cell office:value-type="string">
            <text:p>FRANCILEUDA DE LIMA LINHARES TEIXEIRA</text:p>
          </table:table-cell>
          <table:table-cell office:value-type="string">
            <text:p>ÓRGÃO COMPLEMENTAR</text:p>
          </table:table-cell>
          <table:table-cell office:value-type="string">
            <text:p>CD4</text:p>
          </table:table-cell>
          <table:table-cell office:value-type="string">
            <text:p>TAE</text:p>
          </table:table-cell>
          <table:table-cell office:value-type="string">
            <text:p>acessibilidade@ufca.edu.br</text:p>
          </table:table-cell>
          <table:table-cell office:value-type="string">
            <text:p/>
          </table:table-cell>
          <table:table-cell office:value-type="string">
            <text:p>I - Articular com comunidade universitária ações de acessibilidade; 
II - Promover a acessibilidade; 
III -  Participar das ações do Comitê de Governança, Elaboração de PDI e demais atividades de gestão; 
IV - Coordenar as atividades de planejamento do setor;
V - Gerenciar e monitorar a execução das atividades desenvolvidas pelo setor;
VI - Promover eventos relacionados à acessibilidade.</text:p>
          </table:table-cell>
          <table:table-cell office:value-type="string">
            <text:p>228618</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Secretaria de Acessibilidade</text:p>
          </table:table-cell>
          <table:table-cell office:value-type="string">
            <text:p>(55) (88) 32219375</text:p>
          </table:table-cell>
          <table:table-cell office:value-type="string">
            <text:p>acessibilidade.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PCD</text:p>
          </table:table-cell>
          <table:table-cell office:value-type="string">
            <text:p>SEACE/DAPCD</text:p>
          </table:table-cell>
          <table:table-cell office:value-type="string">
            <text:p>DAPCD/SEACE</text:p>
          </table:table-cell>
          <table:table-cell office:value-type="string">
            <text:p>SEAC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ATENDIMENTO À PESSOA COM DEFICIÊNCIA</text:p>
          </table:table-cell>
          <table:table-cell office:value-type="string">
            <text:p>MARINA JACÓ DA SILVA NETA</text:p>
          </table:table-cell>
          <table:table-cell office:value-type="string">
            <text:p>DIVISÃO</text:p>
          </table:table-cell>
          <table:table-cell office:value-type="string">
            <text:p>FG2</text:p>
          </table:table-cell>
          <table:table-cell office:value-type="string">
            <text:p>TAE</text:p>
          </table:table-cell>
          <table:table-cell office:value-type="string">
            <text:p>atendimento.acessibilidade@ufca.edu.br</text:p>
          </table:table-cell>
          <table:table-cell office:value-type="string">
            <text:p/>
          </table:table-cell>
          <table:table-cell office:value-type="string">
            <text:p>I - Receber, gerenciar, propor e acompanhar as demandas das pessoas com deficiência, articulando com a comunidade universitaria a promoção da acessibilidade;
II - Orientar a comunidade universitária quanto aos aspectos a serem observados no atendimento às pessoas com deficiência;
III- Gerenciar os arquivos e dados de atendimento referentes às pessoas com deficiência;
IV - Acompanhar as atividades dos profissionais ligados à DAPCD;
V - Apoiar eventos promovidos pela Secretaria de acessibilidade.</text:p>
          </table:table-cell>
          <table:table-cell office:value-type="string">
            <text:p>228620</text:p>
          </table:table-cell>
          <table:table-cell office:value-type="string">
            <text:p/>
          </table:table-cell>
          <table:table-cell office:value-type="string">
            <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18</text:p>
          </table:table-cell>
          <table:table-cell office:value-type="string">
            <text:p>Divisão de Atendimento à Pessoa com Deficiência</text:p>
          </table:table-cell>
          <table:table-cell office:value-type="string">
            <text:p>(55) (88) 32219375</text:p>
          </table:table-cell>
          <table:table-cell office:value-type="string">
            <text:p>acessibilidade.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SAC</text:p>
          </table:table-cell>
          <table:table-cell office:value-type="string">
            <text:p>SEACE/DSAC</text:p>
          </table:table-cell>
          <table:table-cell office:value-type="string">
            <text:p>DSAC/SEACE</text:p>
          </table:table-cell>
          <table:table-cell office:value-type="string">
            <text:p>SEAC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SERVIÇOS ACESSÍVEIS</text:p>
          </table:table-cell>
          <table:table-cell office:value-type="string">
            <text:p>DAVID NASCIMENTO DE ARAÚJO</text:p>
          </table:table-cell>
          <table:table-cell office:value-type="string">
            <text:p>DIVISÃO</text:p>
          </table:table-cell>
          <table:table-cell office:value-type="string">
            <text:p>FG2</text:p>
          </table:table-cell>
          <table:table-cell office:value-type="string">
            <text:p>TAE</text:p>
          </table:table-cell>
          <table:table-cell office:value-type="string">
            <text:p>dsac.acessibilidade@ufca.edu.br</text:p>
          </table:table-cell>
          <table:table-cell office:value-type="string">
            <text:p/>
          </table:table-cell>
          <table:table-cell office:value-type="string">
            <text:p>Traduzir e interpretar Libras/Português para discentes com deficiência auditiva e produzir e editar materiais didáticos acessíveis para discentes com deficiência visual

I - Receber, gerenciar, propor e acompanhar as demandas das pessoas com deficiência auditiva e visual, articulando com a comunidade universitaria a promoção da acessibilidade;
II - Orientar a comunidade universitária sobre os aspectos a serem observados na prestação dos serviços ofertados;
III - Gerenciar arquivos e dados inerentes aos serviços ofertados;
IV - Acompanhar as atividades dos profissionais ligados à DSAC;
V - Apoiar eventos promovidos pela Secretaria de acessibilidade.</text:p>
          </table:table-cell>
          <table:table-cell office:value-type="string">
            <text:p>228621</text:p>
          </table:table-cell>
          <table:table-cell office:value-type="string">
            <text:p/>
          </table:table-cell>
          <table:table-cell office:value-type="string">
            <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618</text:p>
          </table:table-cell>
          <table:table-cell office:value-type="string">
            <text:p>Divisão de Serviços Acessíveis</text:p>
          </table:table-cell>
          <table:table-cell office:value-type="string">
            <text:p>(55) (88) 32219375</text:p>
          </table:table-cell>
          <table:table-cell office:value-type="string">
            <text:p>acessibilidade.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PMDA</text:p>
          </table:table-cell>
          <table:table-cell office:value-type="string">
            <text:p>SEACE/DSAC/SPMDA</text:p>
          </table:table-cell>
          <table:table-cell office:value-type="string">
            <text:p>SPMDA/DSAC/SEACE</text:p>
          </table:table-cell>
          <table:table-cell office:value-type="string">
            <text:p>SEACE</text:p>
          </table:table-cell>
          <table:table-cell office:value-type="string">
            <text:p>3</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SEÇÃO DE PRODUÇÃO DE MATERIAL DIDÁTICO ACESSÍVEL</text:p>
          </table:table-cell>
          <table:table-cell office:value-type="string">
            <text:p/>
          </table:table-cell>
          <table:table-cell office:value-type="string">
            <text:p>SEÇÃO</text:p>
          </table:table-cell>
          <table:table-cell office:value-type="string">
            <text:p>FG3</text:p>
          </table:table-cell>
          <table:table-cell office:value-type="string">
            <text:p/>
          </table:table-cell>
          <table:table-cell office:value-type="string">
            <text:p>spmda.acessibilidade@ufca.edu.br</text:p>
          </table:table-cell>
          <table:table-cell office:value-type="string">
            <text:p/>
          </table:table-cell>
          <table:table-cell office:value-type="string">
            <text:p>I - Receber, gerenciar, propor e acompanhar as demandas das pessoas com deficiência visual, articulando com a comunidade universitaria a promoção da acessibilidade;
II - Orientar a comunidade universitária sobre os aspectos a serem observados na prestação do serviço de produção de material para discentes com deficiência visual;
III - Gerenciar os arquivos e dados inerentes à produção e edição de material didático para discentes com deficiência visual;
IV - Acompanhar as atividades dos profissionais ligados à SPMDA;
V - Apoiar eventos promovidos pela Secretaria de acessibilidade.</text:p>
          </table:table-cell>
          <table:table-cell office:value-type="string">
            <text:p>290165</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621</text:p>
          </table:table-cell>
          <table:table-cell office:value-type="string">
            <text:p>Seção de Produção de Material Didático Acessível</text:p>
          </table:table-cell>
          <table:table-cell office:value-type="string">
            <text:p>(55) (88) 32219375</text:p>
          </table:table-cell>
          <table:table-cell office:value-type="string">
            <text:p>dsac.acessibilidade@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SEACE</text:p>
          </table:table-cell>
          <table:table-cell office:value-type="string">
            <text:p>SEACE/NG-SEACE</text:p>
          </table:table-cell>
          <table:table-cell office:value-type="string">
            <text:p>NG-SEACE/SEACE</text:p>
          </table:table-cell>
          <table:table-cell office:value-type="string">
            <text:p>SEACE</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ALSENI MARIA DA SILVA</text:p>
          </table:table-cell>
          <table:table-cell office:value-type="string">
            <text:p>NÚCLEO DE GEST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Assessorar nas tomadas de decisões;
II - Propor melhorias nos processos e procedimentos internos de trabalho e prestar auxílio para sua efetivação;
III - Pesquisar legislações destinadas às pessoas com deficiência, 
IV - Elaborar documentos oficiais e gerenciar arquivos físicos e digitais;
V - Assessorar o processo de comunicação;
VI - Assessorar a articulação entre a Secretaria de Acessibilidade e a comunidade universitária;
VII - Apoiar eventos promovidos pela Secretaria de acessibilidade.</text:p>
          </table:table-cell>
          <table:table-cell office:value-type="string">
            <text:p>273469</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618</text:p>
          </table:table-cell>
          <table:table-cell office:value-type="string">
            <text:p>Núcleo de Gestão</text:p>
          </table:table-cell>
          <table:table-cell office:value-type="string">
            <text:p>(55) (88) 32219375</text:p>
          </table:table-cell>
          <table:table-cell office:value-type="string">
            <text:p>acessibilidade.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7:00  - 17:00 as 22:00</text:p>
          </table:table-cell>
        </table:table-row>
        <table:table-row>
          <table:table-cell office:value-type="string">
            <text:p>SEDOP</text:p>
          </table:table-cell>
          <table:table-cell office:value-type="string">
            <text:p>SEDOP</text:p>
          </table:table-cell>
          <table:table-cell office:value-type="string">
            <text:p>SEDOP</text:p>
          </table:table-cell>
          <table:table-cell office:value-type="string">
            <text:p>SEDOP</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SECRETARIA DE DOCUMENTAÇÃO E PROTOCOLO</text:p>
          </table:table-cell>
          <table:table-cell office:value-type="string">
            <text:p>JOSEDETE GONÇALVES XAVIER</text:p>
          </table:table-cell>
          <table:table-cell office:value-type="string">
            <text:p>ÓRGÃO COMPLEMENTAR</text:p>
          </table:table-cell>
          <table:table-cell office:value-type="string">
            <text:p>CD4</text:p>
          </table:table-cell>
          <table:table-cell office:value-type="string">
            <text:p>TAE</text:p>
          </table:table-cell>
          <table:table-cell office:value-type="string">
            <text:p/>
          </table:table-cell>
          <table:table-cell office:value-type="string">
            <text:p/>
          </table:table-cell>
          <table:table-cell office:value-type="string">
            <text:p>I - normatizar: os procedimentos para o fluxo documental e garantir a conformidade com as legislações pertinentes;
II -análisar e controlar : Avaliar a eficiência dos processos e sugerir melhorias contínuas na gestão de documentos;
III - estabelecer diretrizes e normas para o funcionamento da SEDOP;
IV- coordenar o sistema de arquivo institucionais da UFCA;
V-participar do planejamento estratégico da instituição, buscando integrar a gestão documental aos objetivos institucionais; 
VI- coordenar as ações relativas do Processo Eletrônico Nacional (PEN) no âmbito da gestão documental;  
VII-  articular a gestão documental e a preservação ou eliminação de documentos no âmbito da Universidade Federal do Cariri, estabelecendo a organização e o funcionamento do Arquivo Geral;
VIII- assegurar e promover o funcionamento da Comissão Permanente de Avaliação de Documentos de Arquivos (CPAD);
IX -adotar práticas de sustentabilidade no descarte de eliminação de documentos , mediante a orientações do art.72 do Decreto nº 6.514 de 22 de julho de 2008;
X - promover, seja por desenvolvimento próprio ou de terceirização, o uso de ferramentas, plataformas e/ou ambientes adequados à gestão documental, que atendam aos requisitos estabelecidos pelo Modelo de Requisitos para Sistemas Informatizados de Gestão Arquivística de Documentos (e-ARQ) publicado pelo CONARQ;
XI-Implementar medidas para a preservação e conservação de documentos físicos e digitais;
XII-  assegurar a aplicação e cumprimento dos prazos de guarda e destinação final dos documentos mediante as Tabelas de Temporalidade e Destinação de Documentos da atividade-meio da Administração Pública Federal e o código de classificação, e a Tabela de Temporalidade destinada a documentos de arquivos relativos à atividade-fim das Instituições Federais de Ensino Superior, segundo as normas arquivísticas;
XIII-  prestar serviços de consultoria e assessoria técnica arquivística a unidades internas administrativas e acadêmicas acerca da política arquivística;  
XIV– promover o aperfeiçoamento do pessoal técnico e auxiliar, destinado a gestão documental e preservação de arquivos físicos e digitais;
XV-  executar os procedimentos relativos ao Sistema SIPAC-Sistema Integrado de Patrimônio, Administração e Contratos na UFCA ( Recebimento e conferência e analise de documentos para cadastramento de processos, Digitalização de documentos, orientações para uso do SIPAC.);
XVI- atendimento ao público inteno e externo, por telefone e por e-mail;
XVII-  orientar as unidades administrativas e acadêmicas quanto à formação de processos físicos e nato-digitais no SIPAC; 
XVIII-  elaborar normas e manuais de serviço, conforme legislação vigente;
XIX- supervisionar atividades de bolsistas e estágiarios,  quanto aos procedimentos da gestão documental e seus processos;
XX-  elaborar e implementar ações para a plena consecução da Política Arquivística;
XXI- fomentar a capacitação contínua e a qualificação para aprimorar e desenvolver as rotinas de trabalho na gestão e preservação de documentos;
XXII- fornecer informações ao portal de transparencia  de documnetos classificados e desclassificados deinformações de natureza  sigilosa.</text:p>
          </table:table-cell>
          <table:table-cell office:value-type="string">
            <text:p>228578</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Secretaria de Documentação e Protocolo</text:p>
          </table:table-cell>
          <table:table-cell office:value-type="string">
            <text:p>(55) (88) 32219431</text:p>
          </table:table-cell>
          <table:table-cell office:value-type="string">
            <text:p>sedo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ARQ</text:p>
          </table:table-cell>
          <table:table-cell office:value-type="string">
            <text:p>SEDOP/DARQ</text:p>
          </table:table-cell>
          <table:table-cell office:value-type="string">
            <text:p>DARQ/SEDOP</text:p>
          </table:table-cell>
          <table:table-cell office:value-type="string">
            <text:p>SEDO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ADMINISTRATIVA DE ARQUIVO</text:p>
          </table:table-cell>
          <table:table-cell office:value-type="string">
            <text:p>PAULO HENRIQUE FREITAS MACIEL</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 gerenciar os Documento:  organização os arquivamento e recuperação de documentos ;
II salvaguardar, descrever e promover acesso à documentação de guarda permanente;
III -  oferecer suporte às unidades acadêmicas e administrativas nos procedimentos de gestão e preservação de documentos arquivísticos ;
IV- orientar o processo de eliminação de documentos arquivísticos da UFCA;
V-fornecer orientações técnicas às unidades administrativas e acadêmicas da UFCA;
VI- coordenar o recebimento e transferência de acervos administrativos e  académico;
VII- revisar as atividades executadas pelos bolsista  na indexação de classificação de documentos;
VIII- redigir  atas das reuniões da Comissão Permanente de Avaliação de Documentos - CPAD.</text:p>
          </table:table-cell>
          <table:table-cell office:value-type="string">
            <text:p>276439</text:p>
          </table:table-cell>
          <table:table-cell office:value-type="string">
            <text:p/>
          </table:table-cell>
          <table:table-cell office:value-type="string">
            <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78</text:p>
          </table:table-cell>
          <table:table-cell office:value-type="string">
            <text:p>Divisão Administrativa de Arquivo</text:p>
          </table:table-cell>
          <table:table-cell office:value-type="string">
            <text:p>(55) (88) 32219435</text:p>
          </table:table-cell>
          <table:table-cell office:value-type="string">
            <text:p>arquivo.sedo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DPRC</text:p>
          </table:table-cell>
          <table:table-cell office:value-type="string">
            <text:p>SEDOP/DPRC</text:p>
          </table:table-cell>
          <table:table-cell office:value-type="string">
            <text:p>DPRC/SEDOP</text:p>
          </table:table-cell>
          <table:table-cell office:value-type="string">
            <text:p>SEDOP</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DIVISÃO DE PROTOCOLO E CORRESPONDÊNCIAS</text:p>
          </table:table-cell>
          <table:table-cell office:value-type="string">
            <text:p>FRANCISCO DE ASSIS DA SILVA SANTOS</text:p>
          </table:table-cell>
          <table:table-cell office:value-type="string">
            <text:p>DIVISÃO</text:p>
          </table:table-cell>
          <table:table-cell office:value-type="string">
            <text:p>FG2</text:p>
          </table:table-cell>
          <table:table-cell office:value-type="string">
            <text:p>TAE</text:p>
          </table:table-cell>
          <table:table-cell office:value-type="string">
            <text:p/>
          </table:table-cell>
          <table:table-cell office:value-type="string">
            <text:p/>
          </table:table-cell>
          <table:table-cell office:value-type="string">
            <text:p>I.        Receber documentos externos (vindos de cidadãos e de outras instituições públicas e/ou entidades privadas) e internos (produzidos pela própria instituição).
II.        Verificar a conformidade formal dos documentos (assinatura e anexos).
III.        Registrar os documentos no módulo de Protocolo do Sistema Integrado de Patrimônio, Administração e Contratos.
IV.        Classificar os documentos de acordo com o assunto, origem e tipo.
V.        Abrir (autuar) processos administrativos quando necessário, vinculando documentos relacionados.
VI.        Atribuir número único de controle ao processo.
VII.        Controlar a movimentação de documentos entre setores da instituição.
VIII.        Garantir que a tramitação ocorra de forma segura, eficiente e rastreável.
IX.        Enviar documentos físicos ou digitais para outros órgãos públicos, entidades ou cidadãos.
X.        Controlar prazos e meios de envio (correio, malote, meio eletrônico).
XI.        Manter documentos sob custódia temporária até seu encaminhamento ao arquivo setorial ou central.
XII.        Aplicar normas de gestão documental (como tabela de temporalidade).
XIII.        Zelar pela segurança e confidencialidade de documentos sigilosos.
XIV.        Liberar o acesso conforme a Lei de Acesso à Informação (Lei nº 12.527/2011).
XV.        Orientar os servidores sobre os procedimentos corretos para envio, recebimento e tramitação de documentos.
XVI.        Atualizar práticas conforme normativos da Administração Pública.</text:p>
          </table:table-cell>
          <table:table-cell office:value-type="string">
            <text:p>228579</text:p>
          </table:table-cell>
          <table:table-cell office:value-type="string">
            <text:p/>
          </table:table-cell>
          <table:table-cell office:value-type="string">
            <text:p/>
          </table:table-cell>
          <table:table-cell office:value-type="string">
            <text:p>OPERACIONAL</text:p>
          </table:table-cell>
          <table:table-cell office:value-type="string">
            <text:p/>
          </table:table-cell>
          <table:table-cell office:value-type="string">
            <text:p/>
          </table:table-cell>
          <table:table-cell office:value-type="string">
            <text:p/>
          </table:table-cell>
          <table:table-cell office:value-type="string">
            <text:p>228578</text:p>
          </table:table-cell>
          <table:table-cell office:value-type="string">
            <text:p>Divisão de Protocolo e Correspondências</text:p>
          </table:table-cell>
          <table:table-cell office:value-type="string">
            <text:p>(55) (88) 32219431</text:p>
          </table:table-cell>
          <table:table-cell office:value-type="string">
            <text:p>sedop@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EODS</text:p>
          </table:table-cell>
          <table:table-cell office:value-type="string">
            <text:p>SEODS</text:p>
          </table:table-cell>
          <table:table-cell office:value-type="string">
            <text:p>SEODS</text:p>
          </table:table-cell>
          <table:table-cell office:value-type="string">
            <text:p>SEODS</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SECRETARIA DOS ÓRGÃOS DELIBERATIVOS SUPERIORES</text:p>
          </table:table-cell>
          <table:table-cell office:value-type="string">
            <text:p>JOSÉ KATULO AMADEU FERREIRA</text:p>
          </table:table-cell>
          <table:table-cell office:value-type="string">
            <text:p>ÓRGÃO COMPLEMENTAR</text:p>
          </table:table-cell>
          <table:table-cell office:value-type="string">
            <text:p>CD4</text:p>
          </table:table-cell>
          <table:table-cell office:value-type="string">
            <text:p>TAE</text:p>
          </table:table-cell>
          <table:table-cell office:value-type="string">
            <text:p>conselhos@ufca.edu.br</text:p>
          </table:table-cell>
          <table:table-cell office:value-type="string">
            <text:p/>
          </table:table-cell>
          <table:table-cell office:value-type="string">
            <text:p>I - coordenar, administrativamente, todos os trabalhos do Consuni;
II - coordenar, administrativamente, todos os trabalhos das Câmaras de Assessoramento ao Consuni;
III - organizar o calendário de reuniões do Consuni e suas Câmaras de Assessoramento;
IV- tomar providências administrativas necessárias à instalação das sessões do Consuni e de suas Câmaras de Assessoramento;
V - auxiliar e prestar os esclarecimentos que forem solicitados pelo presidente do Conselho
Universitário, em sessão, e pelos seus membros;                                                                                                     VI - auxiliar e prestar os esclarecimentos que forem solicitados pelos presidentes das Câmaras de Assessoramento, em sessão, e pelos seus membros;                                                                               VII - exercer controle sobre processos que lhe são encaminhados;
VIII - orientar a instrução dos processos, fazer cumprir as diligências determinadas pelo Consuni e  das Câmaras de Assessoramento ao Consuni, e encaminhá-las aos interessados, dando ciência dos despachos e decisões proferidas nos respectivos processos; 
IX - elaborar os extratos totais, parciais e as atas referentes aos trabalhos das sessões do Consuni e  das Câmaras de Assessoramento ao Consuni, assim como os atos apreciados pelos conselheiros; 
X - disponibilizar, a membro do colegiado, quando requerido por escrito, a cópia da mídia de áudio ou audiovisual, caso tenha sido utilizada para gravação da sessão; 
XI - redigir atos e demais documentos que traduzam as decisões tomadas pelo órgão deliberativo; 
XII - promover a publicação de resoluções, atos decisórios e demais decisões; 
XIII - manter atualizado e disponível um arquivo dos atos do Consuni e as gravações das sessões; 
XIV - proceder, quando devidamente autorizada pela Presidência, à convocação dos membros do colegiado; 
XV - encaminhar, aos conselheiros designados como relatores, com antecedência mínima de 72 (setenta e duas) horas, a convocação, a descrição do assunto a ser incluído na pauta da sessão e a cópia dos principais documentos que integrem os respectivos processos, informando, em cada caso, o responsável pelo fornecimento de esclarecimentos complementares. Em caso de sessão extraordinária, o prazo a ser observado será de 24 (vinte e quatro) horas;                                        XVI - providenciar convocações e convites na forma decidida pelo Consuni e suas Câmaras de Assessoramento; 
XVII - secretariar as reuniões do Consuni e suas Câmaras de Assessoramento e executar os trabalhos necessários à reprodução, divulgação e arquivamento dos extratos, atas e documentos do Consuni e suas Câmaras de Assessoramento; 
XVIII - verificar a existência do número legal de conselheiros para funcionamento da reunião; 
XIX - encaminhar extratos ou transcrição de atas, prestar informações e conceder acesso a documentos, quando solicitados por membros dos colegiados e dirigentes da UFCA e por órgãos de controle interno e externo; 
XX - prover os meios necessários para o funcionamento do Consuni; 
XXI - encaminhar, para apreciação, a ata da reunião anterior aos conselheiros, com antecedência mínima de 72 (setenta e duas) horas da sessão ordinária subsequente; 
XXII - executar outras atividades inerentes a sua área ou que venham a ser delegadas pela autoridade competente; E 
XXIII - manter o controle e a guarda de todos os documentos, processos e atos do Consuni, sejam na forma física ou eletrônica.</text:p>
          </table:table-cell>
          <table:table-cell office:value-type="string">
            <text:p>228412</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Secretaria dos Órgãos Deliberativos Superiores</text:p>
          </table:table-cell>
          <table:table-cell office:value-type="string">
            <text:p>(55) (88) 32219480</text:p>
          </table:table-cell>
          <table:table-cell office:value-type="string">
            <text:p>conselhos@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G-SEODS</text:p>
          </table:table-cell>
          <table:table-cell office:value-type="string">
            <text:p>SEODS/NG-SEODS</text:p>
          </table:table-cell>
          <table:table-cell office:value-type="string">
            <text:p>NG-SEODS/SEODS</text:p>
          </table:table-cell>
          <table:table-cell office:value-type="string">
            <text:p>SEODS</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MÁRCIO GANDHI FIGUEIREDO TEMOTEO</text:p>
          </table:table-cell>
          <table:table-cell office:value-type="string">
            <text:p>NÚCLEO DE GESTÃO</text:p>
          </table:table-cell>
          <table:table-cell office:value-type="string">
            <text:p>FG1</text:p>
          </table:table-cell>
          <table:table-cell office:value-type="string">
            <text:p>TAE</text:p>
          </table:table-cell>
          <table:table-cell office:value-type="string">
            <text:p>conselhos@ufca.edu.br</text:p>
          </table:table-cell>
          <table:table-cell office:value-type="string">
            <text:p/>
          </table:table-cell>
          <table:table-cell office:value-type="string">
            <text:p>I - exercer controle sobre processos que lhe são encaminhados;
II - orientar a instrução dos processos, fazer cumprir as diligências determinadas pelo Consuni e  das Câmaras de Assessoramento ao Consuni e encaminhá-las aos interessados, dando ciência dos despachos e decisões proferidas nos respectivos processos; 
III - auxiliar a elaborar dos extratos totais, parciais e as atas referentes aos trabalhos das sessões do Consuni e  das Câmaras de Assessoramento ao Consuni, assim como os atos apreciados pelos conselheiros; 
IV - disponibilizar, a membro do colegiado, quando requerido por escrito, a cópia da mídia de áudio ou audiovisual, caso tenha sido utilizada para gravação da sessão; 
V - redigir atos e demais documentos que traduzam as decisões tomadas pelo órgão deliberativo; 
VI - promover a publicação de resoluções, atos decisórios e demais decisões; 
VII - manter atualizado e disponível um arquivo dos atos do Consuni e das Câmaras de Assessoramento e as gravações das sessões;                                                                                            VIII - executar os trabalhos necessários à reprodução, divulgação e arquivamento dos extratos, atas e documentos do Consuni e  das Câmaras de Assessoramento ao Consuni; 
IX - conferir a existência do número legal de conselheiros para funcionamento da reunião; 
X - auxiliar os trabalhos operacionas das sessões do Consuni e das Câmaras de Assessoramento;     XI - executar outras atividades inerentes a sua área ou que venham a ser delegadas pela autoridade competente;                                                                                                                                XII - manter o controle e a guarda de todos os documentos, processos e atos do Consuni, sejam na forma física ou eletrônica; e                                                                                                                        XIII - substituir o secretário da Seods em suas suas ausências ou impedimentos legais.</text:p>
          </table:table-cell>
          <table:table-cell office:value-type="string">
            <text:p>228413</text:p>
          </table:table-cell>
          <table:table-cell office:value-type="string">
            <text:p/>
          </table:table-cell>
          <table:table-cell office:value-type="string">
            <text:p/>
          </table:table-cell>
          <table:table-cell office:value-type="string">
            <text:p>TÁTICO / GERENCIAL</text:p>
          </table:table-cell>
          <table:table-cell office:value-type="string">
            <text:p>NÚCLEO DE GESTÃO / SECRETARIA EXECUTIVA</text:p>
          </table:table-cell>
          <table:table-cell office:value-type="string">
            <text:p/>
          </table:table-cell>
          <table:table-cell office:value-type="string">
            <text:p/>
          </table:table-cell>
          <table:table-cell office:value-type="string">
            <text:p>228412</text:p>
          </table:table-cell>
          <table:table-cell office:value-type="string">
            <text:p>Núcleo de Gestão</text:p>
          </table:table-cell>
          <table:table-cell office:value-type="string">
            <text:p>(55) (88) 32219480</text:p>
          </table:table-cell>
          <table:table-cell office:value-type="string">
            <text:p>conselhos@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SIBI</text:p>
          </table:table-cell>
          <table:table-cell office:value-type="string">
            <text:p>SIBI</text:p>
          </table:table-cell>
          <table:table-cell office:value-type="string">
            <text:p>SIBI</text:p>
          </table:table-cell>
          <table:table-cell office:value-type="string">
            <text:p>SIBI</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DIRETORIA DO SISTEMA DE BIBLIOTECAS</text:p>
          </table:table-cell>
          <table:table-cell office:value-type="string">
            <text:p>JORGE DOS SANTOS NOGUEIRA</text:p>
          </table:table-cell>
          <table:table-cell office:value-type="string">
            <text:p>DIRETORIA ADMINISTRATIVA</text:p>
          </table:table-cell>
          <table:table-cell office:value-type="string">
            <text:p>CD3</text:p>
          </table:table-cell>
          <table:table-cell office:value-type="string">
            <text:p>TAE</text:p>
          </table:table-cell>
          <table:table-cell office:value-type="string">
            <text:p>sibi@ufca.edu.br</text:p>
          </table:table-cell>
          <table:table-cell office:value-type="string">
            <text:p/>
          </table:table-cell>
          <table:table-cell office:value-type="string">
            <text:p>I-administrar e representar o Sistema de Bibliotecas da UFCA;
II - elaborar e submeter à aprovação da Reitoria planos e projetos de atividades do órgão;
III - zelar pela ordem e eficiência das atividades administrativas;
IV - cumprir e fazer cumprir as instruções e determinações da Reitoria;
V - elaborar relatório anual das atividades desenvolvidas pelo SIBI no ano anterior;
VI - comparecer às reuniões dos conselhos deliberativos;
VII - manter o SIBI articulado com as unidades acadêmicas e administrativas da Universidade;
VIII - promover a articulação das atividades dos diversos setores do SIBI;
IX - manter intercâmbio de informações e firmar convênios entre os sistemas de informações e redes de bibliotecas das áreas de interesse da Universidade;
X - visitar periodicamente as Bibliotecas;
XI - elaborar e revisar regimentos, manuais, normas e regulamentos para as bibliotecas do sistema;
XII - laborar e submeter à aprovação da Reitoria planos e projetos de atividades do órgão;zelar pela ordem e eficiência das atividades administrativas;
XIII - cumprir e fazer cumprir as instruções e determinações da Reitoria;
XIV - elaborar relatório anual das atividades desenvolvidas pelo SIBI no ano anterior;
XV - comparecer às reuniões dos conselhos deliberativos, quando do interesse do SIBI;</text:p>
          </table:table-cell>
          <table:table-cell office:value-type="string">
            <text:p>228519</text:p>
          </table:table-cell>
          <table:table-cell office:value-type="string">
            <text:p/>
          </table:table-cell>
          <table:table-cell office:value-type="string">
            <text:p>GESTÃO ADMINISTRATIV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Diretoria do Sistema de Bibliotecas</text:p>
          </table:table-cell>
          <table:table-cell office:value-type="string">
            <text:p>(55) (88) 32219465</text:p>
          </table:table-cell>
          <table:table-cell office:value-type="string">
            <text:p>sib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BCB</text:p>
          </table:table-cell>
          <table:table-cell office:value-type="string">
            <text:p>SIBI/BCB</text:p>
          </table:table-cell>
          <table:table-cell office:value-type="string">
            <text:p>BCB/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A BIBLIOTECA DO CAMPUS BARBALHA</text:p>
          </table:table-cell>
          <table:table-cell office:value-type="string">
            <text:p/>
          </table:table-cell>
          <table:table-cell office:value-type="string">
            <text:p>NÚCLEO ADMINISTRATIVO</text:p>
          </table:table-cell>
          <table:table-cell office:value-type="string">
            <text:p>FG1</text:p>
          </table:table-cell>
          <table:table-cell office:value-type="string">
            <text:p/>
          </table:table-cell>
          <table:table-cell office:value-type="string">
            <text:p>bcb.sibi@ufca.edu.br</text:p>
          </table:table-cell>
          <table:table-cell office:value-type="string">
            <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cell office:value-type="string">
            <text:p>228523</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19</text:p>
          </table:table-cell>
          <table:table-cell office:value-type="string">
            <text:p>Núcleo da Biblioteca do Campus Barbalha</text:p>
          </table:table-cell>
          <table:table-cell office:value-type="string">
            <text:p>(55) (88) 32219470</text:p>
          </table:table-cell>
          <table:table-cell office:value-type="string">
            <text:p>bcb.sib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BCBS</text:p>
          </table:table-cell>
          <table:table-cell office:value-type="string">
            <text:p>SIBI/BCBS</text:p>
          </table:table-cell>
          <table:table-cell office:value-type="string">
            <text:p>BCBS/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A BIBLIOTECA DO CAMPUS BREJO SANTO</text:p>
          </table:table-cell>
          <table:table-cell office:value-type="string">
            <text:p>JOÃO BOSCO DUMONT DO NASCIMENTO</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bcbs.sibi@ufca.edu.br</text:p>
          </table:table-cell>
          <table:table-cell office:value-type="string">
            <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cell office:value-type="string">
            <text:p>228521</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19</text:p>
          </table:table-cell>
          <table:table-cell office:value-type="string">
            <text:p>Núcleo da Biblioteca do Campus Brejo Santo</text:p>
          </table:table-cell>
          <table:table-cell office:value-type="string">
            <text:p>(55) (88) 32219476</text:p>
          </table:table-cell>
          <table:table-cell office:value-type="string">
            <text:p>bcbs.sibi@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BCC</text:p>
          </table:table-cell>
          <table:table-cell office:value-type="string">
            <text:p>SIBI/BCC</text:p>
          </table:table-cell>
          <table:table-cell office:value-type="string">
            <text:p>BCC/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A BIBLIOTECA DO CAMPUS CRATO</text:p>
          </table:table-cell>
          <table:table-cell office:value-type="string">
            <text:p>MARIA ELIZIANA PEREIRA DE SOUSA</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bcc.sibi@ufca.edu.br</text:p>
          </table:table-cell>
          <table:table-cell office:value-type="string">
            <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cell office:value-type="string">
            <text:p>600110</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Vai pro curso de Eng-SOFT</text:p>
          </table:table-cell>
          <table:table-cell office:value-type="string">
            <text:p>228519</text:p>
          </table:table-cell>
          <table:table-cell office:value-type="string">
            <text:p>Núcleo da Biblioteca do Campus Crato</text:p>
          </table:table-cell>
          <table:table-cell office:value-type="string">
            <text:p>(55) (88) 32219473</text:p>
          </table:table-cell>
          <table:table-cell office:value-type="string">
            <text:p>bcc.sib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BCI</text:p>
          </table:table-cell>
          <table:table-cell office:value-type="string">
            <text:p>SIBI/BCI</text:p>
          </table:table-cell>
          <table:table-cell office:value-type="string">
            <text:p>BCI/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A BIBLIOTECA DO CAMPUS ICÓ</text:p>
          </table:table-cell>
          <table:table-cell office:value-type="string">
            <text:p/>
          </table:table-cell>
          <table:table-cell office:value-type="string">
            <text:p>NÚCLEO ADMINISTRATIVO</text:p>
          </table:table-cell>
          <table:table-cell office:value-type="string">
            <text:p/>
          </table:table-cell>
          <table:table-cell office:value-type="string">
            <text:p/>
          </table:table-cell>
          <table:table-cell office:value-type="string">
            <text:p>sibi@ufca.edu.br</text:p>
          </table:table-cell>
          <table:table-cell office:value-type="string">
            <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BCJN</text:p>
          </table:table-cell>
          <table:table-cell office:value-type="string">
            <text:p>SIBI/BCJN</text:p>
          </table:table-cell>
          <table:table-cell office:value-type="string">
            <text:p>BCJN/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A BIBLIOTECA DO CAMPUS JUAZEIRO DO NORTE</text:p>
          </table:table-cell>
          <table:table-cell office:value-type="string">
            <text:p>SAMARA MATIAS DA SILVA</text:p>
          </table:table-cell>
          <table:table-cell office:value-type="string">
            <text:p>NÚCLEO ADMINISTRATIVO / DIRETORIA ADJUNTA</text:p>
          </table:table-cell>
          <table:table-cell office:value-type="string">
            <text:p>CD4</text:p>
          </table:table-cell>
          <table:table-cell office:value-type="string">
            <text:p>TAE</text:p>
          </table:table-cell>
          <table:table-cell office:value-type="string">
            <text:p>bcjn.sibi@ufca.edu.br</text:p>
          </table:table-cell>
          <table:table-cell office:value-type="string">
            <text:p/>
          </table:table-cell>
          <table:table-cell office:value-type="string">
            <text:p>I-articular com as bibliotecas atividades educativas e culturais que se relacionem com os objetivos do SIBI;
II - propor à diretoria do SIBI a criação e implementação de atividades que contribuam para o aperfeiçoamento do sistema;
III - substituir o diretor em suas faltas e impedimentos;
IV - colaborar com as atividades desenvolvidas pelo diretor do sistema;
V - definir e organizar treinamentos, cursos e palestras visando à capacitação dos servidores lotados no SIBI.
VI - supervisionar os inventários de acervos e patrimonialal realizados anualmente pelas bibliotecas do SIBI;
VII - elaborar relatório anual das atividades desenvolvidas e enviar para a Diretoria do SIBI.
VIII - elaborar e revisar regimentos, manuais, normas e regulamentos para as bibliotecas do sistema;
IX - Realizar a representação/direção técnica da biblioteca central.
X - administrar e representar a biblioteca;
"XI - cumprir e fazer cumprir as disposições estatutárias e regimentais que lhe
sejam aplicáveis; "
"XII - manter a Biblioteca articulada com as Coordenadorias e Diretorias de
Centros, Departamentos, Unidades Acadêmicas e demais órgãos da sua
área de atuação; "
"XIII - solicitar à Direção do Sistema, quando do interesse, o intercâmbio de
informações e convênios, em nível de coordenação/cooperação, entre os
sistemas de informações e redes de bibliotecas; "
"XIV - tomar as providências necessárias para a realização anual de inventário do
acervo, bem como encaminhar o termo de responsabilidade devidamente
assinado para a Direção do Sistema; "
"XV - supervisionar atividades de catalogação, indexação e classificação das
obras que compõem o acervo da biblioteca; 
"
"XVI - supervisionar a capacitação dos usuários para a utilização de recursos
disponíveis na biblioteca, o uso de métodos e técnicas para a realização de
pesquisa e a orientação às normas técnicas de documentação;"
"XVII - elaborar relatório anual das atividades desenvolvidas e enviar para a
Direção do SIBI. "</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FG3 alocada na SAA-QUIMICA</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AQ</text:p>
          </table:table-cell>
          <table:table-cell office:value-type="string">
            <text:p>SIBI/NAQ</text:p>
          </table:table-cell>
          <table:table-cell office:value-type="string">
            <text:p>NAQ/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AQUISIÇÃO</text:p>
          </table:table-cell>
          <table:table-cell office:value-type="string">
            <text:p>ANA PAULA DE OLIVEIRA GOME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aquisicao.sibi@ufca.edu.br</text:p>
          </table:table-cell>
          <table:table-cell office:value-type="string">
            <text:p/>
          </table:table-cell>
          <table:table-cell office:value-type="string">
            <text:p>I - administrar os bens que estão alocados nas bibliotecas do SIBI; 
"II - elaborar/produzir artefatos para aquisição de materiais de consumo, de
manutenção, bens patrimoniais e serviços do SIBI; 
"
"III - receber e preparar o pedido de aquisição de acervo, mediante indicação das
sugestões do Núcleo de Desenvolvimento de Acervo; "
"IV - controlar os saldos dos recursos financeiros disponíveis para aquisição de
materiais de consumo, de manutenção, bens patrimoniais e serviços; "
"V - elaborar e encaminhar o relatório de depreciação à Coordenadoria de
Materiais e Patrimônio; "
"VI - elaborar relatório anual das atividades desenvolvidas e enviar para a
Direção do SIBI."</text:p>
          </table:table-cell>
          <table:table-cell office:value-type="string">
            <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DA</text:p>
          </table:table-cell>
          <table:table-cell office:value-type="string">
            <text:p>SIBI/NDA</text:p>
          </table:table-cell>
          <table:table-cell office:value-type="string">
            <text:p>NDA/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DESENVOLVIMENTO DE ACERVO</text:p>
          </table:table-cell>
          <table:table-cell office:value-type="string">
            <text:p/>
          </table:table-cell>
          <table:table-cell office:value-type="string">
            <text:p>NÚCLEO ADMINISTRATIVO</text:p>
          </table:table-cell>
          <table:table-cell office:value-type="string">
            <text:p/>
          </table:table-cell>
          <table:table-cell office:value-type="string">
            <text:p/>
          </table:table-cell>
          <table:table-cell office:value-type="string">
            <text:p>bcjn.sibi@ufca.edu.br</text:p>
          </table:table-cell>
          <table:table-cell office:value-type="string">
            <text:p/>
          </table:table-cell>
          <table:table-cell office:value-type="string">
            <text:p>I - Realizar o levantamento e cadastro das necessidades de desenvolvimento de pessoal;
II - Coordenar o inventário patrimonial e encaminhar relatório ao Diretor Adjunto;
III - Prestar assessoramento à Diretoria nas tomadas de decisões
IV - Prestar assessoramento à Diretoria na elaboração de relatórios de gestão;
V - Prestar assessoramento à Diretoria na confecção de documentos oficiais;  
VI - Auxiliar na elaboração e atualização de políticas, regimentos, manuais, normas e regulamentos para as bibliotecas do sistema;
VII - Auxiliar na articulação e comunicação entre os setores internos do SIBI;
VIII - Propor melhorias nos processos e procedimentos internos de trabalho e prestar auxílio para sua efetivação.
IX - Organização da agenda da Diretoria; 
X - Emitir informes à comunidade acadêmica sobre assuntos pertinentes ao setor;</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row>
          <table:table-cell office:value-type="string">
            <text:p>NG-SIBI</text:p>
          </table:table-cell>
          <table:table-cell office:value-type="string">
            <text:p>SIBI/NG-SIBI</text:p>
          </table:table-cell>
          <table:table-cell office:value-type="string">
            <text:p>NG-SIBI/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GESTÃO</text:p>
          </table:table-cell>
          <table:table-cell office:value-type="string">
            <text:p>ARIADNY ALVES DE FREITAS</text:p>
          </table:table-cell>
          <table:table-cell office:value-type="string">
            <text:p>NÚCLEO ADMINISTRATIVO</text:p>
          </table:table-cell>
          <table:table-cell office:value-type="string">
            <text:p>FG1</text:p>
          </table:table-cell>
          <table:table-cell office:value-type="string">
            <text:p>TAE</text:p>
          </table:table-cell>
          <table:table-cell office:value-type="string">
            <text:p>ng.sibi@ufca.edu.br</text:p>
          </table:table-cell>
          <table:table-cell office:value-type="string">
            <text:p/>
          </table:table-cell>
          <table:table-cell office:value-type="string">
            <text:p>I -Propor e adotar normas e diretrizes para o processamento técnico do acervo físico das bibliotecas e da produção científica da UFCA;
II - Disponibilizar estatísticas sobre a utilização dos acervos físicos e virtuais, dados de avaliação da coleção e outras informações das bibliotecas;
III - Analisar e encaminhar lista de sugestões de obras e bases de dados recomendadas pelos usuários para o Núcleo de Aquisição;
IV - Elaborar lista de aquisições a partir dos planos de ensinos enviados pelas coordenações de cursos;
V - Verificar nos planos de ensino dos cursos e catálogo das bibliotecas da existência ou não dos títulos indicados, evitando assim a compra em duplicidade;
VI - Encaminhar para o Núcleo de Informação e Tecnologia relatório de novas aquisições, para fins de publicização;
"VII - Gerenciar as plataformas de acervo virtuais contratados pelo SIBI, assim como Portais de Periódicos;
"
VIII - Supervisionar as atividades de catalogação, indexação e classificação das obras que compõem o acervo da biblioteca;
IX - gerenciar os acervos das coleções especiais;
X - Elaborar relatório anual das atividades desenvolvidas e enviar para a Diretoria do SIBI.</text:p>
          </table:table-cell>
          <table:table-cell office:value-type="string">
            <text:p>469409</text:p>
          </table:table-cell>
          <table:table-cell office:value-type="string">
            <text:p/>
          </table:table-cell>
          <table:table-cell office:value-type="string">
            <text:p>GESTÃO ADMINISTRATIVA</text:p>
          </table:table-cell>
          <table:table-cell office:value-type="string">
            <text:p>TÁTICO / GERENCIAL</text:p>
          </table:table-cell>
          <table:table-cell office:value-type="string">
            <text:p>NÚCLEO ADMINISTRATIVO</text:p>
          </table:table-cell>
          <table:table-cell office:value-type="string">
            <text:p/>
          </table:table-cell>
          <table:table-cell office:value-type="string">
            <text:p/>
          </table:table-cell>
          <table:table-cell office:value-type="string">
            <text:p>228519</text:p>
          </table:table-cell>
          <table:table-cell office:value-type="string">
            <text:p>Núcleo de Gestão</text:p>
          </table:table-cell>
          <table:table-cell office:value-type="string">
            <text:p>(55) (88) 32219465</text:p>
          </table:table-cell>
          <table:table-cell office:value-type="string">
            <text:p>sibi@ufca.edu.br</text:p>
          </table:table-cell>
          <table:table-cell office:value-type="string">
            <text:p/>
          </table:table-cell>
          <table:table-cell office:value-type="string">
            <text:p>Avenida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NIT</text:p>
          </table:table-cell>
          <table:table-cell office:value-type="string">
            <text:p>SIBI/NIT</text:p>
          </table:table-cell>
          <table:table-cell office:value-type="string">
            <text:p>NIT/SIBI</text:p>
          </table:table-cell>
          <table:table-cell office:value-type="string">
            <text:p>SIBI</text:p>
          </table:table-cell>
          <table:table-cell office:value-type="string">
            <text:p>2</text:p>
          </table:table-cell>
          <table:table-cell office:value-type="string">
            <text:p>Não</text:p>
          </table:table-cell>
          <table:table-cell office:value-type="string">
            <text:p>Definido para o setor</text:p>
          </table:table-cell>
          <table:table-cell office:value-type="string">
            <text:p>Ativo</text:p>
          </table:table-cell>
          <table:table-cell office:value-type="string">
            <text:p>NÚCLEO DE INFORMAÇÃO E TECNOLOGIA</text:p>
          </table:table-cell>
          <table:table-cell office:value-type="string">
            <text:p/>
          </table:table-cell>
          <table:table-cell office:value-type="string">
            <text:p>NÚCLEO ADMINISTRATIVO</text:p>
          </table:table-cell>
          <table:table-cell office:value-type="string">
            <text:p/>
          </table:table-cell>
          <table:table-cell office:value-type="string">
            <text:p/>
          </table:table-cell>
          <table:table-cell office:value-type="string">
            <text:p>repositorio.sibi@ufca.edu.br</text:p>
          </table:table-cell>
          <table:table-cell office:value-type="string">
            <text:p/>
          </table:table-cell>
          <table:table-cell office:value-type="string">
            <text:p>I - Gerenciar o Repositório Institucional;
II - Acompanhar e prestar suporte aos sistemas automatizados de informação;
III - Gerir os serviços de comunicação em redes sociais do SIBI e a página do SIBI no Portal Institucional da UFCA;
IV - coletar e acompanhar as publicações relativas às bibliotecas;
V - publicar periodicamente resultados das ações das bibliotecas;
VI - propor e acompanhar campanhas publicitárias das bibliotecas;
VII - elaborar relatório anual das atividades desenvolvidas e enviar para a Diretoria do SIBI.</text:p>
          </table:table-cell>
          <table:table-cell office:value-type="string">
            <text:p>322863</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228380</text:p>
          </table:table-cell>
          <table:table-cell office:value-type="string">
            <text:p>Núcleo de Inovação Tecnológica</text:p>
          </table:table-cell>
          <table:table-cell office:value-type="string">
            <text:p>(55) (88) 32219326</text:p>
          </table:table-cell>
          <table:table-cell office:value-type="string">
            <text:p>prpi@ufca.edu.br</text:p>
          </table:table-cell>
          <table:table-cell office:value-type="string">
            <text:p/>
          </table:table-cell>
          <table:table-cell office:value-type="string">
            <text:p>Av. Tenente Raimundo Rocha</text:p>
          </table:table-cell>
          <table:table-cell office:value-type="string">
            <text:p>1639</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UGI</text:p>
          </table:table-cell>
          <table:table-cell office:value-type="string">
            <text:p>UGI</text:p>
          </table:table-cell>
          <table:table-cell office:value-type="string">
            <text:p>UGI</text:p>
          </table:table-cell>
          <table:table-cell office:value-type="string">
            <text:p>UGI</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UNIDADE DE GESTÃO DA INTEGRIDADE</text:p>
          </table:table-cell>
          <table:table-cell office:value-type="string">
            <text:p>IASMIN ALENCAR SANTOS</text:p>
          </table:table-cell>
          <table:table-cell office:value-type="string">
            <text:p>ÓRGÃO COMPLEMENTAR</text:p>
          </table:table-cell>
          <table:table-cell office:value-type="string">
            <text:p>CD4</text:p>
          </table:table-cell>
          <table:table-cell office:value-type="string">
            <text:p>TAE</text:p>
          </table:table-cell>
          <table:table-cell office:value-type="string">
            <text:p/>
          </table:table-cell>
          <table:table-cell office:value-type="string">
            <text:p/>
          </table:table-cell>
          <table:table-cell office:value-type="string">
            <text:p>I -Elaborar e Atualizar o Plano e Programa de Integridade da UFCA
II -Acompanhar e Monitorar a execução das ações previstas no Plano de Integridade
III - Auxiliar na Interlocução entre as unidades responsáveis por assuntos relacionados com ética,Ouvidoria e Correição junto aos órgãos de controle interno e externo
IV- Promover Ações de Capacitação aos pontos alusivos ao Programa de Integridade"
V - Atuar na prevenção e tratamento de irregularidades. 
VI-Acompanhar e Auxiliar na solução das recomendações da CGU, da Auditoria Interna e das recomendações do TCU
VII - Acompanhar processos de interesse da UFCA junto aos órgãos de controle interno e externo
VIII - Acompanhar os trabalhos das unidades da UFCA com vistas a subsidiar na elaboração do Relatório Anual de Gestão
IX - Assessorar diretamente o Reitor nas áreas de Governança, Controle, Risco, Transparência e Gestão da Integridade
X- Acompanhar a atuação da Auditoria Interna, apoiar o desenvolvimento institucional dessa unidade e o aperfeiçoamento continuado dos auditores internos.
XI - Organizar e dar suporte técnico-administrativo nas Reuniões do Comitê de Governança</text:p>
          </table:table-cell>
          <table:table-cell office:value-type="string">
            <text:p>282600</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122391</text:p>
          </table:table-cell>
          <table:table-cell office:value-type="string">
            <text:p>Unidade de Gestão da Integridade</text:p>
          </table:table-cell>
          <table:table-cell office:value-type="string">
            <text:p>(55) (88) 32219200</text:p>
          </table:table-cell>
          <table:table-cell office:value-type="string">
            <text:p>ugi.reitoria@ufca.edu.br</text:p>
          </table:table-cell>
          <table:table-cell office:value-type="string">
            <text:p/>
          </table:table-cell>
          <table:table-cell office:value-type="string">
            <text:p>Av. Tenente Raimundo Rocha</text:p>
          </table:table-cell>
          <table:table-cell office:value-type="string">
            <text:p>1644</text:p>
          </table:table-cell>
          <table:table-cell office:value-type="string">
            <text:p/>
          </table:table-cell>
          <table:table-cell office:value-type="string">
            <text:p>Cidade Universitária</text:p>
          </table:table-cell>
          <table:table-cell office:value-type="string">
            <text:p>63048080</text:p>
          </table:table-cell>
          <table:table-cell office:value-type="string">
            <text:p>2307304</text:p>
          </table:table-cell>
          <table:table-cell office:value-type="string">
            <text:p>CE</text:p>
          </table:table-cell>
          <table:table-cell office:value-type="string">
            <text:p>1058</text:p>
          </table:table-cell>
          <table:table-cell office:value-type="string">
            <text:p>Principal</text:p>
          </table:table-cell>
          <table:table-cell office:value-type="string">
            <text:p>Segunda a Sexta 07:00 as 12:00  - 12:00 as 18:00  - 18:00 as 22:00</text:p>
          </table:table-cell>
        </table:table-row>
        <table:table-row>
          <table:table-cell office:value-type="string">
            <text:p>VICE-REITORIA</text:p>
          </table:table-cell>
          <table:table-cell office:value-type="string">
            <text:p>VICE-REITORIA</text:p>
          </table:table-cell>
          <table:table-cell office:value-type="string">
            <text:p>VICE-REITORIA</text:p>
          </table:table-cell>
          <table:table-cell office:value-type="string">
            <text:p>VICE-REITORIA</text:p>
          </table:table-cell>
          <table:table-cell office:value-type="string">
            <text:p>1</text:p>
          </table:table-cell>
          <table:table-cell office:value-type="string">
            <text:p>Sim</text:p>
          </table:table-cell>
          <table:table-cell office:value-type="string">
            <text:p>Definido para o setor</text:p>
          </table:table-cell>
          <table:table-cell office:value-type="string">
            <text:p>Ativo</text:p>
          </table:table-cell>
          <table:table-cell office:value-type="string">
            <text:p>VICE-REITORIA</text:p>
          </table:table-cell>
          <table:table-cell office:value-type="string">
            <text:p>LEDJANE LIMA SOBRINHO</text:p>
          </table:table-cell>
          <table:table-cell office:value-type="string">
            <text:p>ADMINISTRAÇÃO SUPERIOR</text:p>
          </table:table-cell>
          <table:table-cell office:value-type="string">
            <text:p/>
          </table:table-cell>
          <table:table-cell office:value-type="string">
            <text:p>Docente</text:p>
          </table:table-cell>
          <table:table-cell office:value-type="string">
            <text:p>vice.reitoria@ufca.edu.br</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GESTÃO SUPERIOR</text:p>
          </table:table-cell>
          <table:table-cell office:value-type="string">
            <text:p>ESTRATÉGICO</text:p>
          </table:table-cell>
          <table:table-cell office:value-type="string">
            <text:p>REITORIA</text:p>
          </table:table-cell>
          <table:table-cell office:value-type="string">
            <text:p/>
          </table:table-cell>
          <table:table-cell office:value-type="string">
            <text:p>OBTIDA PELA TROCA DE 21 FG3</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cell office:value-type="string">
            <text:p/>
          </table:table-cell>
        </table:table-row>
      </table:table>
    </office:spreadsheet>
  </office:body>
</office:document-content>
</file>