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office:version="1.2">
  <office:body>
    <office:spreadsheet>
      <table:table table:name="Estrutura organizacional (Controle setorial)(Relação de Gestores)">
        <table:table-row>
          <table:table-cell office:value-type="string">
            <text:p>Sigla</text:p>
          </table:table-cell>
          <table:table-cell office:value-type="string">
            <text:p>Sigla completa</text:p>
          </table:table-cell>
          <table:table-cell office:value-type="string">
            <text:p>NOME COMPLETO</text:p>
          </table:table-cell>
          <table:table-cell office:value-type="string">
            <text:p>NOME DO GESTOR</text:p>
          </table:table-cell>
          <table:table-cell office:value-type="string">
            <text:p>CATEGORIA DO GESTOR</text:p>
          </table:table-cell>
          <table:table-cell office:value-type="string">
            <text:p>E-MAIL</text:p>
          </table:table-cell>
          <table:table-cell office:value-type="string">
            <text:p>TELEFONE</text:p>
          </table:table-cell>
        </table:table-row>
        <table:table-row>
          <table:table-cell office:value-type="string">
            <text:p>AUDIN</text:p>
          </table:table-cell>
          <table:table-cell office:value-type="string">
            <text:p>AUDIN</text:p>
          </table:table-cell>
          <table:table-cell office:value-type="string">
            <text:p>AUDITORIA INTERNA</text:p>
          </table:table-cell>
          <table:table-cell office:value-type="string">
            <text:p>ANTONIO RAFAEL VALÉRIO DE OLIVEIRA</text:p>
          </table:table-cell>
          <table:table-cell office:value-type="string">
            <text:p>TAE</text:p>
          </table:table-cell>
          <table:table-cell office:value-type="string">
            <text:p>auditoria@ufca.edu.br</text:p>
          </table:table-cell>
          <table:table-cell office:value-type="string">
            <text:p>3221-9490/9491</text:p>
          </table:table-cell>
        </table:table-row>
        <table:table-row>
          <table:table-cell office:value-type="string">
            <text:p>NAIAOE</text:p>
          </table:table-cell>
          <table:table-cell office:value-type="string">
            <text:p>AUDIN/NAIAOE</text:p>
          </table:table-cell>
          <table:table-cell office:value-type="string">
            <text:p>NÚCLEO DE ASSESSORAMENTO INTERNO E APOIO AOS ÓRGÃOS EXTERNOS</text:p>
          </table:table-cell>
          <table:table-cell office:value-type="string">
            <text:p>ANTONIO RAFAEL VALÉRIO DE OLIVEIRA</text:p>
          </table:table-cell>
          <table:table-cell office:value-type="string">
            <text:p/>
          </table:table-cell>
          <table:table-cell office:value-type="string">
            <text:p>auditoria@ufca.edu.br</text:p>
          </table:table-cell>
          <table:table-cell office:value-type="string">
            <text:p>3221-9490/9491</text:p>
          </table:table-cell>
        </table:table-row>
        <table:table-row>
          <table:table-cell office:value-type="string">
            <text:p>NGGR</text:p>
          </table:table-cell>
          <table:table-cell office:value-type="string">
            <text:p>AUDIN/NGGR</text:p>
          </table:table-cell>
          <table:table-cell office:value-type="string">
            <text:p>NÚCLEO DE GOVERNANÇA E GESTÃO DE RISCOS</text:p>
          </table:table-cell>
          <table:table-cell office:value-type="string">
            <text:p>EDSON MENEZES VILAR</text:p>
          </table:table-cell>
          <table:table-cell office:value-type="string">
            <text:p>TAE</text:p>
          </table:table-cell>
          <table:table-cell office:value-type="string">
            <text:p>auditoria@ufca.edu.br</text:p>
          </table:table-cell>
          <table:table-cell office:value-type="string">
            <text:p>3221-9490/9491</text:p>
          </table:table-cell>
        </table:table-row>
        <table:table-row>
          <table:table-cell office:value-type="string">
            <text:p>NGIAC</text:p>
          </table:table-cell>
          <table:table-cell office:value-type="string">
            <text:p>AUDIN/NGIAC</text:p>
          </table:table-cell>
          <table:table-cell office:value-type="string">
            <text:p>NÚCLEO DE GESTÃO INTERNA E AVALIAÇÃO DOS CONTROLES INTERNOS</text:p>
          </table:table-cell>
          <table:table-cell office:value-type="string">
            <text:p>FÁBIO GUIMARÃES SILVA</text:p>
          </table:table-cell>
          <table:table-cell office:value-type="string">
            <text:p>TAE</text:p>
          </table:table-cell>
          <table:table-cell office:value-type="string">
            <text:p>auditoria@ufca.edu.br</text:p>
          </table:table-cell>
          <table:table-cell office:value-type="string">
            <text:p>3221-9490/9491</text:p>
          </table:table-cell>
        </table:table-row>
        <table:table-row>
          <table:table-cell office:value-type="string">
            <text:p>CAM-ACAD</text:p>
          </table:table-cell>
          <table:table-cell office:value-type="string">
            <text:p>CAM-ACAD</text:p>
          </table:table-cell>
          <table:table-cell office:value-type="string">
            <text:p>CÂMARA ACADÊMICA</text:p>
          </table:table-cell>
          <table:table-cell office:value-type="string">
            <text:p>RODRIGO LACERDA CARVALH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AM-ADM</text:p>
          </table:table-cell>
          <table:table-cell office:value-type="string">
            <text:p>CAM-ADM</text:p>
          </table:table-cell>
          <table:table-cell office:value-type="string">
            <text:p>CÂMARA ADMINISTRATIVA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C</text:p>
          </table:table-cell>
          <table:table-cell office:value-type="string">
            <text:p>CC</text:p>
          </table:table-cell>
          <table:table-cell office:value-type="string">
            <text:p>CONSELHO DE CURADOR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onselhos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CAB</text:p>
          </table:table-cell>
          <table:table-cell office:value-type="string">
            <text:p>CCAB</text:p>
          </table:table-cell>
          <table:table-cell office:value-type="string">
            <text:p>DIREÇÃO DO CENTRO DE CIÊNCIAS AGRÁRIAS E DA BIODIVERSIDADE</text:p>
          </table:table-cell>
          <table:table-cell office:value-type="string">
            <text:p>FABIANO DA SILVA FERREIRA</text:p>
          </table:table-cell>
          <table:table-cell office:value-type="string">
            <text:p>Docente</text:p>
          </table:table-cell>
          <table:table-cell office:value-type="string">
            <text:p>ccab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AGRONOMIA</text:p>
          </table:table-cell>
          <table:table-cell office:value-type="string">
            <text:p>CCAB/AGRONOMIA</text:p>
          </table:table-cell>
          <table:table-cell office:value-type="string">
            <text:p>COORDENAÇÃO DO CURSO DE AGRONOMIA</text:p>
          </table:table-cell>
          <table:table-cell office:value-type="string">
            <text:p>JUAN CARLOS ALVAREZ PIZARRO</text:p>
          </table:table-cell>
          <table:table-cell office:value-type="string">
            <text:p>Docente</text:p>
          </table:table-cell>
          <table:table-cell office:value-type="string">
            <text:p>agronomia.ccab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SAA-AGRONOMIA</text:p>
          </table:table-cell>
          <table:table-cell office:value-type="string">
            <text:p>CCAB/AGRONOMIA/SAA-AGRONOMIA</text:p>
          </table:table-cell>
          <table:table-cell office:value-type="string">
            <text:p>SEÇÃO DE APOIO ADMINISTRATIVO</text:p>
          </table:table-cell>
          <table:table-cell office:value-type="string">
            <text:p>ERICSON EVERTON DA SILVA</text:p>
          </table:table-cell>
          <table:table-cell office:value-type="string">
            <text:p>TAE</text:p>
          </table:table-cell>
          <table:table-cell office:value-type="string">
            <text:p>agronomia.ccab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VICE-AGRONOMIA</text:p>
          </table:table-cell>
          <table:table-cell office:value-type="string">
            <text:p>CCAB/AGRONOMIA/VICE-AGRONOMIA</text:p>
          </table:table-cell>
          <table:table-cell office:value-type="string">
            <text:p>VICE-COORDENAÇÃO DO CURSO DE AGRONOMIA</text:p>
          </table:table-cell>
          <table:table-cell office:value-type="string">
            <text:p>NOÉLIA SOUZA DOS SANTOS</text:p>
          </table:table-cell>
          <table:table-cell office:value-type="string">
            <text:p>Docente</text:p>
          </table:table-cell>
          <table:table-cell office:value-type="string">
            <text:p>agronomia.ccab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ASS-CCAB</text:p>
          </table:table-cell>
          <table:table-cell office:value-type="string">
            <text:p>CCAB/ASS-CCAB</text:p>
          </table:table-cell>
          <table:table-cell office:value-type="string">
            <text:p>ASSESSORIA TÉCNICA</text:p>
          </table:table-cell>
          <table:table-cell office:value-type="string">
            <text:p>ANNA KARYNE MARTINS E SILVA FERREIRA</text:p>
          </table:table-cell>
          <table:table-cell office:value-type="string">
            <text:p>TAE</text:p>
          </table:table-cell>
          <table:table-cell office:value-type="string">
            <text:p>ccab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MED-VET</text:p>
          </table:table-cell>
          <table:table-cell office:value-type="string">
            <text:p>CCAB/MED-VET</text:p>
          </table:table-cell>
          <table:table-cell office:value-type="string">
            <text:p>COORDENAÇÃO DO CURSO DE MEDICINA VETERINÁRIA</text:p>
          </table:table-cell>
          <table:table-cell office:value-type="string">
            <text:p>CÉSAR ERINEUDO TAVARES DE ARAÚJO</text:p>
          </table:table-cell>
          <table:table-cell office:value-type="string">
            <text:p>Docente</text:p>
          </table:table-cell>
          <table:table-cell office:value-type="string">
            <text:p>veterinaria.ccab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SAA-MED-VET</text:p>
          </table:table-cell>
          <table:table-cell office:value-type="string">
            <text:p>CCAB/MED-VET/SAA-MED-VET</text:p>
          </table:table-cell>
          <table:table-cell office:value-type="string">
            <text:p>SEÇÃO DE APOIO ADMINISTRATIVO</text:p>
          </table:table-cell>
          <table:table-cell office:value-type="string">
            <text:p>ANTONIO SAMUEL OLINDA FERNANDES</text:p>
          </table:table-cell>
          <table:table-cell office:value-type="string">
            <text:p>TAE</text:p>
          </table:table-cell>
          <table:table-cell office:value-type="string">
            <text:p>veterinaria.ccab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VICE-MED-VET</text:p>
          </table:table-cell>
          <table:table-cell office:value-type="string">
            <text:p>CCAB/MED-VET/VICE-MED-VET</text:p>
          </table:table-cell>
          <table:table-cell office:value-type="string">
            <text:p>VICE-COORDENAÇÃO DO CURSO DE MEDICINA VETERINÁRIA</text:p>
          </table:table-cell>
          <table:table-cell office:value-type="string">
            <text:p>BEATRIZ DANTAS FERNANDES</text:p>
          </table:table-cell>
          <table:table-cell office:value-type="string">
            <text:p>Docente</text:p>
          </table:table-cell>
          <table:table-cell office:value-type="string">
            <text:p>veterinaria.ccab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GS</text:p>
          </table:table-cell>
          <table:table-cell office:value-type="string">
            <text:p>CCAB/NGS</text:p>
          </table:table-cell>
          <table:table-cell office:value-type="string">
            <text:p>NÚCLEO DE GESTÃO SUSTENTÁVEL</text:p>
          </table:table-cell>
          <table:table-cell office:value-type="string">
            <text:p>SIDNEY GONÇALVES ALVES</text:p>
          </table:table-cell>
          <table:table-cell office:value-type="string">
            <text:p>TAE</text:p>
          </table:table-cell>
          <table:table-cell office:value-type="string">
            <text:p>ng.ccab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PRODER</text:p>
          </table:table-cell>
          <table:table-cell office:value-type="string">
            <text:p>CCAB/PRODER</text:p>
          </table:table-cell>
          <table:table-cell office:value-type="string">
            <text:p>COORDENAÇÃO DO CURSO DE PÓS-GRADUAÇÃO EM DESENVOLVIMENTO REGIONAL SUSTENTÁVEL</text:p>
          </table:table-cell>
          <table:table-cell office:value-type="string">
            <text:p>FRANCISO JOSÉ DE PAULA FILHO</text:p>
          </table:table-cell>
          <table:table-cell office:value-type="string">
            <text:p>Docente</text:p>
          </table:table-cell>
          <table:table-cell office:value-type="string">
            <text:p>proder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SAA-PRODER</text:p>
          </table:table-cell>
          <table:table-cell office:value-type="string">
            <text:p>CCAB/PRODER/SAA-PRODER</text:p>
          </table:table-cell>
          <table:table-cell office:value-type="string">
            <text:p>SEÇÃO DE APOIO ADMINISTRATIV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PRODER</text:p>
          </table:table-cell>
          <table:table-cell office:value-type="string">
            <text:p>CCAB/PRODER/VICE-PRODER</text:p>
          </table:table-cell>
          <table:table-cell office:value-type="string">
            <text:p>VICE-COORDENAÇÃO DO CURSO DE PÓS-GRADUAÇÃO EM DESENVOLVIMENTO REGIONAL SUSTENTÁVEL</text:p>
          </table:table-cell>
          <table:table-cell office:value-type="string">
            <text:p>CELME TORRES FERREIRA DA COSTA</text:p>
          </table:table-cell>
          <table:table-cell office:value-type="string">
            <text:p>Docente</text:p>
          </table:table-cell>
          <table:table-cell office:value-type="string">
            <text:p>proder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VICE-CCAB</text:p>
          </table:table-cell>
          <table:table-cell office:value-type="string">
            <text:p>CCAB/VICE-CCAB</text:p>
          </table:table-cell>
          <table:table-cell office:value-type="string">
            <text:p>VICE-DIREÇÃO DO CCAB</text:p>
          </table:table-cell>
          <table:table-cell office:value-type="string">
            <text:p>MARIA TALITA SOARES FRADE</text:p>
          </table:table-cell>
          <table:table-cell office:value-type="string">
            <text:p>Docente</text:p>
          </table:table-cell>
          <table:table-cell office:value-type="string">
            <text:p>ccab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CSA</text:p>
          </table:table-cell>
          <table:table-cell office:value-type="string">
            <text:p>CCSA</text:p>
          </table:table-cell>
          <table:table-cell office:value-type="string">
            <text:p>DIREÇÃO DO CENTRO DE CIÊNCIAS SOCIAIS APLICADAS</text:p>
          </table:table-cell>
          <table:table-cell office:value-type="string">
            <text:p>MILTON JARBAS RODRIGUES CHAGAS</text:p>
          </table:table-cell>
          <table:table-cell office:value-type="string">
            <text:p>Docente</text:p>
          </table:table-cell>
          <table:table-cell office:value-type="string">
            <text:p>ccs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ADM</text:p>
          </table:table-cell>
          <table:table-cell office:value-type="string">
            <text:p>CCSA/ADM</text:p>
          </table:table-cell>
          <table:table-cell office:value-type="string">
            <text:p>COORDENAÇÃO DO CURSO DE ADMINISTRAÇÃO</text:p>
          </table:table-cell>
          <table:table-cell office:value-type="string">
            <text:p>ROBERTO RODRIGUES RAMO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ADM-PUB</text:p>
          </table:table-cell>
          <table:table-cell office:value-type="string">
            <text:p>CCSA/ADM-PUB</text:p>
          </table:table-cell>
          <table:table-cell office:value-type="string">
            <text:p>COORDENAÇÃO DO CURSO DE ADMINISTRAÇÃO PÚBLICA</text:p>
          </table:table-cell>
          <table:table-cell office:value-type="string">
            <text:p>DIEGO COELHO DO NASCIMENT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ADM-PUB</text:p>
          </table:table-cell>
          <table:table-cell office:value-type="string">
            <text:p>CCSA/ADM-PUB/SAA-ADM-PUB</text:p>
          </table:table-cell>
          <table:table-cell office:value-type="string">
            <text:p>SEÇÃO DE APOIO ADMINISTRATIV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ADM-PUB</text:p>
          </table:table-cell>
          <table:table-cell office:value-type="string">
            <text:p>CCSA/ADM-PUB/VICE-ADM-PUB</text:p>
          </table:table-cell>
          <table:table-cell office:value-type="string">
            <text:p>VICE-COORDENAÇÃO DO CURSO DE ADMINISTRAÇÃO PÚBLICA</text:p>
          </table:table-cell>
          <table:table-cell office:value-type="string">
            <text:p>JAQUELINE DOURADO DO NASCIMENT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ADM</text:p>
          </table:table-cell>
          <table:table-cell office:value-type="string">
            <text:p>CCSA/ADM/SAA-ADM</text:p>
          </table:table-cell>
          <table:table-cell office:value-type="string">
            <text:p>SEÇÃO DE APOIO ADMINISTRATIVO</text:p>
          </table:table-cell>
          <table:table-cell office:value-type="string">
            <text:p>ALLYSON BRUNO LIMA DE CARVALHO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ADM</text:p>
          </table:table-cell>
          <table:table-cell office:value-type="string">
            <text:p>CCSA/ADM/VICE-ADM</text:p>
          </table:table-cell>
          <table:table-cell office:value-type="string">
            <text:p>VICE-COORDENAÇÃO DO CURSO DE ADMINISTRAÇÃO</text:p>
          </table:table-cell>
          <table:table-cell office:value-type="string">
            <text:p>JAIR PAULINO DE SALE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ARQUIVO</text:p>
          </table:table-cell>
          <table:table-cell office:value-type="string">
            <text:p>CCSA/ARQUIVO</text:p>
          </table:table-cell>
          <table:table-cell office:value-type="string">
            <text:p>COORDENAÇÃO DO CURSO DE ARQUIVOLOGIA</text:p>
          </table:table-cell>
          <table:table-cell office:value-type="string">
            <text:p>JEFFERSON HIGINO DA SILV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ARQUIVO</text:p>
          </table:table-cell>
          <table:table-cell office:value-type="string">
            <text:p>CCSA/ARQUIVO/SAA-ARQUIVO</text:p>
          </table:table-cell>
          <table:table-cell office:value-type="string">
            <text:p>SEÇÃO DE APOIO ADMINISTRATIVO</text:p>
          </table:table-cell>
          <table:table-cell office:value-type="string">
            <text:p>ELIZANGELA BEZERRA FERREIR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ARQUIVO</text:p>
          </table:table-cell>
          <table:table-cell office:value-type="string">
            <text:p>CCSA/ARQUIVO/VICE-ARQUIVO</text:p>
          </table:table-cell>
          <table:table-cell office:value-type="string">
            <text:p>VICE-COORDENAÇÃO DO CURSO DE ARQUIVOLOGIA</text:p>
          </table:table-cell>
          <table:table-cell office:value-type="string">
            <text:p>DENYSSON AXEL RIBEIRO MOT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BIBL</text:p>
          </table:table-cell>
          <table:table-cell office:value-type="string">
            <text:p>CCSA/BIBL</text:p>
          </table:table-cell>
          <table:table-cell office:value-type="string">
            <text:p>COORDENAÇÃO DO CURSO DE BIBLIOTECONOMIA</text:p>
          </table:table-cell>
          <table:table-cell office:value-type="string">
            <text:p>LUCAS ALMEIDA SERAFIM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BIBL</text:p>
          </table:table-cell>
          <table:table-cell office:value-type="string">
            <text:p>CCSA/BIBL/SAA-BIBL</text:p>
          </table:table-cell>
          <table:table-cell office:value-type="string">
            <text:p>SEÇÃO DE APOIO ADMINISTRATIVO</text:p>
          </table:table-cell>
          <table:table-cell office:value-type="string">
            <text:p>ELIEL ALVES SALVIANO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BIBL</text:p>
          </table:table-cell>
          <table:table-cell office:value-type="string">
            <text:p>CCSA/BIBL/VICE-BIBL</text:p>
          </table:table-cell>
          <table:table-cell office:value-type="string">
            <text:p>VICE-COORDENAÇÃO DO CURSO DE BIBLIOTECONOMIA</text:p>
          </table:table-cell>
          <table:table-cell office:value-type="string">
            <text:p>ELIENY DO NASCIMENTO SILV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ONTABEIS</text:p>
          </table:table-cell>
          <table:table-cell office:value-type="string">
            <text:p>CCSA/CONTABEIS</text:p>
          </table:table-cell>
          <table:table-cell office:value-type="string">
            <text:p>COORDENAÇÃO DO CURSO DE CIÊNCIAS CONTÁBEIS</text:p>
          </table:table-cell>
          <table:table-cell office:value-type="string">
            <text:p>MÁRIO CÉSAR SOUSA DE OLIVEIR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CONTABEIS</text:p>
          </table:table-cell>
          <table:table-cell office:value-type="string">
            <text:p>CCSA/CONTABEIS/SAA-CONTABEIS</text:p>
          </table:table-cell>
          <table:table-cell office:value-type="string">
            <text:p>SEÇÃO DE APOIO ADMINISTRATIVO</text:p>
          </table:table-cell>
          <table:table-cell office:value-type="string">
            <text:p>FRANCISCA MARUZA OLIVEIRA SOUZ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CONTABEIS</text:p>
          </table:table-cell>
          <table:table-cell office:value-type="string">
            <text:p>CCSA/CONTABEIS/VICE-CONTABEIS</text:p>
          </table:table-cell>
          <table:table-cell office:value-type="string">
            <text:p>VICE-COORDENAÇÃO DO CURSO DE CIÊNCIAS CONTÁBEIS</text:p>
          </table:table-cell>
          <table:table-cell office:value-type="string">
            <text:p>PAULO HENRIQUE LEAL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MUSEOLOGIA</text:p>
          </table:table-cell>
          <table:table-cell office:value-type="string">
            <text:p>CCSA/MUSEOLOGIA</text:p>
          </table:table-cell>
          <table:table-cell office:value-type="string">
            <text:p>COORDENAÇÃO DO CURSO DE MUSEOLOGIA</text:p>
          </table:table-cell>
          <table:table-cell office:value-type="string">
            <text:p>PRISCILLA RÉGIS CUNHA DE QUEIROZ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MUSEOLOGIA</text:p>
          </table:table-cell>
          <table:table-cell office:value-type="string">
            <text:p>CCSA/MUSEOLOGIA/VICE-MUSEOLOGIA</text:p>
          </table:table-cell>
          <table:table-cell office:value-type="string">
            <text:p>VICE-COORDENAÇÃO DO CURSO DE MUSEOLOGIA</text:p>
          </table:table-cell>
          <table:table-cell office:value-type="string">
            <text:p>JUCIELDO FERREIRA ALEXANDRE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G-CCSA</text:p>
          </table:table-cell>
          <table:table-cell office:value-type="string">
            <text:p>CCSA/NG-CCSA</text:p>
          </table:table-cell>
          <table:table-cell office:value-type="string">
            <text:p>NÚCLEO DE GESTÃO</text:p>
          </table:table-cell>
          <table:table-cell office:value-type="string">
            <text:p>SANDRA RIBEIRO MAI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PPGA</text:p>
          </table:table-cell>
          <table:table-cell office:value-type="string">
            <text:p>CCSA/PPGA</text:p>
          </table:table-cell>
          <table:table-cell office:value-type="string">
            <text:p>COORDENAÇÃO DO CURSO DE PÓS-GRADUAÇÃO EM ADMINISTRAÇÃO</text:p>
          </table:table-cell>
          <table:table-cell office:value-type="string">
            <text:p>IVES ROMERO TAVARES DO NASCIMENT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PPGA</text:p>
          </table:table-cell>
          <table:table-cell office:value-type="string">
            <text:p>CCSA/PPGA/VICE-PPGA</text:p>
          </table:table-cell>
          <table:table-cell office:value-type="string">
            <text:p>VICE-COORDENAÇÃO DO CURSO DE PÓS-GRADUAÇÃO EM ADMINISTRAÇÃO</text:p>
          </table:table-cell>
          <table:table-cell office:value-type="string">
            <text:p>DOMENICO CEGLI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PPGB</text:p>
          </table:table-cell>
          <table:table-cell office:value-type="string">
            <text:p>CCSA/PPGB</text:p>
          </table:table-cell>
          <table:table-cell office:value-type="string">
            <text:p>COORDENAÇÃO DO CURSO DE PÓS-GRADUAÇÃO EM BIBLIOTECONOMIA</text:p>
          </table:table-cell>
          <table:table-cell office:value-type="string">
            <text:p>DENYSSON AXEL RIBEIRO MOT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PPGB</text:p>
          </table:table-cell>
          <table:table-cell office:value-type="string">
            <text:p>CCSA/PPGB/VICE-PPGB</text:p>
          </table:table-cell>
          <table:table-cell office:value-type="string">
            <text:p>VICE-COORDENAÇÃO DO CURSO DE PÓS-GRADUAÇÃO EM BIBLIOTECONOMIA</text:p>
          </table:table-cell>
          <table:table-cell office:value-type="string">
            <text:p/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PROFIAP</text:p>
          </table:table-cell>
          <table:table-cell office:value-type="string">
            <text:p>CCSA/PROFIAP</text:p>
          </table:table-cell>
          <table:table-cell office:value-type="string">
            <text:p>COORDENAÇÃO DO CURSO DE PÓS-GRADUAÇÃO EM ADMINISTRAÇÃO PÚBLICA</text:p>
          </table:table-cell>
          <table:table-cell office:value-type="string">
            <text:p>WENDELL DE FREITAS BARBOS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PROFIAP</text:p>
          </table:table-cell>
          <table:table-cell office:value-type="string">
            <text:p>CCSA/PROFIAP/VICE-PROFIAP</text:p>
          </table:table-cell>
          <table:table-cell office:value-type="string">
            <text:p>VICE-COORDENAÇÃO DO CURSO DE PÓS-GRADUAÇÃO EM ADMINISTRAÇÃO PÚBLICA</text:p>
          </table:table-cell>
          <table:table-cell office:value-type="string">
            <text:p>FRANCISCO RANIERE MOREIRA DA SILV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CCSA</text:p>
          </table:table-cell>
          <table:table-cell office:value-type="string">
            <text:p>CCSA/VICE-CCSA</text:p>
          </table:table-cell>
          <table:table-cell office:value-type="string">
            <text:p>VICE-DIREÇÃO DO CCSA</text:p>
          </table:table-cell>
          <table:table-cell office:value-type="string">
            <text:p>DIEGO DE SOUSA GUERR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CT</text:p>
          </table:table-cell>
          <table:table-cell office:value-type="string">
            <text:p>CCT</text:p>
          </table:table-cell>
          <table:table-cell office:value-type="string">
            <text:p>DIREÇÃO DO CENTRO DE CIÊNCIAS E TECNOLOGIA</text:p>
          </table:table-cell>
          <table:table-cell office:value-type="string">
            <text:p>MARIA SILVANA ALCÂNTARA COSTA</text:p>
          </table:table-cell>
          <table:table-cell office:value-type="string">
            <text:p>Docente</text:p>
          </table:table-cell>
          <table:table-cell office:value-type="string">
            <text:p>cct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OMPUTACAO</text:p>
          </table:table-cell>
          <table:table-cell office:value-type="string">
            <text:p>CCT/COMPUTACAO</text:p>
          </table:table-cell>
          <table:table-cell office:value-type="string">
            <text:p>COORDENAÇÃO DO CURSO DE CIÊNCIAS DA COMPUTAÇÃO</text:p>
          </table:table-cell>
          <table:table-cell office:value-type="string">
            <text:p>CARLOS JULIAN MENEZES ARAÚJ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COMPUTACAO</text:p>
          </table:table-cell>
          <table:table-cell office:value-type="string">
            <text:p>CCT/COMPUTACAO/SAA-COMPUTACAO</text:p>
          </table:table-cell>
          <table:table-cell office:value-type="string">
            <text:p>SEÇÃO DE APOIO ADMINISTRATIVO</text:p>
          </table:table-cell>
          <table:table-cell office:value-type="string">
            <text:p>ANTONY FRANK ALVE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COMPUTACAO</text:p>
          </table:table-cell>
          <table:table-cell office:value-type="string">
            <text:p>CCT/COMPUTACAO/VICE-COMPUTACAO</text:p>
          </table:table-cell>
          <table:table-cell office:value-type="string">
            <text:p>VICE-COORDENAÇÃO DO CURSO DE CIÊNCIAS DA COMPUTAÇÃO</text:p>
          </table:table-cell>
          <table:table-cell office:value-type="string">
            <text:p>CARLOS VINÍCIUS GOMES COSTA LIM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ENG-CIVIL</text:p>
          </table:table-cell>
          <table:table-cell office:value-type="string">
            <text:p>CCT/ENG-CIVIL</text:p>
          </table:table-cell>
          <table:table-cell office:value-type="string">
            <text:p>COORDENAÇÃO DO CURSO DE ENGENHARIA CIVIL</text:p>
          </table:table-cell>
          <table:table-cell office:value-type="string">
            <text:p>AMANDA BEZERRA DE SOUSA PIN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ENG-CIVIL</text:p>
          </table:table-cell>
          <table:table-cell office:value-type="string">
            <text:p>CCT/ENG-CIVIL/SAA-ENG-CIVIL</text:p>
          </table:table-cell>
          <table:table-cell office:value-type="string">
            <text:p>SEÇÃO DE APOIO ADMINISTRATIVO</text:p>
          </table:table-cell>
          <table:table-cell office:value-type="string">
            <text:p>RAÍZA CAROLINE SALVADOR DE OLIVEIR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ENG-CIVIL</text:p>
          </table:table-cell>
          <table:table-cell office:value-type="string">
            <text:p>CCT/ENG-CIVIL/VICE-ENG-CIVIL</text:p>
          </table:table-cell>
          <table:table-cell office:value-type="string">
            <text:p>VICE-COORDENAÇÃO DO CURSO DE ENGENHARIA CIVIL</text:p>
          </table:table-cell>
          <table:table-cell office:value-type="string">
            <text:p>MARCOS JOSE TIMBO LIMA GOME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ENG-MAT</text:p>
          </table:table-cell>
          <table:table-cell office:value-type="string">
            <text:p>CCT/ENG-MAT</text:p>
          </table:table-cell>
          <table:table-cell office:value-type="string">
            <text:p>COORDENAÇÃO DO CURSO DE ENGENHARIA DE MATERIAIS</text:p>
          </table:table-cell>
          <table:table-cell office:value-type="string">
            <text:p>CARLOS MARLEY DE SOUZA JUNIOR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ENG-MAT</text:p>
          </table:table-cell>
          <table:table-cell office:value-type="string">
            <text:p>CCT/ENG-MAT/SAA-ENG-MAT</text:p>
          </table:table-cell>
          <table:table-cell office:value-type="string">
            <text:p>SEÇÃO DE APOIO ADMINISTRATIVO</text:p>
          </table:table-cell>
          <table:table-cell office:value-type="string">
            <text:p/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ENG-MAT</text:p>
          </table:table-cell>
          <table:table-cell office:value-type="string">
            <text:p>CCT/ENG-MAT/VICE-ENG-MAT</text:p>
          </table:table-cell>
          <table:table-cell office:value-type="string">
            <text:p>VICE-COORDENAÇÃO DO CURSO DE ENGENHARIA DE MATERIAIS</text:p>
          </table:table-cell>
          <table:table-cell office:value-type="string">
            <text:p>EDVÂNIA TRAJANO TEÓFIL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ENG-SOFT</text:p>
          </table:table-cell>
          <table:table-cell office:value-type="string">
            <text:p>CCT/ENG-SOFT</text:p>
          </table:table-cell>
          <table:table-cell office:value-type="string">
            <text:p>COORDENAÇÃO DO CURSO DE ENGENHARIA DE SOFTWARE</text:p>
          </table:table-cell>
          <table:table-cell office:value-type="string">
            <text:p>WESKLEY VINÍCIUS FERNANDES MAURÍCI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ENG-SOFT</text:p>
          </table:table-cell>
          <table:table-cell office:value-type="string">
            <text:p>CCT/ENG-SOFT/SAA-ENG-SOFT</text:p>
          </table:table-cell>
          <table:table-cell office:value-type="string">
            <text:p>SEÇÃO DE APOIO ADMINISTRATIVO</text:p>
          </table:table-cell>
          <table:table-cell office:value-type="string">
            <text:p>NATÁLIA GONÇALVES TEIXEIRA RODRIGUE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ENG-SOFT</text:p>
          </table:table-cell>
          <table:table-cell office:value-type="string">
            <text:p>CCT/ENG-SOFT/VICE-ENG-SOFT</text:p>
          </table:table-cell>
          <table:table-cell office:value-type="string">
            <text:p>VICE-COORDENAÇÃO DO CURSO DE ENGENHARIA DE SOTWARE</text:p>
          </table:table-cell>
          <table:table-cell office:value-type="string">
            <text:p>WILLIAMSON ALISON FREITAS SILVA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MAT-COMP</text:p>
          </table:table-cell>
          <table:table-cell office:value-type="string">
            <text:p>CCT/MAT-COMP</text:p>
          </table:table-cell>
          <table:table-cell office:value-type="string">
            <text:p>COORDENAÇÃO DO CURSO DE MATEMÁTICA COMPUTACIONAL</text:p>
          </table:table-cell>
          <table:table-cell office:value-type="string">
            <text:p>FRANCISCO CALVI DA CRUZ JÚNIOR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MAT-COMP</text:p>
          </table:table-cell>
          <table:table-cell office:value-type="string">
            <text:p>CCT/MAT-COMP/SAA-MAT-COMP</text:p>
          </table:table-cell>
          <table:table-cell office:value-type="string">
            <text:p>SEÇÃO DE APOIO ADMINISTRATIVO</text:p>
          </table:table-cell>
          <table:table-cell office:value-type="string">
            <text:p>SÂMIA SHARA PINHEIRO SOBRAL FERREIR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MAT-COMP</text:p>
          </table:table-cell>
          <table:table-cell office:value-type="string">
            <text:p>CCT/MAT-COMP/VICE-MAT-COMP</text:p>
          </table:table-cell>
          <table:table-cell office:value-type="string">
            <text:p>VICE-COORDENAÇÃO DO CURSO DE MATEMÁTICA COMPUTACIONAL</text:p>
          </table:table-cell>
          <table:table-cell office:value-type="string">
            <text:p>FRANCISCA DAMIANA VIEIR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G-CCT</text:p>
          </table:table-cell>
          <table:table-cell office:value-type="string">
            <text:p>CCT/NG-CCT</text:p>
          </table:table-cell>
          <table:table-cell office:value-type="string">
            <text:p>NÚCLEO DE GESTÃO</text:p>
          </table:table-cell>
          <table:table-cell office:value-type="string">
            <text:p>ARETUZA SOUZA TENÓRIO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PPGCEM</text:p>
          </table:table-cell>
          <table:table-cell office:value-type="string">
            <text:p>CCT/PPGCEM</text:p>
          </table:table-cell>
          <table:table-cell office:value-type="string">
            <text:p>COORDENAÇÃO DO CURSO DE PÓS-GRADUAÇÃO EM CIÊNCIA E ENGENHARIA DE MATERIAIS</text:p>
          </table:table-cell>
          <table:table-cell office:value-type="string">
            <text:p>THIAGO MIELLE BRITO FERREIRA OLIVEIR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>3221-9724</text:p>
          </table:table-cell>
        </table:table-row>
        <table:table-row>
          <table:table-cell office:value-type="string">
            <text:p>VICE-PPGCEM</text:p>
          </table:table-cell>
          <table:table-cell office:value-type="string">
            <text:p>CCT/PPGCEM/VICE-PPGCEM</text:p>
          </table:table-cell>
          <table:table-cell office:value-type="string">
            <text:p>VICE-COORDENAÇÃO DO CURSO DE PÓS-GRADUAÇÃO EM CIÊNCIA E ENGENHARIA DE MATERIAIS</text:p>
          </table:table-cell>
          <table:table-cell office:value-type="string">
            <text:p>WENDELL BRUNO ALMEIDA BEZERR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PROFMAT</text:p>
          </table:table-cell>
          <table:table-cell office:value-type="string">
            <text:p>CCT/PROFMAT</text:p>
          </table:table-cell>
          <table:table-cell office:value-type="string">
            <text:p>COORDENAÇÃO DO CURSO DE PÓS-GRADUAÇÃO EM MATEMÁTICA</text:p>
          </table:table-cell>
          <table:table-cell office:value-type="string">
            <text:p>FRANCISCA DAMIANA VIEIR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>3221-9724</text:p>
          </table:table-cell>
        </table:table-row>
        <table:table-row>
          <table:table-cell office:value-type="string">
            <text:p>VICE-PROFMAT</text:p>
          </table:table-cell>
          <table:table-cell office:value-type="string">
            <text:p>CCT/PROFMAT/VICE-PROFMAT</text:p>
          </table:table-cell>
          <table:table-cell office:value-type="string">
            <text:p>VICE-COORDENAÇÃO DO CURSO DE PÓS-GRADUAÇÃO EM MATEMÁTICA</text:p>
          </table:table-cell>
          <table:table-cell office:value-type="string">
            <text:p>FRANCISCO DE ASSIS BENJAMIM FILH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PQUC-CCT</text:p>
          </table:table-cell>
          <table:table-cell office:value-type="string">
            <text:p>CCT/SPQUC-CCT</text:p>
          </table:table-cell>
          <table:table-cell office:value-type="string">
            <text:p>SEÇÃO DE PRODUTOS QUÍMICOS DE USO CONTROLADO</text:p>
          </table:table-cell>
          <table:table-cell office:value-type="string">
            <text:p>JORGE MARCELL COELHO MENEZE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DIREÇÃO</text:p>
          </table:table-cell>
          <table:table-cell office:value-type="string">
            <text:p>CCT/VICE-DIREÇÃO</text:p>
          </table:table-cell>
          <table:table-cell office:value-type="string">
            <text:p>VICE-DIREÇÃO DO CCT</text:p>
          </table:table-cell>
          <table:table-cell office:value-type="string">
            <text:p>MARIA ISABEL BRASILEIRO RODRIGUE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EAD</text:p>
          </table:table-cell>
          <table:table-cell office:value-type="string">
            <text:p>CEAD</text:p>
          </table:table-cell>
          <table:table-cell office:value-type="string">
            <text:p>CENTRO DE EDUCAÇÃO À DISTÂNCIA</text:p>
          </table:table-cell>
          <table:table-cell office:value-type="string">
            <text:p>NILO CÉSAR BATISTA DA SILVA</text:p>
          </table:table-cell>
          <table:table-cell office:value-type="string">
            <text:p>Docente</text:p>
          </table:table-cell>
          <table:table-cell office:value-type="string">
            <text:p>cead@ufca.edu.br</text:p>
          </table:table-cell>
          <table:table-cell office:value-type="string">
            <text:p>3221-9641</text:p>
          </table:table-cell>
        </table:table-row>
        <table:table-row>
          <table:table-cell office:value-type="string">
            <text:p>ADS</text:p>
          </table:table-cell>
          <table:table-cell office:value-type="string">
            <text:p>CEAD/ADS</text:p>
          </table:table-cell>
          <table:table-cell office:value-type="string">
            <text:p>COORDENAÇÃO DO CURSO TECNÓLOGO EM ANÁLISE E DESENVOLVIMENTO DE SISTEMAS</text:p>
          </table:table-cell>
          <table:table-cell office:value-type="string">
            <text:p>FRANCISCO FERREIRA DE MENDONÇA JÚNIOR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ADS</text:p>
          </table:table-cell>
          <table:table-cell office:value-type="string">
            <text:p>CEAD/ADS/VICE-ADS</text:p>
          </table:table-cell>
          <table:table-cell office:value-type="string">
            <text:p>VICE-COORDENAÇÃO DO CURSO TECNÓLOGO EM ANÁLISE E DESENVOLVIMENTO DE SISTEMA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EAD-ADJ</text:p>
          </table:table-cell>
          <table:table-cell office:value-type="string">
            <text:p>CEAD/CEAD-ADJ</text:p>
          </table:table-cell>
          <table:table-cell office:value-type="string">
            <text:p>DIREÇÃO ADJUNTA</text:p>
          </table:table-cell>
          <table:table-cell office:value-type="string">
            <text:p>JOSÉ ROBSON MAIA DE ALMEIDA</text:p>
          </table:table-cell>
          <table:table-cell office:value-type="string">
            <text:p>Docente</text:p>
          </table:table-cell>
          <table:table-cell office:value-type="string">
            <text:p>cead@ufca.edu.br</text:p>
          </table:table-cell>
          <table:table-cell office:value-type="string">
            <text:p>3221-9641</text:p>
          </table:table-cell>
        </table:table-row>
        <table:table-row>
          <table:table-cell office:value-type="string">
            <text:p>EESIGS</text:p>
          </table:table-cell>
          <table:table-cell office:value-type="string">
            <text:p>CEAD/EESIGS</text:p>
          </table:table-cell>
          <table:table-cell office:value-type="string">
            <text:p>COORDENAÇÃO DO CURSO DE ESPECIALIZAÇÃO EM ECONOMIA SOLIDÁRIA, INOVAÇÃO E GESTÃO SOCIAL</text:p>
          </table:table-cell>
          <table:table-cell office:value-type="string">
            <text:p>WALERIA MARIA MENEZES DE MORAIS ALENCAR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EESIGS</text:p>
          </table:table-cell>
          <table:table-cell office:value-type="string">
            <text:p>CEAD/EESIGS/VICE-EESIGS</text:p>
          </table:table-cell>
          <table:table-cell office:value-type="string">
            <text:p>VICE-COORDENAÇÃO DO CURSO DE ESPECIALIZAÇÃO EM ECONOMIA SOLIDÁRIA, INOVAÇÃO E GESTÃO SOCIAL</text:p>
          </table:table-cell>
          <table:table-cell office:value-type="string">
            <text:p>IVES ROMERO TAVARES DO NASCIMENT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ESP-GF</text:p>
          </table:table-cell>
          <table:table-cell office:value-type="string">
            <text:p>CEAD/ESP-GF</text:p>
          </table:table-cell>
          <table:table-cell office:value-type="string">
            <text:p>COORDENAÇÃO DO CURSO DE ESPECIALIZAÇÃO EM GESTÃO FINANCEIRA</text:p>
          </table:table-cell>
          <table:table-cell office:value-type="string">
            <text:p>DIEGO DE SOUSA GUERR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ESP-GP</text:p>
          </table:table-cell>
          <table:table-cell office:value-type="string">
            <text:p>CEAD/ESP-GP</text:p>
          </table:table-cell>
          <table:table-cell office:value-type="string">
            <text:p>COORDENAÇÃO DO CURSO DE ESPECIALIZAÇÃO EM GESTÃO PÚBLICA</text:p>
          </table:table-cell>
          <table:table-cell office:value-type="string">
            <text:p>MARCONE VENANCIO DA SILV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FIL-EAD</text:p>
          </table:table-cell>
          <table:table-cell office:value-type="string">
            <text:p>CEAD/FIL-EAD</text:p>
          </table:table-cell>
          <table:table-cell office:value-type="string">
            <text:p>COORDENAÇÃO DO CURSO DE LICENCIATURA EM FILOSOFIA (EAD)</text:p>
          </table:table-cell>
          <table:table-cell office:value-type="string">
            <text:p>MAXWELL MORAIS DE LIMA FILH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FIL-EAD</text:p>
          </table:table-cell>
          <table:table-cell office:value-type="string">
            <text:p>CEAD/FIL-EAD/VICE-FIL-EAD</text:p>
          </table:table-cell>
          <table:table-cell office:value-type="string">
            <text:p>VICE-COORDENAÇÃO DO CURSO DE LICENCIATURA EM FILOSOFIA (EAD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MAT-EAD</text:p>
          </table:table-cell>
          <table:table-cell office:value-type="string">
            <text:p>CEAD/MAT-EAD</text:p>
          </table:table-cell>
          <table:table-cell office:value-type="string">
            <text:p>COORDENAÇÃO DO CURSO DE LICENCIATURA EM MATEMÁTICA (EAD)</text:p>
          </table:table-cell>
          <table:table-cell office:value-type="string">
            <text:p>ROCHELANDE FELIPE RODRIGUE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MAT-EAD</text:p>
          </table:table-cell>
          <table:table-cell office:value-type="string">
            <text:p>CEAD/MAT-EAD/VICE-MAT-EAD</text:p>
          </table:table-cell>
          <table:table-cell office:value-type="string">
            <text:p>VICE-COORDENAÇÃO DO CURSO DE LICENCIATURA EM MATEMÁTICA (EAD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GPT</text:p>
          </table:table-cell>
          <table:table-cell office:value-type="string">
            <text:p>CEAD/NGPT</text:p>
          </table:table-cell>
          <table:table-cell office:value-type="string">
            <text:p>NÚCLEO GESTOR PEDAGÓGICO E TECNOLÓGICO</text:p>
          </table:table-cell>
          <table:table-cell office:value-type="string">
            <text:p>RICARDO FERREIRA VILEL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PMM</text:p>
          </table:table-cell>
          <table:table-cell office:value-type="string">
            <text:p>CEAD/PMM</text:p>
          </table:table-cell>
          <table:table-cell office:value-type="string">
            <text:p>COORDENAÇÃO DO CURSO TECNÓLOGO EM PRODUÇÃO MULTIMÍDIA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PMM</text:p>
          </table:table-cell>
          <table:table-cell office:value-type="string">
            <text:p>CEAD/PMM/VICE-PMM</text:p>
          </table:table-cell>
          <table:table-cell office:value-type="string">
            <text:p>VICE-COORDENAÇÃO DO CURSO TECNÓLOGO EM PRODUÇÃO MULTIMÍDIA</text:p>
          </table:table-cell>
          <table:table-cell office:value-type="string">
            <text:p>DEBORAH MACEDO DOS SANTO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TBD</text:p>
          </table:table-cell>
          <table:table-cell office:value-type="string">
            <text:p>CEAD/TBD</text:p>
          </table:table-cell>
          <table:table-cell office:value-type="string">
            <text:p>COORDENAÇÃO DO CURSO TECNÓLOGO EM BANCO DE DADO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TBD</text:p>
          </table:table-cell>
          <table:table-cell office:value-type="string">
            <text:p>CEAD/TBD/VICE-TBD</text:p>
          </table:table-cell>
          <table:table-cell office:value-type="string">
            <text:p>VICE-COORDENAÇÃO DO CURSO TECNÓLOGO EM BANCO DE DADO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TGF</text:p>
          </table:table-cell>
          <table:table-cell office:value-type="string">
            <text:p>CEAD/TGF</text:p>
          </table:table-cell>
          <table:table-cell office:value-type="string">
            <text:p>COORDENAÇÃO DO CURSO TECNÓLOGO EM GESTÃO FINANCEIRA</text:p>
          </table:table-cell>
          <table:table-cell office:value-type="string">
            <text:p>POLYANDRA ZAMPIERE PESSOA DA SILV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TGF</text:p>
          </table:table-cell>
          <table:table-cell office:value-type="string">
            <text:p>CEAD/TGF/VICE-TGF</text:p>
          </table:table-cell>
          <table:table-cell office:value-type="string">
            <text:p>VICE-COORDENAÇÃO DO CURSO TECNÓLOGO EM GESTÃO FINANCEIRA</text:p>
          </table:table-cell>
          <table:table-cell office:value-type="string">
            <text:p>WALESKA JAMES SOUSA FÉLIX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TPG</text:p>
          </table:table-cell>
          <table:table-cell office:value-type="string">
            <text:p>CEAD/TPG</text:p>
          </table:table-cell>
          <table:table-cell office:value-type="string">
            <text:p>COORDENAÇÃO DO CURSO TECNÓLOGO EM PROCESSOS GERENCIAIS</text:p>
          </table:table-cell>
          <table:table-cell office:value-type="string">
            <text:p>ELIAS PEREIRA LOPES JÚNIOR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TPG</text:p>
          </table:table-cell>
          <table:table-cell office:value-type="string">
            <text:p>CEAD/TPG/VICE-TPG</text:p>
          </table:table-cell>
          <table:table-cell office:value-type="string">
            <text:p>VICE-COORDENAÇÃO DO CURSO TECNÓLOGO EM PROCESSOS GERENCIAI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ERIMONIAL</text:p>
          </table:table-cell>
          <table:table-cell office:value-type="string">
            <text:p>CERIMONIAL</text:p>
          </table:table-cell>
          <table:table-cell office:value-type="string">
            <text:p>CERIMONIAL DA REITORIA</text:p>
          </table:table-cell>
          <table:table-cell office:value-type="string">
            <text:p>LILIAN CAVALCANTE FEITOSA</text:p>
          </table:table-cell>
          <table:table-cell office:value-type="string">
            <text:p>TAE</text:p>
          </table:table-cell>
          <table:table-cell office:value-type="string">
            <text:p>cerimonial.reitori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S</text:p>
          </table:table-cell>
          <table:table-cell office:value-type="string">
            <text:p>CERIMONIAL/DS</text:p>
          </table:table-cell>
          <table:table-cell office:value-type="string">
            <text:p>DIVISÃO DE SONORIZAÇÃ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erimonial.reitori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C</text:p>
          </table:table-cell>
          <table:table-cell office:value-type="string">
            <text:p>CERIMONIAL/NC</text:p>
          </table:table-cell>
          <table:table-cell office:value-type="string">
            <text:p>NÚCLEO DE CERIMONIAL</text:p>
          </table:table-cell>
          <table:table-cell office:value-type="string">
            <text:p>PAULO VICTOR SILVA VAZ</text:p>
          </table:table-cell>
          <table:table-cell office:value-type="string">
            <text:p>TAE</text:p>
          </table:table-cell>
          <table:table-cell office:value-type="string">
            <text:p>cerimonial.reitori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G</text:p>
          </table:table-cell>
          <table:table-cell office:value-type="string">
            <text:p>CG</text:p>
          </table:table-cell>
          <table:table-cell office:value-type="string">
            <text:p>COMITÊ DE GOVERNANÇA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omite.governanc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ONSUNI</text:p>
          </table:table-cell>
          <table:table-cell office:value-type="string">
            <text:p>CONSUNI</text:p>
          </table:table-cell>
          <table:table-cell office:value-type="string">
            <text:p>CONSELHO UNIVERSITÁRI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onselhos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ORREGEDORIA</text:p>
          </table:table-cell>
          <table:table-cell office:value-type="string">
            <text:p>CORREGEDORIA</text:p>
          </table:table-cell>
          <table:table-cell office:value-type="string">
            <text:p>CORREGEDORIA</text:p>
          </table:table-cell>
          <table:table-cell office:value-type="string">
            <text:p>MÁRCIA CRISTINA MACEDO MACHADO</text:p>
          </table:table-cell>
          <table:table-cell office:value-type="string">
            <text:p>TAE</text:p>
          </table:table-cell>
          <table:table-cell office:value-type="string">
            <text:p>corregedori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AGEP</text:p>
          </table:table-cell>
          <table:table-cell office:value-type="string">
            <text:p>CORREGEDORIA/NAGEP</text:p>
          </table:table-cell>
          <table:table-cell office:value-type="string">
            <text:p>NÚCLEO DE APOIO À GESTÃO DA ÉTICA PÚBLICA</text:p>
          </table:table-cell>
          <table:table-cell office:value-type="string">
            <text:p>LARISSA RIBEIRO SOUSA</text:p>
          </table:table-cell>
          <table:table-cell office:value-type="string">
            <text:p>TAE</text:p>
          </table:table-cell>
          <table:table-cell office:value-type="string">
            <text:p>corregedori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G-CORREGEDORIA</text:p>
          </table:table-cell>
          <table:table-cell office:value-type="string">
            <text:p>CORREGEDORIA/NG-CORREGEDORIA</text:p>
          </table:table-cell>
          <table:table-cell office:value-type="string">
            <text:p>NÚCLEO DE GESTÃO</text:p>
          </table:table-cell>
          <table:table-cell office:value-type="string">
            <text:p>MARIA CONSUELO SOUTO MENDES</text:p>
          </table:table-cell>
          <table:table-cell office:value-type="string">
            <text:p>TAE</text:p>
          </table:table-cell>
          <table:table-cell office:value-type="string">
            <text:p>corregedori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COM</text:p>
          </table:table-cell>
          <table:table-cell office:value-type="string">
            <text:p>DCOM</text:p>
          </table:table-cell>
          <table:table-cell office:value-type="string">
            <text:p>DIRETORIA DE COMUNICAÇÃO</text:p>
          </table:table-cell>
          <table:table-cell office:value-type="string">
            <text:p>GABRIEL NOGUEIRA DE SOUZA</text:p>
          </table:table-cell>
          <table:table-cell office:value-type="string">
            <text:p>TAE</text:p>
          </table:table-cell>
          <table:table-cell office:value-type="string">
            <text:p>dcom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ASDOC</text:p>
          </table:table-cell>
          <table:table-cell office:value-type="string">
            <text:p>DCOM/ASDOC</text:p>
          </table:table-cell>
          <table:table-cell office:value-type="string">
            <text:p>ASSESSORIA DE DOCUMENTAÇÃO, PROTOCOLO E DADOS ESTRATÉGICOS</text:p>
          </table:table-cell>
          <table:table-cell office:value-type="string">
            <text:p>ADRIANA CRISTINA GOMES DE ARAÚJO</text:p>
          </table:table-cell>
          <table:table-cell office:value-type="string">
            <text:p>TAE</text:p>
          </table:table-cell>
          <table:table-cell office:value-type="string">
            <text:p>dcom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CI</text:p>
          </table:table-cell>
          <table:table-cell office:value-type="string">
            <text:p>DCOM/CCI</text:p>
          </table:table-cell>
          <table:table-cell office:value-type="string">
            <text:p>COORDENADORIA DE CONTEÚDO INSTITUCIONAL</text:p>
          </table:table-cell>
          <table:table-cell office:value-type="string">
            <text:p>ANA PAULA DE LIMA ARAÚJO</text:p>
          </table:table-cell>
          <table:table-cell office:value-type="string">
            <text:p>TAE</text:p>
          </table:table-cell>
          <table:table-cell office:value-type="string">
            <text:p>dcom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I</text:p>
          </table:table-cell>
          <table:table-cell office:value-type="string">
            <text:p>DCOM/CCI/DAI</text:p>
          </table:table-cell>
          <table:table-cell office:value-type="string">
            <text:p>DIVISÃO DE ACESSIBILIDADE INFORMACIONAL</text:p>
          </table:table-cell>
          <table:table-cell office:value-type="string">
            <text:p>PAULO JOSÉ TEIXEIRA DOS SANTOS</text:p>
          </table:table-cell>
          <table:table-cell office:value-type="string">
            <text:p>TAE</text:p>
          </table:table-cell>
          <table:table-cell office:value-type="string">
            <text:p>dcom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PCRI</text:p>
          </table:table-cell>
          <table:table-cell office:value-type="string">
            <text:p>DCOM/CCI/DPCRI</text:p>
          </table:table-cell>
          <table:table-cell office:value-type="string">
            <text:p>DIVISÃO DE PRODUÇÃO E CURADORIA DE REGISTROS IMAGÉTICO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dcom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GMD</text:p>
          </table:table-cell>
          <table:table-cell office:value-type="string">
            <text:p>DCOM/NGMD</text:p>
          </table:table-cell>
          <table:table-cell office:value-type="string">
            <text:p>NÚCLEO DE GESTÃO DE MÍDIAS DIGITAIS</text:p>
          </table:table-cell>
          <table:table-cell office:value-type="string">
            <text:p>CAUÊ HENRIQUE AYO CHAVES ALVES</text:p>
          </table:table-cell>
          <table:table-cell office:value-type="string">
            <text:p>TAE</text:p>
          </table:table-cell>
          <table:table-cell office:value-type="string">
            <text:p>dcom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IV</text:p>
          </table:table-cell>
          <table:table-cell office:value-type="string">
            <text:p>DCOM/NIV</text:p>
          </table:table-cell>
          <table:table-cell office:value-type="string">
            <text:p>NÚCLEO DE IDENTIDADE VISUAL</text:p>
          </table:table-cell>
          <table:table-cell office:value-type="string">
            <text:p>GEÓRGIA MENDES DE SOUSA</text:p>
          </table:table-cell>
          <table:table-cell office:value-type="string">
            <text:p>TAE</text:p>
          </table:table-cell>
          <table:table-cell office:value-type="string">
            <text:p>artes.dcom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IARI</text:p>
          </table:table-cell>
          <table:table-cell office:value-type="string">
            <text:p>DIARI</text:p>
          </table:table-cell>
          <table:table-cell office:value-type="string">
            <text:p>DIRETORIA DE ARTICULAÇÃO E RELAÇÕES INSTITUCIONAIS</text:p>
          </table:table-cell>
          <table:table-cell office:value-type="string">
            <text:p>RICARDO LUIZ LANGE NESS</text:p>
          </table:table-cell>
          <table:table-cell office:value-type="string">
            <text:p>Docente</text:p>
          </table:table-cell>
          <table:table-cell office:value-type="string">
            <text:p>diari.reitori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ARI</text:p>
          </table:table-cell>
          <table:table-cell office:value-type="string">
            <text:p>DIARI/CARI</text:p>
          </table:table-cell>
          <table:table-cell office:value-type="string">
            <text:p>COORDENADORIA DE ACOMPANHAMENTO DAS RELAÇÕES INSTITUCIONAIS</text:p>
          </table:table-cell>
          <table:table-cell office:value-type="string">
            <text:p>FRANCISCO DE ASSIS NOGUEIRA</text:p>
          </table:table-cell>
          <table:table-cell office:value-type="string">
            <text:p>TAE</text:p>
          </table:table-cell>
          <table:table-cell office:value-type="string">
            <text:p>cari.diar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EDP</text:p>
          </table:table-cell>
          <table:table-cell office:value-type="string">
            <text:p>DIARI/CEDP</text:p>
          </table:table-cell>
          <table:table-cell office:value-type="string">
            <text:p>COORDENADORIA DE ESTÁGIOS E DESENVOLVIMENTO PROFISSIONAL</text:p>
          </table:table-cell>
          <table:table-cell office:value-type="string">
            <text:p>CÍCERO JOAQUIM PEREIRA MACEDO</text:p>
          </table:table-cell>
          <table:table-cell office:value-type="string">
            <text:p>TAE</text:p>
          </table:table-cell>
          <table:table-cell office:value-type="string">
            <text:p>estagios.diar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CE</text:p>
          </table:table-cell>
          <table:table-cell office:value-type="string">
            <text:p>DIARI/CEDP/DCE</text:p>
          </table:table-cell>
          <table:table-cell office:value-type="string">
            <text:p>DIVISÃO DA CENTRAL DE ESTÁGIOS</text:p>
          </table:table-cell>
          <table:table-cell office:value-type="string">
            <text:p>LIA MARIA SILVEIRA DAVID</text:p>
          </table:table-cell>
          <table:table-cell office:value-type="string">
            <text:p>TAE</text:p>
          </table:table-cell>
          <table:table-cell office:value-type="string">
            <text:p>estagios.diar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G-DIARI</text:p>
          </table:table-cell>
          <table:table-cell office:value-type="string">
            <text:p>DIARI/NG-DIARI</text:p>
          </table:table-cell>
          <table:table-cell office:value-type="string">
            <text:p>NÚCLEO DE GESTÃO</text:p>
          </table:table-cell>
          <table:table-cell office:value-type="string">
            <text:p>WAGNER PIRES DA SILVA</text:p>
          </table:table-cell>
          <table:table-cell office:value-type="string">
            <text:p>TAE</text:p>
          </table:table-cell>
          <table:table-cell office:value-type="string">
            <text:p>diari.reitori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INFRA</text:p>
          </table:table-cell>
          <table:table-cell office:value-type="string">
            <text:p>DINFRA</text:p>
          </table:table-cell>
          <table:table-cell office:value-type="string">
            <text:p>DIRETORIA DE INFRAESTRUTURA</text:p>
          </table:table-cell>
          <table:table-cell office:value-type="string">
            <text:p>WASHINGTON LUIZ DE SOUSA JÚNIOR</text:p>
          </table:table-cell>
          <table:table-cell office:value-type="string">
            <text:p>TAE</text:p>
          </table:table-cell>
          <table:table-cell office:value-type="string">
            <text:p>dinfr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ASS-LD</text:p>
          </table:table-cell>
          <table:table-cell office:value-type="string">
            <text:p>DINFRA/ASS-LD</text:p>
          </table:table-cell>
          <table:table-cell office:value-type="string">
            <text:p>ASSESSORIA DE LICITAÇÃO E DOCUMENTAÇÃO</text:p>
          </table:table-cell>
          <table:table-cell office:value-type="string">
            <text:p>EDENIA NASCIMENTO BARROS</text:p>
          </table:table-cell>
          <table:table-cell office:value-type="string">
            <text:p>TAE</text:p>
          </table:table-cell>
          <table:table-cell office:value-type="string">
            <text:p>cpl.dinfr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ASS-LM</text:p>
          </table:table-cell>
          <table:table-cell office:value-type="string">
            <text:p>DINFRA/ASS-LM</text:p>
          </table:table-cell>
          <table:table-cell office:value-type="string">
            <text:p>ASSESSORIA DE LICITAÇÃO E MANUTENÇÃO</text:p>
          </table:table-cell>
          <table:table-cell office:value-type="string">
            <text:p>MAXWELL TELES DA SILVA</text:p>
          </table:table-cell>
          <table:table-cell office:value-type="string">
            <text:p>TAE</text:p>
          </table:table-cell>
          <table:table-cell office:value-type="string">
            <text:p>cpl.dinfr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GIL</text:p>
          </table:table-cell>
          <table:table-cell office:value-type="string">
            <text:p>DINFRA/CGIL</text:p>
          </table:table-cell>
          <table:table-cell office:value-type="string">
            <text:p>COORDENADORIA DE GESTÃO DE INFRAESTRUTURA E LICITAÇÕES</text:p>
          </table:table-cell>
          <table:table-cell office:value-type="string">
            <text:p>WAGNER ROBERTO SERAPIÃO DA SILVA</text:p>
          </table:table-cell>
          <table:table-cell office:value-type="string">
            <text:p>TAE</text:p>
          </table:table-cell>
          <table:table-cell office:value-type="string">
            <text:p>dinfr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GIL</text:p>
          </table:table-cell>
          <table:table-cell office:value-type="string">
            <text:p>DINFRA/CGIL/DGIL</text:p>
          </table:table-cell>
          <table:table-cell office:value-type="string">
            <text:p>DIVISÃO DE GESTÃO DE INFRAESTRUTURA E LICITAÇÕES</text:p>
          </table:table-cell>
          <table:table-cell office:value-type="string">
            <text:p>SABRINA CÂMARA DE MORAI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MA</text:p>
          </table:table-cell>
          <table:table-cell office:value-type="string">
            <text:p>DINFRA/CMA</text:p>
          </table:table-cell>
          <table:table-cell office:value-type="string">
            <text:p>COORDENADORIA DE MANUTENÇÃO</text:p>
          </table:table-cell>
          <table:table-cell office:value-type="string">
            <text:p>DAVID ANDRIOLA COLARES</text:p>
          </table:table-cell>
          <table:table-cell office:value-type="string">
            <text:p>TAE</text:p>
          </table:table-cell>
          <table:table-cell office:value-type="string">
            <text:p>manutencao.dinfr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ME</text:p>
          </table:table-cell>
          <table:table-cell office:value-type="string">
            <text:p>DINFRA/CMA/DAME</text:p>
          </table:table-cell>
          <table:table-cell office:value-type="string">
            <text:p>DIVISÃO DE AQUISIÇÃO E MANUTENÇÃO DE EQUIPAMENTOS</text:p>
          </table:table-cell>
          <table:table-cell office:value-type="string">
            <text:p>VIRGÍNIA BEZERRA OLIVEIRA</text:p>
          </table:table-cell>
          <table:table-cell office:value-type="string">
            <text:p>TAE</text:p>
          </table:table-cell>
          <table:table-cell office:value-type="string">
            <text:p>dame.dinfr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GSCI</text:p>
          </table:table-cell>
          <table:table-cell office:value-type="string">
            <text:p>DINFRA/CMA/DGSCI</text:p>
          </table:table-cell>
          <table:table-cell office:value-type="string">
            <text:p>DIVISÃO DE GERÊNCIA DO SISTEMA DE COMBATE A INCÊNDIO</text:p>
          </table:table-cell>
          <table:table-cell office:value-type="string">
            <text:p>DOMINGOS SÁVIO FERREIRA CORDEIRO</text:p>
          </table:table-cell>
          <table:table-cell office:value-type="string">
            <text:p>TAE</text:p>
          </table:table-cell>
          <table:table-cell office:value-type="string">
            <text:p>manutencao.dinfr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ME</text:p>
          </table:table-cell>
          <table:table-cell office:value-type="string">
            <text:p>DINFRA/CMA/DME</text:p>
          </table:table-cell>
          <table:table-cell office:value-type="string">
            <text:p>DIVISÃO DE MANUTENÇÃO ELÉTRICA</text:p>
          </table:table-cell>
          <table:table-cell office:value-type="string">
            <text:p>DAVY DE MACEDO LEITE</text:p>
          </table:table-cell>
          <table:table-cell office:value-type="string">
            <text:p>TAE</text:p>
          </table:table-cell>
          <table:table-cell office:value-type="string">
            <text:p>manutencao.dinfr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OSE</text:p>
          </table:table-cell>
          <table:table-cell office:value-type="string">
            <text:p>DINFRA/COSE</text:p>
          </table:table-cell>
          <table:table-cell office:value-type="string">
            <text:p>COORDENADORIA DE OBRAS E SERVIÇOS DE ENGENHARIA</text:p>
          </table:table-cell>
          <table:table-cell office:value-type="string">
            <text:p>ANDRE WAGNER DE BARROS SILVA</text:p>
          </table:table-cell>
          <table:table-cell office:value-type="string">
            <text:p>TAE</text:p>
          </table:table-cell>
          <table:table-cell office:value-type="string">
            <text:p>obras.dinfr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FSE</text:p>
          </table:table-cell>
          <table:table-cell office:value-type="string">
            <text:p>DINFRA/COSE/DAFSE</text:p>
          </table:table-cell>
          <table:table-cell office:value-type="string">
            <text:p>DIVISÃO DE APOIO À FISCALIZAÇÃO E SERVIÇOS DE ENGENHARIA</text:p>
          </table:table-cell>
          <table:table-cell office:value-type="string">
            <text:p>MARCELO GUILHERME BARBOSA</text:p>
          </table:table-cell>
          <table:table-cell office:value-type="string">
            <text:p>TAE</text:p>
          </table:table-cell>
          <table:table-cell office:value-type="string">
            <text:p>obras.dinfr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OE</text:p>
          </table:table-cell>
          <table:table-cell office:value-type="string">
            <text:p>DINFRA/COSE/DOE</text:p>
          </table:table-cell>
          <table:table-cell office:value-type="string">
            <text:p>DIVISÃO DE OBRAS ELÉTRICAS</text:p>
          </table:table-cell>
          <table:table-cell office:value-type="string">
            <text:p>ANDERSON NICHOLAS LIMA DE OLIVEIRA RAMOS</text:p>
          </table:table-cell>
          <table:table-cell office:value-type="string">
            <text:p>TAE</text:p>
          </table:table-cell>
          <table:table-cell office:value-type="string">
            <text:p>obras.dinfr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PC</text:p>
          </table:table-cell>
          <table:table-cell office:value-type="string">
            <text:p>DINFRA/COSE/DPC</text:p>
          </table:table-cell>
          <table:table-cell office:value-type="string">
            <text:p>DIVISÃO DE PROJETOS COMPLEMENTARES</text:p>
          </table:table-cell>
          <table:table-cell office:value-type="string">
            <text:p>SARAYANE DE CAVALCANTE PAIVA</text:p>
          </table:table-cell>
          <table:table-cell office:value-type="string">
            <text:p>TAE</text:p>
          </table:table-cell>
          <table:table-cell office:value-type="string">
            <text:p>obras.dinfr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PA</text:p>
          </table:table-cell>
          <table:table-cell office:value-type="string">
            <text:p>DINFRA/CPA</text:p>
          </table:table-cell>
          <table:table-cell office:value-type="string">
            <text:p>COORDENADORIA DE PROJETOS DE ARQUITETURA</text:p>
          </table:table-cell>
          <table:table-cell office:value-type="string">
            <text:p>LOUISE BUARQUE DE GUSMÃO BARBOSA</text:p>
          </table:table-cell>
          <table:table-cell office:value-type="string">
            <text:p>TAE</text:p>
          </table:table-cell>
          <table:table-cell office:value-type="string">
            <text:p>projetos.dinfr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F-DINFRA</text:p>
          </table:table-cell>
          <table:table-cell office:value-type="string">
            <text:p>DINFRA/CPA/DAF-DINFRA</text:p>
          </table:table-cell>
          <table:table-cell office:value-type="string">
            <text:p>DIVISÃO DE ACESSIBILIDADE FÍSICA</text:p>
          </table:table-cell>
          <table:table-cell office:value-type="string">
            <text:p>IGLIANE TELES DO BONFIM</text:p>
          </table:table-cell>
          <table:table-cell office:value-type="string">
            <text:p>TAE</text:p>
          </table:table-cell>
          <table:table-cell office:value-type="string">
            <text:p>projetos.dinfr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EPNE</text:p>
          </table:table-cell>
          <table:table-cell office:value-type="string">
            <text:p>DINFRA/CPA/DEPNE</text:p>
          </table:table-cell>
          <table:table-cell office:value-type="string">
            <text:p>DIVISÃO DE ELABORAÇÃO DE PROJETOS PARA NOVOS ESPAÇOS</text:p>
          </table:table-cell>
          <table:table-cell office:value-type="string">
            <text:p>ANA RAQUEL DE MACÊDO LEITE</text:p>
          </table:table-cell>
          <table:table-cell office:value-type="string">
            <text:p>TAE</text:p>
          </table:table-cell>
          <table:table-cell office:value-type="string">
            <text:p>projetos.dinfr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AFOA</text:p>
          </table:table-cell>
          <table:table-cell office:value-type="string">
            <text:p>DINFRA/NAFOA</text:p>
          </table:table-cell>
          <table:table-cell office:value-type="string">
            <text:p>NÚCLEO DE APOIO A FISCALIZAÇÃO DE OBRAS E ADAPTAÇÕES</text:p>
          </table:table-cell>
          <table:table-cell office:value-type="string">
            <text:p>IGOR SILVA SANTOS</text:p>
          </table:table-cell>
          <table:table-cell office:value-type="string">
            <text:p>TAE</text:p>
          </table:table-cell>
          <table:table-cell office:value-type="string">
            <text:p>dinfr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G-DINFRA</text:p>
          </table:table-cell>
          <table:table-cell office:value-type="string">
            <text:p>DINFRA/NG-DINFRA</text:p>
          </table:table-cell>
          <table:table-cell office:value-type="string">
            <text:p>NÚCLEO DE GESTÃO</text:p>
          </table:table-cell>
          <table:table-cell office:value-type="string">
            <text:p>MARCELO DA SILVA RABELO</text:p>
          </table:table-cell>
          <table:table-cell office:value-type="string">
            <text:p>TAE</text:p>
          </table:table-cell>
          <table:table-cell office:value-type="string">
            <text:p>gestao.dinfr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LA</text:p>
          </table:table-cell>
          <table:table-cell office:value-type="string">
            <text:p>DLA</text:p>
          </table:table-cell>
          <table:table-cell office:value-type="string">
            <text:p>DIRETORIA DE LOGÍSTICA E APOIO OPERACIONAL</text:p>
          </table:table-cell>
          <table:table-cell office:value-type="string">
            <text:p>ANNIEL DA SILVA NEGREIROS</text:p>
          </table:table-cell>
          <table:table-cell office:value-type="string">
            <text:p>TAE</text:p>
          </table:table-cell>
          <table:table-cell office:value-type="string">
            <text:p>dl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EL</text:p>
          </table:table-cell>
          <table:table-cell office:value-type="string">
            <text:p>DLA/CEL</text:p>
          </table:table-cell>
          <table:table-cell office:value-type="string">
            <text:p>COORDENADORIA EXECUTIVA DE LOGÍSTICA</text:p>
          </table:table-cell>
          <table:table-cell office:value-type="string">
            <text:p>DIEGO DARIO DE ALMEIDA QUIRINO</text:p>
          </table:table-cell>
          <table:table-cell office:value-type="string">
            <text:p>TAE</text:p>
          </table:table-cell>
          <table:table-cell office:value-type="string">
            <text:p>dl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EPAR</text:p>
          </table:table-cell>
          <table:table-cell office:value-type="string">
            <text:p>DLA/CEL/DEPAR</text:p>
          </table:table-cell>
          <table:table-cell office:value-type="string">
            <text:p>DEPARTAMENTO DE ACOMPANHAMENTO DA RESIDÊNCIA UNIVERSITÁRIA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EPCON</text:p>
          </table:table-cell>
          <table:table-cell office:value-type="string">
            <text:p>DLA/CEL/DEPCON</text:p>
          </table:table-cell>
          <table:table-cell office:value-type="string">
            <text:p>DEPARTAMENTO DE CONTRATO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depcon.dl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EPESP</text:p>
          </table:table-cell>
          <table:table-cell office:value-type="string">
            <text:p>DLA/CEL/DEPESP</text:p>
          </table:table-cell>
          <table:table-cell office:value-type="string">
            <text:p>DEPARTAMENTO DE ESPAÇOS</text:p>
          </table:table-cell>
          <table:table-cell office:value-type="string">
            <text:p>ISABEL ROSANA DE PINHO</text:p>
          </table:table-cell>
          <table:table-cell office:value-type="string">
            <text:p>TAE</text:p>
          </table:table-cell>
          <table:table-cell office:value-type="string">
            <text:p>reservas.dl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EPTRAN</text:p>
          </table:table-cell>
          <table:table-cell office:value-type="string">
            <text:p>DLA/CEL/DEPTRAN</text:p>
          </table:table-cell>
          <table:table-cell office:value-type="string">
            <text:p>DEPARTAMENTO DE TRANSPORTES</text:p>
          </table:table-cell>
          <table:table-cell office:value-type="string">
            <text:p>RAMON FELIPE DA SILVA</text:p>
          </table:table-cell>
          <table:table-cell office:value-type="string">
            <text:p>TAE</text:p>
          </table:table-cell>
          <table:table-cell office:value-type="string">
            <text:p>deptran.dl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TI</text:p>
          </table:table-cell>
          <table:table-cell office:value-type="string">
            <text:p>DTI</text:p>
          </table:table-cell>
          <table:table-cell office:value-type="string">
            <text:p>DIRETORIA DE TECNOLOGIA DA INFORMAÇÃO</text:p>
          </table:table-cell>
          <table:table-cell office:value-type="string">
            <text:p>TACIANO PINHEIRO DE ALMEIDA ALCÂNTARA</text:p>
          </table:table-cell>
          <table:table-cell office:value-type="string">
            <text:p>TAE</text:p>
          </table:table-cell>
          <table:table-cell office:value-type="string">
            <text:p>dt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GSI</text:p>
          </table:table-cell>
          <table:table-cell office:value-type="string">
            <text:p>DTI/CGSI</text:p>
          </table:table-cell>
          <table:table-cell office:value-type="string">
            <text:p>COORDENADORIA DE GESTÃO E SEGURANÇA DA INFORMAÇÃO</text:p>
          </table:table-cell>
          <table:table-cell office:value-type="string">
            <text:p>CICERO ANDERSON ALENCAR SILVA</text:p>
          </table:table-cell>
          <table:table-cell office:value-type="string">
            <text:p>TAE</text:p>
          </table:table-cell>
          <table:table-cell office:value-type="string">
            <text:p>cgsi.dt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CC</text:p>
          </table:table-cell>
          <table:table-cell office:value-type="string">
            <text:p>DTI/CGSI/DCC</text:p>
          </table:table-cell>
          <table:table-cell office:value-type="string">
            <text:p>DIVISÃO DE CONTRATAÇÕES E CONTRATOS</text:p>
          </table:table-cell>
          <table:table-cell office:value-type="string">
            <text:p>RAFAEL RODRIGUES FILHO</text:p>
          </table:table-cell>
          <table:table-cell office:value-type="string">
            <text:p>TAE</text:p>
          </table:table-cell>
          <table:table-cell office:value-type="string">
            <text:p>dcc.dt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SI</text:p>
          </table:table-cell>
          <table:table-cell office:value-type="string">
            <text:p>DTI/CGSI/DSI</text:p>
          </table:table-cell>
          <table:table-cell office:value-type="string">
            <text:p>DIVISÃO DE SEGURANÇA DA INFORMAÇÃO</text:p>
          </table:table-cell>
          <table:table-cell office:value-type="string">
            <text:p>CAIO RICARDO DA SILVA</text:p>
          </table:table-cell>
          <table:table-cell office:value-type="string">
            <text:p>TAE</text:p>
          </table:table-cell>
          <table:table-cell office:value-type="string">
            <text:p>cgsi.dt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STI</text:p>
          </table:table-cell>
          <table:table-cell office:value-type="string">
            <text:p>DTI/CGSI/DSTI</text:p>
          </table:table-cell>
          <table:table-cell office:value-type="string">
            <text:p>DIVISÃO DE SERVIÇOS DE TI</text:p>
          </table:table-cell>
          <table:table-cell office:value-type="string">
            <text:p>JOÃO PAULO BARBOSA DA SILVA</text:p>
          </table:table-cell>
          <table:table-cell office:value-type="string">
            <text:p>TAE</text:p>
          </table:table-cell>
          <table:table-cell office:value-type="string">
            <text:p>dsti.dt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ITI</text:p>
          </table:table-cell>
          <table:table-cell office:value-type="string">
            <text:p>DTI/CITI</text:p>
          </table:table-cell>
          <table:table-cell office:value-type="string">
            <text:p>COORDENADORIA DE INFRAESTRUTURA DE TI</text:p>
          </table:table-cell>
          <table:table-cell office:value-type="string">
            <text:p>PAULO SÉRGIO DA COSTA LIMA</text:p>
          </table:table-cell>
          <table:table-cell office:value-type="string">
            <text:p>TAE</text:p>
          </table:table-cell>
          <table:table-cell office:value-type="string">
            <text:p>citi.dt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TI</text:p>
          </table:table-cell>
          <table:table-cell office:value-type="string">
            <text:p>DTI/CITI/DATI</text:p>
          </table:table-cell>
          <table:table-cell office:value-type="string">
            <text:p>DIVISÃO DE APOIO DE TECNOLOGIA DA INFORMAÇÃO</text:p>
          </table:table-cell>
          <table:table-cell office:value-type="string">
            <text:p>FRANCISCO HENRIQUE BALBINO DE GODOY</text:p>
          </table:table-cell>
          <table:table-cell office:value-type="string">
            <text:p>TAE</text:p>
          </table:table-cell>
          <table:table-cell office:value-type="string">
            <text:p>dati.dt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DC</text:p>
          </table:table-cell>
          <table:table-cell office:value-type="string">
            <text:p>DTI/CITI/DDC</text:p>
          </table:table-cell>
          <table:table-cell office:value-type="string">
            <text:p>DIVISÃO DE DATA CENTER</text:p>
          </table:table-cell>
          <table:table-cell office:value-type="string">
            <text:p>LUCAS EMANUEL DANTAS BARBOSA</text:p>
          </table:table-cell>
          <table:table-cell office:value-type="string">
            <text:p>TAE</text:p>
          </table:table-cell>
          <table:table-cell office:value-type="string">
            <text:p>ddc.dt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RT</text:p>
          </table:table-cell>
          <table:table-cell office:value-type="string">
            <text:p>DTI/CITI/DRT</text:p>
          </table:table-cell>
          <table:table-cell office:value-type="string">
            <text:p>DIVISÃO DE REDES E TELEFONIA</text:p>
          </table:table-cell>
          <table:table-cell office:value-type="string">
            <text:p>LEVI DA SILVA MEDEIROS</text:p>
          </table:table-cell>
          <table:table-cell office:value-type="string">
            <text:p>TAE</text:p>
          </table:table-cell>
          <table:table-cell office:value-type="string">
            <text:p>drt.dt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SI</text:p>
          </table:table-cell>
          <table:table-cell office:value-type="string">
            <text:p>DTI/CSI</text:p>
          </table:table-cell>
          <table:table-cell office:value-type="string">
            <text:p>COORDENADORIA DE SISTEMAS DE INFORMAÇÃO</text:p>
          </table:table-cell>
          <table:table-cell office:value-type="string">
            <text:p>PABLO DIEGO ALENCAR CARDOSO</text:p>
          </table:table-cell>
          <table:table-cell office:value-type="string">
            <text:p>TAE</text:p>
          </table:table-cell>
          <table:table-cell office:value-type="string">
            <text:p>csi.dt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COD</text:p>
          </table:table-cell>
          <table:table-cell office:value-type="string">
            <text:p>DTI/CSI/DCOD</text:p>
          </table:table-cell>
          <table:table-cell office:value-type="string">
            <text:p>DIVISÃO DE CONFIGURAÇÃO E DADOS</text:p>
          </table:table-cell>
          <table:table-cell office:value-type="string">
            <text:p>ARMANDO DE MORAES ARNALDO</text:p>
          </table:table-cell>
          <table:table-cell office:value-type="string">
            <text:p>TAE</text:p>
          </table:table-cell>
          <table:table-cell office:value-type="string">
            <text:p>dcop.cs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SPW</text:p>
          </table:table-cell>
          <table:table-cell office:value-type="string">
            <text:p>DTI/CSI/DCOD/SPW</text:p>
          </table:table-cell>
          <table:table-cell office:value-type="string">
            <text:p>SEÇÃO DE PORTAIS WEB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dcop.cs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SA</text:p>
          </table:table-cell>
          <table:table-cell office:value-type="string">
            <text:p>DTI/CSI/DSA</text:p>
          </table:table-cell>
          <table:table-cell office:value-type="string">
            <text:p>DIVISÃO DE SISTEMAS ADMINISTRATIVOS</text:p>
          </table:table-cell>
          <table:table-cell office:value-type="string">
            <text:p>MARCOS AURÉLIO DA SILVA AMORIM</text:p>
          </table:table-cell>
          <table:table-cell office:value-type="string">
            <text:p>TAE</text:p>
          </table:table-cell>
          <table:table-cell office:value-type="string">
            <text:p>dsa.dt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SATSA</text:p>
          </table:table-cell>
          <table:table-cell office:value-type="string">
            <text:p>DTI/CSI/DSA/SATSA</text:p>
          </table:table-cell>
          <table:table-cell office:value-type="string">
            <text:p>SEÇÃO DE APOIO TÉCNICO AOS SISTEMAS ADMINISTRATIVOS</text:p>
          </table:table-cell>
          <table:table-cell office:value-type="string">
            <text:p>SABRINA RODRIGUES DUARTE</text:p>
          </table:table-cell>
          <table:table-cell office:value-type="string">
            <text:p>TAE</text:p>
          </table:table-cell>
          <table:table-cell office:value-type="string">
            <text:p>dsa.dt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SE</text:p>
          </table:table-cell>
          <table:table-cell office:value-type="string">
            <text:p>DTI/CSI/DSE</text:p>
          </table:table-cell>
          <table:table-cell office:value-type="string">
            <text:p>DIVISÃO DE SISTEMAS DE INFORMAÇÃO EDUCACIONAIS</text:p>
          </table:table-cell>
          <table:table-cell office:value-type="string">
            <text:p>JÂNIO DO NASCIMENTO LIMA</text:p>
          </table:table-cell>
          <table:table-cell office:value-type="string">
            <text:p>TAE</text:p>
          </table:table-cell>
          <table:table-cell office:value-type="string">
            <text:p>dse.dt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SATSIE</text:p>
          </table:table-cell>
          <table:table-cell office:value-type="string">
            <text:p>DTI/CSI/DSE/SATSIE</text:p>
          </table:table-cell>
          <table:table-cell office:value-type="string">
            <text:p>SEÇÃO DE APOIO TÉCNICO AOS SISTEMAS DE INFORMAÇÃO EDUCACIONAIS</text:p>
          </table:table-cell>
          <table:table-cell office:value-type="string">
            <text:p>MIQUEIAS CORDEIRO DOS SANTOS</text:p>
          </table:table-cell>
          <table:table-cell office:value-type="string">
            <text:p>TAE</text:p>
          </table:table-cell>
          <table:table-cell office:value-type="string">
            <text:p>dse.dt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SERSIE</text:p>
          </table:table-cell>
          <table:table-cell office:value-type="string">
            <text:p>DTI/CSI/DSE/SERSIE</text:p>
          </table:table-cell>
          <table:table-cell office:value-type="string">
            <text:p>SEÇÃO DE EXPERIÊNCIA E REQUISITOS DE SISTEMAS DE INFORMAÇÃO EDUCACIONAI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dse.dt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SOSGR</text:p>
          </table:table-cell>
          <table:table-cell office:value-type="string">
            <text:p>DTI/CSI/DSE/SOSGR</text:p>
          </table:table-cell>
          <table:table-cell office:value-type="string">
            <text:p>SEÇÃO DE OPERAÇÃO DOS SISTEMAS DE GRADUAÇÃ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dse.dt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G-DTI</text:p>
          </table:table-cell>
          <table:table-cell office:value-type="string">
            <text:p>DTI/NG-DTI</text:p>
          </table:table-cell>
          <table:table-cell office:value-type="string">
            <text:p>NÚCLEO DE GESTÃO</text:p>
          </table:table-cell>
          <table:table-cell office:value-type="string">
            <text:p>GUILHERME HENRIQUE CARDOSO DE MARINS</text:p>
          </table:table-cell>
          <table:table-cell office:value-type="string">
            <text:p>TAE</text:p>
          </table:table-cell>
          <table:table-cell office:value-type="string">
            <text:p>ngti.dt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FAMED</text:p>
          </table:table-cell>
          <table:table-cell office:value-type="string">
            <text:p>FAMED</text:p>
          </table:table-cell>
          <table:table-cell office:value-type="string">
            <text:p>DIREÇÃO DA FACULDADE DE MEDICINA</text:p>
          </table:table-cell>
          <table:table-cell office:value-type="string">
            <text:p>CLÁUDIO GLEIDISTON LIMA DA SILVA</text:p>
          </table:table-cell>
          <table:table-cell office:value-type="string">
            <text:p>Docente</text:p>
          </table:table-cell>
          <table:table-cell office:value-type="string">
            <text:p>fame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AMB-MED</text:p>
          </table:table-cell>
          <table:table-cell office:value-type="string">
            <text:p>FAMED/AMB-MED</text:p>
          </table:table-cell>
          <table:table-cell office:value-type="string">
            <text:p>AMBULATÓRIO DE ESPECIALIDADES MÉDICAS</text:p>
          </table:table-cell>
          <table:table-cell office:value-type="string">
            <text:p>MARIA DO SOCORRO ALVES DE ANDRADE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ASS-FAMED</text:p>
          </table:table-cell>
          <table:table-cell office:value-type="string">
            <text:p>FAMED/ASS-FAMED</text:p>
          </table:table-cell>
          <table:table-cell office:value-type="string">
            <text:p>ASSESSORIA TÉCNICA DA FAMED</text:p>
          </table:table-cell>
          <table:table-cell office:value-type="string">
            <text:p>JOSÉ BENTO DE SOUS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FARMACIA</text:p>
          </table:table-cell>
          <table:table-cell office:value-type="string">
            <text:p>FAMED/FARMACIA</text:p>
          </table:table-cell>
          <table:table-cell office:value-type="string">
            <text:p>COORDENAÇÃO DO CURSO DE FARMÁCIA</text:p>
          </table:table-cell>
          <table:table-cell office:value-type="string">
            <text:p>FRANCISCO RODRIGO DE LEMOS CALDA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FARMACIA</text:p>
          </table:table-cell>
          <table:table-cell office:value-type="string">
            <text:p>FAMED/FARMACIA/VICE-FARMACIA</text:p>
          </table:table-cell>
          <table:table-cell office:value-type="string">
            <text:p>VICE-COORDENAÇÃO DO CURSO DE FARMÁCIA</text:p>
          </table:table-cell>
          <table:table-cell office:value-type="string">
            <text:p>IRI SANDRO PAMPOLHA LIMA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LAB-FAMED</text:p>
          </table:table-cell>
          <table:table-cell office:value-type="string">
            <text:p>FAMED/LAB-FAMED</text:p>
          </table:table-cell>
          <table:table-cell office:value-type="string">
            <text:p>ASSESSORIA TÉCNICA DOS LABORATÓRIOS DA FAMED</text:p>
          </table:table-cell>
          <table:table-cell office:value-type="string">
            <text:p>ANA LUIZA DE ALBUQUERQUE SIEBR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MED</text:p>
          </table:table-cell>
          <table:table-cell office:value-type="string">
            <text:p>FAMED/MED</text:p>
          </table:table-cell>
          <table:table-cell office:value-type="string">
            <text:p>COORDENAÇÃO DO CURSO DE MEDICINA</text:p>
          </table:table-cell>
          <table:table-cell office:value-type="string">
            <text:p>PATRICIA ROSANE LEITE DE FIGUEIREDO GOME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MED</text:p>
          </table:table-cell>
          <table:table-cell office:value-type="string">
            <text:p>FAMED/MED/SAA-MED</text:p>
          </table:table-cell>
          <table:table-cell office:value-type="string">
            <text:p>SEÇÃO DE APOIO ADMINISTRATIVO</text:p>
          </table:table-cell>
          <table:table-cell office:value-type="string">
            <text:p>JOSIVAN FRANCISCO DA CRUZ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PSICOLOGIA</text:p>
          </table:table-cell>
          <table:table-cell office:value-type="string">
            <text:p>FAMED/MED/SAA-PSICOLOGIA</text:p>
          </table:table-cell>
          <table:table-cell office:value-type="string">
            <text:p>SEÇÃO DE APOIO ADMINISTRATIVO</text:p>
          </table:table-cell>
          <table:table-cell office:value-type="string">
            <text:p>LUCIANA ALVES BERNARDO DE MATO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MED</text:p>
          </table:table-cell>
          <table:table-cell office:value-type="string">
            <text:p>FAMED/MED/VICE-MED</text:p>
          </table:table-cell>
          <table:table-cell office:value-type="string">
            <text:p>VICE-COORDENAÇÃO DO CURSO DE MEDICINA</text:p>
          </table:table-cell>
          <table:table-cell office:value-type="string">
            <text:p>THAÍS TAVARES SAMPAI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AES</text:p>
          </table:table-cell>
          <table:table-cell office:value-type="string">
            <text:p>FAMED/NAES</text:p>
          </table:table-cell>
          <table:table-cell office:value-type="string">
            <text:p>NÚCLEO DE APOIO A ESTÁGIOS</text:p>
          </table:table-cell>
          <table:table-cell office:value-type="string">
            <text:p>MARIA ALINELE LUCENA SOARE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AREM</text:p>
          </table:table-cell>
          <table:table-cell office:value-type="string">
            <text:p>FAMED/NAREM</text:p>
          </table:table-cell>
          <table:table-cell office:value-type="string">
            <text:p>NÚCLEO DE APOIO À RESIDÊNCIA MÉDICA</text:p>
          </table:table-cell>
          <table:table-cell office:value-type="string">
            <text:p>CARLOS BISPO PINHEIRO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G-FAMED</text:p>
          </table:table-cell>
          <table:table-cell office:value-type="string">
            <text:p>FAMED/NG-FAMED</text:p>
          </table:table-cell>
          <table:table-cell office:value-type="string">
            <text:p>NÚCLEO DE GESTÃO</text:p>
          </table:table-cell>
          <table:table-cell office:value-type="string">
            <text:p>IVANILDO LUCIANO NOGUEIR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PG</text:p>
          </table:table-cell>
          <table:table-cell office:value-type="string">
            <text:p>FAMED/NPG</text:p>
          </table:table-cell>
          <table:table-cell office:value-type="string">
            <text:p>NÚCLEO DE PÓS-GRADUAÇÃO</text:p>
          </table:table-cell>
          <table:table-cell office:value-type="string">
            <text:p>PAULA CAMILA GRANGEIRO RODRIGUE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PMBqBM</text:p>
          </table:table-cell>
          <table:table-cell office:value-type="string">
            <text:p>FAMED/PMBqBM</text:p>
          </table:table-cell>
          <table:table-cell office:value-type="string">
            <text:p>COORDENAÇÃO DO CURSO MULTICÊNTRICO DE PÓS-GRADUAÇÃO EM BIOQUÍMICA E BIOLOGIA MOLECULAR</text:p>
          </table:table-cell>
          <table:table-cell office:value-type="string">
            <text:p>HEBERTY DI TARSO FERNANDES FACUND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PMBqBM</text:p>
          </table:table-cell>
          <table:table-cell office:value-type="string">
            <text:p>FAMED/PMBqBM/VICE-PMBqBM</text:p>
          </table:table-cell>
          <table:table-cell office:value-type="string">
            <text:p>VICE-COORDENAÇÃO DO CURSO MULTICÊNTRICO DE PÓS-GRADUAÇÃO EM BIOQUÍMICA E BIOLOGIA MOLECULAR</text:p>
          </table:table-cell>
          <table:table-cell office:value-type="string">
            <text:p>KAMILA CÂMARA CORREI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PPGCS</text:p>
          </table:table-cell>
          <table:table-cell office:value-type="string">
            <text:p>FAMED/PPGCS</text:p>
          </table:table-cell>
          <table:table-cell office:value-type="string">
            <text:p>COORDENAÇÃO DO CURSO DE PÓS-GRADUAÇÃO EM CIÊNCIAS DA SAÚDE</text:p>
          </table:table-cell>
          <table:table-cell office:value-type="string">
            <text:p>FRANCISCO ROBERTO DE AZEVED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PPGCS</text:p>
          </table:table-cell>
          <table:table-cell office:value-type="string">
            <text:p>FAMED/PPGCS/VICE-PPGCS</text:p>
          </table:table-cell>
          <table:table-cell office:value-type="string">
            <text:p>VICE-COORDENAÇÃO DO CURSO DE PÓS-GRADUAÇÃO EM CIÊNCIAS DA SAÚDE</text:p>
          </table:table-cell>
          <table:table-cell office:value-type="string">
            <text:p>JACQUELINE COSMO ANDRADE PINHEIR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PROFSAUDE</text:p>
          </table:table-cell>
          <table:table-cell office:value-type="string">
            <text:p>FAMED/PROFSAUDE</text:p>
          </table:table-cell>
          <table:table-cell office:value-type="string">
            <text:p>COORDENAÇÃO DO CURSO DE PÓS-GRADUAÇÃO EM SAÚDE DA FAMÍLIA</text:p>
          </table:table-cell>
          <table:table-cell office:value-type="string">
            <text:p>MARIA ROSILENE CÂNDIDO MOREIR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PROFSAÚDE</text:p>
          </table:table-cell>
          <table:table-cell office:value-type="string">
            <text:p>FAMED/PROFSAUDE/VICE-PROFSAÚDE</text:p>
          </table:table-cell>
          <table:table-cell office:value-type="string">
            <text:p>VICE-COORDENAÇÃO DO CURSO DE PÓS-GRADUAÇÃO EM SAÚDE DA FAMÍLIA</text:p>
          </table:table-cell>
          <table:table-cell office:value-type="string">
            <text:p>MILENA SILVA COST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PSICOLOGIA</text:p>
          </table:table-cell>
          <table:table-cell office:value-type="string">
            <text:p>FAMED/PSICOLOGIA</text:p>
          </table:table-cell>
          <table:table-cell office:value-type="string">
            <text:p>COORDENAÇÃO DO CURSO DE PSICOLOGIA</text:p>
          </table:table-cell>
          <table:table-cell office:value-type="string">
            <text:p>LIANA DE ANDRADE ESMERALDO PEREIR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PSICOLOGIA</text:p>
          </table:table-cell>
          <table:table-cell office:value-type="string">
            <text:p>FAMED/PSICOLOGIA/VICE-PSICOLOGIA</text:p>
          </table:table-cell>
          <table:table-cell office:value-type="string">
            <text:p>VICE-COORDENAÇÃO DO CURSO DE PSICOLOGIA</text:p>
          </table:table-cell>
          <table:table-cell office:value-type="string">
            <text:p>CAMILLA VIEIRA DE FIGUEIRED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BLP-FAMED</text:p>
          </table:table-cell>
          <table:table-cell office:value-type="string">
            <text:p>FAMED/SBLP-FAMED</text:p>
          </table:table-cell>
          <table:table-cell office:value-type="string">
            <text:p>SEÇÃO DE BIOSSEGURANÇA DOS LABORATÓRIOS DE PESQUISA DA FAMED</text:p>
          </table:table-cell>
          <table:table-cell office:value-type="string">
            <text:p>RACQUEL OLIVEIRA DA SILVA SOUZ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PQUC-FAMED</text:p>
          </table:table-cell>
          <table:table-cell office:value-type="string">
            <text:p>FAMED/SPQUC-FAMED</text:p>
          </table:table-cell>
          <table:table-cell office:value-type="string">
            <text:p>SEÇÃO DE PRODUTOS QUÍMICOS DE USO CONTROLADO</text:p>
          </table:table-cell>
          <table:table-cell office:value-type="string">
            <text:p>ANNA LÍDIA NUNES VAREL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DIREÇÃO</text:p>
          </table:table-cell>
          <table:table-cell office:value-type="string">
            <text:p>FAMED/VICE-DIREÇÃO</text:p>
          </table:table-cell>
          <table:table-cell office:value-type="string">
            <text:p>VICE-DIREÇÃO DA FAMED</text:p>
          </table:table-cell>
          <table:table-cell office:value-type="string">
            <text:p>MARIA DO SOCORRO VIEIRA DOS SANTO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GR</text:p>
          </table:table-cell>
          <table:table-cell office:value-type="string">
            <text:p>GR</text:p>
          </table:table-cell>
          <table:table-cell office:value-type="string">
            <text:p>GABINETE DA REITORIA</text:p>
          </table:table-cell>
          <table:table-cell office:value-type="string">
            <text:p>LEANDRO FRANCISCO MACEDO LIMA</text:p>
          </table:table-cell>
          <table:table-cell office:value-type="string">
            <text:p>TAE</text:p>
          </table:table-cell>
          <table:table-cell office:value-type="string">
            <text:p>gabinet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ASS-ESP-REITORIA</text:p>
          </table:table-cell>
          <table:table-cell office:value-type="string">
            <text:p>GR/ASS-ESP-REITORIA</text:p>
          </table:table-cell>
          <table:table-cell office:value-type="string">
            <text:p>ASSESSORIA ESPECIAL DA REITORIA</text:p>
          </table:table-cell>
          <table:table-cell office:value-type="string">
            <text:p>ANTONIO GERSON BEZERRA DE MORAIS</text:p>
          </table:table-cell>
          <table:table-cell office:value-type="string">
            <text:p>TAE</text:p>
          </table:table-cell>
          <table:table-cell office:value-type="string">
            <text:p>assessor.gabinet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ASS-ESP-REITORIA-II</text:p>
          </table:table-cell>
          <table:table-cell office:value-type="string">
            <text:p>GR/ASS-ESP-REITORIA-II</text:p>
          </table:table-cell>
          <table:table-cell office:value-type="string">
            <text:p>ASSESSORIA ESPECIAL DA REITORIA II</text:p>
          </table:table-cell>
          <table:table-cell office:value-type="string">
            <text:p>ABRAÃO JOSÉ DE CARVALHO</text:p>
          </table:table-cell>
          <table:table-cell office:value-type="string">
            <text:p>TAE</text:p>
          </table:table-cell>
          <table:table-cell office:value-type="string">
            <text:p>lgp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ASS-ESP-REITORIA-III</text:p>
          </table:table-cell>
          <table:table-cell office:value-type="string">
            <text:p>GR/ASS-ESP-REITORIA-III</text:p>
          </table:table-cell>
          <table:table-cell office:value-type="string">
            <text:p>ASSESSORIA ESPECIAL DA REITORIA III</text:p>
          </table:table-cell>
          <table:table-cell office:value-type="string">
            <text:p>RODRIGO CARLOS DA ROCHA</text:p>
          </table:table-cell>
          <table:table-cell office:value-type="string">
            <text:p>TAE</text:p>
          </table:table-cell>
          <table:table-cell office:value-type="string">
            <text:p>assessor.gabinet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RIE</text:p>
          </table:table-cell>
          <table:table-cell office:value-type="string">
            <text:p>GR/CRIE</text:p>
          </table:table-cell>
          <table:table-cell office:value-type="string">
            <text:p>NÚCLEO DE PROJETOS ESPECIAIS EM INOVAÇÃO E EMPREENDEDORISM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rie.reitori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ACC</text:p>
          </table:table-cell>
          <table:table-cell office:value-type="string">
            <text:p>GR/NACC</text:p>
          </table:table-cell>
          <table:table-cell office:value-type="string">
            <text:p>NÚCLEO DE APOIO ÀS COMISSÕES DE CARREIRA</text:p>
          </table:table-cell>
          <table:table-cell office:value-type="string">
            <text:p>DARLENNE DE AZEVEDO BRAUN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DP</text:p>
          </table:table-cell>
          <table:table-cell office:value-type="string">
            <text:p>GR/NDP</text:p>
          </table:table-cell>
          <table:table-cell office:value-type="string">
            <text:p>NÚCLEO DE DIÁRIAS E PASSAGENS</text:p>
          </table:table-cell>
          <table:table-cell office:value-type="string">
            <text:p>BRENO DOMINGOS VIEIRA BRINGEL</text:p>
          </table:table-cell>
          <table:table-cell office:value-type="string">
            <text:p>TAE</text:p>
          </table:table-cell>
          <table:table-cell office:value-type="string">
            <text:p>pdh.reitori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E</text:p>
          </table:table-cell>
          <table:table-cell office:value-type="string">
            <text:p>GR/NE</text:p>
          </table:table-cell>
          <table:table-cell office:value-type="string">
            <text:p>NÚCLEO EXECUTIVO</text:p>
          </table:table-cell>
          <table:table-cell office:value-type="string">
            <text:p>RUTH KAROLLYNE BARBOSA GOME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G-GR</text:p>
          </table:table-cell>
          <table:table-cell office:value-type="string">
            <text:p>GR/NG-GR</text:p>
          </table:table-cell>
          <table:table-cell office:value-type="string">
            <text:p>NÚCLEO DE GESTÃ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gabinet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uAPA</text:p>
          </table:table-cell>
          <table:table-cell office:value-type="string">
            <text:p>GR/NuAPA</text:p>
          </table:table-cell>
          <table:table-cell office:value-type="string">
            <text:p>NÚCLEO DE APOIO À POLÍTICA DOS ANIMAIS</text:p>
          </table:table-cell>
          <table:table-cell office:value-type="string">
            <text:p>PRISCILA TEIXEIRA DE SOUZ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HVU</text:p>
          </table:table-cell>
          <table:table-cell office:value-type="string">
            <text:p>HVU</text:p>
          </table:table-cell>
          <table:table-cell office:value-type="string">
            <text:p>HOSPITAL VETERINÁRIO UNIVERSITÁRIO</text:p>
          </table:table-cell>
          <table:table-cell office:value-type="string">
            <text:p>ANTÔNIO NELSON LIMA DA COST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DIREÇÃO</text:p>
          </table:table-cell>
          <table:table-cell office:value-type="string">
            <text:p>HVU/VICE-DIREÇÃO</text:p>
          </table:table-cell>
          <table:table-cell office:value-type="string">
            <text:p>VICE-DIREÇÃO DO HVU</text:p>
          </table:table-cell>
          <table:table-cell office:value-type="string">
            <text:p>JÚLIO RODRIGUES PEREIRA JÚNIOR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IFE</text:p>
          </table:table-cell>
          <table:table-cell office:value-type="string">
            <text:p>IFE</text:p>
          </table:table-cell>
          <table:table-cell office:value-type="string">
            <text:p>DIREÇÃO DO INSTITUTO DE FORMAÇÃO DE EDUCADORES</text:p>
          </table:table-cell>
          <table:table-cell office:value-type="string">
            <text:p>FRANCINEIDE AMORIM COSTA SANTOS</text:p>
          </table:table-cell>
          <table:table-cell office:value-type="string">
            <text:p>Docente</text:p>
          </table:table-cell>
          <table:table-cell office:value-type="string">
            <text:p>if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BIOLOGIA</text:p>
          </table:table-cell>
          <table:table-cell office:value-type="string">
            <text:p>IFE/BIOLOGIA</text:p>
          </table:table-cell>
          <table:table-cell office:value-type="string">
            <text:p>COORDENAÇÃO DO CURSO DE BIOLOGIA</text:p>
          </table:table-cell>
          <table:table-cell office:value-type="string">
            <text:p>ELAINE DE JESUS SOUZ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BIOLOGIA</text:p>
          </table:table-cell>
          <table:table-cell office:value-type="string">
            <text:p>IFE/BIOLOGIA/SAA-BIOLOGIA</text:p>
          </table:table-cell>
          <table:table-cell office:value-type="string">
            <text:p>SEÇÃO DE APOIO ADMINISTRATIVO</text:p>
          </table:table-cell>
          <table:table-cell office:value-type="string">
            <text:p>ANTONIO GLAUBER DA SILV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BIOLOGIA</text:p>
          </table:table-cell>
          <table:table-cell office:value-type="string">
            <text:p>IFE/BIOLOGIA/VICE-BIOLOGIA</text:p>
          </table:table-cell>
          <table:table-cell office:value-type="string">
            <text:p>VICE-COORDENAÇÃO DO CURSO DE BIOLOGIA</text:p>
          </table:table-cell>
          <table:table-cell office:value-type="string">
            <text:p>VIVIAN OLIVEIRA AMORIM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FISICA</text:p>
          </table:table-cell>
          <table:table-cell office:value-type="string">
            <text:p>IFE/FISICA</text:p>
          </table:table-cell>
          <table:table-cell office:value-type="string">
            <text:p>COORDENAÇÃO DO CURSO DE FÍSICA</text:p>
          </table:table-cell>
          <table:table-cell office:value-type="string">
            <text:p>GILSON FRANCISCO DE OLIVEIRA JUNIOR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FISICA</text:p>
          </table:table-cell>
          <table:table-cell office:value-type="string">
            <text:p>IFE/FISICA/VICE-FISICA</text:p>
          </table:table-cell>
          <table:table-cell office:value-type="string">
            <text:p>VICE-COORDENAÇÃO DO CURSO DE FÍSICA</text:p>
          </table:table-cell>
          <table:table-cell office:value-type="string">
            <text:p>RICARDO OLIVEIRA GONÇALVE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LICNM</text:p>
          </table:table-cell>
          <table:table-cell office:value-type="string">
            <text:p>IFE/LICNM</text:p>
          </table:table-cell>
          <table:table-cell office:value-type="string">
            <text:p>COORDENAÇÃO DO CURSO DE LICENCIATURA INTERDISCIPLINAR EM CIÊNCIAS NATURAIS E MATEMÁTICA</text:p>
          </table:table-cell>
          <table:table-cell office:value-type="string">
            <text:p>SAULO QUINTANA GOME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LICNM</text:p>
          </table:table-cell>
          <table:table-cell office:value-type="string">
            <text:p>IFE/LICNM/SAA-LICNM</text:p>
          </table:table-cell>
          <table:table-cell office:value-type="string">
            <text:p>SEÇÃO DE APOIO ADMINISTRATIVO</text:p>
          </table:table-cell>
          <table:table-cell office:value-type="string">
            <text:p>FRANCISCO DE ASSIS FERNANDES DO NASCIMENTO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LICNM</text:p>
          </table:table-cell>
          <table:table-cell office:value-type="string">
            <text:p>IFE/LICNM/VICE-LICNM</text:p>
          </table:table-cell>
          <table:table-cell office:value-type="string">
            <text:p>VICE-COORDENAÇÃO DO CURSO DE LICENCIATURA INTERDISCIPLINAR EM CIÊNCIAS NATURAIS E MATEMÁTICA</text:p>
          </table:table-cell>
          <table:table-cell office:value-type="string">
            <text:p/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MAT</text:p>
          </table:table-cell>
          <table:table-cell office:value-type="string">
            <text:p>IFE/MAT</text:p>
          </table:table-cell>
          <table:table-cell office:value-type="string">
            <text:p>COORDENAÇÃO DO CURSO DE MATEMÁTICA</text:p>
          </table:table-cell>
          <table:table-cell office:value-type="string">
            <text:p>MARCOS ANTONIO ALVES PEREIR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MAT</text:p>
          </table:table-cell>
          <table:table-cell office:value-type="string">
            <text:p>IFE/MAT/VICE-MAT</text:p>
          </table:table-cell>
          <table:table-cell office:value-type="string">
            <text:p>VICE-COORDENAÇÃO DO CURSO DE MATEMÁTICA</text:p>
          </table:table-cell>
          <table:table-cell office:value-type="string">
            <text:p>ELZON CÉZAR BEZERRA JÚNIOR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G-IFE</text:p>
          </table:table-cell>
          <table:table-cell office:value-type="string">
            <text:p>IFE/NG-IFE</text:p>
          </table:table-cell>
          <table:table-cell office:value-type="string">
            <text:p>NÚCLEO DE GESTÃO</text:p>
          </table:table-cell>
          <table:table-cell office:value-type="string">
            <text:p>JOELMA KELE FERREIRA DE AQUINO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PEDAGOGIA</text:p>
          </table:table-cell>
          <table:table-cell office:value-type="string">
            <text:p>IFE/PEDAGOGIA</text:p>
          </table:table-cell>
          <table:table-cell office:value-type="string">
            <text:p>COORDENAÇÃO DO CURSO DE PEDAGOGIA</text:p>
          </table:table-cell>
          <table:table-cell office:value-type="string">
            <text:p>FRANCIONE CHARAPA ALVE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PEDAGOGIA</text:p>
          </table:table-cell>
          <table:table-cell office:value-type="string">
            <text:p>IFE/PEDAGOGIA/SAA-PEDAGOGIA</text:p>
          </table:table-cell>
          <table:table-cell office:value-type="string">
            <text:p>SEÇÃO DE APOIO ADMINISTRATIVO</text:p>
          </table:table-cell>
          <table:table-cell office:value-type="string">
            <text:p>MARIA JANAINA DOS SANTO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PEDAGOGIA</text:p>
          </table:table-cell>
          <table:table-cell office:value-type="string">
            <text:p>IFE/PEDAGOGIA/VICE-PEDAGOGIA</text:p>
          </table:table-cell>
          <table:table-cell office:value-type="string">
            <text:p>VICE-COORDENAÇÃO DO CURSO DE PEDAGOGIA</text:p>
          </table:table-cell>
          <table:table-cell office:value-type="string">
            <text:p>DARLIANE SILVA DO AMARAL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PROFBIO</text:p>
          </table:table-cell>
          <table:table-cell office:value-type="string">
            <text:p>IFE/PROFBIO</text:p>
          </table:table-cell>
          <table:table-cell office:value-type="string">
            <text:p>COORDENAÇÃO DO CURSO DE PÓS-GRADUAÇÃO EM ENSINO DE BIOLOGIA EM REDE</text:p>
          </table:table-cell>
          <table:table-cell office:value-type="string">
            <text:p>ROGÉRIO DE AQUINO SARAIV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PROFBIO</text:p>
          </table:table-cell>
          <table:table-cell office:value-type="string">
            <text:p>IFE/PROFBIO/VICE-PROFBIO</text:p>
          </table:table-cell>
          <table:table-cell office:value-type="string">
            <text:p>VICE-COORDENAÇÃO DO CURSO DE PÓS-GRADUAÇÃO EM ENSINO DE BIOLOGIA EM REDE</text:p>
          </table:table-cell>
          <table:table-cell office:value-type="string">
            <text:p>RAIMUNDO NONATO FERREIRA DA COST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QUIMICA</text:p>
          </table:table-cell>
          <table:table-cell office:value-type="string">
            <text:p>IFE/QUIMICA</text:p>
          </table:table-cell>
          <table:table-cell office:value-type="string">
            <text:p>COORDENAÇÃO DO CURSO DE QUÍMICA</text:p>
          </table:table-cell>
          <table:table-cell office:value-type="string">
            <text:p>BRUNO PEIXOTO DE OLIVEIR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QUIMICA</text:p>
          </table:table-cell>
          <table:table-cell office:value-type="string">
            <text:p>IFE/QUIMICA/SAA-QUIMICA</text:p>
          </table:table-cell>
          <table:table-cell office:value-type="string">
            <text:p>SEÇÃO DE APOIO ADMINISTRATIV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QUIMICA</text:p>
          </table:table-cell>
          <table:table-cell office:value-type="string">
            <text:p>IFE/QUIMICA/VICE-QUIMICA</text:p>
          </table:table-cell>
          <table:table-cell office:value-type="string">
            <text:p>VICE-COORDENAÇAO DO CURSO DE QUÍMICA</text:p>
          </table:table-cell>
          <table:table-cell office:value-type="string">
            <text:p>MARCUS VENICIO DA SILVA FERNANDE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DIREÇÃO</text:p>
          </table:table-cell>
          <table:table-cell office:value-type="string">
            <text:p>IFE/VICE-DIREÇÃO</text:p>
          </table:table-cell>
          <table:table-cell office:value-type="string">
            <text:p>VICE-DIREÇÃO DO IFE</text:p>
          </table:table-cell>
          <table:table-cell office:value-type="string">
            <text:p>ROCHELANDE FELIPE RODRIGUE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IISCA</text:p>
          </table:table-cell>
          <table:table-cell office:value-type="string">
            <text:p>IISCA</text:p>
          </table:table-cell>
          <table:table-cell office:value-type="string">
            <text:p>DIREÇÃO DO INSTITUTO INTERDISCIPLINAR DE SOCIEDADE, CULTURA E ARTES</text:p>
          </table:table-cell>
          <table:table-cell office:value-type="string">
            <text:p>CAMILA DO ESPÍRITO SANTO PRADO DE OLIVEIRA</text:p>
          </table:table-cell>
          <table:table-cell office:value-type="string">
            <text:p>Docente</text:p>
          </table:table-cell>
          <table:table-cell office:value-type="string">
            <text:p>iisc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ASS-TEC-IISCA</text:p>
          </table:table-cell>
          <table:table-cell office:value-type="string">
            <text:p>IISCA/ASS-TEC-IISCA</text:p>
          </table:table-cell>
          <table:table-cell office:value-type="string">
            <text:p>ASSESSORIA TÉCNICA DO IISCA</text:p>
          </table:table-cell>
          <table:table-cell office:value-type="string">
            <text:p>GUSTAVO RAMOS FERREIR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INEMA</text:p>
          </table:table-cell>
          <table:table-cell office:value-type="string">
            <text:p>IISCA/CINEMA</text:p>
          </table:table-cell>
          <table:table-cell office:value-type="string">
            <text:p>COORDENAÇÃO DO CURSO DE CINEMA E AUDIOVISUAL</text:p>
          </table:table-cell>
          <table:table-cell office:value-type="string">
            <text:p>RODRIGO CAPISTRANO CAMURÇ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CINEMA</text:p>
          </table:table-cell>
          <table:table-cell office:value-type="string">
            <text:p>IISCA/CINEMA/VICE-CINEMA</text:p>
          </table:table-cell>
          <table:table-cell office:value-type="string">
            <text:p>VICE-COORDENAÇÃO DO CURSO DE CINEMA E AUDIOVISUAL</text:p>
          </table:table-cell>
          <table:table-cell office:value-type="string">
            <text:p>ISADORA MENESES RODRIGUE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ESIGN-BACH</text:p>
          </table:table-cell>
          <table:table-cell office:value-type="string">
            <text:p>IISCA/DESIGN-BACH</text:p>
          </table:table-cell>
          <table:table-cell office:value-type="string">
            <text:p>COORDENAÇÃO DO CURSO DE BACHARELADO EM DESIGN</text:p>
          </table:table-cell>
          <table:table-cell office:value-type="string">
            <text:p>CLARISSA DE ANDRADE QUEIROZ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DESIGN</text:p>
          </table:table-cell>
          <table:table-cell office:value-type="string">
            <text:p>IISCA/DESIGN-BACH/SAA-DESIGN</text:p>
          </table:table-cell>
          <table:table-cell office:value-type="string">
            <text:p>SEÇÃO DE APOIO ADMINISTRATIVO</text:p>
          </table:table-cell>
          <table:table-cell office:value-type="string">
            <text:p>TAINÃ ALCANTARA DE CARVALHO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DESIGN-BACH</text:p>
          </table:table-cell>
          <table:table-cell office:value-type="string">
            <text:p>IISCA/DESIGN-BACH/VICE-DESIGN-BACH</text:p>
          </table:table-cell>
          <table:table-cell office:value-type="string">
            <text:p>VICE-COORDENAÇÃO DO CURSO DE BACHARELADO EM DESIGN</text:p>
          </table:table-cell>
          <table:table-cell office:value-type="string">
            <text:p>ADRIANA BARROSO BOTELH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ESIGN-PRODUTO</text:p>
          </table:table-cell>
          <table:table-cell office:value-type="string">
            <text:p>IISCA/DESIGN-PRODUTO</text:p>
          </table:table-cell>
          <table:table-cell office:value-type="string">
            <text:p>COORDENAÇÃO DO CURSO DE DESIGN DE PRODUTO</text:p>
          </table:table-cell>
          <table:table-cell office:value-type="string">
            <text:p>ANA NEUZA BOTELHO VIDEL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DESIGN-PRODUTO</text:p>
          </table:table-cell>
          <table:table-cell office:value-type="string">
            <text:p>IISCA/DESIGN-PRODUTO/SAA-DESIGN-PRODUTO</text:p>
          </table:table-cell>
          <table:table-cell office:value-type="string">
            <text:p>SEÇÃO DE APOIO ADMINISTRATIVO</text:p>
          </table:table-cell>
          <table:table-cell office:value-type="string">
            <text:p>TAINÃ ALCANTARA DE CARVALHO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DESIGN-PRODUTO</text:p>
          </table:table-cell>
          <table:table-cell office:value-type="string">
            <text:p>IISCA/DESIGN-PRODUTO/VICE-DESIGN-PRODUTO</text:p>
          </table:table-cell>
          <table:table-cell office:value-type="string">
            <text:p>VICE-COORDENAÇÃO DO CURSO DE DESIGN DE PRODUTO</text:p>
          </table:table-cell>
          <table:table-cell office:value-type="string">
            <text:p>LENILSON MIRANDA JONAS JUNIOR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FILOSOFIA-BACH</text:p>
          </table:table-cell>
          <table:table-cell office:value-type="string">
            <text:p>IISCA/FILOSOFIA-BACH</text:p>
          </table:table-cell>
          <table:table-cell office:value-type="string">
            <text:p>COORDENAÇÃO DO CURSO DE BACHARELADO EM FILOSOFIA</text:p>
          </table:table-cell>
          <table:table-cell office:value-type="string">
            <text:p>JOSÉ ROBERTO CARDOSO DA CUNH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FILOSOFIA-BACH</text:p>
          </table:table-cell>
          <table:table-cell office:value-type="string">
            <text:p>IISCA/FILOSOFIA-BACH/SAA-FILOSOFIA-BACH</text:p>
          </table:table-cell>
          <table:table-cell office:value-type="string">
            <text:p>SEÇÃO DE APOIO ADMINISTRATIVO</text:p>
          </table:table-cell>
          <table:table-cell office:value-type="string">
            <text:p>ICARO LEVI TAVARES ANIZIO DE SOUZ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FILOSOFIA-BACH</text:p>
          </table:table-cell>
          <table:table-cell office:value-type="string">
            <text:p>IISCA/FILOSOFIA-BACH/VICE-FILOSOFIA-BACH</text:p>
          </table:table-cell>
          <table:table-cell office:value-type="string">
            <text:p>VICE-COORDENAÇÃO DO CURSO DE BACHARELADO EM FILOSOFIA</text:p>
          </table:table-cell>
          <table:table-cell office:value-type="string">
            <text:p>WESLEY RENNYER MARTINS RABELO PORT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FILOSOFIA-LIC</text:p>
          </table:table-cell>
          <table:table-cell office:value-type="string">
            <text:p>IISCA/FILOSOFIA-LIC</text:p>
          </table:table-cell>
          <table:table-cell office:value-type="string">
            <text:p>COORDENAÇÃO DO CURSO DE LICENCIATURA EM FILOSOFIA</text:p>
          </table:table-cell>
          <table:table-cell office:value-type="string">
            <text:p>EMANUEL MARCONDES DE SOUZA TORQUAT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FILOSOFIA-LIC</text:p>
          </table:table-cell>
          <table:table-cell office:value-type="string">
            <text:p>IISCA/FILOSOFIA-LIC/VICE-FILOSOFIA-LIC</text:p>
          </table:table-cell>
          <table:table-cell office:value-type="string">
            <text:p>VICE-COORDENAÇÃO DO CURSO DE LICENCIATURA EM FILOSOFIA</text:p>
          </table:table-cell>
          <table:table-cell office:value-type="string">
            <text:p>FRANCISCO JOSÉ DA SILV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JORNALISMO</text:p>
          </table:table-cell>
          <table:table-cell office:value-type="string">
            <text:p>IISCA/JORNALISMO</text:p>
          </table:table-cell>
          <table:table-cell office:value-type="string">
            <text:p>COORDENAÇÃO DO CURSO DE JORNALISMO</text:p>
          </table:table-cell>
          <table:table-cell office:value-type="string">
            <text:p>JULIANA LOTIF ARAÚJ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JORNALISMO</text:p>
          </table:table-cell>
          <table:table-cell office:value-type="string">
            <text:p>IISCA/JORNALISMO/SAA-JORNALISMO</text:p>
          </table:table-cell>
          <table:table-cell office:value-type="string">
            <text:p>SEÇÃO DE APOIO ADMINISTRATIVO</text:p>
          </table:table-cell>
          <table:table-cell office:value-type="string">
            <text:p>JESSICA BARBOSA DE SOUS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JORNALISMO</text:p>
          </table:table-cell>
          <table:table-cell office:value-type="string">
            <text:p>IISCA/JORNALISMO/VICE-JORNALISMO</text:p>
          </table:table-cell>
          <table:table-cell office:value-type="string">
            <text:p>VICE-COORDENAÇÃO DO CURSO DE JORNALISMO</text:p>
          </table:table-cell>
          <table:table-cell office:value-type="string">
            <text:p>JOUBERT DE ALBUQUERQUE ARRAI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LETRAS-LIBRAS</text:p>
          </table:table-cell>
          <table:table-cell office:value-type="string">
            <text:p>IISCA/LETRAS-LIBRAS</text:p>
          </table:table-cell>
          <table:table-cell office:value-type="string">
            <text:p>COORDENAÇÃO DO CURSO DE LETRAS/LIBRAS</text:p>
          </table:table-cell>
          <table:table-cell office:value-type="string">
            <text:p>MIRIAM ROYER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LETRAS-LIBRAS</text:p>
          </table:table-cell>
          <table:table-cell office:value-type="string">
            <text:p>IISCA/LETRAS-LIBRAS/SAA-LETRAS-LIBRAS</text:p>
          </table:table-cell>
          <table:table-cell office:value-type="string">
            <text:p>SEÇÃO DE APOIO ADMINISTRATIVO</text:p>
          </table:table-cell>
          <table:table-cell office:value-type="string">
            <text:p>PATRÍCIA FARIAS MARTIN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LETRAS-LIBRAS</text:p>
          </table:table-cell>
          <table:table-cell office:value-type="string">
            <text:p>IISCA/LETRAS-LIBRAS/VICE-LETRAS-LIBRAS</text:p>
          </table:table-cell>
          <table:table-cell office:value-type="string">
            <text:p>VICE-COORDENAÇÃO DO CURSO DE LETRAS/LIBRAS</text:p>
          </table:table-cell>
          <table:table-cell office:value-type="string">
            <text:p>ANA CARMITA BEZERRA DE SOUZ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MUSICA</text:p>
          </table:table-cell>
          <table:table-cell office:value-type="string">
            <text:p>IISCA/MUSICA</text:p>
          </table:table-cell>
          <table:table-cell office:value-type="string">
            <text:p>COORDENAÇÃO DO CURSO DE MÚSICA</text:p>
          </table:table-cell>
          <table:table-cell office:value-type="string">
            <text:p>JOÃO LUIS SOARES STUDART GUIMARÃE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MUSICA</text:p>
          </table:table-cell>
          <table:table-cell office:value-type="string">
            <text:p>IISCA/MUSICA/SAA-MUSICA</text:p>
          </table:table-cell>
          <table:table-cell office:value-type="string">
            <text:p>SEÇÃO DE APOIO ADMINISTRATIVO</text:p>
          </table:table-cell>
          <table:table-cell office:value-type="string">
            <text:p>LÉA ANGELINE DA COST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MUSICA</text:p>
          </table:table-cell>
          <table:table-cell office:value-type="string">
            <text:p>IISCA/MUSICA/VICE-MUSICA</text:p>
          </table:table-cell>
          <table:table-cell office:value-type="string">
            <text:p>VICE-COORDENAÇÃO DO CURSO DE MÚSICA</text:p>
          </table:table-cell>
          <table:table-cell office:value-type="string">
            <text:p>FRANCISCO WEBER DOS ANJO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G-IISCA</text:p>
          </table:table-cell>
          <table:table-cell office:value-type="string">
            <text:p>IISCA/NG-IISCA</text:p>
          </table:table-cell>
          <table:table-cell office:value-type="string">
            <text:p>NÚCLEO DE GESTÃO</text:p>
          </table:table-cell>
          <table:table-cell office:value-type="string">
            <text:p>MARIA LAÍS DOS SANTO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PROF-FILO</text:p>
          </table:table-cell>
          <table:table-cell office:value-type="string">
            <text:p>IISCA/PROF-FILO</text:p>
          </table:table-cell>
          <table:table-cell office:value-type="string">
            <text:p>COORDENAÇÃO DO CURSO DE PÓS-GRADUAÇÃO EM FILOSOFIA</text:p>
          </table:table-cell>
          <table:table-cell office:value-type="string">
            <text:p>GILVANIO MOREIRA SANTO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A-PROF-FILO</text:p>
          </table:table-cell>
          <table:table-cell office:value-type="string">
            <text:p>IISCA/PROF-FILO/SAA-PROF-FILO</text:p>
          </table:table-cell>
          <table:table-cell office:value-type="string">
            <text:p>SEÇÃO DE APOIO ADMINISTRATIVO</text:p>
          </table:table-cell>
          <table:table-cell office:value-type="string">
            <text:p>DIÓGENES GONÇALVES PEREIR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PROF-FILO</text:p>
          </table:table-cell>
          <table:table-cell office:value-type="string">
            <text:p>IISCA/PROF-FILO/VICE-PROF-FILO</text:p>
          </table:table-cell>
          <table:table-cell office:value-type="string">
            <text:p>VICE-COORDENAÇÃO DO CURSO DE PÓS-GRADUAÇÃO EM FILOSOFIA</text:p>
          </table:table-cell>
          <table:table-cell office:value-type="string">
            <text:p>FERNANDO SEPE GIMB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DIREÇÃO</text:p>
          </table:table-cell>
          <table:table-cell office:value-type="string">
            <text:p>IISCA/VICE-DIREÇÃO</text:p>
          </table:table-cell>
          <table:table-cell office:value-type="string">
            <text:p>VICE-DIREÇÃO DO IISCA</text:p>
          </table:table-cell>
          <table:table-cell office:value-type="string">
            <text:p>AMANDA TEIXEIRA DA SILV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OUVIDORIA</text:p>
          </table:table-cell>
          <table:table-cell office:value-type="string">
            <text:p>OUVIDORIA</text:p>
          </table:table-cell>
          <table:table-cell office:value-type="string">
            <text:p>OUVIDORIA GERAL</text:p>
          </table:table-cell>
          <table:table-cell office:value-type="string">
            <text:p>DÉBORA GOMES BEZERRA DE MENEZES</text:p>
          </table:table-cell>
          <table:table-cell office:value-type="string">
            <text:p>TAE</text:p>
          </table:table-cell>
          <table:table-cell office:value-type="string">
            <text:p>ouvidori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G-OUVIDORIA</text:p>
          </table:table-cell>
          <table:table-cell office:value-type="string">
            <text:p>OUVIDORIA/NG-OUVIDORIA</text:p>
          </table:table-cell>
          <table:table-cell office:value-type="string">
            <text:p>NÚCLEO DE GESTÃO</text:p>
          </table:table-cell>
          <table:table-cell office:value-type="string">
            <text:p>JEAMY KELLY ALVES LOPES</text:p>
          </table:table-cell>
          <table:table-cell office:value-type="string">
            <text:p>TAE</text:p>
          </table:table-cell>
          <table:table-cell office:value-type="string">
            <text:p>acessoainformacao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PGE</text:p>
          </table:table-cell>
          <table:table-cell office:value-type="string">
            <text:p>PGE</text:p>
          </table:table-cell>
          <table:table-cell office:value-type="string">
            <text:p>PROCURADORIA GERAL</text:p>
          </table:table-cell>
          <table:table-cell office:value-type="string">
            <text:p>ALUÍSIO MARTINS DE SOUZA JÚNIOR</text:p>
          </table:table-cell>
          <table:table-cell office:value-type="string">
            <text:p>Outro</text:p>
          </table:table-cell>
          <table:table-cell office:value-type="string">
            <text:p>procuradori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AADM</text:p>
          </table:table-cell>
          <table:table-cell office:value-type="string">
            <text:p>PGE/NAADM</text:p>
          </table:table-cell>
          <table:table-cell office:value-type="string">
            <text:p>NÚCLEO DE APOIO ADMINISTRATIVO</text:p>
          </table:table-cell>
          <table:table-cell office:value-type="string">
            <text:p>FRANCISCO GLEILSON CLEMENTINO MAGALHÃES</text:p>
          </table:table-cell>
          <table:table-cell office:value-type="string">
            <text:p>TAE</text:p>
          </table:table-cell>
          <table:table-cell office:value-type="string">
            <text:p>secretaria.procuradoria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PRAE</text:p>
          </table:table-cell>
          <table:table-cell office:value-type="string">
            <text:p>PRAE</text:p>
          </table:table-cell>
          <table:table-cell office:value-type="string">
            <text:p>PRÓ-REITORIA DE ASSUNTOS ESTUDANTIS</text:p>
          </table:table-cell>
          <table:table-cell office:value-type="string">
            <text:p>LEDJANE LIMA SOBRINHO</text:p>
          </table:table-cell>
          <table:table-cell office:value-type="string">
            <text:p>Docente</text:p>
          </table:table-cell>
          <table:table-cell office:value-type="string">
            <text:p>pra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ADD</text:p>
          </table:table-cell>
          <table:table-cell office:value-type="string">
            <text:p>PRAE/CADD</text:p>
          </table:table-cell>
          <table:table-cell office:value-type="string">
            <text:p>COORDENADORIA DE APOIO AO DESENVOLVIMENTO DISCENTE</text:p>
          </table:table-cell>
          <table:table-cell office:value-type="string">
            <text:p>LIANA DE ANDRADE ESMERALDO PEREIR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APP</text:p>
          </table:table-cell>
          <table:table-cell office:value-type="string">
            <text:p>PRAE/CADD/DAPP</text:p>
          </table:table-cell>
          <table:table-cell office:value-type="string">
            <text:p>DIVISÃO DE APOIO À PERMANÊNCIA</text:p>
          </table:table-cell>
          <table:table-cell office:value-type="string">
            <text:p>CICERA ALDEVANIA PEREIRA DE OLIVEIRA</text:p>
          </table:table-cell>
          <table:table-cell office:value-type="string">
            <text:p>TAE</text:p>
          </table:table-cell>
          <table:table-cell office:value-type="string">
            <text:p>pedagogia.pra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SME</text:p>
          </table:table-cell>
          <table:table-cell office:value-type="string">
            <text:p>PRAE/CADD/DASME</text:p>
          </table:table-cell>
          <table:table-cell office:value-type="string">
            <text:p>DIVISÃO DE APOIO À SAÚDE MENTAL DO ESTUDANTE</text:p>
          </table:table-cell>
          <table:table-cell office:value-type="string">
            <text:p>VIVIANA DA COSTA EVANGELIST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VQE</text:p>
          </table:table-cell>
          <table:table-cell office:value-type="string">
            <text:p>PRAE/CADD/DVQE</text:p>
          </table:table-cell>
          <table:table-cell office:value-type="string">
            <text:p>DIVISÃO DE ATENÇÃO E QUALIDADE DE VIDA DO ESTUDANTE</text:p>
          </table:table-cell>
          <table:table-cell office:value-type="string">
            <text:p>ANA VIRGÍNIA SILVA MENDES</text:p>
          </table:table-cell>
          <table:table-cell office:value-type="string">
            <text:p>TAE</text:p>
          </table:table-cell>
          <table:table-cell office:value-type="string">
            <text:p>saude.pra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AIE</text:p>
          </table:table-cell>
          <table:table-cell office:value-type="string">
            <text:p>PRAE/CAIE</text:p>
          </table:table-cell>
          <table:table-cell office:value-type="string">
            <text:p>COORDENADORIA DE ATENÇÃO E INTEGRAÇÃO ESTUDANTIL</text:p>
          </table:table-cell>
          <table:table-cell office:value-type="string">
            <text:p>ANELIZA SAMPAIO PACÍFICO DE SOUSA</text:p>
          </table:table-cell>
          <table:table-cell office:value-type="string">
            <text:p>TAE</text:p>
          </table:table-cell>
          <table:table-cell office:value-type="string">
            <text:p>caie.pra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SSAE</text:p>
          </table:table-cell>
          <table:table-cell office:value-type="string">
            <text:p>PRAE/CAIE/DSSAE</text:p>
          </table:table-cell>
          <table:table-cell office:value-type="string">
            <text:p>DIVISÃO DE SERVIÇO SOCIAL E ARTICULAÇÃO ESTUDANTIL</text:p>
          </table:table-cell>
          <table:table-cell office:value-type="string">
            <text:p>MARCOS BUENO PINHEIRO PEIXOTO</text:p>
          </table:table-cell>
          <table:table-cell office:value-type="string">
            <text:p>TAE</text:p>
          </table:table-cell>
          <table:table-cell office:value-type="string">
            <text:p>servicosocial.pra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PE</text:p>
          </table:table-cell>
          <table:table-cell office:value-type="string">
            <text:p>PRAE/CPE</text:p>
          </table:table-cell>
          <table:table-cell office:value-type="string">
            <text:p>COORDENADORIA DE POLÍTICAS ESTUDANTIS</text:p>
          </table:table-cell>
          <table:table-cell office:value-type="string">
            <text:p>RODOLFO JAKOV SARAIVA LOB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RU</text:p>
          </table:table-cell>
          <table:table-cell office:value-type="string">
            <text:p>PRAE/CRU</text:p>
          </table:table-cell>
          <table:table-cell office:value-type="string">
            <text:p>COORDENADORIA DO REFEITÓRIO UNIVERSITÁRIO</text:p>
          </table:table-cell>
          <table:table-cell office:value-type="string">
            <text:p>BRENO ALVES CIPRIANO DE OLIVEIRA</text:p>
          </table:table-cell>
          <table:table-cell office:value-type="string">
            <text:p>TAE</text:p>
          </table:table-cell>
          <table:table-cell office:value-type="string">
            <text:p>ru.pra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F-PRAE</text:p>
          </table:table-cell>
          <table:table-cell office:value-type="string">
            <text:p>PRAE/CRU/DAF-PRAE</text:p>
          </table:table-cell>
          <table:table-cell office:value-type="string">
            <text:p>DIVISÃO DE APOIO FINANCEIRO</text:p>
          </table:table-cell>
          <table:table-cell office:value-type="string">
            <text:p>ANA GEORGIA DE ARAÚJO CORREIA</text:p>
          </table:table-cell>
          <table:table-cell office:value-type="string">
            <text:p>TAE</text:p>
          </table:table-cell>
          <table:table-cell office:value-type="string">
            <text:p>daa.ru.pra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SN</text:p>
          </table:table-cell>
          <table:table-cell office:value-type="string">
            <text:p>PRAE/CRU/DSN</text:p>
          </table:table-cell>
          <table:table-cell office:value-type="string">
            <text:p>DIVISÃO DE SAÚDE E NUTRIÇÃO</text:p>
          </table:table-cell>
          <table:table-cell office:value-type="string">
            <text:p>ANA KARINE ALVES DE MOURA</text:p>
          </table:table-cell>
          <table:table-cell office:value-type="string">
            <text:p>TAE</text:p>
          </table:table-cell>
          <table:table-cell office:value-type="string">
            <text:p>dsn.ru.pra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AMAAE</text:p>
          </table:table-cell>
          <table:table-cell office:value-type="string">
            <text:p>PRAE/NAMAAE</text:p>
          </table:table-cell>
          <table:table-cell office:value-type="string">
            <text:p>NÚCLEO DE AVALIAÇÃO E MONITORAMENTO DAS AÇÕES DA ASSISTÊNCIA ESTUDANTIL</text:p>
          </table:table-cell>
          <table:table-cell office:value-type="string">
            <text:p>MARIA ROSIANE MELO DOS SANTOS</text:p>
          </table:table-cell>
          <table:table-cell office:value-type="string">
            <text:p>TAE</text:p>
          </table:table-cell>
          <table:table-cell office:value-type="string">
            <text:p>namaae.pra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ARUNI</text:p>
          </table:table-cell>
          <table:table-cell office:value-type="string">
            <text:p>PRAE/NARUNI</text:p>
          </table:table-cell>
          <table:table-cell office:value-type="string">
            <text:p>NÚCLEO DE ACOMPANHAMENTO DA RESIDÊNCIA UNIVERSITÁRIA</text:p>
          </table:table-cell>
          <table:table-cell office:value-type="string">
            <text:p>GEDEÃO CORREIA CRUZ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G-PRAE</text:p>
          </table:table-cell>
          <table:table-cell office:value-type="string">
            <text:p>PRAE/NG-PRAE</text:p>
          </table:table-cell>
          <table:table-cell office:value-type="string">
            <text:p>NÚCLEO DE GESTÃO</text:p>
          </table:table-cell>
          <table:table-cell office:value-type="string">
            <text:p>RAFAEL GUIMARÃES JANUÁRIO</text:p>
          </table:table-cell>
          <table:table-cell office:value-type="string">
            <text:p>TAE</text:p>
          </table:table-cell>
          <table:table-cell office:value-type="string">
            <text:p>pra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AAFA</text:p>
          </table:table-cell>
          <table:table-cell office:value-type="string">
            <text:p>PRAE/NG-PRAE/AAFA</text:p>
          </table:table-cell>
          <table:table-cell office:value-type="string">
            <text:p>ASSESSORIA DE APOIO FINANCEIRO E ADMINISTRATIVO</text:p>
          </table:table-cell>
          <table:table-cell office:value-type="string">
            <text:p>MIRNA FONSECA DA CRUZ</text:p>
          </table:table-cell>
          <table:table-cell office:value-type="string">
            <text:p>TAE</text:p>
          </table:table-cell>
          <table:table-cell office:value-type="string">
            <text:p>pra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PROAD</text:p>
          </table:table-cell>
          <table:table-cell office:value-type="string">
            <text:p>PROAD</text:p>
          </table:table-cell>
          <table:table-cell office:value-type="string">
            <text:p>PRÓ-REITORIA DE ADMINISTRAÇÃO</text:p>
          </table:table-cell>
          <table:table-cell office:value-type="string">
            <text:p>TIAGO DE ALENCAR VIANA</text:p>
          </table:table-cell>
          <table:table-cell office:value-type="string">
            <text:p>TAE</text:p>
          </table:table-cell>
          <table:table-cell office:value-type="string">
            <text:p>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AC</text:p>
          </table:table-cell>
          <table:table-cell office:value-type="string">
            <text:p>PROAD/CAC</text:p>
          </table:table-cell>
          <table:table-cell office:value-type="string">
            <text:p>COORDENADORIA DE APOIO ÀS COMPRAS</text:p>
          </table:table-cell>
          <table:table-cell office:value-type="string">
            <text:p>CICERO WAGNER FARIAS SOUZA</text:p>
          </table:table-cell>
          <table:table-cell office:value-type="string">
            <text:p>TAE</text:p>
          </table:table-cell>
          <table:table-cell office:value-type="string">
            <text:p>compras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PROC</text:p>
          </table:table-cell>
          <table:table-cell office:value-type="string">
            <text:p>PROAD/CAC/DAPROC</text:p>
          </table:table-cell>
          <table:table-cell office:value-type="string">
            <text:p>DIVISÃO DE ANÁLISE DE PROCESSOS</text:p>
          </table:table-cell>
          <table:table-cell office:value-type="string">
            <text:p>CICERO WAGNER FARIAS SOUZA</text:p>
          </table:table-cell>
          <table:table-cell office:value-type="string">
            <text:p/>
          </table:table-cell>
          <table:table-cell office:value-type="string">
            <text:p>compras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PCC</text:p>
          </table:table-cell>
          <table:table-cell office:value-type="string">
            <text:p>PROAD/CAC/DPCC</text:p>
          </table:table-cell>
          <table:table-cell office:value-type="string">
            <text:p>DIVISÃO DE PLANEJAMENTO E CONTROLE DE COMPRAS</text:p>
          </table:table-cell>
          <table:table-cell office:value-type="string">
            <text:p>MARIA REJANE MENDES DE SOUSA</text:p>
          </table:table-cell>
          <table:table-cell office:value-type="string">
            <text:p>TAE</text:p>
          </table:table-cell>
          <table:table-cell office:value-type="string">
            <text:p>compras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CF</text:p>
          </table:table-cell>
          <table:table-cell office:value-type="string">
            <text:p>PROAD/CCF</text:p>
          </table:table-cell>
          <table:table-cell office:value-type="string">
            <text:p>COORDENADORIA DE CONTABILIDADE E FINANÇAS</text:p>
          </table:table-cell>
          <table:table-cell office:value-type="string">
            <text:p>MARIA ROSANGLA DE OLIVEIRA PEREIRA</text:p>
          </table:table-cell>
          <table:table-cell office:value-type="string">
            <text:p>TAE</text:p>
          </table:table-cell>
          <table:table-cell office:value-type="string">
            <text:p>financas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Q</text:p>
          </table:table-cell>
          <table:table-cell office:value-type="string">
            <text:p>PROAD/CCF/DAQ</text:p>
          </table:table-cell>
          <table:table-cell office:value-type="string">
            <text:p>DIVISÃO DE ARQUIVO CONTÁBIL</text:p>
          </table:table-cell>
          <table:table-cell office:value-type="string">
            <text:p>MARIA ROSANGLA DE OLIVEIRA PEREIRA</text:p>
          </table:table-cell>
          <table:table-cell office:value-type="string">
            <text:p/>
          </table:table-cell>
          <table:table-cell office:value-type="string">
            <text:p>financas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CG</text:p>
          </table:table-cell>
          <table:table-cell office:value-type="string">
            <text:p>PROAD/CCF/DCG</text:p>
          </table:table-cell>
          <table:table-cell office:value-type="string">
            <text:p>DIVISÃO DE CONFORMIDADE DE GESTÃO</text:p>
          </table:table-cell>
          <table:table-cell office:value-type="string">
            <text:p>JAILE OLIVEIRA SILVA</text:p>
          </table:table-cell>
          <table:table-cell office:value-type="string">
            <text:p>TAE</text:p>
          </table:table-cell>
          <table:table-cell office:value-type="string">
            <text:p>financas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CONT</text:p>
          </table:table-cell>
          <table:table-cell office:value-type="string">
            <text:p>PROAD/CCF/DCONT</text:p>
          </table:table-cell>
          <table:table-cell office:value-type="string">
            <text:p>DIVISÃO DE CONTABILIDADE</text:p>
          </table:table-cell>
          <table:table-cell office:value-type="string">
            <text:p>RONIVON HENRIQUE DE LIMA</text:p>
          </table:table-cell>
          <table:table-cell office:value-type="string">
            <text:p>TAE</text:p>
          </table:table-cell>
          <table:table-cell office:value-type="string">
            <text:p>financas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EF</text:p>
          </table:table-cell>
          <table:table-cell office:value-type="string">
            <text:p>PROAD/CCF/DEF</text:p>
          </table:table-cell>
          <table:table-cell office:value-type="string">
            <text:p>DIVISÃO DE EXECUÇÃO FINANCEIRA</text:p>
          </table:table-cell>
          <table:table-cell office:value-type="string">
            <text:p>WALLISSON LUIZ GUEDES ABRAHÃO</text:p>
          </table:table-cell>
          <table:table-cell office:value-type="string">
            <text:p>TAE</text:p>
          </table:table-cell>
          <table:table-cell office:value-type="string">
            <text:p>financas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EO</text:p>
          </table:table-cell>
          <table:table-cell office:value-type="string">
            <text:p>PROAD/CCF/DEO</text:p>
          </table:table-cell>
          <table:table-cell office:value-type="string">
            <text:p>DIVISÃO DE EXECUÇÃO ORÇAMENTÁRIA</text:p>
          </table:table-cell>
          <table:table-cell office:value-type="string">
            <text:p>JONNAS GONÇALVES FERREIRA</text:p>
          </table:table-cell>
          <table:table-cell office:value-type="string">
            <text:p>TAE</text:p>
          </table:table-cell>
          <table:table-cell office:value-type="string">
            <text:p>financas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CON</text:p>
          </table:table-cell>
          <table:table-cell office:value-type="string">
            <text:p>PROAD/CCON</text:p>
          </table:table-cell>
          <table:table-cell office:value-type="string">
            <text:p>COORDENADORIA DE CONTRATOS</text:p>
          </table:table-cell>
          <table:table-cell office:value-type="string">
            <text:p>ELIZANDRA BATISTA DA SILVA COSTA</text:p>
          </table:table-cell>
          <table:table-cell office:value-type="string">
            <text:p>TAE</text:p>
          </table:table-cell>
          <table:table-cell office:value-type="string">
            <text:p>contratos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C</text:p>
          </table:table-cell>
          <table:table-cell office:value-type="string">
            <text:p>PROAD/CCON/DAC</text:p>
          </table:table-cell>
          <table:table-cell office:value-type="string">
            <text:p>DIVISÃO DE ACOMPANHAMENTO E CONTROLE</text:p>
          </table:table-cell>
          <table:table-cell office:value-type="string">
            <text:p>MISAEL DUARTE DE BRITO SIEBRA</text:p>
          </table:table-cell>
          <table:table-cell office:value-type="string">
            <text:p>TAE</text:p>
          </table:table-cell>
          <table:table-cell office:value-type="string">
            <text:p>contratos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GARG</text:p>
          </table:table-cell>
          <table:table-cell office:value-type="string">
            <text:p>PROAD/CCON/DGARG</text:p>
          </table:table-cell>
          <table:table-cell office:value-type="string">
            <text:p>DIVISÃO DE GESTÃO DE ATAS DE REGISTRO DE PREÇOS</text:p>
          </table:table-cell>
          <table:table-cell office:value-type="string">
            <text:p>RENATAEL OLIVEIRA DOS SANTOS</text:p>
          </table:table-cell>
          <table:table-cell office:value-type="string">
            <text:p>TAE</text:p>
          </table:table-cell>
          <table:table-cell office:value-type="string">
            <text:p>contratos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GC-PROAD</text:p>
          </table:table-cell>
          <table:table-cell office:value-type="string">
            <text:p>PROAD/CCON/DGC-PROAD</text:p>
          </table:table-cell>
          <table:table-cell office:value-type="string">
            <text:p>DIVISÃO DE GESTÃO DE CONTRATOS</text:p>
          </table:table-cell>
          <table:table-cell office:value-type="string">
            <text:p>EMANUEL PEREIRA COSTA</text:p>
          </table:table-cell>
          <table:table-cell office:value-type="string">
            <text:p>TAE</text:p>
          </table:table-cell>
          <table:table-cell office:value-type="string">
            <text:p>contratos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EXEC</text:p>
          </table:table-cell>
          <table:table-cell office:value-type="string">
            <text:p>PROAD/CEXEC</text:p>
          </table:table-cell>
          <table:table-cell office:value-type="string">
            <text:p>COORDENADORIA EXECUTIVA</text:p>
          </table:table-cell>
          <table:table-cell office:value-type="string">
            <text:p>CARLOS HENRIQUE PORFÍRIO DA SILVA</text:p>
          </table:table-cell>
          <table:table-cell office:value-type="string">
            <text:p>TAE</text:p>
          </table:table-cell>
          <table:table-cell office:value-type="string">
            <text:p>executiva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CO-PROAD</text:p>
          </table:table-cell>
          <table:table-cell office:value-type="string">
            <text:p>PROAD/CEXEC/DCO-PROAD</text:p>
          </table:table-cell>
          <table:table-cell office:value-type="string">
            <text:p>DIVISÃO DE CONTROLE ORÇAMENTÁRI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executiva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NCIN</text:p>
          </table:table-cell>
          <table:table-cell office:value-type="string">
            <text:p>PROAD/CEXEC/DNCIN</text:p>
          </table:table-cell>
          <table:table-cell office:value-type="string">
            <text:p>DIVISÃO DE NORMATIZAÇÃO E CONTROLE INTERN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executiva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L</text:p>
          </table:table-cell>
          <table:table-cell office:value-type="string">
            <text:p>PROAD/CL</text:p>
          </table:table-cell>
          <table:table-cell office:value-type="string">
            <text:p>COORDENADORIA DE LICITAÇÕES</text:p>
          </table:table-cell>
          <table:table-cell office:value-type="string">
            <text:p>LUCIANO GOMES SILVA</text:p>
          </table:table-cell>
          <table:table-cell office:value-type="string">
            <text:p>TAE</text:p>
          </table:table-cell>
          <table:table-cell office:value-type="string">
            <text:p>licitacoes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A-CL</text:p>
          </table:table-cell>
          <table:table-cell office:value-type="string">
            <text:p>PROAD/CL/DAA-CL</text:p>
          </table:table-cell>
          <table:table-cell office:value-type="string">
            <text:p>DIVISÃO DE APOIO ADMINISTRATIVO</text:p>
          </table:table-cell>
          <table:table-cell office:value-type="string">
            <text:p>ANIEGELA SAMPAIO CLARINDO</text:p>
          </table:table-cell>
          <table:table-cell office:value-type="string">
            <text:p>TAE</text:p>
          </table:table-cell>
          <table:table-cell office:value-type="string">
            <text:p>licitacoes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EL</text:p>
          </table:table-cell>
          <table:table-cell office:value-type="string">
            <text:p>PROAD/CL/DEL</text:p>
          </table:table-cell>
          <table:table-cell office:value-type="string">
            <text:p>DIVISÃO DE EXECUÇÃO DE LICITAÇÃO</text:p>
          </table:table-cell>
          <table:table-cell office:value-type="string">
            <text:p>BRUNO CALLOU BERNARDO DE OLIVEIRA</text:p>
          </table:table-cell>
          <table:table-cell office:value-type="string">
            <text:p>TAE</text:p>
          </table:table-cell>
          <table:table-cell office:value-type="string">
            <text:p>licitacoes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STA</text:p>
          </table:table-cell>
          <table:table-cell office:value-type="string">
            <text:p>PROAD/CL/DSTA</text:p>
          </table:table-cell>
          <table:table-cell office:value-type="string">
            <text:p>DIVISÃO DE SUPORTE TÉCNICO ADMINISTRATIVO</text:p>
          </table:table-cell>
          <table:table-cell office:value-type="string">
            <text:p>ALEX PINHEIRO TELES</text:p>
          </table:table-cell>
          <table:table-cell office:value-type="string">
            <text:p>TAE</text:p>
          </table:table-cell>
          <table:table-cell office:value-type="string">
            <text:p>licitacoes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MP</text:p>
          </table:table-cell>
          <table:table-cell office:value-type="string">
            <text:p>PROAD/CMP</text:p>
          </table:table-cell>
          <table:table-cell office:value-type="string">
            <text:p>COORDENADORIA DE MATERIAIS E PATRIMÔNIO</text:p>
          </table:table-cell>
          <table:table-cell office:value-type="string">
            <text:p>VICÊNCIA LIDUÍNA ALVINO</text:p>
          </table:table-cell>
          <table:table-cell office:value-type="string">
            <text:p>TAE</text:p>
          </table:table-cell>
          <table:table-cell office:value-type="string">
            <text:p>cmp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M</text:p>
          </table:table-cell>
          <table:table-cell office:value-type="string">
            <text:p>PROAD/CMP/DM</text:p>
          </table:table-cell>
          <table:table-cell office:value-type="string">
            <text:p>DIVISÃO DE MATERIAIS</text:p>
          </table:table-cell>
          <table:table-cell office:value-type="string">
            <text:p>CAMILA SALES DANTAS</text:p>
          </table:table-cell>
          <table:table-cell office:value-type="string">
            <text:p>TAE</text:p>
          </table:table-cell>
          <table:table-cell office:value-type="string">
            <text:p>materiais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P</text:p>
          </table:table-cell>
          <table:table-cell office:value-type="string">
            <text:p>PROAD/CMP/DP</text:p>
          </table:table-cell>
          <table:table-cell office:value-type="string">
            <text:p>DIVISÃO DE PATRIMÔNIO</text:p>
          </table:table-cell>
          <table:table-cell office:value-type="string">
            <text:p>ADRIENE ALVES DE SOUZA</text:p>
          </table:table-cell>
          <table:table-cell office:value-type="string">
            <text:p>TAE</text:p>
          </table:table-cell>
          <table:table-cell office:value-type="string">
            <text:p>patrimonio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P-C</text:p>
          </table:table-cell>
          <table:table-cell office:value-type="string">
            <text:p>PROAD/CMP/DP-C</text:p>
          </table:table-cell>
          <table:table-cell office:value-type="string">
            <text:p>DIVISÃO DE PÓS-COMPRA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mp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TER</text:p>
          </table:table-cell>
          <table:table-cell office:value-type="string">
            <text:p>PROAD/CTER</text:p>
          </table:table-cell>
          <table:table-cell office:value-type="string">
            <text:p>COORDENADORIA DE FISCALIZAÇÃO DE SERVIÇOS TERCEIRIZADOS</text:p>
          </table:table-cell>
          <table:table-cell office:value-type="string">
            <text:p>AILTON ALVES DA SILVA</text:p>
          </table:table-cell>
          <table:table-cell office:value-type="string">
            <text:p>TAE</text:p>
          </table:table-cell>
          <table:table-cell office:value-type="string">
            <text:p>cter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A-CTER</text:p>
          </table:table-cell>
          <table:table-cell office:value-type="string">
            <text:p>PROAD/CTER/DAA-CTER</text:p>
          </table:table-cell>
          <table:table-cell office:value-type="string">
            <text:p>DIVISÃO DE APOIO ADMINISTRATIVO</text:p>
          </table:table-cell>
          <table:table-cell office:value-type="string">
            <text:p>SUSANA PEIXOTO VIEIRA</text:p>
          </table:table-cell>
          <table:table-cell office:value-type="string">
            <text:p>TAE</text:p>
          </table:table-cell>
          <table:table-cell office:value-type="string">
            <text:p>cter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LZ</text:p>
          </table:table-cell>
          <table:table-cell office:value-type="string">
            <text:p>PROAD/CTER/DLZ</text:p>
          </table:table-cell>
          <table:table-cell office:value-type="string">
            <text:p>DIVISÃO DE LIMPEZA E ZELADORIA</text:p>
          </table:table-cell>
          <table:table-cell office:value-type="string">
            <text:p>ISABELA MENEZES SANTOS ROCHA</text:p>
          </table:table-cell>
          <table:table-cell office:value-type="string">
            <text:p>TAE</text:p>
          </table:table-cell>
          <table:table-cell office:value-type="string">
            <text:p>cter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VS</text:p>
          </table:table-cell>
          <table:table-cell office:value-type="string">
            <text:p>PROAD/CTER/DVS</text:p>
          </table:table-cell>
          <table:table-cell office:value-type="string">
            <text:p>DIVISÃO DE VIGILÂNCIA E SEGURANÇA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ter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ALEGIS</text:p>
          </table:table-cell>
          <table:table-cell office:value-type="string">
            <text:p>PROAD/NALEGIS</text:p>
          </table:table-cell>
          <table:table-cell office:value-type="string">
            <text:p>NÚCLEO DE APOIO LEGISLATIVO</text:p>
          </table:table-cell>
          <table:table-cell office:value-type="string">
            <text:p>FRANCISCO WILAMMY DE BRITO ROCHA</text:p>
          </table:table-cell>
          <table:table-cell office:value-type="string">
            <text:p>TAE</text:p>
          </table:table-cell>
          <table:table-cell office:value-type="string">
            <text:p>nalegis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ASSC</text:p>
          </table:table-cell>
          <table:table-cell office:value-type="string">
            <text:p>PROAD/NASSC</text:p>
          </table:table-cell>
          <table:table-cell office:value-type="string">
            <text:p>NÚCLEO DE ASSESSORIA CONTÁBIL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nac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G-PROAD</text:p>
          </table:table-cell>
          <table:table-cell office:value-type="string">
            <text:p>PROAD/NG-PROAD</text:p>
          </table:table-cell>
          <table:table-cell office:value-type="string">
            <text:p>NÚCLEO DE GESTÃO</text:p>
          </table:table-cell>
          <table:table-cell office:value-type="string">
            <text:p>VICTOR HUGO DE HOLANDA TAVARES</text:p>
          </table:table-cell>
          <table:table-cell office:value-type="string">
            <text:p>TAE</text:p>
          </table:table-cell>
          <table:table-cell office:value-type="string">
            <text:p>ng.pro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PROCULT</text:p>
          </table:table-cell>
          <table:table-cell office:value-type="string">
            <text:p>PROCULT</text:p>
          </table:table-cell>
          <table:table-cell office:value-type="string">
            <text:p>PRÓ-REITORIA DE CULTURA</text:p>
          </table:table-cell>
          <table:table-cell office:value-type="string">
            <text:p>AGLAÍZE DA SILVA DAMASCENO LEVY</text:p>
          </table:table-cell>
          <table:table-cell office:value-type="string">
            <text:p>Docente</text:p>
          </table:table-cell>
          <table:table-cell office:value-type="string">
            <text:p>procult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ARTES</text:p>
          </table:table-cell>
          <table:table-cell office:value-type="string">
            <text:p>PROCULT/CARTES</text:p>
          </table:table-cell>
          <table:table-cell office:value-type="string">
            <text:p>COORDENADORIA DE ARTES</text:p>
          </table:table-cell>
          <table:table-cell office:value-type="string">
            <text:p>ANTONIO CHAGAS NETO</text:p>
          </table:table-cell>
          <table:table-cell office:value-type="string">
            <text:p>Docente</text:p>
          </table:table-cell>
          <table:table-cell office:value-type="string">
            <text:p>artes.procult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ART</text:p>
          </table:table-cell>
          <table:table-cell office:value-type="string">
            <text:p>PROCULT/CARTES/DAART</text:p>
          </table:table-cell>
          <table:table-cell office:value-type="string">
            <text:p>DIVISÃO DE ARTICULAÇÃO ARTÍSTICA</text:p>
          </table:table-cell>
          <table:table-cell office:value-type="string">
            <text:p>ALLANA KELLEN LIMA SANTOS PEREIRA</text:p>
          </table:table-cell>
          <table:table-cell office:value-type="string">
            <text:p>Docente</text:p>
          </table:table-cell>
          <table:table-cell office:value-type="string">
            <text:p>artes.procult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FA</text:p>
          </table:table-cell>
          <table:table-cell office:value-type="string">
            <text:p>PROCULT/CARTES/DFA</text:p>
          </table:table-cell>
          <table:table-cell office:value-type="string">
            <text:p>DIVISÃO DE FORMAÇÃO ARTÍSTICA</text:p>
          </table:table-cell>
          <table:table-cell office:value-type="string">
            <text:p>LUCIANA CARINA JOLY</text:p>
          </table:table-cell>
          <table:table-cell office:value-type="string">
            <text:p>Docente</text:p>
          </table:table-cell>
          <table:table-cell office:value-type="string">
            <text:p>artes.procult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EMOV</text:p>
          </table:table-cell>
          <table:table-cell office:value-type="string">
            <text:p>PROCULT/CEMOV</text:p>
          </table:table-cell>
          <table:table-cell office:value-type="string">
            <text:p>COORDENADORIA DE ESPORTE E CULTURA DO MOVIMENTO</text:p>
          </table:table-cell>
          <table:table-cell office:value-type="string">
            <text:p>FRANCISCO SÉRGIO LOPES VASCONCELOS FILHO</text:p>
          </table:table-cell>
          <table:table-cell office:value-type="string">
            <text:p>TAE</text:p>
          </table:table-cell>
          <table:table-cell office:value-type="string">
            <text:p>esporte.procult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GPE</text:p>
          </table:table-cell>
          <table:table-cell office:value-type="string">
            <text:p>PROCULT/CEMOV/DGPE</text:p>
          </table:table-cell>
          <table:table-cell office:value-type="string">
            <text:p>DIVISÃO DE GERENCIAMENTO DE PRÁTICAS ESPORTIVAS</text:p>
          </table:table-cell>
          <table:table-cell office:value-type="string">
            <text:p>YAGO RODRIGUES PIMENTEL DE OLIVEIRA</text:p>
          </table:table-cell>
          <table:table-cell office:value-type="string">
            <text:p>TAE</text:p>
          </table:table-cell>
          <table:table-cell office:value-type="string">
            <text:p>esporte.procult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PCM</text:p>
          </table:table-cell>
          <table:table-cell office:value-type="string">
            <text:p>PROCULT/CEMOV/DPCM</text:p>
          </table:table-cell>
          <table:table-cell office:value-type="string">
            <text:p>DIVISÃO DE PROJETOS EM CULTURA DO MOVIMENT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esporte.procult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PDC</text:p>
          </table:table-cell>
          <table:table-cell office:value-type="string">
            <text:p>PROCULT/CPDC</text:p>
          </table:table-cell>
          <table:table-cell office:value-type="string">
            <text:p>COORDENADORIA DE POLÍTICA E DIVERSIDADE CULTURAL</text:p>
          </table:table-cell>
          <table:table-cell office:value-type="string">
            <text:p>LÍVIA SILVEIRA DUARTE AQUINO</text:p>
          </table:table-cell>
          <table:table-cell office:value-type="string">
            <text:p>TAE</text:p>
          </table:table-cell>
          <table:table-cell office:value-type="string">
            <text:p>política.procult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FCC</text:p>
          </table:table-cell>
          <table:table-cell office:value-type="string">
            <text:p>PROCULT/CPDC/DFCC</text:p>
          </table:table-cell>
          <table:table-cell office:value-type="string">
            <text:p>DIVISÃO DE FOMENTO À CURRICULARIZAÇÃO DA CULTURA</text:p>
          </table:table-cell>
          <table:table-cell office:value-type="string">
            <text:p>MARIA IRACEMA PINHO DE SOUSA</text:p>
          </table:table-cell>
          <table:table-cell office:value-type="string">
            <text:p>Docente</text:p>
          </table:table-cell>
          <table:table-cell office:value-type="string">
            <text:p>dfcc.procult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GB</text:p>
          </table:table-cell>
          <table:table-cell office:value-type="string">
            <text:p>PROCULT/CPDC/DGB</text:p>
          </table:table-cell>
          <table:table-cell office:value-type="string">
            <text:p>DIVISÃO DE GERENCIAMENTO DE BOLSAS</text:p>
          </table:table-cell>
          <table:table-cell office:value-type="string">
            <text:p>EDJANE DA SILVA BEZERRA</text:p>
          </table:table-cell>
          <table:table-cell office:value-type="string">
            <text:p>TAE</text:p>
          </table:table-cell>
          <table:table-cell office:value-type="string">
            <text:p>bolsas.procult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AMU</text:p>
          </table:table-cell>
          <table:table-cell office:value-type="string">
            <text:p>PROCULT/NAMU</text:p>
          </table:table-cell>
          <table:table-cell office:value-type="string">
            <text:p>NÚCLEO DE AÇÕES MUSEOLÓGICAS</text:p>
          </table:table-cell>
          <table:table-cell office:value-type="string">
            <text:p>ELAINE SANTANA DO Ó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COM</text:p>
          </table:table-cell>
          <table:table-cell office:value-type="string">
            <text:p>PROCULT/NCOM</text:p>
          </table:table-cell>
          <table:table-cell office:value-type="string">
            <text:p>NÚCLEO DE COMUNICAÇÃO</text:p>
          </table:table-cell>
          <table:table-cell office:value-type="string">
            <text:p>LEONILIA GABRIELA BANDEIRA DE SOUZA</text:p>
          </table:table-cell>
          <table:table-cell office:value-type="string">
            <text:p>Docente</text:p>
          </table:table-cell>
          <table:table-cell office:value-type="string">
            <text:p>comunicacao.procult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G-PROCULT</text:p>
          </table:table-cell>
          <table:table-cell office:value-type="string">
            <text:p>PROCULT/NG-PROCULT</text:p>
          </table:table-cell>
          <table:table-cell office:value-type="string">
            <text:p>NÚCLEO DE GESTÃO</text:p>
          </table:table-cell>
          <table:table-cell office:value-type="string">
            <text:p>LÍVIA CRISTINA PEREIRA DA SILVA</text:p>
          </table:table-cell>
          <table:table-cell office:value-type="string">
            <text:p>TAE</text:p>
          </table:table-cell>
          <table:table-cell office:value-type="string">
            <text:p>ng.procult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ICE</text:p>
          </table:table-cell>
          <table:table-cell office:value-type="string">
            <text:p>PROCULT/NICE</text:p>
          </table:table-cell>
          <table:table-cell office:value-type="string">
            <text:p>NÚCLEO DE IDIOMAS E CULTURAS ESTRANGEIRAS</text:p>
          </table:table-cell>
          <table:table-cell office:value-type="string">
            <text:p>ISAURA RUTE GINO DE AZEVEDO</text:p>
          </table:table-cell>
          <table:table-cell office:value-type="string">
            <text:p>Docente</text:p>
          </table:table-cell>
          <table:table-cell office:value-type="string">
            <text:p>idiomas.procult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UPROC</text:p>
          </table:table-cell>
          <table:table-cell office:value-type="string">
            <text:p>PROCULT/NUPROC</text:p>
          </table:table-cell>
          <table:table-cell office:value-type="string">
            <text:p>NÚCLEO DE PRODUÇÃO CULTURAL</text:p>
          </table:table-cell>
          <table:table-cell office:value-type="string">
            <text:p>HUDSON JORGE DA SILVA</text:p>
          </table:table-cell>
          <table:table-cell office:value-type="string">
            <text:p>TAE</text:p>
          </table:table-cell>
          <table:table-cell office:value-type="string">
            <text:p>producao.procult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PROEX</text:p>
          </table:table-cell>
          <table:table-cell office:value-type="string">
            <text:p>PROEX</text:p>
          </table:table-cell>
          <table:table-cell office:value-type="string">
            <text:p>PRÓ-REITORIA DE EXTENSÃO</text:p>
          </table:table-cell>
          <table:table-cell office:value-type="string">
            <text:p>FABIANA APARECIDA LAZZARIN</text:p>
          </table:table-cell>
          <table:table-cell office:value-type="string">
            <text:p>Docente</text:p>
          </table:table-cell>
          <table:table-cell office:value-type="string">
            <text:p>proex@ufca.edu.br</text:p>
          </table:table-cell>
          <table:table-cell office:value-type="string">
            <text:p>3221-9293/9286</text:p>
          </table:table-cell>
        </table:table-row>
        <table:table-row>
          <table:table-cell office:value-type="string">
            <text:p>CGA</text:p>
          </table:table-cell>
          <table:table-cell office:value-type="string">
            <text:p>PROEX/CGA</text:p>
          </table:table-cell>
          <table:table-cell office:value-type="string">
            <text:p>COORDENADORIA DE GESTÃO DAS AÇÕES</text:p>
          </table:table-cell>
          <table:table-cell office:value-type="string">
            <text:p>ALINE RODRIGUES BEZERRA OLIVEIRA</text:p>
          </table:table-cell>
          <table:table-cell office:value-type="string">
            <text:p>TAE</text:p>
          </table:table-cell>
          <table:table-cell office:value-type="string">
            <text:p>acoes.proex@ufca.edu.br</text:p>
          </table:table-cell>
          <table:table-cell office:value-type="string">
            <text:p>3221-9285</text:p>
          </table:table-cell>
        </table:table-row>
        <table:table-row>
          <table:table-cell office:value-type="string">
            <text:p>DAS</text:p>
          </table:table-cell>
          <table:table-cell office:value-type="string">
            <text:p>PROEX/CGA/DAS</text:p>
          </table:table-cell>
          <table:table-cell office:value-type="string">
            <text:p>DIVISÃO DE ADMISSIBILIDADE E SELEÇÃO</text:p>
          </table:table-cell>
          <table:table-cell office:value-type="string">
            <text:p>ROBERLÂNEA ALMEIDA FEITOSA</text:p>
          </table:table-cell>
          <table:table-cell office:value-type="string">
            <text:p>TAE</text:p>
          </table:table-cell>
          <table:table-cell office:value-type="string">
            <text:p>acoes.proex@ufca.edu.br</text:p>
          </table:table-cell>
          <table:table-cell office:value-type="string">
            <text:p>3221-9285</text:p>
          </table:table-cell>
        </table:table-row>
        <table:table-row>
          <table:table-cell office:value-type="string">
            <text:p>DMSI</text:p>
          </table:table-cell>
          <table:table-cell office:value-type="string">
            <text:p>PROEX/CGA/DMSI</text:p>
          </table:table-cell>
          <table:table-cell office:value-type="string">
            <text:p>DIVISÃO DE MONITORAMENTO E SISTEMA DE INFORMAÇÕES</text:p>
          </table:table-cell>
          <table:table-cell office:value-type="string">
            <text:p>CARLOS VINICIUS GOMES COSTA LIMA</text:p>
          </table:table-cell>
          <table:table-cell office:value-type="string">
            <text:p>Docente</text:p>
          </table:table-cell>
          <table:table-cell office:value-type="string">
            <text:p>acoes.proex@ufca.edu.br</text:p>
          </table:table-cell>
          <table:table-cell office:value-type="string">
            <text:p>3221-9285</text:p>
          </table:table-cell>
        </table:table-row>
        <table:table-row>
          <table:table-cell office:value-type="string">
            <text:p>SASID</text:p>
          </table:table-cell>
          <table:table-cell office:value-type="string">
            <text:p>PROEX/CGA/DMSI/SASID</text:p>
          </table:table-cell>
          <table:table-cell office:value-type="string">
            <text:p>SEÇÃO DE APOIO AOS SISTEMAS DE INFORMAÇÃO E AOS DADO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acoes.proex@ufca.edu.br</text:p>
          </table:table-cell>
          <table:table-cell office:value-type="string">
            <text:p>3221-9285</text:p>
          </table:table-cell>
        </table:table-row>
        <table:table-row>
          <table:table-cell office:value-type="string">
            <text:p>DRC</text:p>
          </table:table-cell>
          <table:table-cell office:value-type="string">
            <text:p>PROEX/CGA/DRC</text:p>
          </table:table-cell>
          <table:table-cell office:value-type="string">
            <text:p>DIVISÃO DE REGISTRO E CERTIFICAÇÃ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acoes.proex@ufca.edu.br</text:p>
          </table:table-cell>
          <table:table-cell office:value-type="string">
            <text:p>3221-9285</text:p>
          </table:table-cell>
        </table:table-row>
        <table:table-row>
          <table:table-cell office:value-type="string">
            <text:p>CIFA</text:p>
          </table:table-cell>
          <table:table-cell office:value-type="string">
            <text:p>PROEX/CIFA</text:p>
          </table:table-cell>
          <table:table-cell office:value-type="string">
            <text:p>COORDENADORIA DE INTEGRAÇÃO, FORTALECIMENTO E ASSESSORAMENTO DAS AÇÕES DE EXTENSÃO</text:p>
          </table:table-cell>
          <table:table-cell office:value-type="string">
            <text:p>SABRINA SUERLI LUCENA MELO</text:p>
          </table:table-cell>
          <table:table-cell office:value-type="string">
            <text:p>TAE</text:p>
          </table:table-cell>
          <table:table-cell office:value-type="string">
            <text:p>cifa.proex@ufca.edu.br</text:p>
          </table:table-cell>
          <table:table-cell office:value-type="string">
            <text:p>3221-9287</text:p>
          </table:table-cell>
        </table:table-row>
        <table:table-row>
          <table:table-cell office:value-type="string">
            <text:p>DADGCVE</text:p>
          </table:table-cell>
          <table:table-cell office:value-type="string">
            <text:p>PROEX/CIFA/DADGCVE</text:p>
          </table:table-cell>
          <table:table-cell office:value-type="string">
            <text:p>DIVISÃO DE APOIO AO DESIGNER GRÁFICO E À COMUNICAÇÃO VISUAL DE EVENTO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ifa.proex@ufca.edu.br</text:p>
          </table:table-cell>
          <table:table-cell office:value-type="string">
            <text:p>3221-9287</text:p>
          </table:table-cell>
        </table:table-row>
        <table:table-row>
          <table:table-cell office:value-type="string">
            <text:p>DFAAE</text:p>
          </table:table-cell>
          <table:table-cell office:value-type="string">
            <text:p>PROEX/CIFA/DFAAE</text:p>
          </table:table-cell>
          <table:table-cell office:value-type="string">
            <text:p>DIVISÃO DE FORTALECIMENTO E APOIO ÀS AÇÕES DE EXTENSÃO</text:p>
          </table:table-cell>
          <table:table-cell office:value-type="string">
            <text:p>ROSANA PEIXOTO VIEIRA</text:p>
          </table:table-cell>
          <table:table-cell office:value-type="string">
            <text:p>TAE</text:p>
          </table:table-cell>
          <table:table-cell office:value-type="string">
            <text:p>cifa.proex@ufca.edu.br</text:p>
          </table:table-cell>
          <table:table-cell office:value-type="string">
            <text:p>3221-9287</text:p>
          </table:table-cell>
        </table:table-row>
        <table:table-row>
          <table:table-cell office:value-type="string">
            <text:p>DIAE</text:p>
          </table:table-cell>
          <table:table-cell office:value-type="string">
            <text:p>PROEX/CIFA/DIAE</text:p>
          </table:table-cell>
          <table:table-cell office:value-type="string">
            <text:p>DIVISÃO DE INTEGRAÇÃO ÀS AÇÕES DE EXTENSÃO</text:p>
          </table:table-cell>
          <table:table-cell office:value-type="string">
            <text:p>RENATA MORAES DE BRITO</text:p>
          </table:table-cell>
          <table:table-cell office:value-type="string">
            <text:p>TAE</text:p>
          </table:table-cell>
          <table:table-cell office:value-type="string">
            <text:p>cifa.proex@ufca.edu.br</text:p>
          </table:table-cell>
          <table:table-cell office:value-type="string">
            <text:p>3221-9287</text:p>
          </table:table-cell>
        </table:table-row>
        <table:table-row>
          <table:table-cell office:value-type="string">
            <text:p>SAAC</text:p>
          </table:table-cell>
          <table:table-cell office:value-type="string">
            <text:p>PROEX/CIFA/DIAE/SAAC</text:p>
          </table:table-cell>
          <table:table-cell office:value-type="string">
            <text:p>SEÇÃO DE ASSESSORAMENTO ADMINISTRATIVO E CONTÁBIL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ifa.proex@ufca.edu.br</text:p>
          </table:table-cell>
          <table:table-cell office:value-type="string">
            <text:p>3221-9287</text:p>
          </table:table-cell>
        </table:table-row>
        <table:table-row>
          <table:table-cell office:value-type="string">
            <text:p>CPEX</text:p>
          </table:table-cell>
          <table:table-cell office:value-type="string">
            <text:p>PROEX/CPEX</text:p>
          </table:table-cell>
          <table:table-cell office:value-type="string">
            <text:p>COORDENADORIA DE POLÍTICAS EXTENSIONISTAS</text:p>
          </table:table-cell>
          <table:table-cell office:value-type="string">
            <text:p>JUCIELDO FERREIRA ALEXANDRE</text:p>
          </table:table-cell>
          <table:table-cell office:value-type="string">
            <text:p>Docente</text:p>
          </table:table-cell>
          <table:table-cell office:value-type="string">
            <text:p>cpex.proex@ufca.edu.br</text:p>
          </table:table-cell>
          <table:table-cell office:value-type="string">
            <text:p>3221-9286</text:p>
          </table:table-cell>
        </table:table-row>
        <table:table-row>
          <table:table-cell office:value-type="string">
            <text:p>DDICE</text:p>
          </table:table-cell>
          <table:table-cell office:value-type="string">
            <text:p>PROEX/CPEX/DDICE</text:p>
          </table:table-cell>
          <table:table-cell office:value-type="string">
            <text:p>DIVISÃO DA DIFUSÃO DA CIÊNCIA EM EXTENSÃ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pex.proex@ufca.edu.br</text:p>
          </table:table-cell>
          <table:table-cell office:value-type="string">
            <text:p>3221-9286</text:p>
          </table:table-cell>
        </table:table-row>
        <table:table-row>
          <table:table-cell office:value-type="string">
            <text:p>DEMAPE</text:p>
          </table:table-cell>
          <table:table-cell office:value-type="string">
            <text:p>PROEX/CPEX/DEMAPE</text:p>
          </table:table-cell>
          <table:table-cell office:value-type="string">
            <text:p>DIVISÃO DE ELABORAÇÃO, MONITORAMENTO E AVALIAÇÃO DA POLÍTICA DE EXTENSÃO</text:p>
          </table:table-cell>
          <table:table-cell office:value-type="string">
            <text:p>ANGÉLICA ALMEIDA SOUSA</text:p>
          </table:table-cell>
          <table:table-cell office:value-type="string">
            <text:p>TAE</text:p>
          </table:table-cell>
          <table:table-cell office:value-type="string">
            <text:p>cpex.proex@ufca.edu.br</text:p>
          </table:table-cell>
          <table:table-cell office:value-type="string">
            <text:p>3221-9286</text:p>
          </table:table-cell>
        </table:table-row>
        <table:table-row>
          <table:table-cell office:value-type="string">
            <text:p>DERT</text:p>
          </table:table-cell>
          <table:table-cell office:value-type="string">
            <text:p>PROEX/CPEX/DERT</text:p>
          </table:table-cell>
          <table:table-cell office:value-type="string">
            <text:p>DIVISÃO DE EDIÇÃO E REVISÃO DE TEXTOS</text:p>
          </table:table-cell>
          <table:table-cell office:value-type="string">
            <text:p>GERMANO ARAÚJO SAMPAIO</text:p>
          </table:table-cell>
          <table:table-cell office:value-type="string">
            <text:p>TAE</text:p>
          </table:table-cell>
          <table:table-cell office:value-type="string">
            <text:p>cpex.proex@ufca.edu.br</text:p>
          </table:table-cell>
          <table:table-cell office:value-type="string">
            <text:p>3221-9286</text:p>
          </table:table-cell>
        </table:table-row>
        <table:table-row>
          <table:table-cell office:value-type="string">
            <text:p>DILEN</text:p>
          </table:table-cell>
          <table:table-cell office:value-type="string">
            <text:p>PROEX/CPEX/DILEN</text:p>
          </table:table-cell>
          <table:table-cell office:value-type="string">
            <text:p>DIVISÃO DE LEGISLAÇÃO E NORMALIZAÇÃO</text:p>
          </table:table-cell>
          <table:table-cell office:value-type="string">
            <text:p>ARÍCIA DO SOCORRO TAVARES MIRANDA</text:p>
          </table:table-cell>
          <table:table-cell office:value-type="string">
            <text:p>TAE</text:p>
          </table:table-cell>
          <table:table-cell office:value-type="string">
            <text:p>cpex.proex@ufca.edu.br</text:p>
          </table:table-cell>
          <table:table-cell office:value-type="string">
            <text:p>3221-9286</text:p>
          </table:table-cell>
        </table:table-row>
        <table:table-row>
          <table:table-cell office:value-type="string">
            <text:p>NADDE</text:p>
          </table:table-cell>
          <table:table-cell office:value-type="string">
            <text:p>PROEX/NADDE</text:p>
          </table:table-cell>
          <table:table-cell office:value-type="string">
            <text:p>NÚCLEO DE APOIO À DIVULGAÇÃO E À DIFUSÃO DA EXTENSÃO</text:p>
          </table:table-cell>
          <table:table-cell office:value-type="string">
            <text:p>LUCIANA BESSA SILVA</text:p>
          </table:table-cell>
          <table:table-cell office:value-type="string">
            <text:p>TAE</text:p>
          </table:table-cell>
          <table:table-cell office:value-type="string">
            <text:p>divulgacao.proex@ufca.edu.br</text:p>
          </table:table-cell>
          <table:table-cell office:value-type="string">
            <text:p>3221-9292</text:p>
          </table:table-cell>
        </table:table-row>
        <table:table-row>
          <table:table-cell office:value-type="string">
            <text:p>NAEJ</text:p>
          </table:table-cell>
          <table:table-cell office:value-type="string">
            <text:p>PROEX/NAEJ</text:p>
          </table:table-cell>
          <table:table-cell office:value-type="string">
            <text:p>NÚCLEO DE APOIO ÀS EMPRESAS JUNIORES</text:p>
          </table:table-cell>
          <table:table-cell office:value-type="string">
            <text:p>JOSÉ MAURO MADEIROS VELÔSO SOARE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>3221-9292</text:p>
          </table:table-cell>
        </table:table-row>
        <table:table-row>
          <table:table-cell office:value-type="string">
            <text:p>NAIFE</text:p>
          </table:table-cell>
          <table:table-cell office:value-type="string">
            <text:p>PROEX/NAIFE</text:p>
          </table:table-cell>
          <table:table-cell office:value-type="string">
            <text:p>NÚCLEO DE ARTICULAÇÃO, INCENTIVO E FOMENTO DA EXTENSÃO</text:p>
          </table:table-cell>
          <table:table-cell office:value-type="string">
            <text:p>LIANA BASTOS BEZERRA</text:p>
          </table:table-cell>
          <table:table-cell office:value-type="string">
            <text:p>TAE</text:p>
          </table:table-cell>
          <table:table-cell office:value-type="string">
            <text:p>naife.proex@ufca.edu.br</text:p>
          </table:table-cell>
          <table:table-cell office:value-type="string">
            <text:p>3221-9291</text:p>
          </table:table-cell>
        </table:table-row>
        <table:table-row>
          <table:table-cell office:value-type="string">
            <text:p>NGD</text:p>
          </table:table-cell>
          <table:table-cell office:value-type="string">
            <text:p>PROEX/NGD</text:p>
          </table:table-cell>
          <table:table-cell office:value-type="string">
            <text:p>NÚCLEO DE GERENCIAMENTO DE DADOS</text:p>
          </table:table-cell>
          <table:table-cell office:value-type="string">
            <text:p>RAMON SANTOS NEPOMUCENO</text:p>
          </table:table-cell>
          <table:table-cell office:value-type="string">
            <text:p>Docente</text:p>
          </table:table-cell>
          <table:table-cell office:value-type="string">
            <text:p>dados.proex@ufca.edu.br</text:p>
          </table:table-cell>
          <table:table-cell office:value-type="string">
            <text:p>3221-9291</text:p>
          </table:table-cell>
        </table:table-row>
        <table:table-row>
          <table:table-cell office:value-type="string">
            <text:p>NG-PROEX</text:p>
          </table:table-cell>
          <table:table-cell office:value-type="string">
            <text:p>PROEX/NG-PROEX</text:p>
          </table:table-cell>
          <table:table-cell office:value-type="string">
            <text:p>NÚCLEO DE GESTÃO</text:p>
          </table:table-cell>
          <table:table-cell office:value-type="string">
            <text:p>GEORGE SOARES DE OLIVEIRA</text:p>
          </table:table-cell>
          <table:table-cell office:value-type="string">
            <text:p>TAE</text:p>
          </table:table-cell>
          <table:table-cell office:value-type="string">
            <text:p>ng.proex@ufca.edu.br</text:p>
          </table:table-cell>
          <table:table-cell office:value-type="string">
            <text:p>3221-9291</text:p>
          </table:table-cell>
        </table:table-row>
        <table:table-row>
          <table:table-cell office:value-type="string">
            <text:p>PROGEP</text:p>
          </table:table-cell>
          <table:table-cell office:value-type="string">
            <text:p>PROGEP</text:p>
          </table:table-cell>
          <table:table-cell office:value-type="string">
            <text:p>PRÓ-REITORIA DE GESTÃO DE PESSOAS</text:p>
          </table:table-cell>
          <table:table-cell office:value-type="string">
            <text:p>MÁRIO HENRIQUE GOMES PACHECO</text:p>
          </table:table-cell>
          <table:table-cell office:value-type="string">
            <text:p>Docente</text:p>
          </table:table-cell>
          <table:table-cell office:value-type="string">
            <text:p>progep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ASS-TEC-GD</text:p>
          </table:table-cell>
          <table:table-cell office:value-type="string">
            <text:p>PROGEP/ASS-TEC-GD</text:p>
          </table:table-cell>
          <table:table-cell office:value-type="string">
            <text:p>ASSESSORIA TÉCNICA DE GESTÃO DE DADOS</text:p>
          </table:table-cell>
          <table:table-cell office:value-type="string">
            <text:p>FELIPE CAVALCANTE DA ROCHA</text:p>
          </table:table-cell>
          <table:table-cell office:value-type="string">
            <text:p>TAE</text:p>
          </table:table-cell>
          <table:table-cell office:value-type="string">
            <text:p>progep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AD</text:p>
          </table:table-cell>
          <table:table-cell office:value-type="string">
            <text:p>PROGEP/CAD</text:p>
          </table:table-cell>
          <table:table-cell office:value-type="string">
            <text:p>COORDENADORIA DE ADMISSÃO E DIMENSIONAMENTO</text:p>
          </table:table-cell>
          <table:table-cell office:value-type="string">
            <text:p>ELIANE LEANDRO DE MATO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ADM</text:p>
          </table:table-cell>
          <table:table-cell office:value-type="string">
            <text:p>PROGEP/CAD/DADM</text:p>
          </table:table-cell>
          <table:table-cell office:value-type="string">
            <text:p>DIVISÃO DE ADMISSÃO</text:p>
          </table:table-cell>
          <table:table-cell office:value-type="string">
            <text:p>FABIANO RIBEIRO GOME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CPUB</text:p>
          </table:table-cell>
          <table:table-cell office:value-type="string">
            <text:p>PROGEP/CAD/DCPUB</text:p>
          </table:table-cell>
          <table:table-cell office:value-type="string">
            <text:p>DIVISÃO DE CONCURSO PÚBLICO</text:p>
          </table:table-cell>
          <table:table-cell office:value-type="string">
            <text:p>FRANCISCO ILDO FURTADO DOS SANTO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CP-CAD</text:p>
          </table:table-cell>
          <table:table-cell office:value-type="string">
            <text:p>PROGEP/CAD/dcpub/SACP-CAD</text:p>
          </table:table-cell>
          <table:table-cell office:value-type="string">
            <text:p>SEÇÃO DE APOIO A CONCURSO PÚBLICO</text:p>
          </table:table-cell>
          <table:table-cell office:value-type="string">
            <text:p>GABRIELA RUFINO MELO PAES DE ANDRADE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DIM</text:p>
          </table:table-cell>
          <table:table-cell office:value-type="string">
            <text:p>PROGEP/CAD/DDIM</text:p>
          </table:table-cell>
          <table:table-cell office:value-type="string">
            <text:p>DIVISÃO DE DIMENSIONAMENTO</text:p>
          </table:table-cell>
          <table:table-cell office:value-type="string">
            <text:p>CLARA VALÉRIA GRANGEIRO DE SOUS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SCT</text:p>
          </table:table-cell>
          <table:table-cell office:value-type="string">
            <text:p>PROGEP/CAD/DSCT</text:p>
          </table:table-cell>
          <table:table-cell office:value-type="string">
            <text:p>DIVISÃO DE SELEÇÃO E CONTRATAÇÃO TEMPORÁRIA</text:p>
          </table:table-cell>
          <table:table-cell office:value-type="string">
            <text:p>PAULO HENRIQUE DE SOUZA BRANDÃO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AP</text:p>
          </table:table-cell>
          <table:table-cell office:value-type="string">
            <text:p>PROGEP/CAP</text:p>
          </table:table-cell>
          <table:table-cell office:value-type="string">
            <text:p>COORDENADORIA DE ADMINISTRAÇÃO DE PESSOAL</text:p>
          </table:table-cell>
          <table:table-cell office:value-type="string">
            <text:p>MARIA JUCILENE DA SILVA COSTA</text:p>
          </table:table-cell>
          <table:table-cell office:value-type="string">
            <text:p>TAE</text:p>
          </table:table-cell>
          <table:table-cell office:value-type="string">
            <text:p>cap.progep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A-CAP</text:p>
          </table:table-cell>
          <table:table-cell office:value-type="string">
            <text:p>PROGEP/CAP/DAA-CAP</text:p>
          </table:table-cell>
          <table:table-cell office:value-type="string">
            <text:p>DIVISÃO DE APOIO ADMINISTRATIVO</text:p>
          </table:table-cell>
          <table:table-cell office:value-type="string">
            <text:p>LEANDRO COSTA LIM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AFO</text:p>
          </table:table-cell>
          <table:table-cell office:value-type="string">
            <text:p>PROGEP/CAP/DAFO</text:p>
          </table:table-cell>
          <table:table-cell office:value-type="string">
            <text:p>DIVISÃO DE ACOMPANHAMENTO FINANCEIRO E ORÇAMENTÁRIO</text:p>
          </table:table-cell>
          <table:table-cell office:value-type="string">
            <text:p>FRANCIMERIO MIGUEL SUCUPIRA</text:p>
          </table:table-cell>
          <table:table-cell office:value-type="string">
            <text:p>TAE</text:p>
          </table:table-cell>
          <table:table-cell office:value-type="string">
            <text:p>dafo.progep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CAS</text:p>
          </table:table-cell>
          <table:table-cell office:value-type="string">
            <text:p>PROGEP/CAP/DCAS</text:p>
          </table:table-cell>
          <table:table-cell office:value-type="string">
            <text:p>DIVISÃO DE CADASTRO E ATENDIMENTO AO SERVIDOR</text:p>
          </table:table-cell>
          <table:table-cell office:value-type="string">
            <text:p>PAULA CRISTINA MENEZES SÁ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CV</text:p>
          </table:table-cell>
          <table:table-cell office:value-type="string">
            <text:p>PROGEP/CAP/DCV</text:p>
          </table:table-cell>
          <table:table-cell office:value-type="string">
            <text:p>DIVISÃO DE CONTROLE DE VÍNCULOS</text:p>
          </table:table-cell>
          <table:table-cell office:value-type="string">
            <text:p>FRANCISCA RAFAELLE QUEIROZ ALVES ROCH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GAP</text:p>
          </table:table-cell>
          <table:table-cell office:value-type="string">
            <text:p>PROGEP/CAP/DGAP</text:p>
          </table:table-cell>
          <table:table-cell office:value-type="string">
            <text:p>DIVISÃO DE GERENCIAMENTO E ANÁLISE DE PROCESSOS</text:p>
          </table:table-cell>
          <table:table-cell office:value-type="string">
            <text:p>NAYANE DO NASCIMENTO BEZERR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PCF</text:p>
          </table:table-cell>
          <table:table-cell office:value-type="string">
            <text:p>PROGEP/CAP/DPCF</text:p>
          </table:table-cell>
          <table:table-cell office:value-type="string">
            <text:p>DIVISÃO DE PROVIMENTO DE CARGOS E FUNÇÕES</text:p>
          </table:table-cell>
          <table:table-cell office:value-type="string">
            <text:p>JÉSSYKA BARBOSA LAURENTINO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PP</text:p>
          </table:table-cell>
          <table:table-cell office:value-type="string">
            <text:p>PROGEP/CAP/DPP</text:p>
          </table:table-cell>
          <table:table-cell office:value-type="string">
            <text:p>DIVISÃO DE PAGAMENTO DE PESSOAL</text:p>
          </table:table-cell>
          <table:table-cell office:value-type="string">
            <text:p>SILVANA LUCENA DOS SANTO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CIn</text:p>
          </table:table-cell>
          <table:table-cell office:value-type="string">
            <text:p>PROGEP/CAP/DPP/SCIn</text:p>
          </table:table-cell>
          <table:table-cell office:value-type="string">
            <text:p>SEÇÃO DE CONTROLE INTERN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DP</text:p>
          </table:table-cell>
          <table:table-cell office:value-type="string">
            <text:p>PROGEP/CDP</text:p>
          </table:table-cell>
          <table:table-cell office:value-type="string">
            <text:p>COORDENADORIA DE DESENVOLVIMENTO DE PESSOAL</text:p>
          </table:table-cell>
          <table:table-cell office:value-type="string">
            <text:p>KÁTIA DANIELE DUTRA BRITO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CAP</text:p>
          </table:table-cell>
          <table:table-cell office:value-type="string">
            <text:p>PROGEP/CDP/DCAP</text:p>
          </table:table-cell>
          <table:table-cell office:value-type="string">
            <text:p>DIVISÃO DE CAPACITAÇÃO</text:p>
          </table:table-cell>
          <table:table-cell office:value-type="string">
            <text:p>AGNES GONZAGA MINERVINO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GCOM</text:p>
          </table:table-cell>
          <table:table-cell office:value-type="string">
            <text:p>PROGEP/CDP/DGCOM</text:p>
          </table:table-cell>
          <table:table-cell office:value-type="string">
            <text:p>DIVISÃO DE GESTÃO POR COMPETÊNCIA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GC-PROGEP</text:p>
          </table:table-cell>
          <table:table-cell office:value-type="string">
            <text:p>PROGEP/CDP/DGC-PROGEP</text:p>
          </table:table-cell>
          <table:table-cell office:value-type="string">
            <text:p>DIVISÃO DE GESTÃO DE CARREIRAS</text:p>
          </table:table-cell>
          <table:table-cell office:value-type="string">
            <text:p>INGRID DUARTE LEMOS DE LIM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ACP-CDP</text:p>
          </table:table-cell>
          <table:table-cell office:value-type="string">
            <text:p>PROGEP/CDP/DGC/SACP-CDP</text:p>
          </table:table-cell>
          <table:table-cell office:value-type="string">
            <text:p>SEÇÃO DE ANÁLISE E CONTROLE DE PROCESSOS</text:p>
          </table:table-cell>
          <table:table-cell office:value-type="string">
            <text:p>JOSÉ KLEBER MACIEL FARIA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GD</text:p>
          </table:table-cell>
          <table:table-cell office:value-type="string">
            <text:p>PROGEP/CDP/DGD</text:p>
          </table:table-cell>
          <table:table-cell office:value-type="string">
            <text:p>DIVISÃO DE GESTÃO DE DESEMPENHO</text:p>
          </table:table-cell>
          <table:table-cell office:value-type="string">
            <text:p>FRANCISCA CRISTIANE GOMES DE SOUZ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GP</text:p>
          </table:table-cell>
          <table:table-cell office:value-type="string">
            <text:p>PROGEP/CDP/DGP</text:p>
          </table:table-cell>
          <table:table-cell office:value-type="string">
            <text:p>DIVISÃO DE GESTÃO PEDAGÓGICA</text:p>
          </table:table-cell>
          <table:table-cell office:value-type="string">
            <text:p>ANA PAULA DOS SANTO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LP</text:p>
          </table:table-cell>
          <table:table-cell office:value-type="string">
            <text:p>PROGEP/CLP</text:p>
          </table:table-cell>
          <table:table-cell office:value-type="string">
            <text:p>COORDENADORIA DE LEGISLAÇÃO DE PESSOAL</text:p>
          </table:table-cell>
          <table:table-cell office:value-type="string">
            <text:p>LEANDRO TARGINO PINHEIRO</text:p>
          </table:table-cell>
          <table:table-cell office:value-type="string">
            <text:p>TAE</text:p>
          </table:table-cell>
          <table:table-cell office:value-type="string">
            <text:p>clp.progep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QVT</text:p>
          </table:table-cell>
          <table:table-cell office:value-type="string">
            <text:p>PROGEP/CQVT</text:p>
          </table:table-cell>
          <table:table-cell office:value-type="string">
            <text:p>COORDENADORIA DE QUALIDADE DE VIDA NO TRABALHO</text:p>
          </table:table-cell>
          <table:table-cell office:value-type="string">
            <text:p>MIRNA FONTENELE DE OLIVEIR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AA-CQVT</text:p>
          </table:table-cell>
          <table:table-cell office:value-type="string">
            <text:p>PROGEP/CQVT/DAA-CQVT</text:p>
          </table:table-cell>
          <table:table-cell office:value-type="string">
            <text:p>DIVISÃO DE APOIO ADMINISTRATIVO</text:p>
          </table:table-cell>
          <table:table-cell office:value-type="string">
            <text:p>SIDARIANA APARECIDA NUNE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AM</text:p>
          </table:table-cell>
          <table:table-cell office:value-type="string">
            <text:p>PROGEP/CQVT/DAM</text:p>
          </table:table-cell>
          <table:table-cell office:value-type="string">
            <text:p>DIVISÃO DE APOIO MÉDICO</text:p>
          </table:table-cell>
          <table:table-cell office:value-type="string">
            <text:p>CRISTIANNE DA SILVA ALEXANDRE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ASS</text:p>
          </table:table-cell>
          <table:table-cell office:value-type="string">
            <text:p>PROGEP/CQVT/DASS</text:p>
          </table:table-cell>
          <table:table-cell office:value-type="string">
            <text:p>DIVISÃO DE ATENÇÃO À SAÚDE DO SERVIDOR</text:p>
          </table:table-cell>
          <table:table-cell office:value-type="string">
            <text:p>CRISTIANE MARINHO UCHÔA LOPE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GCO</text:p>
          </table:table-cell>
          <table:table-cell office:value-type="string">
            <text:p>PROGEP/CQVT/DASS/SGCO</text:p>
          </table:table-cell>
          <table:table-cell office:value-type="string">
            <text:p>SEÇÃO DE GESTÃO DE RISCOS OCUPACIONAIS</text:p>
          </table:table-cell>
          <table:table-cell office:value-type="string">
            <text:p>FELIPE IURE RODRIGUES BARRETO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EASS</text:p>
          </table:table-cell>
          <table:table-cell office:value-type="string">
            <text:p>PROGEP/CQVT/DEASS</text:p>
          </table:table-cell>
          <table:table-cell office:value-type="string">
            <text:p>DIVISÃO DE ESTUDO E AVALIAÇÃO DA SAÚDE DO SERVIDOR</text:p>
          </table:table-cell>
          <table:table-cell office:value-type="string">
            <text:p>ANA KELLI PEIXOTO TAVARE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G-PROGEP</text:p>
          </table:table-cell>
          <table:table-cell office:value-type="string">
            <text:p>PROGEP/NG-PROGEP</text:p>
          </table:table-cell>
          <table:table-cell office:value-type="string">
            <text:p>NÚCLEO DE GESTÃO</text:p>
          </table:table-cell>
          <table:table-cell office:value-type="string">
            <text:p>ARNALDO NOGUEIRA DOS SANTOS</text:p>
          </table:table-cell>
          <table:table-cell office:value-type="string">
            <text:p>TAE</text:p>
          </table:table-cell>
          <table:table-cell office:value-type="string">
            <text:p>progep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PST</text:p>
          </table:table-cell>
          <table:table-cell office:value-type="string">
            <text:p>PROGEP/NPST</text:p>
          </table:table-cell>
          <table:table-cell office:value-type="string">
            <text:p>NÚCLEO DE PERÍCIAS E SEGURANÇA DO TRABALHO</text:p>
          </table:table-cell>
          <table:table-cell office:value-type="string">
            <text:p>VÍCTOR MARCEL GONÇALVES OLIVEIR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PROGRAD</text:p>
          </table:table-cell>
          <table:table-cell office:value-type="string">
            <text:p>PROGRAD</text:p>
          </table:table-cell>
          <table:table-cell office:value-type="string">
            <text:p>PRÓ-REITORIA DE GRADUAÇÃO</text:p>
          </table:table-cell>
          <table:table-cell office:value-type="string">
            <text:p>PRISCILLA RÉGIS CUNHA DE QUEIROZ</text:p>
          </table:table-cell>
          <table:table-cell office:value-type="string">
            <text:p>Docente</text:p>
          </table:table-cell>
          <table:table-cell office:value-type="string">
            <text:p>progr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CA</text:p>
          </table:table-cell>
          <table:table-cell office:value-type="string">
            <text:p>PROGRAD/CCA</text:p>
          </table:table-cell>
          <table:table-cell office:value-type="string">
            <text:p>COORDENADORIA DE CONTROLE ACADÊMICO</text:p>
          </table:table-cell>
          <table:table-cell office:value-type="string">
            <text:p>MARIA SIMONE TEIXEIRA</text:p>
          </table:table-cell>
          <table:table-cell office:value-type="string">
            <text:p>TAE</text:p>
          </table:table-cell>
          <table:table-cell office:value-type="string">
            <text:p>cca.progr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D</text:p>
          </table:table-cell>
          <table:table-cell office:value-type="string">
            <text:p>PROGRAD/CCA/DAD</text:p>
          </table:table-cell>
          <table:table-cell office:value-type="string">
            <text:p>DIVISÃO DE ADMISSÃO</text:p>
          </table:table-cell>
          <table:table-cell office:value-type="string">
            <text:p>GILMAR FERREIRA DA COSTA</text:p>
          </table:table-cell>
          <table:table-cell office:value-type="string">
            <text:p>TAE</text:p>
          </table:table-cell>
          <table:table-cell office:value-type="string">
            <text:p>admissao.progr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SIES</text:p>
          </table:table-cell>
          <table:table-cell office:value-type="string">
            <text:p>PROGRAD/CCA/DAD/SIES</text:p>
          </table:table-cell>
          <table:table-cell office:value-type="string">
            <text:p>SEÇÃO DE INGRESSO EXTRA SISU</text:p>
          </table:table-cell>
          <table:table-cell office:value-type="string">
            <text:p>SHEILLA MELO DE ARAÚJO</text:p>
          </table:table-cell>
          <table:table-cell office:value-type="string">
            <text:p>TAE</text:p>
          </table:table-cell>
          <table:table-cell office:value-type="string">
            <text:p>ingressoextrasisu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FA</text:p>
          </table:table-cell>
          <table:table-cell office:value-type="string">
            <text:p>PROGRAD/CCA/DFA</text:p>
          </table:table-cell>
          <table:table-cell office:value-type="string">
            <text:p>DIVISÃO DE FLUXO ACADÊMICO</text:p>
          </table:table-cell>
          <table:table-cell office:value-type="string">
            <text:p>CICERO ROGÉRIO BARBOSA PEREIRA</text:p>
          </table:table-cell>
          <table:table-cell office:value-type="string">
            <text:p>TAE</text:p>
          </table:table-cell>
          <table:table-cell office:value-type="string">
            <text:p>fluxoacademico.progr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EG</text:p>
          </table:table-cell>
          <table:table-cell office:value-type="string">
            <text:p>PROGRAD/CEG</text:p>
          </table:table-cell>
          <table:table-cell office:value-type="string">
            <text:p>COORDENADORIA DE ENSINO DE GRADUAÇÃO</text:p>
          </table:table-cell>
          <table:table-cell office:value-type="string">
            <text:p>ANTONIO BATISTA DE LIMA FILHO</text:p>
          </table:table-cell>
          <table:table-cell office:value-type="string">
            <text:p>TAE</text:p>
          </table:table-cell>
          <table:table-cell office:value-type="string">
            <text:p>ceg.progr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E</text:p>
          </table:table-cell>
          <table:table-cell office:value-type="string">
            <text:p>PROGRAD/CEG/DAE</text:p>
          </table:table-cell>
          <table:table-cell office:value-type="string">
            <text:p>DIVISÃO DE ACOMPANHAMENTO DE EGRESSO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egressos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DACG</text:p>
          </table:table-cell>
          <table:table-cell office:value-type="string">
            <text:p>PROGRAD/CEG/DDACG</text:p>
          </table:table-cell>
          <table:table-cell office:value-type="string">
            <text:p>DIVISÃO DE DIAGNÓSTICO E ACOMPANHAMENTO DOS CURSOS DE GRADUAÇÃO</text:p>
          </table:table-cell>
          <table:table-cell office:value-type="string">
            <text:p>GISLENE FARIAS DE OLIVEIRA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IRC</text:p>
          </table:table-cell>
          <table:table-cell office:value-type="string">
            <text:p>PROGRAD/CEG/DIRC</text:p>
          </table:table-cell>
          <table:table-cell office:value-type="string">
            <text:p>DIVISÃO DE IMPLANTAÇÃO E REFORMULAÇÃO CURRICULAR</text:p>
          </table:table-cell>
          <table:table-cell office:value-type="string">
            <text:p>ERIVAN CÂNDIDO FLOR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FOR</text:p>
          </table:table-cell>
          <table:table-cell office:value-type="string">
            <text:p>PROGRAD/CFOR</text:p>
          </table:table-cell>
          <table:table-cell office:value-type="string">
            <text:p>COORDENADORIA PARA O FORTALECIMENTO DA QUALIDADE DO ENSINO</text:p>
          </table:table-cell>
          <table:table-cell office:value-type="string">
            <text:p>MARIA INÊS RODRIGUES MACHADO</text:p>
          </table:table-cell>
          <table:table-cell office:value-type="string">
            <text:p>Docente</text:p>
          </table:table-cell>
          <table:table-cell office:value-type="string">
            <text:p>cfor.progr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EM</text:p>
          </table:table-cell>
          <table:table-cell office:value-type="string">
            <text:p>PROGRAD/CFOR/DAEM</text:p>
          </table:table-cell>
          <table:table-cell office:value-type="string">
            <text:p>DIVISÃO DE APROXIMAÇÃO COM O ENSINO MÉDI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PA</text:p>
          </table:table-cell>
          <table:table-cell office:value-type="string">
            <text:p>PROGRAD/CFOR/DPA</text:p>
          </table:table-cell>
          <table:table-cell office:value-type="string">
            <text:p>DIVISÃO DE PROGRAMAS ACADÊMICOS</text:p>
          </table:table-cell>
          <table:table-cell office:value-type="string">
            <text:p>WALTEMBERG BARBOSA LAURENTINO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PEA</text:p>
          </table:table-cell>
          <table:table-cell office:value-type="string">
            <text:p>PROGRAD/CFOR/DPEA</text:p>
          </table:table-cell>
          <table:table-cell office:value-type="string">
            <text:p>DIVISÃO PEDAGÓGICA DE ENSINO E APRENDIZAGEM</text:p>
          </table:table-cell>
          <table:table-cell office:value-type="string">
            <text:p>WANDINALVA FERNANDES LIM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GDA</text:p>
          </table:table-cell>
          <table:table-cell office:value-type="string">
            <text:p>PROGRAD/CGDA</text:p>
          </table:table-cell>
          <table:table-cell office:value-type="string">
            <text:p>COORDENADORIA DE GESTÃO DE DADOS ACADÊMICOS</text:p>
          </table:table-cell>
          <table:table-cell office:value-type="string">
            <text:p>DEMETRIUS BARBOSA CARTAXO</text:p>
          </table:table-cell>
          <table:table-cell office:value-type="string">
            <text:p>TAE</text:p>
          </table:table-cell>
          <table:table-cell office:value-type="string">
            <text:p>cgda.progr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ESTAT</text:p>
          </table:table-cell>
          <table:table-cell office:value-type="string">
            <text:p>PROGRAD/CGDA/DESTAT</text:p>
          </table:table-cell>
          <table:table-cell office:value-type="string">
            <text:p>DIVISÃO DE ESTATÍSTICA</text:p>
          </table:table-cell>
          <table:table-cell office:value-type="string">
            <text:p>VINÍCIUS PEREIRA DO SACRAMENTO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TDDA</text:p>
          </table:table-cell>
          <table:table-cell office:value-type="string">
            <text:p>PROGRAD/CGDA/DTDDA</text:p>
          </table:table-cell>
          <table:table-cell office:value-type="string">
            <text:p>DIVISÃO DE TRATAMENTO E DIVULGAÇÃO DE DADOS ACADÊMICOS</text:p>
          </table:table-cell>
          <table:table-cell office:value-type="string">
            <text:p>JOSÉ SAMUEL FACUNDO DA SILV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AP</text:p>
          </table:table-cell>
          <table:table-cell office:value-type="string">
            <text:p>PROGRAD/NAP</text:p>
          </table:table-cell>
          <table:table-cell office:value-type="string">
            <text:p>NÚCLEO DE APOIO PEDAGÓGICO</text:p>
          </table:table-cell>
          <table:table-cell office:value-type="string">
            <text:p>CÍCERA MARIA MAMEDE SANTOS</text:p>
          </table:table-cell>
          <table:table-cell office:value-type="string">
            <text:p>TAE</text:p>
          </table:table-cell>
          <table:table-cell office:value-type="string">
            <text:p>nap.progr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D</text:p>
          </table:table-cell>
          <table:table-cell office:value-type="string">
            <text:p>PROGRAD/ND</text:p>
          </table:table-cell>
          <table:table-cell office:value-type="string">
            <text:p>NÚCLEO DE DIPLOMAS</text:p>
          </table:table-cell>
          <table:table-cell office:value-type="string">
            <text:p>MIRIAN MARIA DE ALENCAR</text:p>
          </table:table-cell>
          <table:table-cell office:value-type="string">
            <text:p>TAE</text:p>
          </table:table-cell>
          <table:table-cell office:value-type="string">
            <text:p>diplomas.progr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GN</text:p>
          </table:table-cell>
          <table:table-cell office:value-type="string">
            <text:p>PROGRAD/NGN</text:p>
          </table:table-cell>
          <table:table-cell office:value-type="string">
            <text:p>NÚCLEO DE GERENCIAMENTO NORMATIVO</text:p>
          </table:table-cell>
          <table:table-cell office:value-type="string">
            <text:p>EVELYN LINHARES LEITE</text:p>
          </table:table-cell>
          <table:table-cell office:value-type="string">
            <text:p>TAE</text:p>
          </table:table-cell>
          <table:table-cell office:value-type="string">
            <text:p>ngn.progr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G-PROGRAD</text:p>
          </table:table-cell>
          <table:table-cell office:value-type="string">
            <text:p>PROGRAD/NG-PROGRAD</text:p>
          </table:table-cell>
          <table:table-cell office:value-type="string">
            <text:p>NÚCLEO DE GESTÃO</text:p>
          </table:table-cell>
          <table:table-cell office:value-type="string">
            <text:p>VANYA MARIA SOARES CABRAL</text:p>
          </table:table-cell>
          <table:table-cell office:value-type="string">
            <text:p>TAE</text:p>
          </table:table-cell>
          <table:table-cell office:value-type="string">
            <text:p>ng.progr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ASS-TEC-COM</text:p>
          </table:table-cell>
          <table:table-cell office:value-type="string">
            <text:p>PROGRAD/NG-PROGRAD/ASS-TEC-COM</text:p>
          </table:table-cell>
          <table:table-cell office:value-type="string">
            <text:p>ASSESSORIA TÉCNICA EM COMUNICAÇÃ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omunicacao.prograd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ASS-TEC-TI</text:p>
          </table:table-cell>
          <table:table-cell office:value-type="string">
            <text:p>PROGRAD/NG-PROGRAD/ASS-TEC-TI</text:p>
          </table:table-cell>
          <table:table-cell office:value-type="string">
            <text:p>ASSESSORIA TÉCNICA EM TECNOLOGIA DA INFORMAÇÃ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IAPE</text:p>
          </table:table-cell>
          <table:table-cell office:value-type="string">
            <text:p>PROGRAD/NIAPE</text:p>
          </table:table-cell>
          <table:table-cell office:value-type="string">
            <text:p>NÚCLEO DE INOVAÇÃO E APOIO ESTRATÉGICO</text:p>
          </table:table-cell>
          <table:table-cell office:value-type="string">
            <text:p>GRACY KELLI MARTINS GONÇALVE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PI</text:p>
          </table:table-cell>
          <table:table-cell office:value-type="string">
            <text:p>PROGRAD/PI</text:p>
          </table:table-cell>
          <table:table-cell office:value-type="string">
            <text:p>PROCURADORIA EDUCACIONAL INSTITUCIONAL</text:p>
          </table:table-cell>
          <table:table-cell office:value-type="string">
            <text:p>CAROLINE VIEIRA GONÇALVES</text:p>
          </table:table-cell>
          <table:table-cell office:value-type="string">
            <text:p>Docente</text:p>
          </table:table-cell>
          <table:table-cell office:value-type="string">
            <text:p>p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PROPLAN</text:p>
          </table:table-cell>
          <table:table-cell office:value-type="string">
            <text:p>PROPLAN</text:p>
          </table:table-cell>
          <table:table-cell office:value-type="string">
            <text:p>PRÓ-REITORIA DE PLANEJAMENTO E ORÇAMENTO</text:p>
          </table:table-cell>
          <table:table-cell office:value-type="string">
            <text:p>MATEUS FERREIRA</text:p>
          </table:table-cell>
          <table:table-cell office:value-type="string">
            <text:p>Docente</text:p>
          </table:table-cell>
          <table:table-cell office:value-type="string">
            <text:p>proplan@ufca.edu.br</text:p>
          </table:table-cell>
          <table:table-cell office:value-type="string">
            <text:p>3221-9356</text:p>
          </table:table-cell>
        </table:table-row>
        <table:table-row>
          <table:table-cell office:value-type="string">
            <text:p>DPROC</text:p>
          </table:table-cell>
          <table:table-cell office:value-type="string">
            <text:p>PROPLAN/CGPP/DPROC</text:p>
          </table:table-cell>
          <table:table-cell office:value-type="string">
            <text:p>DIVISÃO DE PROCESSO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gpp.proplan@ufca.edu.br</text:p>
          </table:table-cell>
          <table:table-cell office:value-type="string">
            <text:p>3221-9351</text:p>
          </table:table-cell>
        </table:table-row>
        <table:table-row>
          <table:table-cell office:value-type="string">
            <text:p>DPROJ</text:p>
          </table:table-cell>
          <table:table-cell office:value-type="string">
            <text:p>PROPLAN/CGPP/DPROJ</text:p>
          </table:table-cell>
          <table:table-cell office:value-type="string">
            <text:p>DIVISÃO DE PROJETOS ESTRATÉGICOS</text:p>
          </table:table-cell>
          <table:table-cell office:value-type="string">
            <text:p>JAIR PAULINO DE SALES</text:p>
          </table:table-cell>
          <table:table-cell office:value-type="string">
            <text:p>Docente</text:p>
          </table:table-cell>
          <table:table-cell office:value-type="string">
            <text:p>cgpp.proplan@ufca.edu.br</text:p>
          </table:table-cell>
          <table:table-cell office:value-type="string">
            <text:p>3221-9351</text:p>
          </table:table-cell>
        </table:table-row>
        <table:table-row>
          <table:table-cell office:value-type="string">
            <text:p>CGPR</text:p>
          </table:table-cell>
          <table:table-cell office:value-type="string">
            <text:p>PROPLAN/CGPR</text:p>
          </table:table-cell>
          <table:table-cell office:value-type="string">
            <text:p>COORDENADORIA DE GESTÃO DE PROCESSOS E RISCOS</text:p>
          </table:table-cell>
          <table:table-cell office:value-type="string">
            <text:p>CICERO MARCIOVÂNIO DE OLIVEIRA LIMA</text:p>
          </table:table-cell>
          <table:table-cell office:value-type="string">
            <text:p>TAE</text:p>
          </table:table-cell>
          <table:table-cell office:value-type="string">
            <text:p>cgpp.proplan@ufca.edu.br</text:p>
          </table:table-cell>
          <table:table-cell office:value-type="string">
            <text:p>3221-9351</text:p>
          </table:table-cell>
        </table:table-row>
        <table:table-row>
          <table:table-cell office:value-type="string">
            <text:p>CGS</text:p>
          </table:table-cell>
          <table:table-cell office:value-type="string">
            <text:p>PROPLAN/CGS</text:p>
          </table:table-cell>
          <table:table-cell office:value-type="string">
            <text:p>COORDENADORIA DE GESTÃO DA SUSTENTABILIDADE</text:p>
          </table:table-cell>
          <table:table-cell office:value-type="string">
            <text:p>INGRID MAZZA MATOS RAMOS</text:p>
          </table:table-cell>
          <table:table-cell office:value-type="string">
            <text:p>Docente</text:p>
          </table:table-cell>
          <table:table-cell office:value-type="string">
            <text:p>sustentabilidade.proplan@ufca.edu.br</text:p>
          </table:table-cell>
          <table:table-cell office:value-type="string">
            <text:p>3221-9352</text:p>
          </table:table-cell>
        </table:table-row>
        <table:table-row>
          <table:table-cell office:value-type="string">
            <text:p>DEACR</text:p>
          </table:table-cell>
          <table:table-cell office:value-type="string">
            <text:p>PROPLAN/CGS/DEACR</text:p>
          </table:table-cell>
          <table:table-cell office:value-type="string">
            <text:p>DIVISÃO DE EDUCAÇÃO AMBIENTAL E CONTROLE DE RESÍDUOS</text:p>
          </table:table-cell>
          <table:table-cell office:value-type="string">
            <text:p>INGRID MAZZA MATOS RAMOS</text:p>
          </table:table-cell>
          <table:table-cell office:value-type="string">
            <text:p/>
          </table:table-cell>
          <table:table-cell office:value-type="string">
            <text:p>sustentabilidade.proplan@ufca.edu.br</text:p>
          </table:table-cell>
          <table:table-cell office:value-type="string">
            <text:p>3221-9352</text:p>
          </table:table-cell>
        </table:table-row>
        <table:table-row>
          <table:table-cell office:value-type="string">
            <text:p>DLAMB</text:p>
          </table:table-cell>
          <table:table-cell office:value-type="string">
            <text:p>PROPLAN/CGS/DLAMB</text:p>
          </table:table-cell>
          <table:table-cell office:value-type="string">
            <text:p>DIVISÃO DE LEGISLAÇÃO AMBIENTAL</text:p>
          </table:table-cell>
          <table:table-cell office:value-type="string">
            <text:p>SABRINA RIBEIRO DE ALMEIDA</text:p>
          </table:table-cell>
          <table:table-cell office:value-type="string">
            <text:p>TAE</text:p>
          </table:table-cell>
          <table:table-cell office:value-type="string">
            <text:p>sustentabilidade.proplan@ufca.edu.br</text:p>
          </table:table-cell>
          <table:table-cell office:value-type="string">
            <text:p>3221-9352</text:p>
          </table:table-cell>
        </table:table-row>
        <table:table-row>
          <table:table-cell office:value-type="string">
            <text:p>DLS</text:p>
          </table:table-cell>
          <table:table-cell office:value-type="string">
            <text:p>PROPLAN/CGS/DLS</text:p>
          </table:table-cell>
          <table:table-cell office:value-type="string">
            <text:p>DIVISÃO DE LOGÍSTICA E PROJETOS SUSTENTÁVEIS</text:p>
          </table:table-cell>
          <table:table-cell office:value-type="string">
            <text:p>DOMENICO CEGLIA</text:p>
          </table:table-cell>
          <table:table-cell office:value-type="string">
            <text:p>Docente</text:p>
          </table:table-cell>
          <table:table-cell office:value-type="string">
            <text:p>sustentabilidade.proplan@ufca.edu.br</text:p>
          </table:table-cell>
          <table:table-cell office:value-type="string">
            <text:p>3221-9352</text:p>
          </table:table-cell>
        </table:table-row>
        <table:table-row>
          <table:table-cell office:value-type="string">
            <text:p>CIMAI</text:p>
          </table:table-cell>
          <table:table-cell office:value-type="string">
            <text:p>PROPLAN/CIMAI</text:p>
          </table:table-cell>
          <table:table-cell office:value-type="string">
            <text:p>COORDENADORIA DE INFORMAÇÃO, MONITORAMENTO E AVALIAÇÃO INSTITUCIONAL</text:p>
          </table:table-cell>
          <table:table-cell office:value-type="string">
            <text:p>ANDERSON DIÓGENES GOMES</text:p>
          </table:table-cell>
          <table:table-cell office:value-type="string">
            <text:p>Docente</text:p>
          </table:table-cell>
          <table:table-cell office:value-type="string">
            <text:p>cimai.proplan@ufca.edu.br</text:p>
          </table:table-cell>
          <table:table-cell office:value-type="string">
            <text:p>3221-9353</text:p>
          </table:table-cell>
        </table:table-row>
        <table:table-row>
          <table:table-cell office:value-type="string">
            <text:p>DADI</text:p>
          </table:table-cell>
          <table:table-cell office:value-type="string">
            <text:p>PROPLAN/CIMAI/DADI</text:p>
          </table:table-cell>
          <table:table-cell office:value-type="string">
            <text:p>DIVISÃO DE AVALIAÇÃO E DESENVOLVIMENTO INSTITUCIONAL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IF</text:p>
          </table:table-cell>
          <table:table-cell office:value-type="string">
            <text:p>PROPLAN/CIMAI/DIF</text:p>
          </table:table-cell>
          <table:table-cell office:value-type="string">
            <text:p>DIVISÃO DE INFORMAÇÃO E FOMENTO</text:p>
          </table:table-cell>
          <table:table-cell office:value-type="string">
            <text:p>JAQUELINE DOURADO DO NASCIMENTO</text:p>
          </table:table-cell>
          <table:table-cell office:value-type="string">
            <text:p>Docente</text:p>
          </table:table-cell>
          <table:table-cell office:value-type="string">
            <text:p>cimai.proplan@ufca.edu.br</text:p>
          </table:table-cell>
          <table:table-cell office:value-type="string">
            <text:p>3221-9353</text:p>
          </table:table-cell>
        </table:table-row>
        <table:table-row>
          <table:table-cell office:value-type="string">
            <text:p>DIM-CIMAI</text:p>
          </table:table-cell>
          <table:table-cell office:value-type="string">
            <text:p>PROPLAN/CIMAI/DIM-CIMAI</text:p>
          </table:table-cell>
          <table:table-cell office:value-type="string">
            <text:p>DIVISÃO DE INDICADORES E MONITORAMENT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PGE</text:p>
          </table:table-cell>
          <table:table-cell office:value-type="string">
            <text:p>PROPLAN/CPGE</text:p>
          </table:table-cell>
          <table:table-cell office:value-type="string">
            <text:p>COORDENADORIA DE PLANEJAMENTO E GESTÃO ESTRATÉGICA</text:p>
          </table:table-cell>
          <table:table-cell office:value-type="string">
            <text:p>EVERTON PAULO GONÇALVES VIEIRA</text:p>
          </table:table-cell>
          <table:table-cell office:value-type="string">
            <text:p>TAE</text:p>
          </table:table-cell>
          <table:table-cell office:value-type="string">
            <text:p>cpge.proplan@ufca.edu.br</text:p>
          </table:table-cell>
          <table:table-cell office:value-type="string">
            <text:p>3221-9350</text:p>
          </table:table-cell>
        </table:table-row>
        <table:table-row>
          <table:table-cell office:value-type="string">
            <text:p>DGE</text:p>
          </table:table-cell>
          <table:table-cell office:value-type="string">
            <text:p>PROPLAN/CPGE/DGE</text:p>
          </table:table-cell>
          <table:table-cell office:value-type="string">
            <text:p>DIVISÃO DE GESTÃO ESTRATÉGICA</text:p>
          </table:table-cell>
          <table:table-cell office:value-type="string">
            <text:p>EDUARDO CÂNDIDO DE OLIVEIRA</text:p>
          </table:table-cell>
          <table:table-cell office:value-type="string">
            <text:p>TAE</text:p>
          </table:table-cell>
          <table:table-cell office:value-type="string">
            <text:p>cpge.proplan@ufca.edu.br</text:p>
          </table:table-cell>
          <table:table-cell office:value-type="string">
            <text:p>3221-9350</text:p>
          </table:table-cell>
        </table:table-row>
        <table:table-row>
          <table:table-cell office:value-type="string">
            <text:p>DPLAN</text:p>
          </table:table-cell>
          <table:table-cell office:value-type="string">
            <text:p>PROPLAN/CPGE/DPLAN</text:p>
          </table:table-cell>
          <table:table-cell office:value-type="string">
            <text:p>DIVISÃO DE PLANEJAMENT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pge.proplan@ufca.edu.br</text:p>
          </table:table-cell>
          <table:table-cell office:value-type="string">
            <text:p>3221-9350</text:p>
          </table:table-cell>
        </table:table-row>
        <table:table-row>
          <table:table-cell office:value-type="string">
            <text:p>CPO</text:p>
          </table:table-cell>
          <table:table-cell office:value-type="string">
            <text:p>PROPLAN/CPO</text:p>
          </table:table-cell>
          <table:table-cell office:value-type="string">
            <text:p>COORDENADORIA DE PLANEJAMENTO ORÇAMENTÁRIO</text:p>
          </table:table-cell>
          <table:table-cell office:value-type="string">
            <text:p>POLYANDRA ZAMPIERE PESSOA DA SILVA</text:p>
          </table:table-cell>
          <table:table-cell office:value-type="string">
            <text:p>Docente</text:p>
          </table:table-cell>
          <table:table-cell office:value-type="string">
            <text:p>cpo.proplan@ufca.edu.br</text:p>
          </table:table-cell>
          <table:table-cell office:value-type="string">
            <text:p>3221-9239/9347</text:p>
          </table:table-cell>
        </table:table-row>
        <table:table-row>
          <table:table-cell office:value-type="string">
            <text:p>DCO-PROPLAN</text:p>
          </table:table-cell>
          <table:table-cell office:value-type="string">
            <text:p>PROPLAN/CPO/DCO-PROPLAN</text:p>
          </table:table-cell>
          <table:table-cell office:value-type="string">
            <text:p>DIVISÃO DE CONTROLE ORÇAMENTÁRIO</text:p>
          </table:table-cell>
          <table:table-cell office:value-type="string">
            <text:p>MONALISA DA COSTA SERAFIM</text:p>
          </table:table-cell>
          <table:table-cell office:value-type="string">
            <text:p>Docente</text:p>
          </table:table-cell>
          <table:table-cell office:value-type="string">
            <text:p>cpo.proplan@ufca.edu.br</text:p>
          </table:table-cell>
          <table:table-cell office:value-type="string">
            <text:p>3221-9239/9347</text:p>
          </table:table-cell>
        </table:table-row>
        <table:table-row>
          <table:table-cell office:value-type="string">
            <text:p>DEP</text:p>
          </table:table-cell>
          <table:table-cell office:value-type="string">
            <text:p>PROPLAN/CPO/DEP</text:p>
          </table:table-cell>
          <table:table-cell office:value-type="string">
            <text:p>DIVISÃO DE ESTUDOS E PROJETO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po.proplan@ufca.edu.br</text:p>
          </table:table-cell>
          <table:table-cell office:value-type="string">
            <text:p>3221-9239/9347</text:p>
          </table:table-cell>
        </table:table-row>
        <table:table-row>
          <table:table-cell office:value-type="string">
            <text:p>CTG</text:p>
          </table:table-cell>
          <table:table-cell office:value-type="string">
            <text:p>PROPLAN/CTG</text:p>
          </table:table-cell>
          <table:table-cell office:value-type="string">
            <text:p>COORDENADORIA DE TRANSPARÊNCIA E GOVERNANÇA</text:p>
          </table:table-cell>
          <table:table-cell office:value-type="string">
            <text:p>SILVIO BEZERRA SERAFIM</text:p>
          </table:table-cell>
          <table:table-cell office:value-type="string">
            <text:p>TAE</text:p>
          </table:table-cell>
          <table:table-cell office:value-type="string">
            <text:p>ctgr.proplan@ufca.edu,br</text:p>
          </table:table-cell>
          <table:table-cell office:value-type="string">
            <text:p>3221-9348</text:p>
          </table:table-cell>
        </table:table-row>
        <table:table-row>
          <table:table-cell office:value-type="string">
            <text:p>DGII</text:p>
          </table:table-cell>
          <table:table-cell office:value-type="string">
            <text:p>PROPLAN/CTGR/DGII</text:p>
          </table:table-cell>
          <table:table-cell office:value-type="string">
            <text:p>DIVISÃO DE GOVERNANÇA E INOVAÇÃO INSTITUCIONAL</text:p>
          </table:table-cell>
          <table:table-cell office:value-type="string">
            <text:p>FELIPE ANDERSON VIANA DE SOUZA</text:p>
          </table:table-cell>
          <table:table-cell office:value-type="string">
            <text:p>TAE</text:p>
          </table:table-cell>
          <table:table-cell office:value-type="string">
            <text:p>ctgr.proplan@ufca.edu,br</text:p>
          </table:table-cell>
          <table:table-cell office:value-type="string">
            <text:p>3221-9348</text:p>
          </table:table-cell>
        </table:table-row>
        <table:table-row>
          <table:table-cell office:value-type="string">
            <text:p>DGR</text:p>
          </table:table-cell>
          <table:table-cell office:value-type="string">
            <text:p>PROPLAN/CTGR/DGR</text:p>
          </table:table-cell>
          <table:table-cell office:value-type="string">
            <text:p>DIVISÃO DE GESTÃO DE RISCOS</text:p>
          </table:table-cell>
          <table:table-cell office:value-type="string">
            <text:p>BRENDA PORFÍRIO SAMPAIO</text:p>
          </table:table-cell>
          <table:table-cell office:value-type="string">
            <text:p>TAE</text:p>
          </table:table-cell>
          <table:table-cell office:value-type="string">
            <text:p>ctgr.proplan@ufca.edu,br</text:p>
          </table:table-cell>
          <table:table-cell office:value-type="string">
            <text:p>3221-9348</text:p>
          </table:table-cell>
        </table:table-row>
        <table:table-row>
          <table:table-cell office:value-type="string">
            <text:p>DTA</text:p>
          </table:table-cell>
          <table:table-cell office:value-type="string">
            <text:p>PROPLAN/CTGR/DTA</text:p>
          </table:table-cell>
          <table:table-cell office:value-type="string">
            <text:p>DIVISÃO DE TRANSPARÊNCIA ATIVA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tgr.proplan@ufca.edu,br</text:p>
          </table:table-cell>
          <table:table-cell office:value-type="string">
            <text:p>3221-9348</text:p>
          </table:table-cell>
        </table:table-row>
        <table:table-row>
          <table:table-cell office:value-type="string">
            <text:p>NG-PROPLAN</text:p>
          </table:table-cell>
          <table:table-cell office:value-type="string">
            <text:p>PROPLAN/NG-PROPLAN</text:p>
          </table:table-cell>
          <table:table-cell office:value-type="string">
            <text:p>NÚCLEO DE GESTÃ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proplan@ufca.edu.br</text:p>
          </table:table-cell>
          <table:table-cell office:value-type="string">
            <text:p>3221-9357</text:p>
          </table:table-cell>
        </table:table-row>
        <table:table-row>
          <table:table-cell office:value-type="string">
            <text:p>PRPI</text:p>
          </table:table-cell>
          <table:table-cell office:value-type="string">
            <text:p>PRPI</text:p>
          </table:table-cell>
          <table:table-cell office:value-type="string">
            <text:p>PRÓ-REITORIA DE PESQUISA, PÓS-GRADUAÇÃO E INOVAÇÃO</text:p>
          </table:table-cell>
          <table:table-cell office:value-type="string">
            <text:p>CLAUDENER SOUZA TEIXEIRA</text:p>
          </table:table-cell>
          <table:table-cell office:value-type="string">
            <text:p>Docente</text:p>
          </table:table-cell>
          <table:table-cell office:value-type="string">
            <text:p>prp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EAP</text:p>
          </table:table-cell>
          <table:table-cell office:value-type="string">
            <text:p>PRPI/CEAP</text:p>
          </table:table-cell>
          <table:table-cell office:value-type="string">
            <text:p>COORDENADORIA DE EDITORAÇÃO E APOIO A PUBLICAÇÕES</text:p>
          </table:table-cell>
          <table:table-cell office:value-type="string">
            <text:p>NATÁLIA BRITO BESSA</text:p>
          </table:table-cell>
          <table:table-cell office:value-type="string">
            <text:p>TAE</text:p>
          </table:table-cell>
          <table:table-cell office:value-type="string">
            <text:p>editoracao.prp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EDIT</text:p>
          </table:table-cell>
          <table:table-cell office:value-type="string">
            <text:p>PRPI/CEAP/DEDIT</text:p>
          </table:table-cell>
          <table:table-cell office:value-type="string">
            <text:p>DIVISÃO DE EDITORAÇÃ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REV</text:p>
          </table:table-cell>
          <table:table-cell office:value-type="string">
            <text:p>PRPI/CEAP/DREV</text:p>
          </table:table-cell>
          <table:table-cell office:value-type="string">
            <text:p>DIVISÃO DE REVISÃ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I</text:p>
          </table:table-cell>
          <table:table-cell office:value-type="string">
            <text:p>PRPI/CI</text:p>
          </table:table-cell>
          <table:table-cell office:value-type="string">
            <text:p>COORDENADORIA DE INOVAÇÃO</text:p>
          </table:table-cell>
          <table:table-cell office:value-type="string">
            <text:p>ALLYSSON ALLEX DE PAULA ARAUJO</text:p>
          </table:table-cell>
          <table:table-cell office:value-type="string">
            <text:p>Docente</text:p>
          </table:table-cell>
          <table:table-cell office:value-type="string">
            <text:p>inova.prp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ACAIE</text:p>
          </table:table-cell>
          <table:table-cell office:value-type="string">
            <text:p>PRPI/CI/ACAIE</text:p>
          </table:table-cell>
          <table:table-cell office:value-type="string">
            <text:p>ASSESSORIA DO COMITÊ DE APOIO À INOVAÇÃO E EMPREENDEDORISM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PITT</text:p>
          </table:table-cell>
          <table:table-cell office:value-type="string">
            <text:p>PRPI/CI/DPITT</text:p>
          </table:table-cell>
          <table:table-cell office:value-type="string">
            <text:p>DIVISÃO DE PROPRIEDADE INTELECTUAL E TRANSFERÊNCIA TECNOLÓGICA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dpitt.prp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PESQ</text:p>
          </table:table-cell>
          <table:table-cell office:value-type="string">
            <text:p>PRPI/CPESQ</text:p>
          </table:table-cell>
          <table:table-cell office:value-type="string">
            <text:p>COORDENADORIA DE PESQUISA</text:p>
          </table:table-cell>
          <table:table-cell office:value-type="string">
            <text:p>CLARICE DIAS DE ALBUQUERQUE</text:p>
          </table:table-cell>
          <table:table-cell office:value-type="string">
            <text:p>Docente</text:p>
          </table:table-cell>
          <table:table-cell office:value-type="string">
            <text:p>pesquisa.prp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PPBIC</text:p>
          </table:table-cell>
          <table:table-cell office:value-type="string">
            <text:p>PRPI/CPESQ/DAPPBIC</text:p>
          </table:table-cell>
          <table:table-cell office:value-type="string">
            <text:p>DIVISÃO DE ACOMPANHAMENTO DOS PROJETOS DE PESQUISA E DAS BOLSAS DE INICIAÇÃO CIENTÍFICA</text:p>
          </table:table-cell>
          <table:table-cell office:value-type="string">
            <text:p>DAYANE GOMES DA SILVA</text:p>
          </table:table-cell>
          <table:table-cell office:value-type="string">
            <text:p>TAE</text:p>
          </table:table-cell>
          <table:table-cell office:value-type="string">
            <text:p>dapp.prp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PGP</text:p>
          </table:table-cell>
          <table:table-cell office:value-type="string">
            <text:p>PRPI/CPESQ/DPGP</text:p>
          </table:table-cell>
          <table:table-cell office:value-type="string">
            <text:p>DIVISÃO DE PROJETOS E GRUPOS DE PESQUISA</text:p>
          </table:table-cell>
          <table:table-cell office:value-type="string">
            <text:p>ERICA BOIZAN BATISTA</text:p>
          </table:table-cell>
          <table:table-cell office:value-type="string">
            <text:p>Docente</text:p>
          </table:table-cell>
          <table:table-cell office:value-type="string">
            <text:p>dpgp.prp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CPG</text:p>
          </table:table-cell>
          <table:table-cell office:value-type="string">
            <text:p>PRPI/CPG</text:p>
          </table:table-cell>
          <table:table-cell office:value-type="string">
            <text:p>COORDENADORIA DE PÓS-GRADUAÇÃO</text:p>
          </table:table-cell>
          <table:table-cell office:value-type="string">
            <text:p>IRI SANDRO PAMPOLHA LIMA</text:p>
          </table:table-cell>
          <table:table-cell office:value-type="string">
            <text:p>Docente</text:p>
          </table:table-cell>
          <table:table-cell office:value-type="string">
            <text:p>posgraduacao.prp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PPG-LS</text:p>
          </table:table-cell>
          <table:table-cell office:value-type="string">
            <text:p>PRPI/CPG/DAPPG-LS</text:p>
          </table:table-cell>
          <table:table-cell office:value-type="string">
            <text:p>DIVISÃO DE APOIO AOS PROGRAMAS DE PÓS-GRADUAÇÃO – LATO SENSU</text:p>
          </table:table-cell>
          <table:table-cell office:value-type="string">
            <text:p>MARIA ROGERIA BENEVAL BENTO</text:p>
          </table:table-cell>
          <table:table-cell office:value-type="string">
            <text:p>TAE</text:p>
          </table:table-cell>
          <table:table-cell office:value-type="string">
            <text:p>latosensu.prp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PPG-SS</text:p>
          </table:table-cell>
          <table:table-cell office:value-type="string">
            <text:p>PRPI/CPG/DAPPG-SS</text:p>
          </table:table-cell>
          <table:table-cell office:value-type="string">
            <text:p>DIVISÃO DE APOIO AOS PROGRAMAS DE PÓS-GRADUAÇÃO – STRICTO SENSU</text:p>
          </table:table-cell>
          <table:table-cell office:value-type="string">
            <text:p>EMERSON TREVISAN</text:p>
          </table:table-cell>
          <table:table-cell office:value-type="string">
            <text:p>Docente</text:p>
          </table:table-cell>
          <table:table-cell office:value-type="string">
            <text:p>strictosensu.prp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DPG</text:p>
          </table:table-cell>
          <table:table-cell office:value-type="string">
            <text:p>PRPI/CPG/DDPG</text:p>
          </table:table-cell>
          <table:table-cell office:value-type="string">
            <text:p>DIVISÃO DE DIPLOMAS DE PÓS-GRADUAÇÃ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ddpg.prp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INCUBADORA</text:p>
          </table:table-cell>
          <table:table-cell office:value-type="string">
            <text:p>PRPI/INCUBADORA</text:p>
          </table:table-cell>
          <table:table-cell office:value-type="string">
            <text:p>INCUBADORA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AGEPIM</text:p>
          </table:table-cell>
          <table:table-cell office:value-type="string">
            <text:p>PRPI/NAGEPIM</text:p>
          </table:table-cell>
          <table:table-cell office:value-type="string">
            <text:p>NÚCLEO DE APOIO À GESTÃO ESTRATÉGICA DE PROJETOS E INFRAESTRUTURA MULTIUSUÁRIA</text:p>
          </table:table-cell>
          <table:table-cell office:value-type="string">
            <text:p>JORGE ANDRÉ MATIAS MARTINS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DADOS</text:p>
          </table:table-cell>
          <table:table-cell office:value-type="string">
            <text:p>PRPI/NDADOS</text:p>
          </table:table-cell>
          <table:table-cell office:value-type="string">
            <text:p>NÚCLEO DE DADOS</text:p>
          </table:table-cell>
          <table:table-cell office:value-type="string">
            <text:p>ALEX LACERDA GOMES LOIOLA</text:p>
          </table:table-cell>
          <table:table-cell office:value-type="string">
            <text:p>TAE</text:p>
          </table:table-cell>
          <table:table-cell office:value-type="string">
            <text:p>atendimento.prp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DC</text:p>
          </table:table-cell>
          <table:table-cell office:value-type="string">
            <text:p>PRPI/NDC</text:p>
          </table:table-cell>
          <table:table-cell office:value-type="string">
            <text:p>NÚCLEO DE DIVULGAÇÃO CIENTÍFICA</text:p>
          </table:table-cell>
          <table:table-cell office:value-type="string">
            <text:p>EDWIN DOS SANTOS CARVALHO</text:p>
          </table:table-cell>
          <table:table-cell office:value-type="string">
            <text:p>Docente</text:p>
          </table:table-cell>
          <table:table-cell office:value-type="string">
            <text:p>ndc.prp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G-PRPI</text:p>
          </table:table-cell>
          <table:table-cell office:value-type="string">
            <text:p>PRPI/NG-PRPI</text:p>
          </table:table-cell>
          <table:table-cell office:value-type="string">
            <text:p>NÚCLEO DE GESTÃO</text:p>
          </table:table-cell>
          <table:table-cell office:value-type="string">
            <text:p>ARAMIDIS CIBELLY MOURA DE MORAIS</text:p>
          </table:table-cell>
          <table:table-cell office:value-type="string">
            <text:p>TAE</text:p>
          </table:table-cell>
          <table:table-cell office:value-type="string">
            <text:p>ng.prp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IT</text:p>
          </table:table-cell>
          <table:table-cell office:value-type="string">
            <text:p>PRPI/NIT</text:p>
          </table:table-cell>
          <table:table-cell office:value-type="string">
            <text:p>NÚCLEO DE INOVAÇÃO TECNOLÓGICA</text:p>
          </table:table-cell>
          <table:table-cell office:value-type="string">
            <text:p>LASZLON RODRIGUES DA COSTA</text:p>
          </table:table-cell>
          <table:table-cell office:value-type="string">
            <text:p>Docente</text:p>
          </table:table-cell>
          <table:table-cell office:value-type="string">
            <text:p>nit.prp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UAP</text:p>
          </table:table-cell>
          <table:table-cell office:value-type="string">
            <text:p>PRPI/NUAP</text:p>
          </table:table-cell>
          <table:table-cell office:value-type="string">
            <text:p>NÚCLEO DE APOIO AOS PERIÓDICOS</text:p>
          </table:table-cell>
          <table:table-cell office:value-type="string">
            <text:p>RENATA TAVARES DA SILVA</text:p>
          </table:table-cell>
          <table:table-cell office:value-type="string">
            <text:p>TAE</text:p>
          </table:table-cell>
          <table:table-cell office:value-type="string">
            <text:p>nuap.prp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REITORIA</text:p>
          </table:table-cell>
          <table:table-cell office:value-type="string">
            <text:p>REITORIA</text:p>
          </table:table-cell>
          <table:table-cell office:value-type="string">
            <text:p>REITORIA</text:p>
          </table:table-cell>
          <table:table-cell office:value-type="string">
            <text:p>SILVÉRIO DE PAIVA FREITAS JÚNIOR</text:p>
          </table:table-cell>
          <table:table-cell office:value-type="string">
            <text:p>Docente</text:p>
          </table:table-cell>
          <table:table-cell office:value-type="string">
            <text:p>gabinet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SAADE</text:p>
          </table:table-cell>
          <table:table-cell office:value-type="string">
            <text:p>SAADE</text:p>
          </table:table-cell>
          <table:table-cell office:value-type="string">
            <text:p>SECRETARIA DE AÇÕES AFIRMATIVAS, DIVERSIDADE E EQUIDADE</text:p>
          </table:table-cell>
          <table:table-cell office:value-type="string">
            <text:p>MARIA CLEIDE RODRIGUES BERNARDINO</text:p>
          </table:table-cell>
          <table:table-cell office:value-type="string">
            <text:p>Docente</text:p>
          </table:table-cell>
          <table:table-cell office:value-type="string">
            <text:p>saad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G-SAADE</text:p>
          </table:table-cell>
          <table:table-cell office:value-type="string">
            <text:p>SAADE/NG-SAADE</text:p>
          </table:table-cell>
          <table:table-cell office:value-type="string">
            <text:p>NÚCLEO DE GESTÃO</text:p>
          </table:table-cell>
          <table:table-cell office:value-type="string">
            <text:p>JISALINE FAGUNDES RODRIGUES</text:p>
          </table:table-cell>
          <table:table-cell office:value-type="string">
            <text:p>TAE</text:p>
          </table:table-cell>
          <table:table-cell office:value-type="string">
            <text:p>saad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H</text:p>
          </table:table-cell>
          <table:table-cell office:value-type="string">
            <text:p>SAADE/NH</text:p>
          </table:table-cell>
          <table:table-cell office:value-type="string">
            <text:p>NÚCLEO DE HETEROIDENTIFICAÇÃO</text:p>
          </table:table-cell>
          <table:table-cell office:value-type="string">
            <text:p>VALÉRIA MARIA SOUZA DA SILVA</text:p>
          </table:table-cell>
          <table:table-cell office:value-type="string">
            <text:p>TAE</text:p>
          </table:table-cell>
          <table:table-cell office:value-type="string">
            <text:p>heteroidentificacao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SAAV</text:p>
          </table:table-cell>
          <table:table-cell office:value-type="string">
            <text:p>SAADE/SAAV</text:p>
          </table:table-cell>
          <table:table-cell office:value-type="string">
            <text:p>SEÇÃO DE APOIO AUDIOVISUAL</text:p>
          </table:table-cell>
          <table:table-cell office:value-type="string">
            <text:p>ALLISON JOSÉ SOARES GOMES</text:p>
          </table:table-cell>
          <table:table-cell office:value-type="string">
            <text:p>TAE</text:p>
          </table:table-cell>
          <table:table-cell office:value-type="string">
            <text:p>saad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SD</text:p>
          </table:table-cell>
          <table:table-cell office:value-type="string">
            <text:p>SAADE/SD</text:p>
          </table:table-cell>
          <table:table-cell office:value-type="string">
            <text:p>SEÇÃO DE DOCUMENTAÇÃO</text:p>
          </table:table-cell>
          <table:table-cell office:value-type="string">
            <text:p>JOSÉ GOMES PEREIRA</text:p>
          </table:table-cell>
          <table:table-cell office:value-type="string">
            <text:p>TAE</text:p>
          </table:table-cell>
          <table:table-cell office:value-type="string">
            <text:p>saad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SCI</text:p>
          </table:table-cell>
          <table:table-cell office:value-type="string">
            <text:p>SCI</text:p>
          </table:table-cell>
          <table:table-cell office:value-type="string">
            <text:p>SECRETARIA DE COOPERAÇÃO INTERNACIONAL</text:p>
          </table:table-cell>
          <table:table-cell office:value-type="string">
            <text:p>LAURA HÉVILA INOCÊNCIO LEITE</text:p>
          </table:table-cell>
          <table:table-cell office:value-type="string">
            <text:p>Docent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ARCI</text:p>
          </table:table-cell>
          <table:table-cell office:value-type="string">
            <text:p>SCI/DARCI</text:p>
          </table:table-cell>
          <table:table-cell office:value-type="string">
            <text:p>DIVISÃO DE ACORDOS E REDES DE COOPERAÇÃO INTERNACIONAL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G-SCI</text:p>
          </table:table-cell>
          <table:table-cell office:value-type="string">
            <text:p>SCI/NG-SCI</text:p>
          </table:table-cell>
          <table:table-cell office:value-type="string">
            <text:p>NÚCLEO DE GESTÃO</text:p>
          </table:table-cell>
          <table:table-cell office:value-type="string">
            <text:p>AMANDA ARAÚJO CAVALCANTE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EACE</text:p>
          </table:table-cell>
          <table:table-cell office:value-type="string">
            <text:p>SEACE</text:p>
          </table:table-cell>
          <table:table-cell office:value-type="string">
            <text:p>SECRETARIA DE ACESSIBILIDADE</text:p>
          </table:table-cell>
          <table:table-cell office:value-type="string">
            <text:p>FRANCILEUDA DE LIMA LINHARES TEIXEIRA</text:p>
          </table:table-cell>
          <table:table-cell office:value-type="string">
            <text:p>TAE</text:p>
          </table:table-cell>
          <table:table-cell office:value-type="string">
            <text:p>acessibilidad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APCD</text:p>
          </table:table-cell>
          <table:table-cell office:value-type="string">
            <text:p>SEACE/DAPCD</text:p>
          </table:table-cell>
          <table:table-cell office:value-type="string">
            <text:p>DIVISÃO DE ATENDIMENTO À PESSOA COM DEFICIÊNCIA</text:p>
          </table:table-cell>
          <table:table-cell office:value-type="string">
            <text:p>MARINA JACÓ DA SILVA NETA</text:p>
          </table:table-cell>
          <table:table-cell office:value-type="string">
            <text:p>TAE</text:p>
          </table:table-cell>
          <table:table-cell office:value-type="string">
            <text:p>atendimento.acessibilidad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DSAC</text:p>
          </table:table-cell>
          <table:table-cell office:value-type="string">
            <text:p>SEACE/DSAC</text:p>
          </table:table-cell>
          <table:table-cell office:value-type="string">
            <text:p>DIVISÃO DE SERVIÇOS ACESSÍVEIS</text:p>
          </table:table-cell>
          <table:table-cell office:value-type="string">
            <text:p>DAVID NASCIMENTO DE ARAÚJO</text:p>
          </table:table-cell>
          <table:table-cell office:value-type="string">
            <text:p>TAE</text:p>
          </table:table-cell>
          <table:table-cell office:value-type="string">
            <text:p>dsac.acessibilidad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SPMDA</text:p>
          </table:table-cell>
          <table:table-cell office:value-type="string">
            <text:p>SEACE/DSAC/SPMDA</text:p>
          </table:table-cell>
          <table:table-cell office:value-type="string">
            <text:p>SEÇÃO DE PRODUÇÃO DE MATERIAL DIDÁTICO ACESSÍVEL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spmda.acessibilidade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G-SEACE</text:p>
          </table:table-cell>
          <table:table-cell office:value-type="string">
            <text:p>SEACE/NG-SEACE</text:p>
          </table:table-cell>
          <table:table-cell office:value-type="string">
            <text:p>NÚCLEO DE GESTÃO</text:p>
          </table:table-cell>
          <table:table-cell office:value-type="string">
            <text:p>ALSENI MARIA DA SILVA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EDOP</text:p>
          </table:table-cell>
          <table:table-cell office:value-type="string">
            <text:p>SEDOP</text:p>
          </table:table-cell>
          <table:table-cell office:value-type="string">
            <text:p>SECRETARIA DE DOCUMENTAÇÃO E PROTOCOLO</text:p>
          </table:table-cell>
          <table:table-cell office:value-type="string">
            <text:p>JOSEDETE GONÇALVES XAVIER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ARQ</text:p>
          </table:table-cell>
          <table:table-cell office:value-type="string">
            <text:p>SEDOP/DARQ</text:p>
          </table:table-cell>
          <table:table-cell office:value-type="string">
            <text:p>DIVISÃO ADMINISTRATIVA DE ARQUIVO</text:p>
          </table:table-cell>
          <table:table-cell office:value-type="string">
            <text:p>PAULO HENRIQUE FREITAS MACIEL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PRC</text:p>
          </table:table-cell>
          <table:table-cell office:value-type="string">
            <text:p>SEDOP/DPRC</text:p>
          </table:table-cell>
          <table:table-cell office:value-type="string">
            <text:p>DIVISÃO DE PROTOCOLO E CORRESPONDÊNCIAS</text:p>
          </table:table-cell>
          <table:table-cell office:value-type="string">
            <text:p>FRANCISCO DE ASSIS DA SILVA SANTO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EODS</text:p>
          </table:table-cell>
          <table:table-cell office:value-type="string">
            <text:p>SEODS</text:p>
          </table:table-cell>
          <table:table-cell office:value-type="string">
            <text:p>SECRETARIA DOS ÓRGÃOS DELIBERATIVOS SUPERIORES</text:p>
          </table:table-cell>
          <table:table-cell office:value-type="string">
            <text:p>JOSÉ KATULO AMADEU FERREIRA</text:p>
          </table:table-cell>
          <table:table-cell office:value-type="string">
            <text:p>TAE</text:p>
          </table:table-cell>
          <table:table-cell office:value-type="string">
            <text:p>conselhos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G-SEODS</text:p>
          </table:table-cell>
          <table:table-cell office:value-type="string">
            <text:p>SEODS/NG-SEODS</text:p>
          </table:table-cell>
          <table:table-cell office:value-type="string">
            <text:p>NÚCLEO DE GESTÃO</text:p>
          </table:table-cell>
          <table:table-cell office:value-type="string">
            <text:p>MÁRCIO GANDHI FIGUEIREDO TEMOTEO</text:p>
          </table:table-cell>
          <table:table-cell office:value-type="string">
            <text:p>TAE</text:p>
          </table:table-cell>
          <table:table-cell office:value-type="string">
            <text:p>conselhos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SIBI</text:p>
          </table:table-cell>
          <table:table-cell office:value-type="string">
            <text:p>SIBI</text:p>
          </table:table-cell>
          <table:table-cell office:value-type="string">
            <text:p>DIRETORIA DO SISTEMA DE BIBLIOTECAS</text:p>
          </table:table-cell>
          <table:table-cell office:value-type="string">
            <text:p>JORGE DOS SANTOS NOGUEIRA</text:p>
          </table:table-cell>
          <table:table-cell office:value-type="string">
            <text:p>TAE</text:p>
          </table:table-cell>
          <table:table-cell office:value-type="string">
            <text:p>sib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BCB</text:p>
          </table:table-cell>
          <table:table-cell office:value-type="string">
            <text:p>SIBI/BCB</text:p>
          </table:table-cell>
          <table:table-cell office:value-type="string">
            <text:p>NÚCLEO DA BIBLIOTECA DO CAMPUS BARBALHA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bcb.sib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BCBS</text:p>
          </table:table-cell>
          <table:table-cell office:value-type="string">
            <text:p>SIBI/BCBS</text:p>
          </table:table-cell>
          <table:table-cell office:value-type="string">
            <text:p>NÚCLEO DA BIBLIOTECA DO CAMPUS BREJO SANTO</text:p>
          </table:table-cell>
          <table:table-cell office:value-type="string">
            <text:p>JOÃO BOSCO DUMONT DO NASCIMENTO</text:p>
          </table:table-cell>
          <table:table-cell office:value-type="string">
            <text:p>TAE</text:p>
          </table:table-cell>
          <table:table-cell office:value-type="string">
            <text:p>bcbs.sib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BCC</text:p>
          </table:table-cell>
          <table:table-cell office:value-type="string">
            <text:p>SIBI/BCC</text:p>
          </table:table-cell>
          <table:table-cell office:value-type="string">
            <text:p>NÚCLEO DA BIBLIOTECA DO CAMPUS CRATO</text:p>
          </table:table-cell>
          <table:table-cell office:value-type="string">
            <text:p>MARIA ELIZIANA PEREIRA DE SOUSA</text:p>
          </table:table-cell>
          <table:table-cell office:value-type="string">
            <text:p>TAE</text:p>
          </table:table-cell>
          <table:table-cell office:value-type="string">
            <text:p>bcc.sib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BCI</text:p>
          </table:table-cell>
          <table:table-cell office:value-type="string">
            <text:p>SIBI/BCI</text:p>
          </table:table-cell>
          <table:table-cell office:value-type="string">
            <text:p>NÚCLEO DA BIBLIOTECA DO CAMPUS ICÓ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sib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BCJN</text:p>
          </table:table-cell>
          <table:table-cell office:value-type="string">
            <text:p>SIBI/BCJN</text:p>
          </table:table-cell>
          <table:table-cell office:value-type="string">
            <text:p>NÚCLEO DA BIBLIOTECA DO CAMPUS JUAZEIRO DO NORTE</text:p>
          </table:table-cell>
          <table:table-cell office:value-type="string">
            <text:p>SAMARA MATIAS DA SILVA</text:p>
          </table:table-cell>
          <table:table-cell office:value-type="string">
            <text:p>TAE</text:p>
          </table:table-cell>
          <table:table-cell office:value-type="string">
            <text:p>bcjn.sib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AQ</text:p>
          </table:table-cell>
          <table:table-cell office:value-type="string">
            <text:p>SIBI/NAQ</text:p>
          </table:table-cell>
          <table:table-cell office:value-type="string">
            <text:p>NÚCLEO DE AQUISIÇÃO</text:p>
          </table:table-cell>
          <table:table-cell office:value-type="string">
            <text:p>ANA PAULA DE OLIVEIRA GOMES</text:p>
          </table:table-cell>
          <table:table-cell office:value-type="string">
            <text:p>TAE</text:p>
          </table:table-cell>
          <table:table-cell office:value-type="string">
            <text:p>aquisicao.sib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DA</text:p>
          </table:table-cell>
          <table:table-cell office:value-type="string">
            <text:p>SIBI/NDA</text:p>
          </table:table-cell>
          <table:table-cell office:value-type="string">
            <text:p>NÚCLEO DE DESENVOLVIMENTO DE ACERV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bcjn.sib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G-SIBI</text:p>
          </table:table-cell>
          <table:table-cell office:value-type="string">
            <text:p>SIBI/NG-SIBI</text:p>
          </table:table-cell>
          <table:table-cell office:value-type="string">
            <text:p>NÚCLEO DE GESTÃO</text:p>
          </table:table-cell>
          <table:table-cell office:value-type="string">
            <text:p>ARIADNY ALVES DE FREITAS</text:p>
          </table:table-cell>
          <table:table-cell office:value-type="string">
            <text:p>TAE</text:p>
          </table:table-cell>
          <table:table-cell office:value-type="string">
            <text:p>ng.sib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NIT</text:p>
          </table:table-cell>
          <table:table-cell office:value-type="string">
            <text:p>SIBI/NIT</text:p>
          </table:table-cell>
          <table:table-cell office:value-type="string">
            <text:p>NÚCLEO DE INFORMAÇÃO E TECNOLOGIA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repositorio.sibi@ufca.edu.br</text:p>
          </table:table-cell>
          <table:table-cell office:value-type="string">
            <text:p/>
          </table:table-cell>
        </table:table-row>
        <table:table-row>
          <table:table-cell office:value-type="string">
            <text:p>UGI</text:p>
          </table:table-cell>
          <table:table-cell office:value-type="string">
            <text:p>UGI</text:p>
          </table:table-cell>
          <table:table-cell office:value-type="string">
            <text:p>UNIDADE DE GESTÃO DA INTEGRIDADE</text:p>
          </table:table-cell>
          <table:table-cell office:value-type="string">
            <text:p>IASMIN ALENCAR SANTOS</text:p>
          </table:table-cell>
          <table:table-cell office:value-type="string">
            <text:p>TAE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REITORIA</text:p>
          </table:table-cell>
          <table:table-cell office:value-type="string">
            <text:p>VICE-REITORIA</text:p>
          </table:table-cell>
          <table:table-cell office:value-type="string">
            <text:p>VICE-REITORIA</text:p>
          </table:table-cell>
          <table:table-cell office:value-type="string">
            <text:p>LEDJANE LIMA SOBRINHO</text:p>
          </table:table-cell>
          <table:table-cell office:value-type="string">
            <text:p>Docente</text:p>
          </table:table-cell>
          <table:table-cell office:value-type="string">
            <text:p>vice.reitoria@ufca.edu.br</text:p>
          </table:table-cell>
          <table:table-cell office:value-type="string">
            <text:p/>
          </table:table-cell>
        </table:table-row>
      </table:table>
    </office:spreadsheet>
  </office:body>
</office:document-content>
</file>